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Trebuchet MS" svg:font-family="&quot;Trebuchet MS&quot;"/>
    <style:font-face style:name="Courier" svg:font-family="Courier"/>
  </office:font-face-decls>
  <office:automatic-styles>
    <style:style style:name="ce1" style:family="table-cell" style:parent-style-name="Normal_MARGEM_32_ATRAV_201_S_32_S-440_32_3_32_2" style:data-style-name="N36">
      <style:table-cell-properties style:vertical-align="automatic" fo:background-color="transparent" style:cell-protect="protected"/>
    </style:style>
    <style:style style:name="ce2" style:family="table-cell" style:parent-style-name="Normal_32_9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ce3" style:family="table-cell" style:parent-style-name="Normal_32_9_32_2" style:data-style-name="N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4" style:family="table-cell" style:parent-style-name="Normal_MARGEM_32_ATRAV_201_S_32_S-440_32_3_32_2" style:data-style-name="N36">
      <style:table-cell-properties style:vertical-align="top" fo:background-color="transparent" style:cell-protect="protected"/>
      <style:text-properties style:font-name="Trebuchet MS" style:font-name-asian="Trebuchet MS" style:font-name-complex="Trebuchet MS" fo:font-size="8pt" style:font-size-asian="8pt" style:font-size-complex="8pt" style:font-family-generic="swiss"/>
    </style:style>
    <style:style style:name="ce5" style:family="table-cell" style:parent-style-name="Normal_MARGEM_32_ATRAV_201_S_32_S-440_32_3_32_2" style:data-style-name="N36">
      <style:table-cell-properties style:vertical-align="automatic" fo:background-color="transparent" style:cell-protect="protected"/>
      <style:text-properties fo:font-weight="bold" style:font-weight-asian="bold" style:font-weight-complex="bold" style:font-family-generic="swiss"/>
    </style:style>
    <style:style style:name="ce6" style:family="table-cell" style:parent-style-name="Normal_32_9_32_2" style:data-style-name="N37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7" style:family="table-cell" style:parent-style-name="Normal_MARGEM_32_ATRAV_201_S_32_S-440_32_3_32_2" style:data-style-name="N36">
      <style:table-cell-properties fo:border-top="thin solid #000000" fo:border-bottom="none" fo:border-left="thin solid #000000" fo:border-right="thin solid #000000" style:vertical-align="middle" fo:wrap-option="wrap" fo:background-color="#A6193C" style:cell-protect="protected" style:repeat-content="false"/>
      <style:paragraph-properties fo:text-align="center"/>
      <style:text-properties fo:color="#FFFFFF" fo:font-weight="bold" style:font-weight-asian="bold" style:font-weight-complex="bold" style:font-family-generic="swiss"/>
    </style:style>
    <style:style style:name="ce8" style:family="table-cell" style:parent-style-name="Normal_32_9_32_2" style:data-style-name="N22">
      <style:table-cell-properties fo:border="thin solid #000000" style:vertical-align="middle" fo:wrap-option="wrap" fo:background-color="#A6193C" style:cell-protect="protected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9" style:family="table-cell" style:parent-style-name="Normal_MARGEM_32_ATRAV_201_S_32_S-440_32_3_32_2" style:data-style-name="N36">
      <style:table-cell-properties fo:border="thin solid #000000" style:vertical-align="middle" fo:background-color="#C0C0C0" style:cell-protect="protected"/>
      <style:text-properties fo:font-weight="bold" style:font-weight-asian="bold" style:font-weight-complex="bold" style:font-family-generic="swiss"/>
    </style:style>
    <style:style style:name="ce10" style:family="table-cell" style:parent-style-name="Separador_32_de_32_milhares_32_2_32_2" style:data-style-name="N37">
      <style:table-cell-properties fo:border="thin solid #000000" style:vertical-align="middle" fo:background-color="#C0C0C0" style:repeat-content="false"/>
      <style:paragraph-properties fo:text-align="end" fo:margin-right="0cm"/>
      <style:text-properties fo:color="#000000" fo:font-weight="bold" style:font-weight-asian="bold" style:font-weight-complex="bold" style:font-family-generic="swiss"/>
    </style:style>
    <style:style style:name="ce11" style:family="table-cell" style:parent-style-name="Normal_32_9_32_2" style:data-style-name="N37">
      <style:table-cell-properties style:vertical-align="automatic" fo:background-color="#FFFFFF" style:cell-protect="protected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2" style:family="table-cell" style:parent-style-name="Normal_32_9_32_2" style:data-style-name="N0">
      <style:table-cell-properties style:vertical-align="automatic" fo:background-color="#FFFFFF" style:cell-protect="protected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3" style:family="table-cell" style:parent-style-name="Normal_MARGEM_32_ATRAV_201_S_32_S-440_32_3_32_2" style:data-style-name="N36">
      <style:table-cell-properties fo:border-top="none" fo:border-bottom="none" fo:border-left="thin solid #000000" fo:border-right="thin solid #000000" style:vertical-align="middle" fo:background-color="transparent" style:cell-protect="protected"/>
    </style:style>
    <style:style style:name="ce14" style:family="table-cell" style:parent-style-name="Separador_32_de_32_milhares_32_2_32_2" style:data-style-name="N37">
      <style:table-cell-properties fo:border-top="none" fo:border-bottom="none" fo:border-left="thin solid #000000" fo:border-right="thin solid #000000" style:vertical-align="middle" style:repeat-content="false"/>
      <style:paragraph-properties fo:text-align="end" fo:margin-right="0cm"/>
      <style:text-properties fo:color="#000000" style:font-family-generic="swiss"/>
    </style:style>
    <style:style style:name="ce15" style:family="table-cell" style:parent-style-name="Normal_32_9_32_2" style:data-style-name="N0">
      <style:table-cell-properties style:vertical-align="automatic" fo:background-color="#FFFFFF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6" style:family="table-cell" style:parent-style-name="Separador_32_de_32_milhares_32_2_32_2" style:data-style-name="N37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fo:color="#000000" style:font-family-generic="swiss"/>
    </style:style>
    <style:style style:name="ce17" style:family="table-cell" style:parent-style-name="Normal_32_9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8" style:family="table-cell" style:parent-style-name="Normal_MARGEM_32_ATRAV_201_S_32_S-440_32_3_32_2" style:data-style-name="N36">
      <style:table-cell-properties fo:border-top="none" fo:border-bottom="thin solid #000000" fo:border-left="thin solid #000000" fo:border-right="thin solid #000000" style:vertical-align="middle" fo:background-color="transparent" style:cell-protect="protected"/>
    </style:style>
    <style:style style:name="ce19" style:family="table-cell" style:parent-style-name="Normal_MARGEM_32_ATRAV_201_S_32_S-440_32_3_32_2" style:data-style-name="N36">
      <style:table-cell-properties fo:border-top="thin solid #000000" fo:border-bottom="none" fo:border-left="thin solid #000000" fo:border-right="thin solid #000000" style:vertical-align="middle" fo:background-color="transparent" style:cell-protect="protected"/>
    </style:style>
    <style:style style:name="ce20" style:family="table-cell" style:parent-style-name="Separador_32_de_32_milhares_32_2_32_2" style:data-style-name="N37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fo:color="#000000" style:font-family-generic="swiss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23" style:family="table-cell" style:parent-style-name="Normal_32_9_32_2" style:data-style-name="N0">
      <style:table-cell-properties style:vertical-align="automatic" fo:background-color="#FFFFFF" style:cell-protect="protecte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4" style:family="table-cell" style:parent-style-name="Separador_32_de_32_milhares_32_2_32_2" style:data-style-name="N37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end" fo:margin-right="0cm"/>
      <style:text-properties fo:color="#000000" style:font-family-generic="swiss"/>
    </style:style>
    <style:style style:name="ce25" style:family="table-cell" style:parent-style-name="Normal_32_9_32_2" style:data-style-name="N37">
      <style:table-cell-properties fo:border="thin solid #000000" style:vertical-align="automatic" fo:background-color="#C0C0C0" style:cell-protect="protected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6" style:family="table-cell" style:parent-style-name="Normal_32_9_32_2" style:data-style-name="N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27" style:family="table-cell" style:parent-style-name="Normal_MARGEM_32_ATRAV_201_S_32_S-440_32_3_32_2" style:data-style-name="N36">
      <style:table-cell-properties fo:border-top="none" fo:border-bottom="none" fo:border-left="thin solid #000000" fo:border-right="none" style:vertical-align="middle" fo:background-color="transparent" style:cell-protect="protected"/>
    </style:style>
    <style:style style:name="ce28" style:family="table-cell" style:parent-style-name="Separador_32_de_32_milhares_32_2_32_2" style:data-style-name="N37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end" fo:margin-right="0cm"/>
      <style:text-properties fo:color="#000000" style:font-family-generic="swiss"/>
    </style:style>
    <style:style style:name="ce29" style:family="table-cell" style:parent-style-name="Normal_32_9_32_2" style:data-style-name="N6">
      <style:table-cell-properties fo:border="thin solid #000000" style:vertical-align="automatic" fo:background-color="#C0C0C0" style:cell-protect="protected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30" style:family="table-cell" style:parent-style-name="Normal_MARGEM_32_ATRAV_201_S_32_S-440_32_3_32_2" style:data-style-name="N36">
      <style:table-cell-properties fo:border="thin solid #000000" style:vertical-align="middle" fo:background-color="#D9D9D9" style:cell-protect="protected"/>
      <style:text-properties fo:font-weight="bold" style:font-weight-asian="bold" style:font-weight-complex="bold" style:font-family-generic="swiss"/>
    </style:style>
    <style:style style:name="ce31" style:family="table-cell" style:parent-style-name="Normal_MARGEM_32_ATRAV_201_S_32_S-440_32_3_32_2" style:data-style-name="N36">
      <style:table-cell-properties fo:border="thin solid #000000" style:vertical-align="middle" fo:background-color="#A6193C" style:cell-protect="protected"/>
      <style:text-properties fo:color="#FFFFFF" fo:font-weight="bold" style:font-weight-asian="bold" style:font-weight-complex="bold" style:font-family-generic="swiss"/>
    </style:style>
    <style:style style:name="ce32" style:family="table-cell" style:parent-style-name="Normal_32_9_32_2" style:data-style-name="N37">
      <style:table-cell-properties fo:border="thin solid #000000" style:vertical-align="automatic" fo:background-color="#A6193C" style:cell-protect="protected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33" style:family="table-cell" style:parent-style-name="Normal_32_9_32_2" style:data-style-name="N0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34" style:family="table-cell" style:parent-style-name="Normal_PUBLICA_199__195_O_32__40_Assinatura_44__32_Jornais_44__32_Encaderna_231__227_o_41_" style:data-style-name="N7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35" style:family="table-cell" style:parent-style-name="V_237_rgula" style:data-style-name="N37">
      <style:table-cell-properties style:vertical-align="automatic" fo:background-color="transparent"/>
      <style:text-properties fo:color="#000000" style:font-family-generic="swiss"/>
    </style:style>
    <style:style style:name="ce36" style:family="table-cell" style:parent-style-name="Normal_32_9_32_2" style:data-style-name="N6">
      <style:table-cell-properties style:vertical-align="automatic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37" style:family="table-cell" style:parent-style-name="Separador_32_de_32_milhares_32_2_32_2" style:data-style-name="N37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end" fo:margin-right="0cm"/>
      <style:text-properties fo:color="#000000" style:font-family-generic="swiss"/>
    </style:style>
    <style:style style:name="ce38" style:family="table-cell" style:parent-style-name="Separador_32_de_32_milhares_32_2_32_2" style:data-style-name="N37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end" fo:margin-right="0cm"/>
      <style:text-properties fo:color="#000000" style:font-family-generic="swiss"/>
    </style:style>
    <style:style style:name="co1" style:family="table-column">
      <style:table-column-properties fo:break-before="auto" style:column-width="0.555625cm"/>
    </style:style>
    <style:style style:name="co2" style:family="table-column">
      <style:table-column-properties fo:break-before="auto" style:column-width="11.3770833333333cm" style:use-optimal-column-width="true"/>
    </style:style>
    <style:style style:name="co3" style:family="table-column">
      <style:table-column-properties fo:break-before="auto" style:column-width="2.09020833333333cm"/>
    </style:style>
    <style:style style:name="co4" style:family="table-column">
      <style:table-column-properties fo:break-before="auto" style:column-width="2.06375cm" style:use-optimal-column-width="true"/>
    </style:style>
    <style:style style:name="co5" style:family="table-column">
      <style:table-column-properties fo:break-before="auto" style:column-width="2.06375cm"/>
    </style:style>
    <style:style style:name="co6" style:family="table-column">
      <style:table-column-properties fo:break-before="auto" style:column-width="2.2225cm"/>
    </style:style>
    <style:style style:name="co7" style:family="table-column">
      <style:table-column-properties fo:break-before="auto" style:column-width="2.88395833333333cm"/>
    </style:style>
    <style:style style:name="co8" style:family="table-column">
      <style:table-column-properties fo:break-before="auto" style:column-width="2.91041666666667cm"/>
    </style:style>
    <style:style style:name="co9" style:family="table-column">
      <style:table-column-properties fo:break-before="auto" style:column-width="1.61395833333333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4.2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29.2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table:tab-color="#FFC000" style:writing-mode="lr-tb"/>
    </style:style>
    <style:style style:name="ta2" style:family="table" style:master-page-name="">
      <style:table-properties table:display="fals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status="enable"/>
      </table:calculation-settings>
      <table:table table:name="Quadro_de_Execução_das_Despesas" table:style-name="ta1">
        <table:table-column table:style-name="co1" table:default-cell-style-name="ce3"/>
        <table:table-column table:style-name="co2" table:default-cell-style-name="ce1"/>
        <table:table-column table:style-name="co3" table:default-cell-style-name="ce3"/>
        <table:table-column table:style-name="co4" table:default-cell-style-name="ce3"/>
        <table:table-column table:style-name="co3" table:number-columns-repeated="9" table:default-cell-style-name="ce3"/>
        <table:table-column table:style-name="co5" table:default-cell-style-name="ce3"/>
        <table:table-column table:style-name="co6" table:default-cell-style-name="ce3"/>
        <table:table-column table:style-name="co4" table:number-columns-repeated="5" table:default-cell-style-name="ce3"/>
        <table:table-column table:style-name="co5" table:number-columns-repeated="6" table:default-cell-style-name="ce3"/>
        <table:table-column table:style-name="co7" table:default-cell-style-name="ce3"/>
        <table:table-column table:style-name="co8" table:default-cell-style-name="ce3"/>
        <table:table-column table:style-name="co4" table:default-cell-style-name="ce3"/>
        <table:table-column table:style-name="co9" table:number-columns-repeated="16355" table:default-cell-style-name="ce3"/>
        <table:table-row table:style-name="ro1">
          <table:table-cell/>
          <table:table-cell table:style-name="ce1">
            <draw:frame draw:z-index="1" draw:id="id0" draw:style-name="a0" draw:name="Imagem 1" svg:x="0.0287in" svg:y="0.02126in" svg:width="1.56258in" svg:height="0.66929in" style:rel-width="scale" style:rel-height="scale">
              <draw:image xlink:href="media/image1.jpeg" xlink:type="simple" xlink:show="embed" xlink:actuate="onLoad"/>
              <svg:title/>
              <svg:desc/>
            </draw:frame>
          </table:table-cell>
          <table:table-cell table:number-columns-repeated="17" table:style-name="ce2"/>
          <table:table-cell table:number-columns-repeated="16365" table:style-name="ce3"/>
        </table:table-row>
        <table:table-row table:style-name="ro2">
          <table:table-cell/>
          <table:table-cell table:style-name="ce1"/>
          <table:table-cell table:number-columns-repeated="17" table:style-name="ce2"/>
          <table:table-cell table:number-columns-repeated="16365" table:style-name="ce3"/>
        </table:table-row>
        <table:table-row table:style-name="ro1">
          <table:table-cell/>
          <table:table-cell table:style-name="ce4"/>
          <table:table-cell table:number-columns-repeated="6" table:style-name="ce5"/>
          <table:table-cell table:number-columns-repeated="2" table:style-name="ce2"/>
          <table:table-cell table:number-columns-repeated="9" table:style-name="ce5"/>
          <table:table-cell table:number-columns-repeated="16365" table:style-name="ce3"/>
        </table:table-row>
        <table:table-row table:style-name="ro3">
          <table:table-cell/>
          <table:table-cell office:value-type="string" table:style-name="ce4">
            <text:p>Ambiente de Contabilidade</text:p>
          </table:table-cell>
          <table:table-cell table:number-columns-repeated="15" table:style-name="ce6"/>
          <table:table-cell table:number-columns-repeated="16367" table:style-name="ce3"/>
        </table:table-row>
        <table:table-row table:style-name="ro4">
          <table:table-cell/>
          <table:table-cell office:value-type="string" table:style-name="ce7">
            <text:p>DISCRIMINAÇÃO</text:p>
          </table:table-cell>
          <table:table-cell office:value-type="date" office:date-value="2025-01-01T00:00:00" table:style-name="ce8">
            <text:p>jan/25</text:p>
          </table:table-cell>
          <table:table-cell office:value-type="date" office:date-value="2025-02-01T00:00:00" table:style-name="ce8">
            <text:p>fev/25</text:p>
          </table:table-cell>
          <table:table-cell office:value-type="date" office:date-value="2025-03-01T00:00:00" table:style-name="ce8">
            <text:p>mar/25</text:p>
          </table:table-cell>
          <table:table-cell office:value-type="date" office:date-value="2025-04-01T00:00:00" table:style-name="ce8">
            <text:p>abr/25</text:p>
          </table:table-cell>
          <table:table-cell office:value-type="date" office:date-value="2025-05-01T00:00:00" table:style-name="ce8">
            <text:p>mai/25</text:p>
          </table:table-cell>
          <table:table-cell office:value-type="date" office:date-value="2025-06-01T00:00:00" table:style-name="ce8">
            <text:p>jun/25</text:p>
          </table:table-cell>
          <table:table-cell office:value-type="date" office:date-value="2025-07-01T00:00:00" table:style-name="ce8">
            <text:p>jul/25</text:p>
          </table:table-cell>
          <table:table-cell office:value-type="date" office:date-value="2025-08-01T00:00:00" table:style-name="ce8">
            <text:p>ago/25</text:p>
          </table:table-cell>
          <table:table-cell office:value-type="date" office:date-value="2025-09-01T00:00:00" table:style-name="ce8">
            <text:p>set/25</text:p>
          </table:table-cell>
          <table:table-cell office:value-type="date" office:date-value="2025-10-01T00:00:00" table:style-name="ce8">
            <text:p>out/25</text:p>
          </table:table-cell>
          <table:table-cell office:value-type="date" office:date-value="2025-11-01T00:00:00" table:style-name="ce8">
            <text:p>nov/25</text:p>
          </table:table-cell>
          <table:table-cell office:value-type="date" office:date-value="2025-12-01T00:00:00" table:style-name="ce8">
            <text:p>dez/25</text:p>
          </table:table-cell>
          <table:table-cell office:value-type="string" table:style-name="ce8">
            <text:p>Exercício 2025</text:p>
          </table:table-cell>
          <table:table-cell office:value-type="date" office:date-value="2026-01-01T00:00:00" table:style-name="ce8">
            <text:p>jan/26</text:p>
          </table:table-cell>
          <table:table-cell office:value-type="date" office:date-value="2026-02-01T00:00:00" table:style-name="ce8">
            <text:p>fev/26</text:p>
          </table:table-cell>
          <table:table-cell office:value-type="date" office:date-value="2026-03-01T00:00:00" table:style-name="ce8">
            <text:p>mar/26</text:p>
          </table:table-cell>
          <table:table-cell office:value-type="date" office:date-value="2026-04-01T00:00:00" table:style-name="ce8">
            <text:p>abr/26</text:p>
          </table:table-cell>
          <table:table-cell office:value-type="date" office:date-value="2026-05-01T00:00:00" table:style-name="ce8">
            <text:p>mai/26</text:p>
          </table:table-cell>
          <table:table-cell office:value-type="date" office:date-value="2026-06-01T00:00:00" table:style-name="ce8">
            <text:p>jun/26</text:p>
          </table:table-cell>
          <table:table-cell office:value-type="date" office:date-value="2026-07-01T00:00:00" table:style-name="ce8">
            <text:p>jul/26</text:p>
          </table:table-cell>
          <table:table-cell office:value-type="date" office:date-value="2026-08-01T00:00:00" table:style-name="ce8">
            <text:p>ago/26</text:p>
          </table:table-cell>
          <table:table-cell office:value-type="date" office:date-value="2026-09-01T00:00:00" table:style-name="ce8">
            <text:p>set/26</text:p>
          </table:table-cell>
          <table:table-cell office:value-type="date" office:date-value="2026-10-01T00:00:00" table:style-name="ce8">
            <text:p>out/26</text:p>
          </table:table-cell>
          <table:table-cell office:value-type="date" office:date-value="2026-11-01T00:00:00" table:style-name="ce8">
            <text:p>nov/26</text:p>
          </table:table-cell>
          <table:table-cell office:value-type="date" office:date-value="2026-12-01T00:00:00" table:style-name="ce8">
            <text:p>dez/26</text:p>
          </table:table-cell>
          <table:table-cell office:value-type="string" table:style-name="ce8">
            <text:p>Exercício 2026</text:p>
          </table:table-cell>
          <table:table-cell table:number-columns-repeated="16356" table:style-name="ce3"/>
        </table:table-row>
        <table:table-row table:style-name="ro5">
          <table:table-cell table:style-name="ce12"/>
          <table:table-cell office:value-type="string" table:style-name="ce9">
            <text:p>DESPESAS DA INTERMEDIAÇÃO FINANCEIRA</text:p>
          </table:table-cell>
          <table:table-cell office:value-type="float" office:value="474903" table:style-name="ce10">
            <text:p><text:s/>474.903<text:s/></text:p>
          </table:table-cell>
          <table:table-cell office:value-type="float" office:value="520736" table:style-name="ce10">
            <text:p><text:s/>520.736<text:s/></text:p>
          </table:table-cell>
          <table:table-cell office:value-type="float" office:value="423720" table:style-name="ce10">
            <text:p><text:s/>423.720<text:s/></text:p>
          </table:table-cell>
          <table:table-cell office:value-type="float" office:value="322048" table:style-name="ce10">
            <text:p><text:s/>322.048<text:s/></text:p>
          </table:table-cell>
          <table:table-cell office:value-type="float" office:value="429164" table:style-name="ce10">
            <text:p><text:s/>429.164<text:s/></text:p>
          </table:table-cell>
          <table:table-cell office:value-type="float" office:value="507086" table:style-name="ce10">
            <text:p><text:s/>507.086<text:s/></text:p>
          </table:table-cell>
          <table:table-cell office:value-type="float" office:value="491255" table:style-name="ce10">
            <text:p><text:s/>491.255<text:s/></text:p>
          </table:table-cell>
          <table:table-cell office:value-type="float" office:value="532587" table:style-name="ce10">
            <text:p><text:s/>532.587<text:s/></text:p>
          </table:table-cell>
          <table:table-cell office:value-type="float" office:value="488296" table:style-name="ce10">
            <text:p><text:s/>488.296<text:s/></text:p>
          </table:table-cell>
          <table:table-cell office:value-type="float" office:value="748019" table:style-name="ce10">
            <text:p><text:s/>748.019<text:s/></text:p>
          </table:table-cell>
          <table:table-cell office:value-type="float" office:value="428172" table:style-name="ce10">
            <text:p><text:s/>428.172<text:s/></text:p>
          </table:table-cell>
          <table:table-cell office:value-type="float" office:value="513358" table:style-name="ce10">
            <text:p><text:s/>513.358<text:s/></text:p>
          </table:table-cell>
          <table:table-cell office:value-type="float" office:value="5879343" table:style-name="ce10">
            <text:p><text:s/>5.879.343<text:s/></text:p>
          </table:table-cell>
          <table:table-cell office:value-type="float" office:value="547876" table:style-name="ce10">
            <text:p><text:s/>547.876<text:s/></text:p>
          </table:table-cell>
          <table:table-cell office:value-type="float" office:value="480389" table:style-name="ce10">
            <text:p><text:s/>480.389<text:s/></text:p>
          </table:table-cell>
          <table:table-cell office:value-type="float" office:value="613960" table:style-name="ce10">
            <text:p><text:s/>613.960<text:s/></text:p>
          </table:table-cell>
          <table:table-cell office:value-type="float" office:value="590150" table:style-name="ce10">
            <text:p><text:s/>590.150<text:s/></text:p>
          </table:table-cell>
          <table:table-cell office:value-type="float" office:value="609832" table:style-name="ce10">
            <text:p><text:s/>609.832<text:s/></text:p>
          </table:table-cell>
          <table:table-cell office:value-type="float" office:value="552814" table:style-name="ce10">
            <text:p><text:s/>552.814<text:s/></text:p>
          </table:table-cell>
          <table:table-cell table:number-columns-repeated="7" table:style-name="ce10"/>
          <table:table-cell table:style-name="ce11"/>
          <table:table-cell table:number-columns-repeated="16355" table:style-name="ce12"/>
        </table:table-row>
        <table:table-row table:style-name="ro5">
          <table:table-cell table:style-name="ce15"/>
          <table:table-cell office:value-type="string" table:style-name="ce13">
            <text:p><text:s text:c="2"/>Operações de Captação no Mercado</text:p>
          </table:table-cell>
          <table:table-cell office:value-type="float" office:value="185988" table:style-name="ce14">
            <text:p><text:s/>185.988<text:s/></text:p>
          </table:table-cell>
          <table:table-cell office:value-type="float" office:value="178787" table:style-name="ce14">
            <text:p><text:s/>178.787<text:s/></text:p>
          </table:table-cell>
          <table:table-cell office:value-type="float" office:value="169567" table:style-name="ce14">
            <text:p><text:s/>169.567<text:s/></text:p>
          </table:table-cell>
          <table:table-cell office:value-type="float" office:value="174683" table:style-name="ce14">
            <text:p><text:s/>174.683<text:s/></text:p>
          </table:table-cell>
          <table:table-cell office:value-type="float" office:value="194094" table:style-name="ce14">
            <text:p><text:s/>194.094<text:s/></text:p>
          </table:table-cell>
          <table:table-cell office:value-type="float" office:value="184201" table:style-name="ce14">
            <text:p><text:s/>184.201<text:s/></text:p>
          </table:table-cell>
          <table:table-cell office:value-type="float" office:value="243810" table:style-name="ce14">
            <text:p><text:s/>243.810<text:s/></text:p>
          </table:table-cell>
          <table:table-cell office:value-type="float" office:value="220245" table:style-name="ce14">
            <text:p><text:s/>220.245<text:s/></text:p>
          </table:table-cell>
          <table:table-cell office:value-type="float" office:value="219480" table:style-name="ce14">
            <text:p><text:s/>219.480<text:s/></text:p>
          </table:table-cell>
          <table:table-cell office:value-type="float" office:value="236001" table:style-name="ce14">
            <text:p><text:s/>236.001<text:s/></text:p>
          </table:table-cell>
          <table:table-cell office:value-type="float" office:value="197758" table:style-name="ce14">
            <text:p><text:s/>197.758<text:s/></text:p>
          </table:table-cell>
          <table:table-cell office:value-type="float" office:value="216666" table:style-name="ce14">
            <text:p><text:s/>216.666<text:s/></text:p>
          </table:table-cell>
          <table:table-cell office:value-type="float" office:value="2421280" table:style-name="ce14">
            <text:p><text:s/>2.421.280<text:s/></text:p>
          </table:table-cell>
          <table:table-cell office:value-type="float" office:value="213607" table:style-name="ce14">
            <text:p><text:s/>213.607<text:s/></text:p>
          </table:table-cell>
          <table:table-cell office:value-type="float" office:value="245448" table:style-name="ce14">
            <text:p><text:s/>245.448<text:s/></text:p>
          </table:table-cell>
          <table:table-cell office:value-type="float" office:value="253075" table:style-name="ce14">
            <text:p><text:s/>253.075<text:s/></text:p>
          </table:table-cell>
          <table:table-cell office:value-type="float" office:value="264847" table:style-name="ce14">
            <text:p><text:s/>264.847<text:s/></text:p>
          </table:table-cell>
          <table:table-cell office:value-type="float" office:value="229846" table:style-name="ce14">
            <text:p><text:s/>229.846<text:s/></text:p>
          </table:table-cell>
          <table:table-cell office:value-type="float" office:value="240193" table:style-name="ce16">
            <text:p><text:s/>240.193<text:s/></text:p>
          </table:table-cell>
          <table:table-cell table:number-columns-repeated="7" table:style-name="ce14"/>
          <table:table-cell table:style-name="ce11"/>
          <table:table-cell table:number-columns-repeated="16355" table:style-name="ce15"/>
        </table:table-row>
        <table:table-row table:style-name="ro5">
          <table:table-cell table:style-name="ce15"/>
          <table:table-cell office:value-type="string" table:style-name="ce13">
            <text:p><text:s text:c="2"/>Operações de Empréstimos e Repasses</text:p>
          </table:table-cell>
          <table:table-cell office:value-type="float" office:value="169749" table:style-name="ce14">
            <text:p><text:s/>169.749<text:s/></text:p>
          </table:table-cell>
          <table:table-cell office:value-type="float" office:value="175723" table:style-name="ce14">
            <text:p><text:s/>175.723<text:s/></text:p>
          </table:table-cell>
          <table:table-cell office:value-type="float" office:value="188934" table:style-name="ce14">
            <text:p><text:s/>188.934<text:s/></text:p>
          </table:table-cell>
          <table:table-cell office:value-type="float" office:value="212717" table:style-name="ce14">
            <text:p><text:s/>212.717<text:s/></text:p>
          </table:table-cell>
          <table:table-cell office:value-type="float" office:value="239393" table:style-name="ce14">
            <text:p><text:s/>239.393<text:s/></text:p>
          </table:table-cell>
          <table:table-cell office:value-type="float" office:value="232125" table:style-name="ce14">
            <text:p><text:s/>232.125<text:s/></text:p>
          </table:table-cell>
          <table:table-cell office:value-type="float" office:value="259551" table:style-name="ce14">
            <text:p><text:s/>259.551<text:s/></text:p>
          </table:table-cell>
          <table:table-cell office:value-type="float" office:value="224521" table:style-name="ce14">
            <text:p><text:s/>224.521<text:s/></text:p>
          </table:table-cell>
          <table:table-cell office:value-type="float" office:value="229649" table:style-name="ce14">
            <text:p><text:s/>229.649<text:s/></text:p>
          </table:table-cell>
          <table:table-cell office:value-type="float" office:value="228850" table:style-name="ce14">
            <text:p><text:s/>228.850<text:s/></text:p>
          </table:table-cell>
          <table:table-cell office:value-type="float" office:value="192133" table:style-name="ce14">
            <text:p><text:s/>192.133<text:s/></text:p>
          </table:table-cell>
          <table:table-cell office:value-type="float" office:value="226637" table:style-name="ce14">
            <text:p><text:s/>226.637<text:s/></text:p>
          </table:table-cell>
          <table:table-cell office:value-type="float" office:value="2579982" table:style-name="ce14">
            <text:p><text:s/>2.579.982<text:s/></text:p>
          </table:table-cell>
          <table:table-cell office:value-type="float" office:value="216453" table:style-name="ce14">
            <text:p><text:s/>216.453<text:s/></text:p>
          </table:table-cell>
          <table:table-cell office:value-type="float" office:value="190811" table:style-name="ce16">
            <text:p><text:s/>190.811<text:s/></text:p>
          </table:table-cell>
          <table:table-cell office:value-type="float" office:value="250588" table:style-name="ce16">
            <text:p><text:s/>250.588<text:s/></text:p>
          </table:table-cell>
          <table:table-cell office:value-type="float" office:value="236364" table:style-name="ce16">
            <text:p><text:s/>236.364<text:s/></text:p>
          </table:table-cell>
          <table:table-cell office:value-type="float" office:value="247463" table:style-name="ce16">
            <text:p><text:s/>247.463<text:s/></text:p>
          </table:table-cell>
          <table:table-cell office:value-type="float" office:value="274399" table:style-name="ce16">
            <text:p><text:s/>274.399<text:s/></text:p>
          </table:table-cell>
          <table:table-cell table:number-columns-repeated="7" table:style-name="ce14"/>
          <table:table-cell table:style-name="ce11"/>
          <table:table-cell table:number-columns-repeated="16355" table:style-name="ce15"/>
        </table:table-row>
        <table:table-row table:style-name="ro5">
          <table:table-cell table:style-name="ce15"/>
          <table:table-cell office:value-type="string" table:style-name="ce13">
            <text:p><text:s text:c="2"/>Operações de Arrendamento Mercantil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table:number-columns-repeated="7" table:style-name="ce16"/>
          <table:table-cell table:style-name="ce11"/>
          <table:table-cell table:number-columns-repeated="16355" table:style-name="ce15"/>
        </table:table-row>
        <table:table-row table:style-name="ro5">
          <table:table-cell table:style-name="ce17"/>
          <table:table-cell office:value-type="string" table:style-name="ce13">
            <text:p><text:s text:c="2"/>Operações de Venda ou de Transf. Ativos Financeira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1" table:style-name="ce16">
            <text:p><text:s/>1<text:s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table:number-columns-repeated="7" table:style-name="ce16"/>
          <table:table-cell table:style-name="ce11"/>
          <table:table-cell table:number-columns-repeated="16355" table:style-name="ce17"/>
        </table:table-row>
        <table:table-row table:style-name="ro5">
          <table:table-cell table:style-name="ce15"/>
          <table:table-cell office:value-type="string" table:style-name="ce13">
            <text:p><text:s text:c="2"/>Provisão para Perdas Esperadas Associadas ao Risco de Crédito</text:p>
          </table:table-cell>
          <table:table-cell office:value-type="float" office:value="119166" table:style-name="ce14">
            <text:p><text:s/>119.166<text:s/></text:p>
          </table:table-cell>
          <table:table-cell office:value-type="float" office:value="166226" table:style-name="ce14">
            <text:p><text:s/>166.226<text:s/></text:p>
          </table:table-cell>
          <table:table-cell office:value-type="float" office:value="65219" table:style-name="ce14">
            <text:p><text:s/>65.219<text:s/></text:p>
          </table:table-cell>
          <table:table-cell office:value-type="float" office:value="-65352" table:style-name="ce14">
            <text:p><text:s/>(65.352)</text:p>
          </table:table-cell>
          <table:table-cell office:value-type="float" office:value="-4323" table:style-name="ce14">
            <text:p><text:s/>(4.323)</text:p>
          </table:table-cell>
          <table:table-cell office:value-type="float" office:value="90760" table:style-name="ce14">
            <text:p><text:s/>90.760<text:s/></text:p>
          </table:table-cell>
          <table:table-cell office:value-type="float" office:value="-12106" table:style-name="ce14">
            <text:p><text:s/>(12.106)</text:p>
          </table:table-cell>
          <table:table-cell office:value-type="float" office:value="87821" table:style-name="ce14">
            <text:p><text:s/>87.821<text:s/></text:p>
          </table:table-cell>
          <table:table-cell office:value-type="float" office:value="39167" table:style-name="ce14">
            <text:p><text:s/>39.167<text:s/></text:p>
          </table:table-cell>
          <table:table-cell office:value-type="float" office:value="283168" table:style-name="ce14">
            <text:p><text:s/>283.168<text:s/></text:p>
          </table:table-cell>
          <table:table-cell office:value-type="float" office:value="38281" table:style-name="ce14">
            <text:p><text:s/>38.281<text:s/></text:p>
          </table:table-cell>
          <table:table-cell office:value-type="float" office:value="70055" table:style-name="ce14">
            <text:p><text:s/>70.055<text:s/></text:p>
          </table:table-cell>
          <table:table-cell office:value-type="float" office:value="878081" table:style-name="ce14">
            <text:p><text:s/>878.081<text:s/></text:p>
          </table:table-cell>
          <table:table-cell office:value-type="float" office:value="117816" table:style-name="ce14">
            <text:p><text:s/>117.816<text:s/></text:p>
          </table:table-cell>
          <table:table-cell office:value-type="float" office:value="44130" table:style-name="ce14">
            <text:p><text:s/>44.130<text:s/></text:p>
          </table:table-cell>
          <table:table-cell office:value-type="float" office:value="110297" table:style-name="ce14">
            <text:p><text:s/>110.297<text:s/></text:p>
          </table:table-cell>
          <table:table-cell office:value-type="float" office:value="88938" table:style-name="ce14">
            <text:p><text:s/>88.938<text:s/></text:p>
          </table:table-cell>
          <table:table-cell office:value-type="float" office:value="132523" table:style-name="ce14">
            <text:p><text:s/>132.523<text:s/></text:p>
          </table:table-cell>
          <table:table-cell office:value-type="float" office:value="38222" table:style-name="ce16">
            <text:p><text:s/>38.222<text:s/></text:p>
          </table:table-cell>
          <table:table-cell table:number-columns-repeated="7" table:style-name="ce14"/>
          <table:table-cell table:style-name="ce11"/>
          <table:table-cell table:number-columns-repeated="16355" table:style-name="ce15"/>
        </table:table-row>
        <table:table-row table:style-name="ro5">
          <table:table-cell table:style-name="ce12"/>
          <table:table-cell office:value-type="string" table:style-name="ce9">
            <text:p>DESPESAS DE PESSOAL</text:p>
          </table:table-cell>
          <table:table-cell office:value-type="float" office:value="236557" table:style-name="ce10">
            <text:p><text:s/>236.557<text:s/></text:p>
          </table:table-cell>
          <table:table-cell office:value-type="float" office:value="249150" table:style-name="ce10">
            <text:p><text:s/>249.150<text:s/></text:p>
          </table:table-cell>
          <table:table-cell office:value-type="float" office:value="252007" table:style-name="ce10">
            <text:p><text:s/>252.007<text:s/></text:p>
          </table:table-cell>
          <table:table-cell office:value-type="float" office:value="258248" table:style-name="ce10">
            <text:p><text:s/>258.248<text:s/></text:p>
          </table:table-cell>
          <table:table-cell office:value-type="float" office:value="254339" table:style-name="ce10">
            <text:p><text:s/>254.339<text:s/></text:p>
          </table:table-cell>
          <table:table-cell office:value-type="float" office:value="243203" table:style-name="ce10">
            <text:p><text:s/>243.203<text:s/></text:p>
          </table:table-cell>
          <table:table-cell office:value-type="float" office:value="244127" table:style-name="ce10">
            <text:p><text:s/>244.127<text:s/></text:p>
          </table:table-cell>
          <table:table-cell office:value-type="float" office:value="255696" table:style-name="ce10">
            <text:p><text:s/>255.696<text:s/></text:p>
          </table:table-cell>
          <table:table-cell office:value-type="float" office:value="351432" table:style-name="ce10">
            <text:p><text:s/>351.432<text:s/></text:p>
          </table:table-cell>
          <table:table-cell office:value-type="float" office:value="269579" table:style-name="ce10">
            <text:p><text:s/>269.579<text:s/></text:p>
          </table:table-cell>
          <table:table-cell office:value-type="float" office:value="273640" table:style-name="ce10">
            <text:p><text:s/>273.640<text:s/></text:p>
          </table:table-cell>
          <table:table-cell office:value-type="float" office:value="282341" table:style-name="ce10">
            <text:p><text:s/>282.341<text:s/></text:p>
          </table:table-cell>
          <table:table-cell office:value-type="float" office:value="3170318" table:style-name="ce10">
            <text:p><text:s/>3.170.318<text:s/></text:p>
          </table:table-cell>
          <table:table-cell office:value-type="float" office:value="253637" table:style-name="ce10">
            <text:p><text:s/>253.637<text:s/></text:p>
          </table:table-cell>
          <table:table-cell office:value-type="float" office:value="268433" table:style-name="ce10">
            <text:p><text:s/>268.433<text:s/></text:p>
          </table:table-cell>
          <table:table-cell office:value-type="float" office:value="270616" table:style-name="ce10">
            <text:p><text:s/>270.616<text:s/></text:p>
          </table:table-cell>
          <table:table-cell office:value-type="float" office:value="269205" table:style-name="ce10">
            <text:p><text:s/>269.205<text:s/></text:p>
          </table:table-cell>
          <table:table-cell office:value-type="float" office:value="269197" table:style-name="ce10">
            <text:p><text:s/>269.197<text:s/></text:p>
          </table:table-cell>
          <table:table-cell office:value-type="float" office:value="265102" table:style-name="ce10">
            <text:p><text:s/>265.102<text:s/></text:p>
          </table:table-cell>
          <table:table-cell table:number-columns-repeated="7" table:style-name="ce10"/>
          <table:table-cell table:style-name="ce11"/>
          <table:table-cell table:number-columns-repeated="16355" table:style-name="ce12"/>
        </table:table-row>
        <table:table-row table:style-name="ro5">
          <table:table-cell table:style-name="ce15"/>
          <table:table-cell office:value-type="string" table:style-name="ce19">
            <text:p><text:s text:c="2"/>Proventos</text:p>
          </table:table-cell>
          <table:table-cell office:value-type="float" office:value="137420" table:style-name="ce20">
            <text:p><text:s/>137.420<text:s/></text:p>
          </table:table-cell>
          <table:table-cell office:value-type="float" office:value="147390" table:style-name="ce14">
            <text:p><text:s/>147.390<text:s/></text:p>
          </table:table-cell>
          <table:table-cell office:value-type="float" office:value="148445" table:style-name="ce14">
            <text:p><text:s/>148.445<text:s/></text:p>
          </table:table-cell>
          <table:table-cell office:value-type="float" office:value="150836" table:style-name="ce14">
            <text:p><text:s/>150.836<text:s/></text:p>
          </table:table-cell>
          <table:table-cell office:value-type="float" office:value="149517" table:style-name="ce14">
            <text:p><text:s/>149.517<text:s/></text:p>
          </table:table-cell>
          <table:table-cell office:value-type="float" office:value="149750" table:style-name="ce14">
            <text:p><text:s/>149.750<text:s/></text:p>
          </table:table-cell>
          <table:table-cell office:value-type="float" office:value="144354" table:style-name="ce20">
            <text:p><text:s/>144.354<text:s/></text:p>
          </table:table-cell>
          <table:table-cell office:value-type="float" office:value="152073" table:style-name="ce14">
            <text:p><text:s/>152.073<text:s/></text:p>
          </table:table-cell>
          <table:table-cell office:value-type="float" office:value="240462" table:style-name="ce14">
            <text:p><text:s/>240.462<text:s/></text:p>
          </table:table-cell>
          <table:table-cell office:value-type="float" office:value="159300" table:style-name="ce14">
            <text:p><text:s/>159.300<text:s/></text:p>
          </table:table-cell>
          <table:table-cell office:value-type="float" office:value="160082" table:style-name="ce14">
            <text:p><text:s/>160.082<text:s/></text:p>
          </table:table-cell>
          <table:table-cell office:value-type="float" office:value="162475" table:style-name="ce14">
            <text:p><text:s/>162.475<text:s/></text:p>
          </table:table-cell>
          <table:table-cell office:value-type="float" office:value="1902104" table:style-name="ce14">
            <text:p><text:s/>1.902.104<text:s/></text:p>
          </table:table-cell>
          <table:table-cell office:value-type="float" office:value="148074" table:style-name="ce20">
            <text:p><text:s/>148.074<text:s/></text:p>
          </table:table-cell>
          <table:table-cell office:value-type="float" office:value="154660" table:style-name="ce20">
            <text:p><text:s/>154.660<text:s/></text:p>
          </table:table-cell>
          <table:table-cell office:value-type="float" office:value="157218" table:style-name="ce20">
            <text:p><text:s/>157.218<text:s/></text:p>
          </table:table-cell>
          <table:table-cell office:value-type="float" office:value="156423" table:style-name="ce20">
            <text:p><text:s/>156.423<text:s/></text:p>
          </table:table-cell>
          <table:table-cell office:value-type="float" office:value="154649" table:style-name="ce20">
            <text:p><text:s/>154.649<text:s/></text:p>
          </table:table-cell>
          <table:table-cell office:value-type="float" office:value="156656" table:style-name="ce16">
            <text:p><text:s/>156.656<text:s/></text:p>
          </table:table-cell>
          <table:table-cell table:number-columns-repeated="7" table:style-name="ce37"/>
          <table:table-cell table:style-name="ce11"/>
          <table:table-cell table:number-columns-repeated="16355" table:style-name="ce15"/>
        </table:table-row>
        <table:table-row table:style-name="ro5">
          <table:table-cell table:style-name="ce15"/>
          <table:table-cell office:value-type="string" table:style-name="ce13">
            <text:p><text:s text:c="2"/>Encargos Sociais</text:p>
          </table:table-cell>
          <table:table-cell office:value-type="float" office:value="47049" table:style-name="ce14">
            <text:p><text:s/>47.049<text:s/></text:p>
          </table:table-cell>
          <table:table-cell office:value-type="float" office:value="55345" table:style-name="ce14">
            <text:p><text:s/>55.345<text:s/></text:p>
          </table:table-cell>
          <table:table-cell office:value-type="float" office:value="54275" table:style-name="ce14">
            <text:p><text:s/>54.275<text:s/></text:p>
          </table:table-cell>
          <table:table-cell office:value-type="float" office:value="56178" table:style-name="ce14">
            <text:p><text:s/>56.178<text:s/></text:p>
          </table:table-cell>
          <table:table-cell office:value-type="float" office:value="55457" table:style-name="ce14">
            <text:p><text:s/>55.457<text:s/></text:p>
          </table:table-cell>
          <table:table-cell office:value-type="float" office:value="50594" table:style-name="ce14">
            <text:p><text:s/>50.594<text:s/></text:p>
          </table:table-cell>
          <table:table-cell office:value-type="float" office:value="51573" table:style-name="ce14">
            <text:p><text:s/>51.573<text:s/></text:p>
          </table:table-cell>
          <table:table-cell office:value-type="float" office:value="55245" table:style-name="ce14">
            <text:p><text:s/>55.245<text:s/></text:p>
          </table:table-cell>
          <table:table-cell office:value-type="float" office:value="61379" table:style-name="ce14">
            <text:p><text:s/>61.379<text:s/></text:p>
          </table:table-cell>
          <table:table-cell office:value-type="float" office:value="57885" table:style-name="ce14">
            <text:p><text:s/>57.885<text:s/></text:p>
          </table:table-cell>
          <table:table-cell office:value-type="float" office:value="55861" table:style-name="ce14">
            <text:p><text:s/>55.861<text:s/></text:p>
          </table:table-cell>
          <table:table-cell office:value-type="float" office:value="66924" table:style-name="ce14">
            <text:p><text:s/>66.924<text:s/></text:p>
          </table:table-cell>
          <table:table-cell office:value-type="float" office:value="667765" table:style-name="ce14">
            <text:p><text:s/>667.765<text:s/></text:p>
          </table:table-cell>
          <table:table-cell office:value-type="float" office:value="50572" table:style-name="ce14">
            <text:p><text:s/>50.572<text:s/></text:p>
          </table:table-cell>
          <table:table-cell office:value-type="float" office:value="57585" table:style-name="ce14">
            <text:p><text:s/>57.585<text:s/></text:p>
          </table:table-cell>
          <table:table-cell office:value-type="float" office:value="58171" table:style-name="ce14">
            <text:p><text:s/>58.171<text:s/></text:p>
          </table:table-cell>
          <table:table-cell office:value-type="float" office:value="57485" table:style-name="ce14">
            <text:p><text:s/>57.485<text:s/></text:p>
          </table:table-cell>
          <table:table-cell office:value-type="float" office:value="55609" table:style-name="ce14">
            <text:p><text:s/>55.609<text:s/></text:p>
          </table:table-cell>
          <table:table-cell office:value-type="float" office:value="52444" table:style-name="ce16">
            <text:p><text:s/>52.444<text:s/></text:p>
          </table:table-cell>
          <table:table-cell table:number-columns-repeated="7" table:style-name="ce38"/>
          <table:table-cell table:style-name="ce11"/>
          <table:table-cell table:number-columns-repeated="16355" table:style-name="ce15"/>
        </table:table-row>
        <table:table-row table:style-name="ro5">
          <table:table-cell table:style-name="ce15"/>
          <table:table-cell office:value-type="string" table:style-name="ce13">
            <text:p><text:s text:c="2"/>Plano de Aposentadoria e Pensão</text:p>
          </table:table-cell>
          <table:table-cell office:value-type="float" office:value="12971" table:style-name="ce14">
            <text:p><text:s/>12.971<text:s/></text:p>
          </table:table-cell>
          <table:table-cell office:value-type="float" office:value="13685" table:style-name="ce14">
            <text:p><text:s/>13.685<text:s/></text:p>
          </table:table-cell>
          <table:table-cell office:value-type="float" office:value="12007" table:style-name="ce14">
            <text:p><text:s/>12.007<text:s/></text:p>
          </table:table-cell>
          <table:table-cell office:value-type="float" office:value="15510" table:style-name="ce14">
            <text:p><text:s/>15.510<text:s/></text:p>
          </table:table-cell>
          <table:table-cell office:value-type="float" office:value="13564" table:style-name="ce14">
            <text:p><text:s/>13.564<text:s/></text:p>
          </table:table-cell>
          <table:table-cell office:value-type="float" office:value="13421" table:style-name="ce14">
            <text:p><text:s/>13.421<text:s/></text:p>
          </table:table-cell>
          <table:table-cell office:value-type="float" office:value="13507" table:style-name="ce14">
            <text:p><text:s/>13.507<text:s/></text:p>
          </table:table-cell>
          <table:table-cell office:value-type="float" office:value="13908" table:style-name="ce14">
            <text:p><text:s/>13.908<text:s/></text:p>
          </table:table-cell>
          <table:table-cell office:value-type="float" office:value="14606" table:style-name="ce14">
            <text:p><text:s/>14.606<text:s/></text:p>
          </table:table-cell>
          <table:table-cell office:value-type="float" office:value="14717" table:style-name="ce14">
            <text:p><text:s/>14.717<text:s/></text:p>
          </table:table-cell>
          <table:table-cell office:value-type="float" office:value="14634" table:style-name="ce14">
            <text:p><text:s/>14.634<text:s/></text:p>
          </table:table-cell>
          <table:table-cell office:value-type="float" office:value="16393" table:style-name="ce14">
            <text:p><text:s/>16.393<text:s/></text:p>
          </table:table-cell>
          <table:table-cell office:value-type="float" office:value="168923" table:style-name="ce14">
            <text:p><text:s/>168.923<text:s/></text:p>
          </table:table-cell>
          <table:table-cell office:value-type="float" office:value="14009" table:style-name="ce14">
            <text:p><text:s/>14.009<text:s/></text:p>
          </table:table-cell>
          <table:table-cell office:value-type="float" office:value="14540" table:style-name="ce14">
            <text:p><text:s/>14.540<text:s/></text:p>
          </table:table-cell>
          <table:table-cell office:value-type="float" office:value="14775" table:style-name="ce14">
            <text:p><text:s/>14.775<text:s/></text:p>
          </table:table-cell>
          <table:table-cell office:value-type="float" office:value="14805" table:style-name="ce14">
            <text:p><text:s/>14.805<text:s/></text:p>
          </table:table-cell>
          <table:table-cell office:value-type="float" office:value="14439" table:style-name="ce14">
            <text:p><text:s/>14.439<text:s/></text:p>
          </table:table-cell>
          <table:table-cell office:value-type="float" office:value="14952" table:style-name="ce16">
            <text:p><text:s/>14.952<text:s/></text:p>
          </table:table-cell>
          <table:table-cell table:number-columns-repeated="7" table:style-name="ce14"/>
          <table:table-cell table:style-name="ce11"/>
          <table:table-cell table:number-columns-repeated="16355" table:style-name="ce15"/>
        </table:table-row>
        <table:table-row table:style-name="ro5">
          <table:table-cell table:style-name="ce15"/>
          <table:table-cell office:value-type="string" table:style-name="ce13">
            <text:p><text:s text:c="2"/>Plano de Assistência Médica</text:p>
          </table:table-cell>
          <table:table-cell office:value-type="float" office:value="14878" table:style-name="ce14">
            <text:p><text:s/>14.878<text:s/></text:p>
          </table:table-cell>
          <table:table-cell office:value-type="float" office:value="14880" table:style-name="ce14">
            <text:p><text:s/>14.880<text:s/></text:p>
          </table:table-cell>
          <table:table-cell office:value-type="float" office:value="14880" table:style-name="ce14">
            <text:p><text:s/>14.880<text:s/></text:p>
          </table:table-cell>
          <table:table-cell office:value-type="float" office:value="14879" table:style-name="ce14">
            <text:p><text:s/>14.879<text:s/></text:p>
          </table:table-cell>
          <table:table-cell office:value-type="float" office:value="14880" table:style-name="ce14">
            <text:p><text:s/>14.880<text:s/></text:p>
          </table:table-cell>
          <table:table-cell office:value-type="float" office:value="14444" table:style-name="ce14">
            <text:p><text:s/>14.444<text:s/></text:p>
          </table:table-cell>
          <table:table-cell office:value-type="float" office:value="14854" table:style-name="ce14">
            <text:p><text:s/>14.854<text:s/></text:p>
          </table:table-cell>
          <table:table-cell office:value-type="float" office:value="14846" table:style-name="ce14">
            <text:p><text:s/>14.846<text:s/></text:p>
          </table:table-cell>
          <table:table-cell office:value-type="float" office:value="14845" table:style-name="ce14">
            <text:p><text:s/>14.845<text:s/></text:p>
          </table:table-cell>
          <table:table-cell office:value-type="float" office:value="14847" table:style-name="ce14">
            <text:p><text:s/>14.847<text:s/></text:p>
          </table:table-cell>
          <table:table-cell office:value-type="float" office:value="14846" table:style-name="ce14">
            <text:p><text:s/>14.846<text:s/></text:p>
          </table:table-cell>
          <table:table-cell office:value-type="float" office:value="14602" table:style-name="ce14">
            <text:p><text:s/>14.602<text:s/></text:p>
          </table:table-cell>
          <table:table-cell office:value-type="float" office:value="177681" table:style-name="ce14">
            <text:p><text:s/>177.681<text:s/></text:p>
          </table:table-cell>
          <table:table-cell office:value-type="float" office:value="19225" table:style-name="ce14">
            <text:p><text:s/>19.225<text:s/></text:p>
          </table:table-cell>
          <table:table-cell office:value-type="float" office:value="19225" table:style-name="ce14">
            <text:p><text:s/>19.225<text:s/></text:p>
          </table:table-cell>
          <table:table-cell office:value-type="float" office:value="19218" table:style-name="ce14">
            <text:p><text:s/>19.218<text:s/></text:p>
          </table:table-cell>
          <table:table-cell office:value-type="float" office:value="19219" table:style-name="ce14">
            <text:p><text:s/>19.219<text:s/></text:p>
          </table:table-cell>
          <table:table-cell office:value-type="float" office:value="19219" table:style-name="ce14">
            <text:p><text:s/>19.219<text:s/></text:p>
          </table:table-cell>
          <table:table-cell office:value-type="float" office:value="19203" table:style-name="ce16">
            <text:p><text:s/>19.203<text:s/></text:p>
          </table:table-cell>
          <table:table-cell table:number-columns-repeated="7" table:style-name="ce14"/>
          <table:table-cell table:style-name="ce11"/>
          <table:table-cell table:number-columns-repeated="16355" table:style-name="ce15"/>
        </table:table-row>
        <table:table-row table:style-name="ro5">
          <table:table-cell table:style-name="ce17"/>
          <table:table-cell office:value-type="string" table:style-name="ce21">
            <text:p><text:s text:c="2"/>Seguro de Vida em Grupo</text:p>
          </table:table-cell>
          <table:table-cell office:value-type="float" office:value="1566" table:style-name="ce22">
            <text:p>1566</text:p>
          </table:table-cell>
          <table:table-cell office:value-type="float" office:value="1566" table:style-name="ce22">
            <text:p>1566</text:p>
          </table:table-cell>
          <table:table-cell office:value-type="float" office:value="1567" table:style-name="ce22">
            <text:p>1567</text:p>
          </table:table-cell>
          <table:table-cell office:value-type="float" office:value="1566" table:style-name="ce22">
            <text:p>1566</text:p>
          </table:table-cell>
          <table:table-cell office:value-type="float" office:value="1566" table:style-name="ce16">
            <text:p><text:s/>1.566<text:s/></text:p>
          </table:table-cell>
          <table:table-cell office:value-type="float" office:value="1535" table:style-name="ce16">
            <text:p><text:s/>1.535<text:s/></text:p>
          </table:table-cell>
          <table:table-cell office:value-type="float" office:value="1580" table:style-name="ce16">
            <text:p><text:s/>1.580<text:s/></text:p>
          </table:table-cell>
          <table:table-cell office:value-type="float" office:value="1579" table:style-name="ce16">
            <text:p><text:s/>1.579<text:s/></text:p>
          </table:table-cell>
          <table:table-cell office:value-type="float" office:value="1579" table:style-name="ce16">
            <text:p><text:s/>1.579<text:s/></text:p>
          </table:table-cell>
          <table:table-cell office:value-type="float" office:value="1579" table:style-name="ce16">
            <text:p><text:s/>1.579<text:s/></text:p>
          </table:table-cell>
          <table:table-cell office:value-type="float" office:value="1579" table:style-name="ce16">
            <text:p><text:s/>1.579<text:s/></text:p>
          </table:table-cell>
          <table:table-cell office:value-type="float" office:value="1747" table:style-name="ce16">
            <text:p><text:s/>1.747<text:s/></text:p>
          </table:table-cell>
          <table:table-cell office:value-type="float" office:value="19009" table:style-name="ce16">
            <text:p><text:s/>19.009<text:s/></text:p>
          </table:table-cell>
          <table:table-cell office:value-type="float" office:value="1974" table:style-name="ce16">
            <text:p><text:s/>1.974<text:s/></text:p>
          </table:table-cell>
          <table:table-cell office:value-type="float" office:value="1974" table:style-name="ce16">
            <text:p><text:s/>1.974<text:s/></text:p>
          </table:table-cell>
          <table:table-cell office:value-type="float" office:value="1974" table:style-name="ce16">
            <text:p><text:s/>1.974<text:s/></text:p>
          </table:table-cell>
          <table:table-cell office:value-type="float" office:value="1974" table:style-name="ce16">
            <text:p><text:s/>1.974<text:s/></text:p>
          </table:table-cell>
          <table:table-cell office:value-type="float" office:value="1974" table:style-name="ce16">
            <text:p><text:s/>1.974<text:s/></text:p>
          </table:table-cell>
          <table:table-cell office:value-type="float" office:value="1928" table:style-name="ce16">
            <text:p><text:s/>1.928<text:s/></text:p>
          </table:table-cell>
          <table:table-cell table:number-columns-repeated="7" table:style-name="ce16"/>
          <table:table-cell table:style-name="ce11"/>
          <table:table-cell table:number-columns-repeated="16355" table:style-name="ce17"/>
        </table:table-row>
        <table:table-row table:style-name="ro5">
          <table:table-cell table:style-name="ce15"/>
          <table:table-cell office:value-type="string" table:style-name="ce18">
            <text:p><text:s text:c="2"/>Benefícios, Treinamento, Honorários e Rem.de Estagiário</text:p>
          </table:table-cell>
          <table:table-cell office:value-type="float" office:value="22673" table:style-name="ce14">
            <text:p><text:s/>22.673<text:s/></text:p>
          </table:table-cell>
          <table:table-cell office:value-type="float" office:value="16284" table:style-name="ce14">
            <text:p><text:s/>16.284<text:s/></text:p>
          </table:table-cell>
          <table:table-cell office:value-type="float" office:value="20833" table:style-name="ce14">
            <text:p><text:s/>20.833<text:s/></text:p>
          </table:table-cell>
          <table:table-cell office:value-type="float" office:value="19279" table:style-name="ce14">
            <text:p><text:s/>19.279<text:s/></text:p>
          </table:table-cell>
          <table:table-cell office:value-type="float" office:value="19355" table:style-name="ce14">
            <text:p><text:s/>19.355<text:s/></text:p>
          </table:table-cell>
          <table:table-cell office:value-type="float" office:value="13459" table:style-name="ce14">
            <text:p><text:s/>13.459<text:s/></text:p>
          </table:table-cell>
          <table:table-cell office:value-type="float" office:value="18259" table:style-name="ce14">
            <text:p><text:s/>18.259<text:s/></text:p>
          </table:table-cell>
          <table:table-cell office:value-type="float" office:value="18045" table:style-name="ce14">
            <text:p><text:s/>18.045<text:s/></text:p>
          </table:table-cell>
          <table:table-cell office:value-type="float" office:value="18561" table:style-name="ce14">
            <text:p><text:s/>18.561<text:s/></text:p>
          </table:table-cell>
          <table:table-cell office:value-type="float" office:value="21251" table:style-name="ce14">
            <text:p><text:s/>21.251<text:s/></text:p>
          </table:table-cell>
          <table:table-cell office:value-type="float" office:value="26638" table:style-name="ce14">
            <text:p><text:s/>26.638<text:s/></text:p>
          </table:table-cell>
          <table:table-cell office:value-type="float" office:value="20200" table:style-name="ce14">
            <text:p><text:s/>20.200<text:s/></text:p>
          </table:table-cell>
          <table:table-cell office:value-type="float" office:value="234836" table:style-name="ce14">
            <text:p><text:s/>234.836<text:s/></text:p>
          </table:table-cell>
          <table:table-cell office:value-type="float" office:value="19783" table:style-name="ce14">
            <text:p><text:s/>19.783<text:s/></text:p>
          </table:table-cell>
          <table:table-cell office:value-type="float" office:value="20449" table:style-name="ce14">
            <text:p><text:s/>20.449<text:s/></text:p>
          </table:table-cell>
          <table:table-cell office:value-type="float" office:value="19260" table:style-name="ce14">
            <text:p><text:s/>19.260<text:s/></text:p>
          </table:table-cell>
          <table:table-cell office:value-type="float" office:value="19299" table:style-name="ce14">
            <text:p><text:s/>19.299<text:s/></text:p>
          </table:table-cell>
          <table:table-cell office:value-type="float" office:value="23307" table:style-name="ce14">
            <text:p><text:s/>23.307<text:s/></text:p>
          </table:table-cell>
          <table:table-cell office:value-type="float" office:value="19919" table:style-name="ce16">
            <text:p><text:s/>19.919<text:s/></text:p>
          </table:table-cell>
          <table:table-cell table:number-columns-repeated="7" table:style-name="ce14"/>
          <table:table-cell table:style-name="ce11"/>
          <table:table-cell table:number-columns-repeated="16355" table:style-name="ce15"/>
        </table:table-row>
        <table:table-row table:style-name="ro3">
          <table:table-cell table:style-name="ce23"/>
          <table:table-cell office:value-type="string" table:style-name="ce9">
            <text:p>OUTRAS DESPESAS ADMINISTRATIVAS</text:p>
          </table:table-cell>
          <table:table-cell office:value-type="float" office:value="223309" table:style-name="ce10">
            <text:p><text:s/>223.309<text:s/></text:p>
          </table:table-cell>
          <table:table-cell office:value-type="float" office:value="201127" table:style-name="ce10">
            <text:p><text:s/>201.127<text:s/></text:p>
          </table:table-cell>
          <table:table-cell office:value-type="float" office:value="206686" table:style-name="ce10">
            <text:p><text:s/>206.686<text:s/></text:p>
          </table:table-cell>
          <table:table-cell office:value-type="float" office:value="206222" table:style-name="ce10">
            <text:p><text:s/>206.222<text:s/></text:p>
          </table:table-cell>
          <table:table-cell office:value-type="float" office:value="225824" table:style-name="ce10">
            <text:p><text:s/>225.824<text:s/></text:p>
          </table:table-cell>
          <table:table-cell office:value-type="float" office:value="224622" table:style-name="ce10">
            <text:p><text:s/>224.622<text:s/></text:p>
          </table:table-cell>
          <table:table-cell office:value-type="float" office:value="226041" table:style-name="ce10">
            <text:p><text:s/>226.041<text:s/></text:p>
          </table:table-cell>
          <table:table-cell office:value-type="float" office:value="205427" table:style-name="ce10">
            <text:p><text:s/>205.427<text:s/></text:p>
          </table:table-cell>
          <table:table-cell office:value-type="float" office:value="218339" table:style-name="ce10">
            <text:p><text:s/>218.339<text:s/></text:p>
          </table:table-cell>
          <table:table-cell office:value-type="float" office:value="227858" table:style-name="ce10">
            <text:p><text:s/>227.858<text:s/></text:p>
          </table:table-cell>
          <table:table-cell office:value-type="float" office:value="235967" table:style-name="ce10">
            <text:p><text:s/>235.967<text:s/></text:p>
          </table:table-cell>
          <table:table-cell office:value-type="float" office:value="277081" table:style-name="ce10">
            <text:p><text:s/>277.081<text:s/></text:p>
          </table:table-cell>
          <table:table-cell office:value-type="float" office:value="2678503" table:style-name="ce10">
            <text:p><text:s/>2.678.503<text:s/></text:p>
          </table:table-cell>
          <table:table-cell office:value-type="float" office:value="234216" table:style-name="ce10">
            <text:p><text:s/>234.216<text:s/></text:p>
          </table:table-cell>
          <table:table-cell office:value-type="float" office:value="217052" table:style-name="ce10">
            <text:p><text:s/>217.052<text:s/></text:p>
          </table:table-cell>
          <table:table-cell office:value-type="float" office:value="232693" table:style-name="ce10">
            <text:p><text:s/>232.693<text:s/></text:p>
          </table:table-cell>
          <table:table-cell office:value-type="float" office:value="251474" table:style-name="ce10">
            <text:p><text:s/>251.474<text:s/></text:p>
          </table:table-cell>
          <table:table-cell office:value-type="float" office:value="248318" table:style-name="ce10">
            <text:p><text:s/>248.318<text:s/></text:p>
          </table:table-cell>
          <table:table-cell office:value-type="float" office:value="286822" table:style-name="ce10">
            <text:p><text:s/>286.822<text:s/></text:p>
          </table:table-cell>
          <table:table-cell table:number-columns-repeated="7" table:style-name="ce10"/>
          <table:table-cell table:style-name="ce11"/>
          <table:table-cell table:number-columns-repeated="16355" table:style-name="ce23"/>
        </table:table-row>
        <table:table-row table:style-name="ro5">
          <table:table-cell table:style-name="ce15"/>
          <table:table-cell office:value-type="string" table:style-name="ce19">
            <text:p><text:s text:c="2"/>Processamento de Dados</text:p>
          </table:table-cell>
          <table:table-cell office:value-type="float" office:value="54095" table:style-name="ce24">
            <text:p><text:s/>54.095<text:s/></text:p>
          </table:table-cell>
          <table:table-cell office:value-type="float" office:value="28541" table:style-name="ce14">
            <text:p><text:s/>28.541<text:s/></text:p>
          </table:table-cell>
          <table:table-cell office:value-type="float" office:value="44301" table:style-name="ce14">
            <text:p><text:s/>44.301<text:s/></text:p>
          </table:table-cell>
          <table:table-cell office:value-type="float" office:value="36083" table:style-name="ce14">
            <text:p><text:s/>36.083<text:s/></text:p>
          </table:table-cell>
          <table:table-cell office:value-type="float" office:value="62163" table:style-name="ce14">
            <text:p><text:s/>62.163<text:s/></text:p>
          </table:table-cell>
          <table:table-cell office:value-type="float" office:value="33789" table:style-name="ce14">
            <text:p><text:s/>33.789<text:s/></text:p>
          </table:table-cell>
          <table:table-cell office:value-type="float" office:value="53620" table:style-name="ce24">
            <text:p><text:s/>53.620<text:s/></text:p>
          </table:table-cell>
          <table:table-cell office:value-type="float" office:value="36606" table:style-name="ce14">
            <text:p><text:s/>36.606<text:s/></text:p>
          </table:table-cell>
          <table:table-cell office:value-type="float" office:value="36460" table:style-name="ce14">
            <text:p><text:s/>36.460<text:s/></text:p>
          </table:table-cell>
          <table:table-cell office:value-type="float" office:value="37972" table:style-name="ce14">
            <text:p><text:s/>37.972<text:s/></text:p>
          </table:table-cell>
          <table:table-cell office:value-type="float" office:value="54255" table:style-name="ce14">
            <text:p><text:s/>54.255<text:s/></text:p>
          </table:table-cell>
          <table:table-cell office:value-type="float" office:value="37821" table:style-name="ce14">
            <text:p><text:s/>37.821<text:s/></text:p>
          </table:table-cell>
          <table:table-cell office:value-type="float" office:value="515706" table:style-name="ce14">
            <text:p><text:s/>515.706<text:s/></text:p>
          </table:table-cell>
          <table:table-cell office:value-type="float" office:value="41557" table:style-name="ce24">
            <text:p><text:s/>41.557<text:s/></text:p>
          </table:table-cell>
          <table:table-cell office:value-type="float" office:value="37227" table:style-name="ce24">
            <text:p><text:s/>37.227<text:s/></text:p>
          </table:table-cell>
          <table:table-cell office:value-type="float" office:value="54221" table:style-name="ce24">
            <text:p><text:s/>54.221<text:s/></text:p>
          </table:table-cell>
          <table:table-cell office:value-type="float" office:value="61910" table:style-name="ce24">
            <text:p><text:s/>61.910<text:s/></text:p>
          </table:table-cell>
          <table:table-cell office:value-type="float" office:value="47755" table:style-name="ce24">
            <text:p><text:s/>47.755<text:s/></text:p>
          </table:table-cell>
          <table:table-cell office:value-type="float" office:value="64081" table:style-name="ce16">
            <text:p><text:s/>64.081<text:s/></text:p>
          </table:table-cell>
          <table:table-cell table:number-columns-repeated="7" table:style-name="ce24"/>
          <table:table-cell table:style-name="ce11"/>
          <table:table-cell table:number-columns-repeated="16355" table:style-name="ce15"/>
        </table:table-row>
        <table:table-row table:style-name="ro5">
          <table:table-cell table:style-name="ce15"/>
          <table:table-cell office:value-type="string" table:style-name="ce13">
            <text:p><text:s text:c="2"/>Propaganda e Publicidade</text:p>
          </table:table-cell>
          <table:table-cell office:value-type="float" office:value="1319" table:style-name="ce16">
            <text:p><text:s/>1.319<text:s/></text:p>
          </table:table-cell>
          <table:table-cell office:value-type="float" office:value="3114" table:style-name="ce14">
            <text:p><text:s/>3.114<text:s/></text:p>
          </table:table-cell>
          <table:table-cell office:value-type="float" office:value="393" table:style-name="ce14">
            <text:p><text:s/>393<text:s/></text:p>
          </table:table-cell>
          <table:table-cell office:value-type="float" office:value="2915" table:style-name="ce14">
            <text:p><text:s/>2.915<text:s/></text:p>
          </table:table-cell>
          <table:table-cell office:value-type="float" office:value="2436" table:style-name="ce14">
            <text:p><text:s/>2.436<text:s/></text:p>
          </table:table-cell>
          <table:table-cell office:value-type="float" office:value="8386" table:style-name="ce14">
            <text:p><text:s/>8.386<text:s/></text:p>
          </table:table-cell>
          <table:table-cell office:value-type="float" office:value="819" table:style-name="ce16">
            <text:p><text:s/>819<text:s/></text:p>
          </table:table-cell>
          <table:table-cell office:value-type="float" office:value="1079" table:style-name="ce14">
            <text:p><text:s/>1.079<text:s/></text:p>
          </table:table-cell>
          <table:table-cell office:value-type="float" office:value="3079" table:style-name="ce14">
            <text:p><text:s/>3.079<text:s/></text:p>
          </table:table-cell>
          <table:table-cell office:value-type="float" office:value="6281" table:style-name="ce14">
            <text:p><text:s/>6.281<text:s/></text:p>
          </table:table-cell>
          <table:table-cell office:value-type="float" office:value="3582" table:style-name="ce14">
            <text:p><text:s/>3.582<text:s/></text:p>
          </table:table-cell>
          <table:table-cell office:value-type="float" office:value="12227" table:style-name="ce14">
            <text:p><text:s/>12.227<text:s/></text:p>
          </table:table-cell>
          <table:table-cell office:value-type="float" office:value="45630" table:style-name="ce14">
            <text:p><text:s/>45.630<text:s/></text:p>
          </table:table-cell>
          <table:table-cell office:value-type="float" office:value="10849" table:style-name="ce16">
            <text:p><text:s/>10.849<text:s/></text:p>
          </table:table-cell>
          <table:table-cell office:value-type="float" office:value="2398" table:style-name="ce16">
            <text:p><text:s/>2.398<text:s/></text:p>
          </table:table-cell>
          <table:table-cell office:value-type="float" office:value="2702" table:style-name="ce16">
            <text:p><text:s/>2.702<text:s/></text:p>
          </table:table-cell>
          <table:table-cell office:value-type="float" office:value="4674" table:style-name="ce16">
            <text:p><text:s/>4.674<text:s/></text:p>
          </table:table-cell>
          <table:table-cell office:value-type="float" office:value="1372" table:style-name="ce16">
            <text:p><text:s/>1.372<text:s/></text:p>
          </table:table-cell>
          <table:table-cell office:value-type="float" office:value="17259" table:style-name="ce16">
            <text:p><text:s/>17.259<text:s/></text:p>
          </table:table-cell>
          <table:table-cell table:number-columns-repeated="7" table:style-name="ce16"/>
          <table:table-cell table:style-name="ce11"/>
          <table:table-cell table:number-columns-repeated="16355" table:style-name="ce15"/>
        </table:table-row>
        <table:table-row table:style-name="ro5">
          <table:table-cell table:style-name="ce15"/>
          <table:table-cell office:value-type="string" table:style-name="ce13">
            <text:p><text:s text:c="2"/>Serviços de Terceiros</text:p>
          </table:table-cell>
          <table:table-cell office:value-type="float" office:value="115130" table:style-name="ce16">
            <text:p><text:s/>115.130<text:s/></text:p>
          </table:table-cell>
          <table:table-cell office:value-type="float" office:value="117813" table:style-name="ce14">
            <text:p><text:s/>117.813<text:s/></text:p>
          </table:table-cell>
          <table:table-cell office:value-type="float" office:value="114171" table:style-name="ce14">
            <text:p><text:s/>114.171<text:s/></text:p>
          </table:table-cell>
          <table:table-cell office:value-type="float" office:value="109053" table:style-name="ce14">
            <text:p><text:s/>109.053<text:s/></text:p>
          </table:table-cell>
          <table:table-cell office:value-type="float" office:value="107458" table:style-name="ce14">
            <text:p><text:s/>107.458<text:s/></text:p>
          </table:table-cell>
          <table:table-cell office:value-type="float" office:value="117023" table:style-name="ce14">
            <text:p><text:s/>117.023<text:s/></text:p>
          </table:table-cell>
          <table:table-cell office:value-type="float" office:value="110133" table:style-name="ce16">
            <text:p><text:s/>110.133<text:s/></text:p>
          </table:table-cell>
          <table:table-cell office:value-type="float" office:value="110949" table:style-name="ce14">
            <text:p><text:s/>110.949<text:s/></text:p>
          </table:table-cell>
          <table:table-cell office:value-type="float" office:value="115431" table:style-name="ce14">
            <text:p><text:s/>115.431<text:s/></text:p>
          </table:table-cell>
          <table:table-cell office:value-type="float" office:value="115595" table:style-name="ce14">
            <text:p><text:s/>115.595<text:s/></text:p>
          </table:table-cell>
          <table:table-cell office:value-type="float" office:value="114627" table:style-name="ce14">
            <text:p><text:s/>114.627<text:s/></text:p>
          </table:table-cell>
          <table:table-cell office:value-type="float" office:value="111191" table:style-name="ce14">
            <text:p><text:s/>111.191<text:s/></text:p>
          </table:table-cell>
          <table:table-cell office:value-type="float" office:value="1358574" table:style-name="ce14">
            <text:p><text:s/>1.358.574<text:s/></text:p>
          </table:table-cell>
          <table:table-cell office:value-type="float" office:value="123620" table:style-name="ce16">
            <text:p><text:s/>123.620<text:s/></text:p>
          </table:table-cell>
          <table:table-cell office:value-type="float" office:value="116276" table:style-name="ce16">
            <text:p><text:s/>116.276<text:s/></text:p>
          </table:table-cell>
          <table:table-cell office:value-type="float" office:value="114664" table:style-name="ce16">
            <text:p><text:s/>114.664<text:s/></text:p>
          </table:table-cell>
          <table:table-cell office:value-type="float" office:value="114971" table:style-name="ce16">
            <text:p><text:s/>114.971<text:s/></text:p>
          </table:table-cell>
          <table:table-cell office:value-type="float" office:value="130615" table:style-name="ce16">
            <text:p><text:s/>130.615<text:s/></text:p>
          </table:table-cell>
          <table:table-cell office:value-type="float" office:value="129369" table:style-name="ce16">
            <text:p><text:s/>129.369<text:s/></text:p>
          </table:table-cell>
          <table:table-cell table:number-columns-repeated="7" table:style-name="ce16"/>
          <table:table-cell table:style-name="ce11"/>
          <table:table-cell table:number-columns-repeated="16355" table:style-name="ce15"/>
        </table:table-row>
        <table:table-row table:style-name="ro5">
          <table:table-cell table:style-name="ce15"/>
          <table:table-cell office:value-type="string" table:style-name="ce13">
            <text:p><text:s text:c="2"/>Aluguéis, Material,Água, Enérgia e Gás</text:p>
          </table:table-cell>
          <table:table-cell office:value-type="float" office:value="7724" table:style-name="ce16">
            <text:p><text:s/>7.724<text:s/></text:p>
          </table:table-cell>
          <table:table-cell office:value-type="float" office:value="9347" table:style-name="ce14">
            <text:p><text:s/>9.347<text:s/></text:p>
          </table:table-cell>
          <table:table-cell office:value-type="float" office:value="7943" table:style-name="ce14">
            <text:p><text:s/>7.943<text:s/></text:p>
          </table:table-cell>
          <table:table-cell office:value-type="float" office:value="9427" table:style-name="ce14">
            <text:p><text:s/>9.427<text:s/></text:p>
          </table:table-cell>
          <table:table-cell office:value-type="float" office:value="8750" table:style-name="ce14">
            <text:p><text:s/>8.750<text:s/></text:p>
          </table:table-cell>
          <table:table-cell office:value-type="float" office:value="7237" table:style-name="ce14">
            <text:p><text:s/>7.237<text:s/></text:p>
          </table:table-cell>
          <table:table-cell office:value-type="float" office:value="8161" table:style-name="ce16">
            <text:p><text:s/>8.161<text:s/></text:p>
          </table:table-cell>
          <table:table-cell office:value-type="float" office:value="9571" table:style-name="ce14">
            <text:p><text:s/>9.571<text:s/></text:p>
          </table:table-cell>
          <table:table-cell office:value-type="float" office:value="8905" table:style-name="ce14">
            <text:p><text:s/>8.905<text:s/></text:p>
          </table:table-cell>
          <table:table-cell office:value-type="float" office:value="8293" table:style-name="ce14">
            <text:p><text:s/>8.293<text:s/></text:p>
          </table:table-cell>
          <table:table-cell office:value-type="float" office:value="7533" table:style-name="ce14">
            <text:p><text:s/>7.533<text:s/></text:p>
          </table:table-cell>
          <table:table-cell office:value-type="float" office:value="8049" table:style-name="ce14">
            <text:p><text:s/>8.049<text:s/></text:p>
          </table:table-cell>
          <table:table-cell office:value-type="float" office:value="100940" table:style-name="ce14">
            <text:p><text:s/>100.940<text:s/></text:p>
          </table:table-cell>
          <table:table-cell office:value-type="float" office:value="8234" table:style-name="ce16">
            <text:p><text:s/>8.234<text:s/></text:p>
          </table:table-cell>
          <table:table-cell office:value-type="float" office:value="7598" table:style-name="ce16">
            <text:p><text:s/>7.598<text:s/></text:p>
          </table:table-cell>
          <table:table-cell office:value-type="float" office:value="6831" table:style-name="ce16">
            <text:p><text:s/>6.831<text:s/></text:p>
          </table:table-cell>
          <table:table-cell office:value-type="float" office:value="7937" table:style-name="ce16">
            <text:p><text:s/>7.937<text:s/></text:p>
          </table:table-cell>
          <table:table-cell office:value-type="float" office:value="8125" table:style-name="ce16">
            <text:p><text:s/>8.125<text:s/></text:p>
          </table:table-cell>
          <table:table-cell office:value-type="float" office:value="10033" table:style-name="ce16">
            <text:p><text:s/>10.033<text:s/></text:p>
          </table:table-cell>
          <table:table-cell table:number-columns-repeated="7" table:style-name="ce16"/>
          <table:table-cell table:style-name="ce11"/>
          <table:table-cell table:number-columns-repeated="16355" table:style-name="ce15"/>
        </table:table-row>
        <table:table-row table:style-name="ro5">
          <table:table-cell table:style-name="ce15"/>
          <table:table-cell office:value-type="string" table:style-name="ce13">
            <text:p><text:s text:c="2"/>Viagens</text:p>
          </table:table-cell>
          <table:table-cell office:value-type="float" office:value="1676" table:style-name="ce16">
            <text:p><text:s/>1.676<text:s/></text:p>
          </table:table-cell>
          <table:table-cell office:value-type="float" office:value="2581" table:style-name="ce14">
            <text:p><text:s/>2.581<text:s/></text:p>
          </table:table-cell>
          <table:table-cell office:value-type="float" office:value="2297" table:style-name="ce14">
            <text:p><text:s/>2.297<text:s/></text:p>
          </table:table-cell>
          <table:table-cell office:value-type="float" office:value="2169" table:style-name="ce14">
            <text:p><text:s/>2.169<text:s/></text:p>
          </table:table-cell>
          <table:table-cell office:value-type="float" office:value="1962" table:style-name="ce14">
            <text:p><text:s/>1.962<text:s/></text:p>
          </table:table-cell>
          <table:table-cell office:value-type="float" office:value="1709" table:style-name="ce14">
            <text:p><text:s/>1.709<text:s/></text:p>
          </table:table-cell>
          <table:table-cell office:value-type="float" office:value="2265" table:style-name="ce16">
            <text:p><text:s/>2.265<text:s/></text:p>
          </table:table-cell>
          <table:table-cell office:value-type="float" office:value="2306" table:style-name="ce14">
            <text:p><text:s/>2.306<text:s/></text:p>
          </table:table-cell>
          <table:table-cell office:value-type="float" office:value="2468" table:style-name="ce14">
            <text:p><text:s/>2.468<text:s/></text:p>
          </table:table-cell>
          <table:table-cell office:value-type="float" office:value="2528" table:style-name="ce14">
            <text:p><text:s/>2.528<text:s/></text:p>
          </table:table-cell>
          <table:table-cell office:value-type="float" office:value="2356" table:style-name="ce14">
            <text:p><text:s/>2.356<text:s/></text:p>
          </table:table-cell>
          <table:table-cell office:value-type="float" office:value="1752" table:style-name="ce14">
            <text:p><text:s/>1.752<text:s/></text:p>
          </table:table-cell>
          <table:table-cell office:value-type="float" office:value="26069" table:style-name="ce14">
            <text:p><text:s/>26.069<text:s/></text:p>
          </table:table-cell>
          <table:table-cell office:value-type="float" office:value="1382" table:style-name="ce16">
            <text:p><text:s/>1.382<text:s/></text:p>
          </table:table-cell>
          <table:table-cell office:value-type="float" office:value="2131" table:style-name="ce16">
            <text:p><text:s/>2.131<text:s/></text:p>
          </table:table-cell>
          <table:table-cell office:value-type="float" office:value="2823" table:style-name="ce16">
            <text:p><text:s/>2.823<text:s/></text:p>
          </table:table-cell>
          <table:table-cell office:value-type="float" office:value="2146" table:style-name="ce16">
            <text:p><text:s/>2.146<text:s/></text:p>
          </table:table-cell>
          <table:table-cell office:value-type="float" office:value="2215" table:style-name="ce16">
            <text:p><text:s/>2.215<text:s/></text:p>
          </table:table-cell>
          <table:table-cell office:value-type="float" office:value="2493" table:style-name="ce16">
            <text:p><text:s/>2.493<text:s/></text:p>
          </table:table-cell>
          <table:table-cell table:number-columns-repeated="7" table:style-name="ce16"/>
          <table:table-cell table:style-name="ce11"/>
          <table:table-cell table:number-columns-repeated="16355" table:style-name="ce15"/>
        </table:table-row>
        <table:table-row table:style-name="ro5">
          <table:table-cell table:style-name="ce15"/>
          <table:table-cell office:value-type="string" table:style-name="ce13">
            <text:p><text:s text:c="2"/>Comunicações</text:p>
          </table:table-cell>
          <table:table-cell office:value-type="float" office:value="1188" table:style-name="ce16">
            <text:p><text:s/>1.188<text:s/></text:p>
          </table:table-cell>
          <table:table-cell office:value-type="float" office:value="834" table:style-name="ce14">
            <text:p><text:s/>834<text:s/></text:p>
          </table:table-cell>
          <table:table-cell office:value-type="float" office:value="1381" table:style-name="ce14">
            <text:p><text:s/>1.381<text:s/></text:p>
          </table:table-cell>
          <table:table-cell office:value-type="float" office:value="248" table:style-name="ce14">
            <text:p><text:s/>248<text:s/></text:p>
          </table:table-cell>
          <table:table-cell office:value-type="float" office:value="1206" table:style-name="ce14">
            <text:p><text:s/>1.206<text:s/></text:p>
          </table:table-cell>
          <table:table-cell office:value-type="float" office:value="1179" table:style-name="ce14">
            <text:p><text:s/>1.179<text:s/></text:p>
          </table:table-cell>
          <table:table-cell office:value-type="float" office:value="1443" table:style-name="ce16">
            <text:p><text:s/>1.443<text:s/></text:p>
          </table:table-cell>
          <table:table-cell office:value-type="float" office:value="1219" table:style-name="ce14">
            <text:p><text:s/>1.219<text:s/></text:p>
          </table:table-cell>
          <table:table-cell office:value-type="float" office:value="1258" table:style-name="ce14">
            <text:p><text:s/>1.258<text:s/></text:p>
          </table:table-cell>
          <table:table-cell office:value-type="float" office:value="2278" table:style-name="ce14">
            <text:p><text:s/>2.278<text:s/></text:p>
          </table:table-cell>
          <table:table-cell office:value-type="float" office:value="1670" table:style-name="ce14">
            <text:p><text:s/>1.670<text:s/></text:p>
          </table:table-cell>
          <table:table-cell office:value-type="float" office:value="2491" table:style-name="ce14">
            <text:p><text:s/>2.491<text:s/></text:p>
          </table:table-cell>
          <table:table-cell office:value-type="float" office:value="16395" table:style-name="ce14">
            <text:p><text:s/>16.395<text:s/></text:p>
          </table:table-cell>
          <table:table-cell office:value-type="float" office:value="1993" table:style-name="ce16">
            <text:p><text:s/>1.993<text:s/></text:p>
          </table:table-cell>
          <table:table-cell office:value-type="float" office:value="1466" table:style-name="ce16">
            <text:p><text:s/>1.466<text:s/></text:p>
          </table:table-cell>
          <table:table-cell office:value-type="float" office:value="2089" table:style-name="ce16">
            <text:p><text:s/>2.089<text:s/></text:p>
          </table:table-cell>
          <table:table-cell office:value-type="float" office:value="2100" table:style-name="ce16">
            <text:p><text:s/>2.100<text:s/></text:p>
          </table:table-cell>
          <table:table-cell office:value-type="float" office:value="2141" table:style-name="ce16">
            <text:p><text:s/>2.141<text:s/></text:p>
          </table:table-cell>
          <table:table-cell office:value-type="float" office:value="2015" table:style-name="ce16">
            <text:p><text:s/>2.015<text:s/></text:p>
          </table:table-cell>
          <table:table-cell table:number-columns-repeated="7" table:style-name="ce16"/>
          <table:table-cell table:style-name="ce11"/>
          <table:table-cell table:number-columns-repeated="16355" table:style-name="ce15"/>
        </table:table-row>
        <table:table-row table:style-name="ro5">
          <table:table-cell table:style-name="ce15"/>
          <table:table-cell office:value-type="string" table:style-name="ce13">
            <text:p><text:s text:c="2"/>Depreciação e Amortização</text:p>
          </table:table-cell>
          <table:table-cell office:value-type="float" office:value="3052" table:style-name="ce16">
            <text:p><text:s/>3.052<text:s/></text:p>
          </table:table-cell>
          <table:table-cell office:value-type="float" office:value="3133" table:style-name="ce14">
            <text:p><text:s/>3.133<text:s/></text:p>
          </table:table-cell>
          <table:table-cell office:value-type="float" office:value="3297" table:style-name="ce14">
            <text:p><text:s/>3.297<text:s/></text:p>
          </table:table-cell>
          <table:table-cell office:value-type="float" office:value="3739" table:style-name="ce14">
            <text:p><text:s/>3.739<text:s/></text:p>
          </table:table-cell>
          <table:table-cell office:value-type="float" office:value="3859" table:style-name="ce14">
            <text:p><text:s/>3.859<text:s/></text:p>
          </table:table-cell>
          <table:table-cell office:value-type="float" office:value="4035" table:style-name="ce14">
            <text:p><text:s/>4.035<text:s/></text:p>
          </table:table-cell>
          <table:table-cell office:value-type="float" office:value="4157" table:style-name="ce16">
            <text:p><text:s/>4.157<text:s/></text:p>
          </table:table-cell>
          <table:table-cell office:value-type="float" office:value="4432" table:style-name="ce14">
            <text:p><text:s/>4.432<text:s/></text:p>
          </table:table-cell>
          <table:table-cell office:value-type="float" office:value="4561" table:style-name="ce14">
            <text:p><text:s/>4.561<text:s/></text:p>
          </table:table-cell>
          <table:table-cell office:value-type="float" office:value="5068" table:style-name="ce14">
            <text:p><text:s/>5.068<text:s/></text:p>
          </table:table-cell>
          <table:table-cell office:value-type="float" office:value="5207" table:style-name="ce14">
            <text:p><text:s/>5.207<text:s/></text:p>
          </table:table-cell>
          <table:table-cell office:value-type="float" office:value="5373" table:style-name="ce14">
            <text:p><text:s/>5.373<text:s/></text:p>
          </table:table-cell>
          <table:table-cell office:value-type="float" office:value="49913" table:style-name="ce14">
            <text:p><text:s/>49.913<text:s/></text:p>
          </table:table-cell>
          <table:table-cell office:value-type="float" office:value="5709" table:style-name="ce16">
            <text:p><text:s/>5.709<text:s/></text:p>
          </table:table-cell>
          <table:table-cell office:value-type="float" office:value="5932" table:style-name="ce16">
            <text:p><text:s/>5.932<text:s/></text:p>
          </table:table-cell>
          <table:table-cell office:value-type="float" office:value="6211" table:style-name="ce16">
            <text:p><text:s/>6.211<text:s/></text:p>
          </table:table-cell>
          <table:table-cell office:value-type="float" office:value="6377" table:style-name="ce16">
            <text:p><text:s/>6.377<text:s/></text:p>
          </table:table-cell>
          <table:table-cell office:value-type="float" office:value="6457" table:style-name="ce16">
            <text:p><text:s/>6.457<text:s/></text:p>
          </table:table-cell>
          <table:table-cell office:value-type="float" office:value="6577" table:style-name="ce16">
            <text:p><text:s/>6.577<text:s/></text:p>
          </table:table-cell>
          <table:table-cell table:number-columns-repeated="7" table:style-name="ce16"/>
          <table:table-cell table:style-name="ce11"/>
          <table:table-cell table:number-columns-repeated="16355" table:style-name="ce15"/>
        </table:table-row>
        <table:table-row table:style-name="ro5">
          <table:table-cell table:style-name="ce15"/>
          <table:table-cell office:value-type="string" table:style-name="ce13">
            <text:p><text:s text:c="2"/>Manutenção e Conservação de Bens</text:p>
          </table:table-cell>
          <table:table-cell office:value-type="float" office:value="6114" table:style-name="ce16">
            <text:p><text:s/>6.114<text:s/></text:p>
          </table:table-cell>
          <table:table-cell office:value-type="float" office:value="5047" table:style-name="ce14">
            <text:p><text:s/>5.047<text:s/></text:p>
          </table:table-cell>
          <table:table-cell office:value-type="float" office:value="4272" table:style-name="ce14">
            <text:p><text:s/>4.272<text:s/></text:p>
          </table:table-cell>
          <table:table-cell office:value-type="float" office:value="5693" table:style-name="ce14">
            <text:p><text:s/>5.693<text:s/></text:p>
          </table:table-cell>
          <table:table-cell office:value-type="float" office:value="4852" table:style-name="ce14">
            <text:p><text:s/>4.852<text:s/></text:p>
          </table:table-cell>
          <table:table-cell office:value-type="float" office:value="3372" table:style-name="ce14">
            <text:p><text:s/>3.372<text:s/></text:p>
          </table:table-cell>
          <table:table-cell office:value-type="float" office:value="6977" table:style-name="ce16">
            <text:p><text:s/>6.977<text:s/></text:p>
          </table:table-cell>
          <table:table-cell office:value-type="float" office:value="6132" table:style-name="ce14">
            <text:p><text:s/>6.132<text:s/></text:p>
          </table:table-cell>
          <table:table-cell office:value-type="float" office:value="7514" table:style-name="ce14">
            <text:p><text:s/>7.514<text:s/></text:p>
          </table:table-cell>
          <table:table-cell office:value-type="float" office:value="7352" table:style-name="ce14">
            <text:p><text:s/>7.352<text:s/></text:p>
          </table:table-cell>
          <table:table-cell office:value-type="float" office:value="5600" table:style-name="ce14">
            <text:p><text:s/>5.600<text:s/></text:p>
          </table:table-cell>
          <table:table-cell office:value-type="float" office:value="4968" table:style-name="ce14">
            <text:p><text:s/>4.968<text:s/></text:p>
          </table:table-cell>
          <table:table-cell office:value-type="float" office:value="67893" table:style-name="ce14">
            <text:p><text:s/>67.893<text:s/></text:p>
          </table:table-cell>
          <table:table-cell office:value-type="float" office:value="7525" table:style-name="ce16">
            <text:p><text:s/>7.525<text:s/></text:p>
          </table:table-cell>
          <table:table-cell office:value-type="float" office:value="7723" table:style-name="ce16">
            <text:p><text:s/>7.723<text:s/></text:p>
          </table:table-cell>
          <table:table-cell office:value-type="float" office:value="6386" table:style-name="ce16">
            <text:p><text:s/>6.386<text:s/></text:p>
          </table:table-cell>
          <table:table-cell office:value-type="float" office:value="7302" table:style-name="ce16">
            <text:p><text:s/>7.302<text:s/></text:p>
          </table:table-cell>
          <table:table-cell office:value-type="float" office:value="7753" table:style-name="ce16">
            <text:p><text:s/>7.753<text:s/></text:p>
          </table:table-cell>
          <table:table-cell office:value-type="float" office:value="6545" table:style-name="ce16">
            <text:p><text:s/>6.545<text:s/></text:p>
          </table:table-cell>
          <table:table-cell table:number-columns-repeated="7" table:style-name="ce16"/>
          <table:table-cell table:style-name="ce11"/>
          <table:table-cell table:number-columns-repeated="16355" table:style-name="ce15"/>
        </table:table-row>
        <table:table-row table:style-name="ro5">
          <table:table-cell table:style-name="ce17"/>
          <table:table-cell office:value-type="string" table:style-name="ce13">
            <text:p><text:s text:c="2"/>Vigilância, Segurança e Transporte</text:p>
          </table:table-cell>
          <table:table-cell office:value-type="float" office:value="12000" table:style-name="ce16">
            <text:p><text:s/>12.000<text:s/></text:p>
          </table:table-cell>
          <table:table-cell office:value-type="float" office:value="10005" table:style-name="ce14">
            <text:p><text:s/>10.005<text:s/></text:p>
          </table:table-cell>
          <table:table-cell office:value-type="float" office:value="11086" table:style-name="ce14">
            <text:p><text:s/>11.086<text:s/></text:p>
          </table:table-cell>
          <table:table-cell office:value-type="float" office:value="11108" table:style-name="ce14">
            <text:p><text:s/>11.108<text:s/></text:p>
          </table:table-cell>
          <table:table-cell office:value-type="float" office:value="11314" table:style-name="ce14">
            <text:p><text:s/>11.314<text:s/></text:p>
          </table:table-cell>
          <table:table-cell office:value-type="float" office:value="9812" table:style-name="ce14">
            <text:p><text:s/>9.812<text:s/></text:p>
          </table:table-cell>
          <table:table-cell office:value-type="float" office:value="10356" table:style-name="ce16">
            <text:p><text:s/>10.356<text:s/></text:p>
          </table:table-cell>
          <table:table-cell office:value-type="float" office:value="11537" table:style-name="ce14">
            <text:p><text:s/>11.537<text:s/></text:p>
          </table:table-cell>
          <table:table-cell office:value-type="float" office:value="10812" table:style-name="ce14">
            <text:p><text:s/>10.812<text:s/></text:p>
          </table:table-cell>
          <table:table-cell office:value-type="float" office:value="14370" table:style-name="ce14">
            <text:p><text:s/>14.370<text:s/></text:p>
          </table:table-cell>
          <table:table-cell office:value-type="float" office:value="12177" table:style-name="ce14">
            <text:p><text:s/>12.177<text:s/></text:p>
          </table:table-cell>
          <table:table-cell office:value-type="float" office:value="10276" table:style-name="ce14">
            <text:p><text:s/>10.276<text:s/></text:p>
          </table:table-cell>
          <table:table-cell office:value-type="float" office:value="134853" table:style-name="ce14">
            <text:p><text:s/>134.853<text:s/></text:p>
          </table:table-cell>
          <table:table-cell office:value-type="float" office:value="12190" table:style-name="ce16">
            <text:p><text:s/>12.190<text:s/></text:p>
          </table:table-cell>
          <table:table-cell office:value-type="float" office:value="12006" table:style-name="ce16">
            <text:p><text:s/>12.006<text:s/></text:p>
          </table:table-cell>
          <table:table-cell office:value-type="float" office:value="12019" table:style-name="ce16">
            <text:p><text:s/>12.019<text:s/></text:p>
          </table:table-cell>
          <table:table-cell office:value-type="float" office:value="11530" table:style-name="ce16">
            <text:p><text:s/>11.530<text:s/></text:p>
          </table:table-cell>
          <table:table-cell office:value-type="float" office:value="12152" table:style-name="ce16">
            <text:p><text:s/>12.152<text:s/></text:p>
          </table:table-cell>
          <table:table-cell office:value-type="float" office:value="12982" table:style-name="ce16">
            <text:p><text:s/>12.982<text:s/></text:p>
          </table:table-cell>
          <table:table-cell table:number-columns-repeated="7" table:style-name="ce16"/>
          <table:table-cell table:style-name="ce11"/>
          <table:table-cell table:number-columns-repeated="16355" table:style-name="ce17"/>
        </table:table-row>
        <table:table-row table:style-name="ro5">
          <table:table-cell table:style-name="ce17"/>
          <table:table-cell office:value-type="string" table:style-name="ce13">
            <text:p><text:s text:c="2"/>Promoções, Relações Públicas e Publicações</text:p>
          </table:table-cell>
          <table:table-cell office:value-type="float" office:value="1687" table:style-name="ce16">
            <text:p><text:s/>1.687<text:s/></text:p>
          </table:table-cell>
          <table:table-cell office:value-type="float" office:value="1905" table:style-name="ce14">
            <text:p><text:s/>1.905<text:s/></text:p>
          </table:table-cell>
          <table:table-cell office:value-type="float" office:value="1972" table:style-name="ce14">
            <text:p><text:s/>1.972<text:s/></text:p>
          </table:table-cell>
          <table:table-cell office:value-type="float" office:value="1630" table:style-name="ce14">
            <text:p><text:s/>1.630<text:s/></text:p>
          </table:table-cell>
          <table:table-cell office:value-type="float" office:value="4559" table:style-name="ce14">
            <text:p><text:s/>4.559<text:s/></text:p>
          </table:table-cell>
          <table:table-cell office:value-type="float" office:value="7948" table:style-name="ce14">
            <text:p><text:s/>7.948<text:s/></text:p>
          </table:table-cell>
          <table:table-cell office:value-type="float" office:value="8205" table:style-name="ce16">
            <text:p><text:s/>8.205<text:s/></text:p>
          </table:table-cell>
          <table:table-cell office:value-type="float" office:value="4079" table:style-name="ce14">
            <text:p><text:s/>4.079<text:s/></text:p>
          </table:table-cell>
          <table:table-cell office:value-type="float" office:value="6186" table:style-name="ce14">
            <text:p><text:s/>6.186<text:s/></text:p>
          </table:table-cell>
          <table:table-cell office:value-type="float" office:value="5823" table:style-name="ce14">
            <text:p><text:s/>5.823<text:s/></text:p>
          </table:table-cell>
          <table:table-cell office:value-type="float" office:value="7552" table:style-name="ce14">
            <text:p><text:s/>7.552<text:s/></text:p>
          </table:table-cell>
          <table:table-cell office:value-type="float" office:value="2385" table:style-name="ce14">
            <text:p><text:s/>2.385<text:s/></text:p>
          </table:table-cell>
          <table:table-cell office:value-type="float" office:value="53931" table:style-name="ce14">
            <text:p><text:s/>53.931<text:s/></text:p>
          </table:table-cell>
          <table:table-cell office:value-type="float" office:value="1951" table:style-name="ce16">
            <text:p><text:s/>1.951<text:s/></text:p>
          </table:table-cell>
          <table:table-cell office:value-type="float" office:value="3568" table:style-name="ce16">
            <text:p><text:s/>3.568<text:s/></text:p>
          </table:table-cell>
          <table:table-cell office:value-type="float" office:value="2705" table:style-name="ce16">
            <text:p><text:s/>2.705<text:s/></text:p>
          </table:table-cell>
          <table:table-cell office:value-type="float" office:value="5600" table:style-name="ce16">
            <text:p><text:s/>5.600<text:s/></text:p>
          </table:table-cell>
          <table:table-cell office:value-type="float" office:value="7703" table:style-name="ce16">
            <text:p><text:s/>7.703<text:s/></text:p>
          </table:table-cell>
          <table:table-cell office:value-type="float" office:value="10854" table:style-name="ce16">
            <text:p><text:s/>10.854<text:s/></text:p>
          </table:table-cell>
          <table:table-cell table:number-columns-repeated="7" table:style-name="ce16"/>
          <table:table-cell table:style-name="ce11"/>
          <table:table-cell table:number-columns-repeated="16355" table:style-name="ce17"/>
        </table:table-row>
        <table:table-row table:style-name="ro5">
          <table:table-cell table:style-name="ce17"/>
          <table:table-cell office:value-type="string" table:style-name="ce13">
            <text:p><text:s text:c="2"/>Serviços do Sistema Financeiro</text:p>
          </table:table-cell>
          <table:table-cell office:value-type="float" office:value="1720" table:style-name="ce16">
            <text:p><text:s/>1.720<text:s/></text:p>
          </table:table-cell>
          <table:table-cell office:value-type="float" office:value="2924" table:style-name="ce14">
            <text:p><text:s/>2.924<text:s/></text:p>
          </table:table-cell>
          <table:table-cell office:value-type="float" office:value="2215" table:style-name="ce14">
            <text:p><text:s/>2.215<text:s/></text:p>
          </table:table-cell>
          <table:table-cell office:value-type="float" office:value="5443" table:style-name="ce14">
            <text:p><text:s/>5.443<text:s/></text:p>
          </table:table-cell>
          <table:table-cell office:value-type="float" office:value="2254" table:style-name="ce14">
            <text:p><text:s/>2.254<text:s/></text:p>
          </table:table-cell>
          <table:table-cell office:value-type="float" office:value="3131" table:style-name="ce14">
            <text:p><text:s/>3.131<text:s/></text:p>
          </table:table-cell>
          <table:table-cell office:value-type="float" office:value="4363" table:style-name="ce16">
            <text:p><text:s/>4.363<text:s/></text:p>
          </table:table-cell>
          <table:table-cell office:value-type="float" office:value="2884" table:style-name="ce14">
            <text:p><text:s/>2.884<text:s/></text:p>
          </table:table-cell>
          <table:table-cell office:value-type="float" office:value="2600" table:style-name="ce14">
            <text:p><text:s/>2.600<text:s/></text:p>
          </table:table-cell>
          <table:table-cell office:value-type="float" office:value="2975" table:style-name="ce14">
            <text:p><text:s/>2.975<text:s/></text:p>
          </table:table-cell>
          <table:table-cell office:value-type="float" office:value="1392" table:style-name="ce14">
            <text:p><text:s/>1.392<text:s/></text:p>
          </table:table-cell>
          <table:table-cell office:value-type="float" office:value="7397" table:style-name="ce14">
            <text:p><text:s/>7.397<text:s/></text:p>
          </table:table-cell>
          <table:table-cell office:value-type="float" office:value="39298" table:style-name="ce14">
            <text:p><text:s/>39.298<text:s/></text:p>
          </table:table-cell>
          <table:table-cell office:value-type="float" office:value="3608" table:style-name="ce16">
            <text:p><text:s/>3.608<text:s/></text:p>
          </table:table-cell>
          <table:table-cell office:value-type="float" office:value="2012" table:style-name="ce16">
            <text:p><text:s/>2.012<text:s/></text:p>
          </table:table-cell>
          <table:table-cell office:value-type="float" office:value="2630" table:style-name="ce16">
            <text:p><text:s/>2.630<text:s/></text:p>
          </table:table-cell>
          <table:table-cell office:value-type="float" office:value="7141" table:style-name="ce16">
            <text:p><text:s/>7.141<text:s/></text:p>
          </table:table-cell>
          <table:table-cell office:value-type="float" office:value="2555" table:style-name="ce16">
            <text:p><text:s/>2.555<text:s/></text:p>
          </table:table-cell>
          <table:table-cell office:value-type="float" office:value="4146" table:style-name="ce16">
            <text:p><text:s/>4.146<text:s/></text:p>
          </table:table-cell>
          <table:table-cell table:number-columns-repeated="7" table:style-name="ce16"/>
          <table:table-cell table:style-name="ce11"/>
          <table:table-cell table:number-columns-repeated="16355" table:style-name="ce17"/>
        </table:table-row>
        <table:table-row table:style-name="ro5">
          <table:table-cell table:style-name="ce17"/>
          <table:table-cell office:value-type="string" table:style-name="ce13">
            <text:p><text:s text:c="2"/>Arrendamento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3" table:style-name="ce16">
            <text:p><text:s/>3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5" table:style-name="ce14">
            <text:p><text:s/>5<text:s/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31" table:style-name="ce14">
            <text:p><text:s/>31<text:s/></text:p>
          </table:table-cell>
          <table:table-cell office:value-type="float" office:value="8" table:style-name="ce16">
            <text:p><text:s/>8<text:s/></text:p>
          </table:table-cell>
          <table:table-cell office:value-type="float" office:value="5" table:style-name="ce16">
            <text:p><text:s/>5<text:s/></text:p>
          </table:table-cell>
          <table:table-cell office:value-type="float" office:value="7" table:style-name="ce16">
            <text:p><text:s/>7<text:s/></text:p>
          </table:table-cell>
          <table:table-cell office:value-type="float" office:value="9" table:style-name="ce16">
            <text:p><text:s/>9<text:s/></text:p>
          </table:table-cell>
          <table:table-cell office:value-type="float" office:value="11" table:style-name="ce16">
            <text:p><text:s/>11<text:s/></text:p>
          </table:table-cell>
          <table:table-cell office:value-type="float" office:value="12" table:style-name="ce16">
            <text:p><text:s/>12<text:s/></text:p>
          </table:table-cell>
          <table:table-cell table:number-columns-repeated="7" table:style-name="ce16"/>
          <table:table-cell table:style-name="ce11"/>
          <table:table-cell table:number-columns-repeated="16355" table:style-name="ce17"/>
        </table:table-row>
        <table:table-row table:style-name="ro5">
          <table:table-cell table:style-name="ce17"/>
          <table:table-cell office:value-type="string" table:style-name="ce13">
            <text:p><text:s text:c="2"/>Serviços Técnicos Especializados</text:p>
          </table:table-cell>
          <table:table-cell office:value-type="float" office:value="9218" table:style-name="ce16">
            <text:p><text:s/>9.218<text:s/></text:p>
          </table:table-cell>
          <table:table-cell office:value-type="float" office:value="6929" table:style-name="ce14">
            <text:p><text:s/>6.929<text:s/></text:p>
          </table:table-cell>
          <table:table-cell office:value-type="float" office:value="5355" table:style-name="ce14">
            <text:p><text:s/>5.355<text:s/></text:p>
          </table:table-cell>
          <table:table-cell office:value-type="float" office:value="5605" table:style-name="ce14">
            <text:p><text:s/>5.605<text:s/></text:p>
          </table:table-cell>
          <table:table-cell office:value-type="float" office:value="6735" table:style-name="ce14">
            <text:p><text:s/>6.735<text:s/></text:p>
          </table:table-cell>
          <table:table-cell office:value-type="float" office:value="12991" table:style-name="ce14">
            <text:p><text:s/>12.991<text:s/></text:p>
          </table:table-cell>
          <table:table-cell office:value-type="float" office:value="5579" table:style-name="ce16">
            <text:p><text:s/>5.579<text:s/></text:p>
          </table:table-cell>
          <table:table-cell office:value-type="float" office:value="5888" table:style-name="ce14">
            <text:p><text:s/>5.888<text:s/></text:p>
          </table:table-cell>
          <table:table-cell office:value-type="float" office:value="7114" table:style-name="ce14">
            <text:p><text:s/>7.114<text:s/></text:p>
          </table:table-cell>
          <table:table-cell office:value-type="float" office:value="7179" table:style-name="ce14">
            <text:p><text:s/>7.179<text:s/></text:p>
          </table:table-cell>
          <table:table-cell office:value-type="float" office:value="7375" table:style-name="ce14">
            <text:p><text:s/>7.375<text:s/></text:p>
          </table:table-cell>
          <table:table-cell office:value-type="float" office:value="11012" table:style-name="ce14">
            <text:p><text:s/>11.012<text:s/></text:p>
          </table:table-cell>
          <table:table-cell office:value-type="float" office:value="90980" table:style-name="ce14">
            <text:p><text:s/>90.980<text:s/></text:p>
          </table:table-cell>
          <table:table-cell office:value-type="float" office:value="5926" table:style-name="ce16">
            <text:p><text:s/>5.926<text:s/></text:p>
          </table:table-cell>
          <table:table-cell office:value-type="float" office:value="9504" table:style-name="ce16">
            <text:p><text:s/>9.504<text:s/></text:p>
          </table:table-cell>
          <table:table-cell office:value-type="float" office:value="8463" table:style-name="ce16">
            <text:p><text:s/>8.463<text:s/></text:p>
          </table:table-cell>
          <table:table-cell office:value-type="float" office:value="8846" table:style-name="ce16">
            <text:p><text:s/>8.846<text:s/></text:p>
          </table:table-cell>
          <table:table-cell office:value-type="float" office:value="8741" table:style-name="ce16">
            <text:p><text:s/>8.741<text:s/></text:p>
          </table:table-cell>
          <table:table-cell office:value-type="float" office:value="10415" table:style-name="ce16">
            <text:p><text:s/>10.415<text:s/></text:p>
          </table:table-cell>
          <table:table-cell table:number-columns-repeated="7" table:style-name="ce16"/>
          <table:table-cell table:style-name="ce11"/>
          <table:table-cell table:number-columns-repeated="16355" table:style-name="ce17"/>
        </table:table-row>
        <table:table-row table:style-name="ro5">
          <table:table-cell table:style-name="ce17"/>
          <table:table-cell office:value-type="string" table:style-name="ce13">
            <text:p><text:s text:c="2"/>Seguros</text:p>
          </table:table-cell>
          <table:table-cell office:value-type="float" office:value="39" table:style-name="ce16">
            <text:p><text:s/>39<text:s/></text:p>
          </table:table-cell>
          <table:table-cell office:value-type="float" office:value="159" table:style-name="ce14">
            <text:p><text:s/>159<text:s/></text:p>
          </table:table-cell>
          <table:table-cell office:value-type="float" office:value="180" table:style-name="ce14">
            <text:p><text:s/>180<text:s/></text:p>
          </table:table-cell>
          <table:table-cell office:value-type="float" office:value="91" table:style-name="ce14">
            <text:p><text:s/>91<text:s/></text:p>
          </table:table-cell>
          <table:table-cell office:value-type="float" office:value="106" table:style-name="ce14">
            <text:p><text:s/>106<text:s/></text:p>
          </table:table-cell>
          <table:table-cell office:value-type="float" office:value="103" table:style-name="ce14">
            <text:p><text:s/>103<text:s/></text:p>
          </table:table-cell>
          <table:table-cell office:value-type="float" office:value="104" table:style-name="ce16">
            <text:p><text:s/>104<text:s/></text:p>
          </table:table-cell>
          <table:table-cell office:value-type="float" office:value="105" table:style-name="ce14">
            <text:p><text:s/>105<text:s/></text:p>
          </table:table-cell>
          <table:table-cell office:value-type="float" office:value="102" table:style-name="ce14">
            <text:p><text:s/>102<text:s/></text:p>
          </table:table-cell>
          <table:table-cell office:value-type="float" office:value="105" table:style-name="ce14">
            <text:p><text:s/>105<text:s/></text:p>
          </table:table-cell>
          <table:table-cell office:value-type="float" office:value="78" table:style-name="ce14">
            <text:p><text:s/>78<text:s/></text:p>
          </table:table-cell>
          <table:table-cell office:value-type="float" office:value="225" table:style-name="ce14">
            <text:p><text:s/>225<text:s/></text:p>
          </table:table-cell>
          <table:table-cell office:value-type="float" office:value="1397" table:style-name="ce14">
            <text:p><text:s/>1.397<text:s/></text:p>
          </table:table-cell>
          <table:table-cell office:value-type="float" office:value="27" table:style-name="ce16">
            <text:p><text:s/>27<text:s/></text:p>
          </table:table-cell>
          <table:table-cell office:value-type="float" office:value="47" table:style-name="ce16">
            <text:p><text:s/>47<text:s/></text:p>
          </table:table-cell>
          <table:table-cell office:value-type="float" office:value="77" table:style-name="ce16">
            <text:p><text:s/>77<text:s/></text:p>
          </table:table-cell>
          <table:table-cell office:value-type="float" office:value="182" table:style-name="ce16">
            <text:p><text:s/>182<text:s/></text:p>
          </table:table-cell>
          <table:table-cell office:value-type="float" office:value="181" table:style-name="ce16">
            <text:p><text:s/>181<text:s/></text:p>
          </table:table-cell>
          <table:table-cell office:value-type="float" office:value="183" table:style-name="ce16">
            <text:p><text:s/>183<text:s/></text:p>
          </table:table-cell>
          <table:table-cell table:number-columns-repeated="7" table:style-name="ce16"/>
          <table:table-cell table:style-name="ce11"/>
          <table:table-cell table:number-columns-repeated="16355" table:style-name="ce17"/>
        </table:table-row>
        <table:table-row table:style-name="ro5">
          <table:table-cell table:style-name="ce17"/>
          <table:table-cell office:value-type="string" table:style-name="ce13">
            <text:p><text:s text:c="2"/>Emolumento Judicial, Cartorário e Honorários Advocatícios</text:p>
          </table:table-cell>
          <table:table-cell office:value-type="float" office:value="3998" table:style-name="ce16">
            <text:p><text:s/>3.998<text:s/></text:p>
          </table:table-cell>
          <table:table-cell office:value-type="float" office:value="4924" table:style-name="ce14">
            <text:p><text:s/>4.924<text:s/></text:p>
          </table:table-cell>
          <table:table-cell office:value-type="float" office:value="4389" table:style-name="ce14">
            <text:p><text:s/>4.389<text:s/></text:p>
          </table:table-cell>
          <table:table-cell office:value-type="float" office:value="5568" table:style-name="ce14">
            <text:p><text:s/>5.568<text:s/></text:p>
          </table:table-cell>
          <table:table-cell office:value-type="float" office:value="4948" table:style-name="ce14">
            <text:p><text:s/>4.948<text:s/></text:p>
          </table:table-cell>
          <table:table-cell office:value-type="float" office:value="5024" table:style-name="ce14">
            <text:p><text:s/>5.024<text:s/></text:p>
          </table:table-cell>
          <table:table-cell office:value-type="float" office:value="6120" table:style-name="ce16">
            <text:p><text:s/>6.120<text:s/></text:p>
          </table:table-cell>
          <table:table-cell office:value-type="float" office:value="4281" table:style-name="ce14">
            <text:p><text:s/>4.281<text:s/></text:p>
          </table:table-cell>
          <table:table-cell office:value-type="float" office:value="7104" table:style-name="ce14">
            <text:p><text:s/>7.104<text:s/></text:p>
          </table:table-cell>
          <table:table-cell office:value-type="float" office:value="7245" table:style-name="ce14">
            <text:p><text:s/>7.245<text:s/></text:p>
          </table:table-cell>
          <table:table-cell office:value-type="float" office:value="4928" table:style-name="ce14">
            <text:p><text:s/>4.928<text:s/></text:p>
          </table:table-cell>
          <table:table-cell office:value-type="float" office:value="4432" table:style-name="ce14">
            <text:p><text:s/>4.432<text:s/></text:p>
          </table:table-cell>
          <table:table-cell office:value-type="float" office:value="62961" table:style-name="ce14">
            <text:p><text:s/>62.961<text:s/></text:p>
          </table:table-cell>
          <table:table-cell office:value-type="float" office:value="4294" table:style-name="ce16">
            <text:p><text:s/>4.294<text:s/></text:p>
          </table:table-cell>
          <table:table-cell office:value-type="float" office:value="4552" table:style-name="ce16">
            <text:p><text:s/>4.552<text:s/></text:p>
          </table:table-cell>
          <table:table-cell office:value-type="float" office:value="5151" table:style-name="ce16">
            <text:p><text:s/>5.151<text:s/></text:p>
          </table:table-cell>
          <table:table-cell office:value-type="float" office:value="6284" table:style-name="ce16">
            <text:p><text:s/>6.284<text:s/></text:p>
          </table:table-cell>
          <table:table-cell office:value-type="float" office:value="6323" table:style-name="ce16">
            <text:p><text:s/>6.323<text:s/></text:p>
          </table:table-cell>
          <table:table-cell office:value-type="float" office:value="5424" table:style-name="ce16">
            <text:p><text:s/>5.424<text:s/></text:p>
          </table:table-cell>
          <table:table-cell table:number-columns-repeated="7" table:style-name="ce16"/>
          <table:table-cell table:style-name="ce11"/>
          <table:table-cell table:number-columns-repeated="16355" table:style-name="ce17"/>
        </table:table-row>
        <table:table-row table:style-name="ro5">
          <table:table-cell table:style-name="ce17"/>
          <table:table-cell office:value-type="string" table:style-name="ce13">
            <text:p><text:s text:c="2"/>Contribuição Sindical Patronal e Entidade Associativa</text:p>
          </table:table-cell>
          <table:table-cell office:value-type="float" office:value="242" table:style-name="ce16">
            <text:p><text:s/>242<text:s/></text:p>
          </table:table-cell>
          <table:table-cell office:value-type="float" office:value="237" table:style-name="ce14">
            <text:p><text:s/>237<text:s/></text:p>
          </table:table-cell>
          <table:table-cell office:value-type="float" office:value="475" table:style-name="ce14">
            <text:p><text:s/>475<text:s/></text:p>
          </table:table-cell>
          <table:table-cell office:value-type="float" office:value="1246" table:style-name="ce14">
            <text:p><text:s/>1.246<text:s/></text:p>
          </table:table-cell>
          <table:table-cell office:value-type="float" office:value="375" table:style-name="ce14">
            <text:p><text:s/>375<text:s/></text:p>
          </table:table-cell>
          <table:table-cell office:value-type="float" office:value="372" table:style-name="ce14">
            <text:p><text:s/>372<text:s/></text:p>
          </table:table-cell>
          <table:table-cell office:value-type="float" office:value="222" table:style-name="ce16">
            <text:p><text:s/>222<text:s/></text:p>
          </table:table-cell>
          <table:table-cell office:value-type="float" office:value="264" table:style-name="ce14">
            <text:p><text:s/>264<text:s/></text:p>
          </table:table-cell>
          <table:table-cell office:value-type="float" office:value="647" table:style-name="ce14">
            <text:p><text:s/>647<text:s/></text:p>
          </table:table-cell>
          <table:table-cell office:value-type="float" office:value="378" table:style-name="ce14">
            <text:p><text:s/>378<text:s/></text:p>
          </table:table-cell>
          <table:table-cell office:value-type="float" office:value="204" table:style-name="ce14">
            <text:p><text:s/>204<text:s/></text:p>
          </table:table-cell>
          <table:table-cell office:value-type="float" office:value="332" table:style-name="ce14">
            <text:p><text:s/>332<text:s/></text:p>
          </table:table-cell>
          <table:table-cell office:value-type="float" office:value="4994" table:style-name="ce14">
            <text:p><text:s/>4.994<text:s/></text:p>
          </table:table-cell>
          <table:table-cell office:value-type="float" office:value="498" table:style-name="ce16">
            <text:p><text:s/>498<text:s/></text:p>
          </table:table-cell>
          <table:table-cell office:value-type="float" office:value="1099" table:style-name="ce16">
            <text:p><text:s/>1.099<text:s/></text:p>
          </table:table-cell>
          <table:table-cell office:value-type="float" office:value="445" table:style-name="ce16">
            <text:p><text:s/>445<text:s/></text:p>
          </table:table-cell>
          <table:table-cell office:value-type="float" office:value="389" table:style-name="ce16">
            <text:p><text:s/>389<text:s/></text:p>
          </table:table-cell>
          <table:table-cell office:value-type="float" office:value="316" table:style-name="ce16">
            <text:p><text:s/>316<text:s/></text:p>
          </table:table-cell>
          <table:table-cell office:value-type="float" office:value="475" table:style-name="ce16">
            <text:p><text:s/>475<text:s/></text:p>
          </table:table-cell>
          <table:table-cell table:number-columns-repeated="7" table:style-name="ce16"/>
          <table:table-cell table:style-name="ce11"/>
          <table:table-cell table:number-columns-repeated="16355" table:style-name="ce17"/>
        </table:table-row>
        <table:table-row table:style-name="ro5">
          <table:table-cell table:style-name="ce17"/>
          <table:table-cell office:value-type="string" table:style-name="ce13">
            <text:p><text:s text:c="2"/>Condomínio, Copa, Cozinha e Alimentação</text:p>
          </table:table-cell>
          <table:table-cell office:value-type="float" office:value="808" table:style-name="ce16">
            <text:p><text:s/>808<text:s/></text:p>
          </table:table-cell>
          <table:table-cell office:value-type="float" office:value="586" table:style-name="ce14">
            <text:p><text:s/>586<text:s/></text:p>
          </table:table-cell>
          <table:table-cell office:value-type="float" office:value="572" table:style-name="ce14">
            <text:p><text:s/>572<text:s/></text:p>
          </table:table-cell>
          <table:table-cell office:value-type="float" office:value="514" table:style-name="ce14">
            <text:p><text:s/>514<text:s/></text:p>
          </table:table-cell>
          <table:table-cell office:value-type="float" office:value="538" table:style-name="ce14">
            <text:p><text:s/>538<text:s/></text:p>
          </table:table-cell>
          <table:table-cell office:value-type="float" office:value="503" table:style-name="ce14">
            <text:p><text:s/>503<text:s/></text:p>
          </table:table-cell>
          <table:table-cell office:value-type="float" office:value="594" table:style-name="ce16">
            <text:p><text:s/>594<text:s/></text:p>
          </table:table-cell>
          <table:table-cell office:value-type="float" office:value="528" table:style-name="ce14">
            <text:p><text:s/>528<text:s/></text:p>
          </table:table-cell>
          <table:table-cell office:value-type="float" office:value="577" table:style-name="ce14">
            <text:p><text:s/>577<text:s/></text:p>
          </table:table-cell>
          <table:table-cell office:value-type="float" office:value="605" table:style-name="ce14">
            <text:p><text:s/>605<text:s/></text:p>
          </table:table-cell>
          <table:table-cell office:value-type="float" office:value="613" table:style-name="ce14">
            <text:p><text:s/>613<text:s/></text:p>
          </table:table-cell>
          <table:table-cell office:value-type="float" office:value="493" table:style-name="ce14">
            <text:p><text:s/>493<text:s/></text:p>
          </table:table-cell>
          <table:table-cell office:value-type="float" office:value="6931" table:style-name="ce14">
            <text:p><text:s/>6.931<text:s/></text:p>
          </table:table-cell>
          <table:table-cell office:value-type="float" office:value="833" table:style-name="ce16">
            <text:p><text:s/>833<text:s/></text:p>
          </table:table-cell>
          <table:table-cell office:value-type="float" office:value="418" table:style-name="ce16">
            <text:p><text:s/>418<text:s/></text:p>
          </table:table-cell>
          <table:table-cell office:value-type="float" office:value="665" table:style-name="ce16">
            <text:p><text:s/>665<text:s/></text:p>
          </table:table-cell>
          <table:table-cell office:value-type="float" office:value="508" table:style-name="ce16">
            <text:p><text:s/>508<text:s/></text:p>
          </table:table-cell>
          <table:table-cell office:value-type="float" office:value="557" table:style-name="ce16">
            <text:p><text:s/>557<text:s/></text:p>
          </table:table-cell>
          <table:table-cell office:value-type="float" office:value="609" table:style-name="ce16">
            <text:p><text:s/>609<text:s/></text:p>
          </table:table-cell>
          <table:table-cell table:number-columns-repeated="7" table:style-name="ce16"/>
          <table:table-cell table:style-name="ce11"/>
          <table:table-cell table:number-columns-repeated="16355" table:style-name="ce17"/>
        </table:table-row>
        <table:table-row table:style-name="ro5">
          <table:table-cell table:style-name="ce17"/>
          <table:table-cell office:value-type="string" table:style-name="ce13">
            <text:p><text:s text:c="2"/>FUNDECI -Fundo de Desenv. Científico e Tecnológico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20000" table:style-name="ce14">
            <text:p><text:s/>20.000<text:s/></text:p>
          </table:table-cell>
          <table:table-cell office:value-type="float" office:value="20000" table:style-name="ce14">
            <text:p><text:s/>20.000<text:s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table:number-columns-repeated="7" table:style-name="ce16"/>
          <table:table-cell table:style-name="ce11"/>
          <table:table-cell table:number-columns-repeated="16355" table:style-name="ce17"/>
        </table:table-row>
        <table:table-row table:style-name="ro5">
          <table:table-cell table:style-name="ce17"/>
          <table:table-cell office:value-type="string" table:style-name="ce18">
            <text:p><text:s text:c="2"/>Outros Valores</text:p>
          </table:table-cell>
          <table:table-cell office:value-type="float" office:value="3299" table:style-name="ce16">
            <text:p><text:s/>3.299<text:s/></text:p>
          </table:table-cell>
          <table:table-cell office:value-type="float" office:value="3048" table:style-name="ce14">
            <text:p><text:s/>3.048<text:s/></text:p>
          </table:table-cell>
          <table:table-cell office:value-type="float" office:value="2386" table:style-name="ce14">
            <text:p><text:s/>2.386<text:s/></text:p>
          </table:table-cell>
          <table:table-cell office:value-type="float" office:value="5689" table:style-name="ce14">
            <text:p><text:s/>5.689<text:s/></text:p>
          </table:table-cell>
          <table:table-cell office:value-type="float" office:value="2307" table:style-name="ce14">
            <text:p><text:s/>2.307<text:s/></text:p>
          </table:table-cell>
          <table:table-cell office:value-type="float" office:value="8006" table:style-name="ce14">
            <text:p><text:s/>8.006<text:s/></text:p>
          </table:table-cell>
          <table:table-cell office:value-type="float" office:value="2920" table:style-name="ce16">
            <text:p><text:s/>2.920<text:s/></text:p>
          </table:table-cell>
          <table:table-cell office:value-type="float" office:value="3564" table:style-name="ce14">
            <text:p><text:s/>3.564<text:s/></text:p>
          </table:table-cell>
          <table:table-cell office:value-type="float" office:value="3517" table:style-name="ce14">
            <text:p><text:s/>3.517<text:s/></text:p>
          </table:table-cell>
          <table:table-cell office:value-type="float" office:value="3807" table:style-name="ce14">
            <text:p><text:s/>3.807<text:s/></text:p>
          </table:table-cell>
          <table:table-cell office:value-type="float" office:value="6813" table:style-name="ce14">
            <text:p><text:s/>6.813<text:s/></text:p>
          </table:table-cell>
          <table:table-cell office:value-type="float" office:value="36651" table:style-name="ce14">
            <text:p><text:s/>36.651<text:s/></text:p>
          </table:table-cell>
          <table:table-cell office:value-type="float" office:value="82007" table:style-name="ce14">
            <text:p><text:s/>82.007<text:s/></text:p>
          </table:table-cell>
          <table:table-cell office:value-type="float" office:value="4012" table:style-name="ce16">
            <text:p><text:s/>4.012<text:s/></text:p>
          </table:table-cell>
          <table:table-cell office:value-type="float" office:value="3090" table:style-name="ce16">
            <text:p><text:s/>3.090<text:s/></text:p>
          </table:table-cell>
          <table:table-cell office:value-type="float" office:value="4604" table:style-name="ce16">
            <text:p><text:s/>4.604<text:s/></text:p>
          </table:table-cell>
          <table:table-cell office:value-type="float" office:value="3568" table:style-name="ce16">
            <text:p><text:s/>3.568<text:s/></text:p>
          </table:table-cell>
          <table:table-cell office:value-type="float" office:value="3346" table:style-name="ce16">
            <text:p><text:s/>3.346<text:s/></text:p>
          </table:table-cell>
          <table:table-cell office:value-type="float" office:value="3350" table:style-name="ce16">
            <text:p><text:s/>3.350<text:s/></text:p>
          </table:table-cell>
          <table:table-cell table:number-columns-repeated="7" table:style-name="ce16"/>
          <table:table-cell table:style-name="ce11"/>
          <table:table-cell table:number-columns-repeated="16355" table:style-name="ce17"/>
        </table:table-row>
        <table:table-row table:style-name="ro3">
          <table:table-cell table:style-name="ce26"/>
          <table:table-cell office:value-type="string" table:style-name="ce9">
            <text:p>DESPESAS TRIBUTÁRIAS</text:p>
          </table:table-cell>
          <table:table-cell office:value-type="float" office:value="55566" table:style-name="ce25">
            <text:p><text:s/>55.566<text:s/></text:p>
          </table:table-cell>
          <table:table-cell office:value-type="float" office:value="51606" table:style-name="ce25">
            <text:p><text:s/>51.606<text:s/></text:p>
          </table:table-cell>
          <table:table-cell office:value-type="float" office:value="53686" table:style-name="ce25">
            <text:p><text:s/>53.686<text:s/></text:p>
          </table:table-cell>
          <table:table-cell office:value-type="float" office:value="55833" table:style-name="ce25">
            <text:p><text:s/>55.833<text:s/></text:p>
          </table:table-cell>
          <table:table-cell office:value-type="float" office:value="55438" table:style-name="ce25">
            <text:p><text:s/>55.438<text:s/></text:p>
          </table:table-cell>
          <table:table-cell office:value-type="float" office:value="57415" table:style-name="ce25">
            <text:p><text:s/>57.415<text:s/></text:p>
          </table:table-cell>
          <table:table-cell office:value-type="float" office:value="60390" table:style-name="ce25">
            <text:p><text:s/>60.390<text:s/></text:p>
          </table:table-cell>
          <table:table-cell office:value-type="float" office:value="57613" table:style-name="ce25">
            <text:p><text:s/>57.613<text:s/></text:p>
          </table:table-cell>
          <table:table-cell office:value-type="float" office:value="60736" table:style-name="ce25">
            <text:p><text:s/>60.736<text:s/></text:p>
          </table:table-cell>
          <table:table-cell office:value-type="float" office:value="61531" table:style-name="ce25">
            <text:p><text:s/>61.531<text:s/></text:p>
          </table:table-cell>
          <table:table-cell office:value-type="float" office:value="58451" table:style-name="ce25">
            <text:p><text:s/>58.451<text:s/></text:p>
          </table:table-cell>
          <table:table-cell office:value-type="float" office:value="61592" table:style-name="ce25">
            <text:p><text:s/>61.592<text:s/></text:p>
          </table:table-cell>
          <table:table-cell office:value-type="float" office:value="689857" table:style-name="ce25">
            <text:p><text:s/>689.857<text:s/></text:p>
          </table:table-cell>
          <table:table-cell office:value-type="float" office:value="59684" table:style-name="ce25">
            <text:p><text:s/>59.684<text:s/></text:p>
          </table:table-cell>
          <table:table-cell office:value-type="float" office:value="55333" table:style-name="ce25">
            <text:p><text:s/>55.333<text:s/></text:p>
          </table:table-cell>
          <table:table-cell office:value-type="float" office:value="60075" table:style-name="ce25">
            <text:p><text:s/>60.075<text:s/></text:p>
          </table:table-cell>
          <table:table-cell office:value-type="float" office:value="59672" table:style-name="ce25">
            <text:p><text:s/>59.672<text:s/></text:p>
          </table:table-cell>
          <table:table-cell office:value-type="float" office:value="60096" table:style-name="ce25">
            <text:p><text:s/>60.096<text:s/></text:p>
          </table:table-cell>
          <table:table-cell office:value-type="float" office:value="61644" table:style-name="ce25">
            <text:p><text:s/>61.644<text:s/></text:p>
          </table:table-cell>
          <table:table-cell table:number-columns-repeated="7" table:style-name="ce25"/>
          <table:table-cell table:style-name="ce11"/>
          <table:table-cell table:number-columns-repeated="16355" table:style-name="ce26"/>
        </table:table-row>
        <table:table-row table:style-name="ro5">
          <table:table-cell table:style-name="ce17"/>
          <table:table-cell office:value-type="string" table:style-name="ce19">
            <text:p><text:s text:c="2"/>Contribuição ao Cofins, PIS/PASEP</text:p>
          </table:table-cell>
          <table:table-cell office:value-type="float" office:value="50188" table:style-name="ce16">
            <text:p><text:s/>50.188<text:s/></text:p>
          </table:table-cell>
          <table:table-cell office:value-type="float" office:value="47027" table:style-name="ce14">
            <text:p><text:s/>47.027<text:s/></text:p>
          </table:table-cell>
          <table:table-cell office:value-type="float" office:value="49050" table:style-name="ce14">
            <text:p><text:s/>49.050<text:s/></text:p>
          </table:table-cell>
          <table:table-cell office:value-type="float" office:value="50707" table:style-name="ce14">
            <text:p><text:s/>50.707<text:s/></text:p>
          </table:table-cell>
          <table:table-cell office:value-type="float" office:value="50153" table:style-name="ce14">
            <text:p><text:s/>50.153<text:s/></text:p>
          </table:table-cell>
          <table:table-cell office:value-type="float" office:value="51515" table:style-name="ce14">
            <text:p><text:s/>51.515<text:s/></text:p>
          </table:table-cell>
          <table:table-cell office:value-type="float" office:value="54273" table:style-name="ce16">
            <text:p><text:s/>54.273<text:s/></text:p>
          </table:table-cell>
          <table:table-cell office:value-type="float" office:value="52148" table:style-name="ce14">
            <text:p><text:s/>52.148<text:s/></text:p>
          </table:table-cell>
          <table:table-cell office:value-type="float" office:value="53677" table:style-name="ce14">
            <text:p><text:s/>53.677<text:s/></text:p>
          </table:table-cell>
          <table:table-cell office:value-type="float" office:value="55578" table:style-name="ce14">
            <text:p><text:s/>55.578<text:s/></text:p>
          </table:table-cell>
          <table:table-cell office:value-type="float" office:value="53027" table:style-name="ce14">
            <text:p><text:s/>53.027<text:s/></text:p>
          </table:table-cell>
          <table:table-cell office:value-type="float" office:value="55063" table:style-name="ce14">
            <text:p><text:s/>55.063<text:s/></text:p>
          </table:table-cell>
          <table:table-cell office:value-type="float" office:value="622406" table:style-name="ce14">
            <text:p><text:s/>622.406<text:s/></text:p>
          </table:table-cell>
          <table:table-cell office:value-type="float" office:value="54725" table:style-name="ce16">
            <text:p><text:s/>54.725<text:s/></text:p>
          </table:table-cell>
          <table:table-cell office:value-type="float" office:value="50265" table:style-name="ce16">
            <text:p><text:s/>50.265<text:s/></text:p>
          </table:table-cell>
          <table:table-cell office:value-type="float" office:value="54482" table:style-name="ce16">
            <text:p><text:s/>54.482<text:s/></text:p>
          </table:table-cell>
          <table:table-cell office:value-type="float" office:value="54335" table:style-name="ce16">
            <text:p><text:s/>54.335<text:s/></text:p>
          </table:table-cell>
          <table:table-cell office:value-type="float" office:value="54959" table:style-name="ce16">
            <text:p><text:s/>54.959<text:s/></text:p>
          </table:table-cell>
          <table:table-cell office:value-type="float" office:value="55360" table:style-name="ce16">
            <text:p><text:s/>55.360<text:s/></text:p>
          </table:table-cell>
          <table:table-cell table:number-columns-repeated="7" table:style-name="ce16"/>
          <table:table-cell table:style-name="ce11"/>
          <table:table-cell table:number-columns-repeated="16355" table:style-name="ce17"/>
        </table:table-row>
        <table:table-row table:style-name="ro5">
          <table:table-cell table:style-name="ce17"/>
          <table:table-cell office:value-type="string" table:style-name="ce13">
            <text:p><text:s text:c="2"/>ISS, IPTU e Contribuição de Melhoria</text:p>
          </table:table-cell>
          <table:table-cell office:value-type="float" office:value="4668" table:style-name="ce16">
            <text:p><text:s/>4.668<text:s/></text:p>
          </table:table-cell>
          <table:table-cell office:value-type="float" office:value="4171" table:style-name="ce14">
            <text:p><text:s/>4.171<text:s/></text:p>
          </table:table-cell>
          <table:table-cell office:value-type="float" office:value="4332" table:style-name="ce14">
            <text:p><text:s/>4.332<text:s/></text:p>
          </table:table-cell>
          <table:table-cell office:value-type="float" office:value="4898" table:style-name="ce14">
            <text:p><text:s/>4.898<text:s/></text:p>
          </table:table-cell>
          <table:table-cell office:value-type="float" office:value="5084" table:style-name="ce14">
            <text:p><text:s/>5.084<text:s/></text:p>
          </table:table-cell>
          <table:table-cell office:value-type="float" office:value="5704" table:style-name="ce14">
            <text:p><text:s/>5.704<text:s/></text:p>
          </table:table-cell>
          <table:table-cell office:value-type="float" office:value="5972" table:style-name="ce16">
            <text:p><text:s/>5.972<text:s/></text:p>
          </table:table-cell>
          <table:table-cell office:value-type="float" office:value="5319" table:style-name="ce14">
            <text:p><text:s/>5.319<text:s/></text:p>
          </table:table-cell>
          <table:table-cell office:value-type="float" office:value="6241" table:style-name="ce14">
            <text:p><text:s/>6.241<text:s/></text:p>
          </table:table-cell>
          <table:table-cell office:value-type="float" office:value="5305" table:style-name="ce14">
            <text:p><text:s/>5.305<text:s/></text:p>
          </table:table-cell>
          <table:table-cell office:value-type="float" office:value="4970" table:style-name="ce14">
            <text:p><text:s/>4.970<text:s/></text:p>
          </table:table-cell>
          <table:table-cell office:value-type="float" office:value="6205" table:style-name="ce14">
            <text:p><text:s/>6.205<text:s/></text:p>
          </table:table-cell>
          <table:table-cell office:value-type="float" office:value="62869" table:style-name="ce14">
            <text:p><text:s/>62.869<text:s/></text:p>
          </table:table-cell>
          <table:table-cell office:value-type="float" office:value="4371" table:style-name="ce16">
            <text:p><text:s/>4.371<text:s/></text:p>
          </table:table-cell>
          <table:table-cell office:value-type="float" office:value="4696" table:style-name="ce16">
            <text:p><text:s/>4.696<text:s/></text:p>
          </table:table-cell>
          <table:table-cell office:value-type="float" office:value="4824" table:style-name="ce16">
            <text:p><text:s/>4.824<text:s/></text:p>
          </table:table-cell>
          <table:table-cell office:value-type="float" office:value="5089" table:style-name="ce16">
            <text:p><text:s/>5.089<text:s/></text:p>
          </table:table-cell>
          <table:table-cell office:value-type="float" office:value="4886" table:style-name="ce16">
            <text:p><text:s/>4.886<text:s/></text:p>
          </table:table-cell>
          <table:table-cell office:value-type="float" office:value="5883" table:style-name="ce16">
            <text:p><text:s/>5.883<text:s/></text:p>
          </table:table-cell>
          <table:table-cell table:number-columns-repeated="7" table:style-name="ce16"/>
          <table:table-cell table:style-name="ce11"/>
          <table:table-cell table:number-columns-repeated="16355" table:style-name="ce17"/>
        </table:table-row>
        <table:table-row table:style-name="ro5">
          <table:table-cell table:style-name="ce17"/>
          <table:table-cell office:value-type="string" table:style-name="ce18">
            <text:p><text:s text:c="2"/>Outros Valores</text:p>
          </table:table-cell>
          <table:table-cell office:value-type="float" office:value="710" table:style-name="ce16">
            <text:p><text:s/>710<text:s/></text:p>
          </table:table-cell>
          <table:table-cell office:value-type="float" office:value="408" table:style-name="ce14">
            <text:p><text:s/>408<text:s/></text:p>
          </table:table-cell>
          <table:table-cell office:value-type="float" office:value="304" table:style-name="ce14">
            <text:p><text:s/>304<text:s/></text:p>
          </table:table-cell>
          <table:table-cell office:value-type="float" office:value="228" table:style-name="ce14">
            <text:p><text:s/>228<text:s/></text:p>
          </table:table-cell>
          <table:table-cell office:value-type="float" office:value="201" table:style-name="ce14">
            <text:p><text:s/>201<text:s/></text:p>
          </table:table-cell>
          <table:table-cell office:value-type="float" office:value="196" table:style-name="ce14">
            <text:p><text:s/>196<text:s/></text:p>
          </table:table-cell>
          <table:table-cell office:value-type="float" office:value="145" table:style-name="ce16">
            <text:p><text:s/>145<text:s/></text:p>
          </table:table-cell>
          <table:table-cell office:value-type="float" office:value="146" table:style-name="ce14">
            <text:p><text:s/>146<text:s/></text:p>
          </table:table-cell>
          <table:table-cell office:value-type="float" office:value="818" table:style-name="ce14">
            <text:p><text:s/>818<text:s/></text:p>
          </table:table-cell>
          <table:table-cell office:value-type="float" office:value="648" table:style-name="ce14">
            <text:p><text:s/>648<text:s/></text:p>
          </table:table-cell>
          <table:table-cell office:value-type="float" office:value="454" table:style-name="ce14">
            <text:p><text:s/>454<text:s/></text:p>
          </table:table-cell>
          <table:table-cell office:value-type="float" office:value="324" table:style-name="ce14">
            <text:p><text:s/>324<text:s/></text:p>
          </table:table-cell>
          <table:table-cell office:value-type="float" office:value="4582" table:style-name="ce14">
            <text:p><text:s/>4.582<text:s/></text:p>
          </table:table-cell>
          <table:table-cell office:value-type="float" office:value="588" table:style-name="ce16">
            <text:p><text:s/>588<text:s/></text:p>
          </table:table-cell>
          <table:table-cell office:value-type="float" office:value="372" table:style-name="ce16">
            <text:p><text:s/>372<text:s/></text:p>
          </table:table-cell>
          <table:table-cell office:value-type="float" office:value="769" table:style-name="ce16">
            <text:p><text:s/>769<text:s/></text:p>
          </table:table-cell>
          <table:table-cell office:value-type="float" office:value="248" table:style-name="ce16">
            <text:p><text:s/>248<text:s/></text:p>
          </table:table-cell>
          <table:table-cell office:value-type="float" office:value="251" table:style-name="ce16">
            <text:p><text:s/>251<text:s/></text:p>
          </table:table-cell>
          <table:table-cell office:value-type="float" office:value="401" table:style-name="ce16">
            <text:p><text:s/>401<text:s/></text:p>
          </table:table-cell>
          <table:table-cell table:number-columns-repeated="7" table:style-name="ce16"/>
          <table:table-cell table:style-name="ce11"/>
          <table:table-cell table:number-columns-repeated="16355" table:style-name="ce17"/>
        </table:table-row>
        <table:table-row table:style-name="ro3">
          <table:table-cell table:style-name="ce26"/>
          <table:table-cell office:value-type="string" table:style-name="ce9">
            <text:p>OUTRAS DESPESAS OPERACIONAIS</text:p>
          </table:table-cell>
          <table:table-cell office:value-type="float" office:value="135616" table:style-name="ce25">
            <text:p><text:s/>135.616<text:s/></text:p>
          </table:table-cell>
          <table:table-cell office:value-type="float" office:value="296353" table:style-name="ce25">
            <text:p><text:s/>296.353<text:s/></text:p>
          </table:table-cell>
          <table:table-cell office:value-type="float" office:value="260783" table:style-name="ce25">
            <text:p><text:s/>260.783<text:s/></text:p>
          </table:table-cell>
          <table:table-cell office:value-type="float" office:value="271859" table:style-name="ce25">
            <text:p><text:s/>271.859<text:s/></text:p>
          </table:table-cell>
          <table:table-cell office:value-type="float" office:value="-33533" table:style-name="ce25">
            <text:p><text:s/>(33.533)</text:p>
          </table:table-cell>
          <table:table-cell office:value-type="float" office:value="98815" table:style-name="ce25">
            <text:p><text:s/>98.815<text:s/></text:p>
          </table:table-cell>
          <table:table-cell office:value-type="float" office:value="60892" table:style-name="ce25">
            <text:p><text:s/>60.892<text:s/></text:p>
          </table:table-cell>
          <table:table-cell office:value-type="float" office:value="129849" table:style-name="ce25">
            <text:p><text:s/>129.849<text:s/></text:p>
          </table:table-cell>
          <table:table-cell office:value-type="float" office:value="157480" table:style-name="ce25">
            <text:p><text:s/>157.480<text:s/></text:p>
          </table:table-cell>
          <table:table-cell office:value-type="float" office:value="-142167" table:style-name="ce25">
            <text:p><text:s/>(142.167)</text:p>
          </table:table-cell>
          <table:table-cell office:value-type="float" office:value="236534" table:style-name="ce25">
            <text:p><text:s/>236.534<text:s/></text:p>
          </table:table-cell>
          <table:table-cell office:value-type="float" office:value="222439" table:style-name="ce25">
            <text:p><text:s/>222.439<text:s/></text:p>
          </table:table-cell>
          <table:table-cell office:value-type="float" office:value="1694920" table:style-name="ce25">
            <text:p><text:s/>1.694.920<text:s/></text:p>
          </table:table-cell>
          <table:table-cell office:value-type="float" office:value="420322" table:style-name="ce25">
            <text:p><text:s/>420.322<text:s/></text:p>
          </table:table-cell>
          <table:table-cell office:value-type="float" office:value="83786" table:style-name="ce25">
            <text:p><text:s/>83.786<text:s/></text:p>
          </table:table-cell>
          <table:table-cell office:value-type="float" office:value="285512" table:style-name="ce25">
            <text:p><text:s/>285.512<text:s/></text:p>
          </table:table-cell>
          <table:table-cell office:value-type="float" office:value="499761" table:style-name="ce25">
            <text:p><text:s/>499.761<text:s/></text:p>
          </table:table-cell>
          <table:table-cell office:value-type="float" office:value="199623" table:style-name="ce25">
            <text:p><text:s/>199.623<text:s/></text:p>
          </table:table-cell>
          <table:table-cell office:value-type="float" office:value="156849" table:style-name="ce25">
            <text:p><text:s/>156.849<text:s/></text:p>
          </table:table-cell>
          <table:table-cell table:number-columns-repeated="7" table:style-name="ce25"/>
          <table:table-cell table:style-name="ce11"/>
          <table:table-cell table:number-columns-repeated="16355" table:style-name="ce26"/>
        </table:table-row>
        <table:table-row table:style-name="ro5">
          <table:table-cell table:style-name="ce17"/>
          <table:table-cell office:value-type="string" table:style-name="ce19">
            <text:p><text:s text:c="3"/>Provisão para Garantias Financeiras Prestadas</text:p>
          </table:table-cell>
          <table:table-cell office:value-type="float" office:value="48707" table:style-name="ce16">
            <text:p><text:s/>48.707<text:s/></text:p>
          </table:table-cell>
          <table:table-cell office:value-type="float" office:value="238206" table:style-name="ce14">
            <text:p><text:s/>238.206<text:s/></text:p>
          </table:table-cell>
          <table:table-cell office:value-type="float" office:value="154583" table:style-name="ce14">
            <text:p><text:s/>154.583<text:s/></text:p>
          </table:table-cell>
          <table:table-cell office:value-type="float" office:value="154874" table:style-name="ce14">
            <text:p><text:s/>154.874<text:s/></text:p>
          </table:table-cell>
          <table:table-cell office:value-type="float" office:value="-105587" table:style-name="ce14">
            <text:p><text:s/>(105.587)</text:p>
          </table:table-cell>
          <table:table-cell office:value-type="float" office:value="25514" table:style-name="ce14">
            <text:p><text:s/>25.514<text:s/></text:p>
          </table:table-cell>
          <table:table-cell office:value-type="float" office:value="915" table:style-name="ce16">
            <text:p><text:s/>915<text:s/></text:p>
          </table:table-cell>
          <table:table-cell office:value-type="float" office:value="103774" table:style-name="ce14">
            <text:p><text:s/>103.774<text:s/></text:p>
          </table:table-cell>
          <table:table-cell office:value-type="float" office:value="119425" table:style-name="ce14">
            <text:p><text:s/>119.425<text:s/></text:p>
          </table:table-cell>
          <table:table-cell office:value-type="float" office:value="-198620" table:style-name="ce14">
            <text:p><text:s/>(198.620)</text:p>
          </table:table-cell>
          <table:table-cell office:value-type="float" office:value="186299" table:style-name="ce14">
            <text:p><text:s/>186.299<text:s/></text:p>
          </table:table-cell>
          <table:table-cell office:value-type="float" office:value="105390" table:style-name="ce14">
            <text:p><text:s/>105.390<text:s/></text:p>
          </table:table-cell>
          <table:table-cell office:value-type="float" office:value="833481" table:style-name="ce14">
            <text:p><text:s/>833.481<text:s/></text:p>
          </table:table-cell>
          <table:table-cell office:value-type="float" office:value="104396" table:style-name="ce16">
            <text:p><text:s/>104.396<text:s/></text:p>
          </table:table-cell>
          <table:table-cell office:value-type="float" office:value="118638" table:style-name="ce16">
            <text:p><text:s/>118.638<text:s/></text:p>
          </table:table-cell>
          <table:table-cell office:value-type="float" office:value="198441" table:style-name="ce16">
            <text:p><text:s/>198.441<text:s/></text:p>
          </table:table-cell>
          <table:table-cell office:value-type="float" office:value="145112" table:style-name="ce16">
            <text:p><text:s/>145.112<text:s/></text:p>
          </table:table-cell>
          <table:table-cell office:value-type="float" office:value="160524" table:style-name="ce16">
            <text:p><text:s/>160.524<text:s/></text:p>
          </table:table-cell>
          <table:table-cell office:value-type="float" office:value="98612" table:style-name="ce16">
            <text:p><text:s/>98.612<text:s/></text:p>
          </table:table-cell>
          <table:table-cell table:number-columns-repeated="7" table:style-name="ce16"/>
          <table:table-cell table:style-name="ce11"/>
          <table:table-cell table:number-columns-repeated="16355" table:style-name="ce17"/>
        </table:table-row>
        <table:table-row table:style-name="ro5">
          <table:table-cell table:style-name="ce17"/>
          <table:table-cell office:value-type="string" table:style-name="ce13">
            <text:p><text:s text:c="3"/>Provisão para Contingências Passivas</text:p>
          </table:table-cell>
          <table:table-cell office:value-type="float" office:value="19951" table:style-name="ce16">
            <text:p><text:s/>19.951<text:s/></text:p>
          </table:table-cell>
          <table:table-cell office:value-type="float" office:value="16061" table:style-name="ce14">
            <text:p><text:s/>16.061<text:s/></text:p>
          </table:table-cell>
          <table:table-cell office:value-type="float" office:value="60125" table:style-name="ce14">
            <text:p><text:s/>60.125<text:s/></text:p>
          </table:table-cell>
          <table:table-cell office:value-type="float" office:value="15064" table:style-name="ce14">
            <text:p><text:s/>15.064<text:s/></text:p>
          </table:table-cell>
          <table:table-cell office:value-type="float" office:value="8635" table:style-name="ce14">
            <text:p><text:s/>8.635<text:s/></text:p>
          </table:table-cell>
          <table:table-cell office:value-type="float" office:value="33889" table:style-name="ce14">
            <text:p><text:s/>33.889<text:s/></text:p>
          </table:table-cell>
          <table:table-cell office:value-type="float" office:value="18244" table:style-name="ce16">
            <text:p><text:s/>18.244<text:s/></text:p>
          </table:table-cell>
          <table:table-cell office:value-type="float" office:value="22310" table:style-name="ce14">
            <text:p><text:s/>22.310<text:s/></text:p>
          </table:table-cell>
          <table:table-cell office:value-type="float" office:value="26104" table:style-name="ce14">
            <text:p><text:s/>26.104<text:s/></text:p>
          </table:table-cell>
          <table:table-cell office:value-type="float" office:value="37538" table:style-name="ce14">
            <text:p><text:s/>37.538<text:s/></text:p>
          </table:table-cell>
          <table:table-cell office:value-type="float" office:value="43391" table:style-name="ce14">
            <text:p><text:s/>43.391<text:s/></text:p>
          </table:table-cell>
          <table:table-cell office:value-type="float" office:value="49748" table:style-name="ce14">
            <text:p><text:s/>49.748<text:s/></text:p>
          </table:table-cell>
          <table:table-cell office:value-type="float" office:value="351059" table:style-name="ce14">
            <text:p><text:s/>351.059<text:s/></text:p>
          </table:table-cell>
          <table:table-cell office:value-type="float" office:value="44914" table:style-name="ce16">
            <text:p><text:s/>44.914<text:s/></text:p>
          </table:table-cell>
          <table:table-cell office:value-type="float" office:value="19250" table:style-name="ce16">
            <text:p><text:s/>19.250<text:s/></text:p>
          </table:table-cell>
          <table:table-cell office:value-type="float" office:value="36816" table:style-name="ce16">
            <text:p><text:s/>36.816<text:s/></text:p>
          </table:table-cell>
          <table:table-cell office:value-type="float" office:value="334980" table:style-name="ce16">
            <text:p><text:s/>334.980<text:s/></text:p>
          </table:table-cell>
          <table:table-cell office:value-type="float" office:value="17634" table:style-name="ce16">
            <text:p><text:s/>17.634<text:s/></text:p>
          </table:table-cell>
          <table:table-cell office:value-type="float" office:value="33462" table:style-name="ce16">
            <text:p><text:s/>33.462<text:s/></text:p>
          </table:table-cell>
          <table:table-cell table:number-columns-repeated="7" table:style-name="ce16"/>
          <table:table-cell table:style-name="ce11"/>
          <table:table-cell table:number-columns-repeated="16355" table:style-name="ce17"/>
        </table:table-row>
        <table:table-row table:style-name="ro5">
          <table:table-cell table:style-name="ce17"/>
          <table:table-cell office:value-type="string" table:style-name="ce27">
            <text:p><text:s text:c="3"/>Resultado de Participações em Colig. e Controladas</text:p>
          </table:table-cell>
          <table:table-cell office:value-type="float" office:value="0" table:style-name="ce28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4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office:value-type="float" office:value="0" table:style-name="ce16">
            <text:p><text:s/>-<text:s text:c="3"/></text:p>
          </table:table-cell>
          <table:table-cell table:number-columns-repeated="7" table:style-name="ce16"/>
          <table:table-cell table:style-name="ce11"/>
          <table:table-cell table:number-columns-repeated="16355" table:style-name="ce17"/>
        </table:table-row>
        <table:table-row table:style-name="ro5">
          <table:table-cell table:style-name="ce17"/>
          <table:table-cell office:value-type="string" table:style-name="ce13">
            <text:p><text:s text:c="3"/>Outras Despesas Operacionais</text:p>
          </table:table-cell>
          <table:table-cell office:value-type="float" office:value="66958" table:style-name="ce28">
            <text:p><text:s/>66.958<text:s/></text:p>
          </table:table-cell>
          <table:table-cell office:value-type="float" office:value="42086" table:style-name="ce16">
            <text:p><text:s/>42.086<text:s/></text:p>
          </table:table-cell>
          <table:table-cell office:value-type="float" office:value="46075" table:style-name="ce16">
            <text:p><text:s/>46.075<text:s/></text:p>
          </table:table-cell>
          <table:table-cell office:value-type="float" office:value="101921" table:style-name="ce16">
            <text:p><text:s/>101.921<text:s/></text:p>
          </table:table-cell>
          <table:table-cell office:value-type="float" office:value="63419" table:style-name="ce16">
            <text:p><text:s/>63.419<text:s/></text:p>
          </table:table-cell>
          <table:table-cell office:value-type="float" office:value="39412" table:style-name="ce16">
            <text:p><text:s/>39.412<text:s/></text:p>
          </table:table-cell>
          <table:table-cell office:value-type="float" office:value="41733" table:style-name="ce16">
            <text:p><text:s/>41.733<text:s/></text:p>
          </table:table-cell>
          <table:table-cell office:value-type="float" office:value="3765" table:style-name="ce16">
            <text:p><text:s/>3.765<text:s/></text:p>
          </table:table-cell>
          <table:table-cell office:value-type="float" office:value="11951" table:style-name="ce16">
            <text:p><text:s/>11.951<text:s/></text:p>
          </table:table-cell>
          <table:table-cell office:value-type="float" office:value="18915" table:style-name="ce16">
            <text:p><text:s/>18.915<text:s/></text:p>
          </table:table-cell>
          <table:table-cell office:value-type="float" office:value="6844" table:style-name="ce16">
            <text:p><text:s/>6.844<text:s/></text:p>
          </table:table-cell>
          <table:table-cell office:value-type="float" office:value="67301" table:style-name="ce16">
            <text:p><text:s/>67.301<text:s/></text:p>
          </table:table-cell>
          <table:table-cell office:value-type="float" office:value="510380" table:style-name="ce16">
            <text:p><text:s/>510.380<text:s/></text:p>
          </table:table-cell>
          <table:table-cell office:value-type="float" office:value="271012" table:style-name="ce16">
            <text:p><text:s/>271.012<text:s/></text:p>
          </table:table-cell>
          <table:table-cell office:value-type="float" office:value="-54102" table:style-name="ce16">
            <text:p><text:s/>(54.102)</text:p>
          </table:table-cell>
          <table:table-cell office:value-type="float" office:value="50255" table:style-name="ce16">
            <text:p><text:s/>50.255<text:s/></text:p>
          </table:table-cell>
          <table:table-cell office:value-type="float" office:value="19669" table:style-name="ce16">
            <text:p><text:s/>19.669<text:s/></text:p>
          </table:table-cell>
          <table:table-cell office:value-type="float" office:value="21465" table:style-name="ce16">
            <text:p><text:s/>21.465<text:s/></text:p>
          </table:table-cell>
          <table:table-cell office:value-type="float" office:value="24775" table:style-name="ce16">
            <text:p><text:s/>24.775<text:s/></text:p>
          </table:table-cell>
          <table:table-cell table:number-columns-repeated="7" table:style-name="ce16"/>
          <table:table-cell table:style-name="ce11"/>
          <table:table-cell table:number-columns-repeated="16355" table:style-name="ce17"/>
        </table:table-row>
        <table:table-row table:style-name="ro3">
          <table:table-cell table:style-name="ce26"/>
          <table:table-cell office:value-type="string" table:style-name="ce30">
            <text:p>PROVISÃO PARA IMPOSTO DE RENDA</text:p>
          </table:table-cell>
          <table:table-cell office:value-type="float" office:value="73939" table:style-name="ce29">
            <text:p>73.939</text:p>
          </table:table-cell>
          <table:table-cell office:value-type="float" office:value="44935" table:style-name="ce29">
            <text:p>44.935</text:p>
          </table:table-cell>
          <table:table-cell office:value-type="float" office:value="64028" table:style-name="ce29">
            <text:p>64.028</text:p>
          </table:table-cell>
          <table:table-cell office:value-type="float" office:value="176949" table:style-name="ce29">
            <text:p>176.949</text:p>
          </table:table-cell>
          <table:table-cell office:value-type="float" office:value="91617" table:style-name="ce29">
            <text:p>91.617</text:p>
          </table:table-cell>
          <table:table-cell office:value-type="float" office:value="54776" table:style-name="ce29">
            <text:p>54.776</text:p>
          </table:table-cell>
          <table:table-cell office:value-type="float" office:value="108000" table:style-name="ce29">
            <text:p>108.000</text:p>
          </table:table-cell>
          <table:table-cell office:value-type="float" office:value="113771" table:style-name="ce29">
            <text:p>113.771</text:p>
          </table:table-cell>
          <table:table-cell office:value-type="float" office:value="114514" table:style-name="ce29">
            <text:p>114.514</text:p>
          </table:table-cell>
          <table:table-cell office:value-type="float" office:value="108830" table:style-name="ce29">
            <text:p>108.830</text:p>
          </table:table-cell>
          <table:table-cell office:value-type="float" office:value="86288" table:style-name="ce29">
            <text:p>86.288</text:p>
          </table:table-cell>
          <table:table-cell office:value-type="float" office:value="-124024" table:style-name="ce29">
            <text:p>-124.024</text:p>
          </table:table-cell>
          <table:table-cell office:value-type="float" office:value="913623" table:style-name="ce29">
            <text:p>913.623</text:p>
          </table:table-cell>
          <table:table-cell office:value-type="float" office:value="19491" table:style-name="ce29">
            <text:p>19.491</text:p>
          </table:table-cell>
          <table:table-cell office:value-type="float" office:value="102384" table:style-name="ce29">
            <text:p>102.384</text:p>
          </table:table-cell>
          <table:table-cell office:value-type="float" office:value="77265" table:style-name="ce29">
            <text:p>77.265</text:p>
          </table:table-cell>
          <table:table-cell office:value-type="float" office:value="89872" table:style-name="ce29">
            <text:p>89.872</text:p>
          </table:table-cell>
          <table:table-cell office:value-type="float" office:value="77725" table:style-name="ce29">
            <text:p>77.725</text:p>
          </table:table-cell>
          <table:table-cell office:value-type="float" office:value="52229" table:style-name="ce29">
            <text:p>52.229</text:p>
          </table:table-cell>
          <table:table-cell table:number-columns-repeated="7" table:style-name="ce29"/>
          <table:table-cell table:style-name="ce11"/>
          <table:table-cell table:number-columns-repeated="16355" table:style-name="ce26"/>
        </table:table-row>
        <table:table-row table:style-name="ro3">
          <table:table-cell table:style-name="ce26"/>
          <table:table-cell office:value-type="string" table:style-name="ce30">
            <text:p>PROVISÃO P/ CONTRIBUIÇÃO SOCIAL S/LUCRO LÍQUIDO</text:p>
          </table:table-cell>
          <table:table-cell office:value-type="float" office:value="61290" table:style-name="ce29">
            <text:p>61.290</text:p>
          </table:table-cell>
          <table:table-cell office:value-type="float" office:value="36149" table:style-name="ce29">
            <text:p>36.149</text:p>
          </table:table-cell>
          <table:table-cell office:value-type="float" office:value="52099" table:style-name="ce29">
            <text:p>52.099</text:p>
          </table:table-cell>
          <table:table-cell office:value-type="float" office:value="143536" table:style-name="ce29">
            <text:p>143.536</text:p>
          </table:table-cell>
          <table:table-cell office:value-type="float" office:value="74380" table:style-name="ce29">
            <text:p>74.380</text:p>
          </table:table-cell>
          <table:table-cell office:value-type="float" office:value="44880" table:style-name="ce29">
            <text:p>44.880</text:p>
          </table:table-cell>
          <table:table-cell office:value-type="float" office:value="86887" table:style-name="ce29">
            <text:p>86.887</text:p>
          </table:table-cell>
          <table:table-cell office:value-type="float" office:value="91650" table:style-name="ce29">
            <text:p>91.650</text:p>
          </table:table-cell>
          <table:table-cell office:value-type="float" office:value="92542" table:style-name="ce29">
            <text:p>92.542</text:p>
          </table:table-cell>
          <table:table-cell office:value-type="float" office:value="87986" table:style-name="ce29">
            <text:p>87.986</text:p>
          </table:table-cell>
          <table:table-cell office:value-type="float" office:value="72389" table:style-name="ce29">
            <text:p>72.389</text:p>
          </table:table-cell>
          <table:table-cell office:value-type="float" office:value="-5146" table:style-name="ce29">
            <text:p>-5.146</text:p>
          </table:table-cell>
          <table:table-cell office:value-type="float" office:value="838642" table:style-name="ce29">
            <text:p>838.642</text:p>
          </table:table-cell>
          <table:table-cell office:value-type="float" office:value="16632" table:style-name="ce29">
            <text:p>16.632</text:p>
          </table:table-cell>
          <table:table-cell office:value-type="float" office:value="85062" table:style-name="ce29">
            <text:p>85.062</text:p>
          </table:table-cell>
          <table:table-cell office:value-type="float" office:value="64475" table:style-name="ce29">
            <text:p>64.475</text:p>
          </table:table-cell>
          <table:table-cell office:value-type="float" office:value="74135" table:style-name="ce29">
            <text:p>74.135</text:p>
          </table:table-cell>
          <table:table-cell office:value-type="float" office:value="64341" table:style-name="ce29">
            <text:p>64.341</text:p>
          </table:table-cell>
          <table:table-cell office:value-type="float" office:value="43534" table:style-name="ce29">
            <text:p>43.534</text:p>
          </table:table-cell>
          <table:table-cell table:number-columns-repeated="7" table:style-name="ce29"/>
          <table:table-cell table:style-name="ce11"/>
          <table:table-cell table:number-columns-repeated="16355" table:style-name="ce26"/>
        </table:table-row>
        <table:table-row table:style-name="ro3">
          <table:table-cell table:style-name="ce26"/>
          <table:table-cell office:value-type="string" table:style-name="ce30">
            <text:p>PROVISÃO P/ PARTICIPACOES ESTATUTARIAS NO LUCRO</text:p>
          </table:table-cell>
          <table:table-cell office:value-type="float" office:value="15310" table:style-name="ce29">
            <text:p>15.310</text:p>
          </table:table-cell>
          <table:table-cell office:value-type="float" office:value="9191" table:style-name="ce29">
            <text:p>9.191</text:p>
          </table:table-cell>
          <table:table-cell office:value-type="float" office:value="-16142" table:style-name="ce29">
            <text:p>-16.142</text:p>
          </table:table-cell>
          <table:table-cell office:value-type="float" office:value="4434" table:style-name="ce29">
            <text:p>4.434</text:p>
          </table:table-cell>
          <table:table-cell office:value-type="float" office:value="56481" table:style-name="ce29">
            <text:p>56.481</text:p>
          </table:table-cell>
          <table:table-cell office:value-type="float" office:value="44478" table:style-name="ce29">
            <text:p>44.478</text:p>
          </table:table-cell>
          <table:table-cell office:value-type="float" office:value="55973" table:style-name="ce29">
            <text:p>55.973</text:p>
          </table:table-cell>
          <table:table-cell office:value-type="float" office:value="25589" table:style-name="ce29">
            <text:p>25.589</text:p>
          </table:table-cell>
          <table:table-cell office:value-type="float" office:value="13520" table:style-name="ce29">
            <text:p>13.520</text:p>
          </table:table-cell>
          <table:table-cell office:value-type="float" office:value="39813" table:style-name="ce29">
            <text:p>39.813</text:p>
          </table:table-cell>
          <table:table-cell office:value-type="float" office:value="17685" table:style-name="ce29">
            <text:p>17.685</text:p>
          </table:table-cell>
          <table:table-cell office:value-type="float" office:value="31753" table:style-name="ce29">
            <text:p>31.753</text:p>
          </table:table-cell>
          <table:table-cell office:value-type="float" office:value="298086" table:style-name="ce29">
            <text:p>298.086</text:p>
          </table:table-cell>
          <table:table-cell office:value-type="float" office:value="3305" table:style-name="ce29">
            <text:p>3.305</text:p>
          </table:table-cell>
          <table:table-cell office:value-type="float" office:value="8524" table:style-name="ce29">
            <text:p>8.524</text:p>
          </table:table-cell>
          <table:table-cell office:value-type="float" office:value="3505" table:style-name="ce29">
            <text:p>3.505</text:p>
          </table:table-cell>
          <table:table-cell office:value-type="float" office:value="1441" table:style-name="ce29">
            <text:p>1.441</text:p>
          </table:table-cell>
          <table:table-cell office:value-type="float" office:value="38492" table:style-name="ce29">
            <text:p>38.492</text:p>
          </table:table-cell>
          <table:table-cell office:value-type="float" office:value="30178" table:style-name="ce29">
            <text:p>30.178</text:p>
          </table:table-cell>
          <table:table-cell table:number-columns-repeated="7" table:style-name="ce29"/>
          <table:table-cell table:style-name="ce11"/>
          <table:table-cell table:number-columns-repeated="16355" table:style-name="ce26"/>
        </table:table-row>
        <table:table-row table:style-name="ro3">
          <table:table-cell table:style-name="ce33"/>
          <table:table-cell office:value-type="string" table:style-name="ce31">
            <text:p>TOTAL</text:p>
          </table:table-cell>
          <table:table-cell office:value-type="float" office:value="1276490" table:style-name="ce32">
            <text:p><text:s/>1.276.490<text:s/></text:p>
          </table:table-cell>
          <table:table-cell office:value-type="float" office:value="1409247" table:style-name="ce32">
            <text:p><text:s/>1.409.247<text:s/></text:p>
          </table:table-cell>
          <table:table-cell office:value-type="float" office:value="1296867" table:style-name="ce32">
            <text:p><text:s/>1.296.867<text:s/></text:p>
          </table:table-cell>
          <table:table-cell office:value-type="float" office:value="1439129" table:style-name="ce32">
            <text:p><text:s/>1.439.129<text:s/></text:p>
          </table:table-cell>
          <table:table-cell office:value-type="float" office:value="1153710" table:style-name="ce32">
            <text:p><text:s/>1.153.710<text:s/></text:p>
          </table:table-cell>
          <table:table-cell office:value-type="float" office:value="1275275" table:style-name="ce32">
            <text:p><text:s/>1.275.275<text:s/></text:p>
          </table:table-cell>
          <table:table-cell office:value-type="float" office:value="1333565" table:style-name="ce32">
            <text:p><text:s/>1.333.565<text:s/></text:p>
          </table:table-cell>
          <table:table-cell office:value-type="float" office:value="1412182" table:style-name="ce32">
            <text:p><text:s/>1.412.182<text:s/></text:p>
          </table:table-cell>
          <table:table-cell office:value-type="float" office:value="1496859" table:style-name="ce32">
            <text:p><text:s/>1.496.859<text:s/></text:p>
          </table:table-cell>
          <table:table-cell office:value-type="float" office:value="1401449" table:style-name="ce32">
            <text:p><text:s/>1.401.449<text:s/></text:p>
          </table:table-cell>
          <table:table-cell office:value-type="float" office:value="1409126" table:style-name="ce32">
            <text:p><text:s/>1.409.126<text:s/></text:p>
          </table:table-cell>
          <table:table-cell office:value-type="float" office:value="1259394" table:style-name="ce32">
            <text:p><text:s/>1.259.394<text:s/></text:p>
          </table:table-cell>
          <table:table-cell office:value-type="float" office:value="16163292" table:style-name="ce32">
            <text:p><text:s/>16.163.292<text:s/></text:p>
          </table:table-cell>
          <table:table-cell office:value-type="float" office:value="1555163" table:style-name="ce32">
            <text:p><text:s/>1.555.163<text:s/></text:p>
          </table:table-cell>
          <table:table-cell office:value-type="float" office:value="1300963" table:style-name="ce32">
            <text:p><text:s/>1.300.963<text:s/></text:p>
          </table:table-cell>
          <table:table-cell office:value-type="float" office:value="1608101" table:style-name="ce32">
            <text:p><text:s/>1.608.101<text:s/></text:p>
          </table:table-cell>
          <table:table-cell office:value-type="float" office:value="1835710" table:style-name="ce32">
            <text:p><text:s/>1.835.710<text:s/></text:p>
          </table:table-cell>
          <table:table-cell office:value-type="float" office:value="1567624" table:style-name="ce32">
            <text:p><text:s/>1.567.624<text:s/></text:p>
          </table:table-cell>
          <table:table-cell office:value-type="float" office:value="1449172" table:style-name="ce32">
            <text:p><text:s/>1.449.172<text:s/></text:p>
          </table:table-cell>
          <table:table-cell table:number-columns-repeated="7" table:style-name="ce32"/>
          <table:table-cell table:style-name="ce11"/>
          <table:table-cell table:number-columns-repeated="16355" table:style-name="ce33"/>
        </table:table-row>
        <table:table-row table:style-name="ro3">
          <table:table-cell/>
          <table:table-cell table:style-name="ce1"/>
          <table:table-cell table:number-columns-repeated="13" table:style-name="ce3"/>
          <table:table-cell table:number-columns-repeated="4" table:style-name="ce34"/>
          <table:table-cell table:number-columns-repeated="9" table:style-name="ce11"/>
          <table:table-cell table:number-columns-repeated="16356" table:style-name="ce3"/>
        </table:table-row>
        <table:table-row table:style-name="ro3">
          <table:table-cell/>
          <table:table-cell table:style-name="ce1"/>
          <table:table-cell table:number-columns-repeated="13" table:style-name="ce3"/>
          <table:table-cell table:number-columns-repeated="4" table:style-name="ce35"/>
          <table:table-cell table:number-columns-repeated="9" table:style-name="ce11"/>
          <table:table-cell table:number-columns-repeated="16356" table:style-name="ce3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/>
          <table:table-cell table:style-name="ce1"/>
          <table:table-cell table:number-columns-repeated="15" table:style-name="ce3"/>
          <table:table-cell table:number-columns-repeated="2" table:style-name="ce36"/>
          <table:table-cell table:number-columns-repeated="16365" table:style-name="ce3"/>
        </table:table-row>
        <table:table-row table:style-name="ro3">
          <table:table-cell table:number-columns-repeated="16384"/>
        </table:table-row>
        <table:table-row table:style-name="ro3">
          <table:table-cell/>
          <table:table-cell table:style-name="ce1"/>
          <table:table-cell table:number-columns-repeated="14" table:style-name="ce3"/>
          <table:table-cell table:number-columns-repeated="3" table:style-name="ce36"/>
          <table:table-cell table:number-columns-repeated="16365" table:style-name="ce3"/>
        </table:table-row>
        <table:table-row table:number-rows-repeated="1048516" table:style-name="ro3">
          <table:table-cell table:number-columns-repeated="16384"/>
        </table:table-row>
        <table:named-expressions>
          <table:named-range table:name="Print_Area" table:cell-range-address="Quadro_de_Execução_das_Despesas.$B$1:Quadro_de_Execução_das_Despesas.$R$51" table:base-cell-address="Quadro_de_Execução_das_Despesas.$A$1"/>
        </table:named-expressions>
      </table:table>
      <table:table table:name="'file://D001des01/PrvContr%20-%20D001DES01/Orçamentos/PDG%20e%20Orçamento%20DEST/PDG_2012/ACOMPANHAMENTO/PDG_BASE_CADERNO-ABR2012.xls'#Parâmetros" table:style-name="ta2">
        <table:table-source xlink:href="file://D001des01/PrvContr%20-%20D001DES01/Orçamentos/PDG%20e%20Orçamento%20DEST/PDG_2012/ACOMPANHAMENTO/PDG_BASE_CADERNO-ABR2012.xls" table:table-name="Parâmetros" table:mode="copy-results-only"/>
        <table:table-column/>
        <table:table-row table:number-rows-repeated="7">
          <table:table-cell table:number-columns-repeated="16384"/>
        </table:table-row>
        <table:table-row>
          <table:table-cell/>
          <table:table-cell office:value-type="float" office:value="41029"/>
          <table:table-cell table:number-columns-repeated="16382"/>
        </table:table-row>
        <table:table-row table:number-rows-repeated="1048568">
          <table:table-cell table:number-columns-repeated="16382"/>
        </table:table-row>
      </table:table>
      <table:table table:name="'file://D001des01/PrvContr%20-%20D001DES01/Orçamentos/PDG%20e%20Orçamento%20DEST/PDG_2012/ACOMPANHAMENTO/PDG_BASE_CADERNO-ABR2012.xls'#29_PDG_RECURSOS_1" table:style-name="ta2">
        <table:table-source xlink:href="file://D001des01/PrvContr%20-%20D001DES01/Orçamentos/PDG%20e%20Orçamento%20DEST/PDG_2012/ACOMPANHAMENTO/PDG_BASE_CADERNO-ABR2012.xls" table:table-name="29_PDG_RECURSO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BR2012.xls'#30_PDG_APLICAÇÕES1" table:style-name="ta2">
        <table:table-source xlink:href="file://D001des01/PrvContr%20-%20D001DES01/Orçamentos/PDG%20e%20Orçamento%20DEST/PDG_2012/ACOMPANHAMENTO/PDG_BASE_CADERNO-ABR2012.xls" table:table-name="30_PDG_APLICAÇÕ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BR2012.xls'#31_PDG_INVESTIMENTOS1" table:style-name="ta2">
        <table:table-source xlink:href="file://D001des01/PrvContr%20-%20D001DES01/Orçamentos/PDG%20e%20Orçamento%20DEST/PDG_2012/ACOMPANHAMENTO/PDG_BASE_CADERNO-ABR2012.xls" table:table-name="31_PDG_INVESTIMENT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BR2012.xls'#32_PDG_PESSOAL1" table:style-name="ta2">
        <table:table-source xlink:href="file://D001des01/PrvContr%20-%20D001DES01/Orçamentos/PDG%20e%20Orçamento%20DEST/PDG_2012/ACOMPANHAMENTO/PDG_BASE_CADERNO-ABR2012.xls" table:table-name="32_PDG_PESSOAL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BR2012.xls'#33_PDG_SERVIÇOS_DE_TERCEIROS1" table:style-name="ta2">
        <table:table-source xlink:href="file://D001des01/PrvContr%20-%20D001DES01/Orçamentos/PDG%20e%20Orçamento%20DEST/PDG_2012/ACOMPANHAMENTO/PDG_BASE_CADERNO-ABR2012.xls" table:table-name="33_PDG_SERVIÇOS_DE_TERCEI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BR2012.xls'#34_PDG_TRIBUT_ENCARG_PARAFISC1" table:style-name="ta2">
        <table:table-source xlink:href="file://D001des01/PrvContr%20-%20D001DES01/Orçamentos/PDG%20e%20Orçamento%20DEST/PDG_2012/ACOMPANHAMENTO/PDG_BASE_CADERNO-ABR2012.xls" table:table-name="34_PDG_TRIBUT_ENCARG_PARAFISC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BR2012.xls'#35_PDG_ENC_FINANC_E_OUTROS1" table:style-name="ta2">
        <table:table-source xlink:href="file://D001des01/PrvContr%20-%20D001DES01/Orçamentos/PDG%20e%20Orçamento%20DEST/PDG_2012/ACOMPANHAMENTO/PDG_BASE_CADERNO-ABR2012.xls" table:table-name="35_PDG_ENC_FINANC_E_OUT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BR2012.xls'#Plan1" table:style-name="ta2">
        <table:table-source xlink:href="file://D001des01/PrvContr%20-%20D001DES01/Orçamentos/PDG%20e%20Orçamento%20DEST/PDG_2012/ACOMPANHAMENTO/PDG_BASE_CADERNO-ABR2012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BR2012.xls'#Plan2" table:style-name="ta2">
        <table:table-source xlink:href="file://D001des01/PrvContr%20-%20D001DES01/Orçamentos/PDG%20e%20Orçamento%20DEST/PDG_2012/ACOMPANHAMENTO/PDG_BASE_CADERNO-ABR2012.xls" table:table-name="Plan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BR2012.xls'#29_PDG_RECURSOS_" table:style-name="ta2">
        <table:table-source xlink:href="file://D001des01/PrvContr%20-%20D001DES01/Orçamentos/PDG%20e%20Orçamento%20DEST/PDG_2012/ACOMPANHAMENTO/PDG_BASE_CADERNO-ABR2012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BR2012.xls'#30_PDG_APLICAÇÕES" table:style-name="ta2">
        <table:table-source xlink:href="file://D001des01/PrvContr%20-%20D001DES01/Orçamentos/PDG%20e%20Orçamento%20DEST/PDG_2012/ACOMPANHAMENTO/PDG_BASE_CADERNO-ABR2012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BR2012.xls'#31_PDG_INVESTIMENTOS" table:style-name="ta2">
        <table:table-source xlink:href="file://D001des01/PrvContr%20-%20D001DES01/Orçamentos/PDG%20e%20Orçamento%20DEST/PDG_2012/ACOMPANHAMENTO/PDG_BASE_CADERNO-ABR2012.xls" table:table-name="31_PDG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BR2012.xls'#32_PDG_PESSOAL" table:style-name="ta2">
        <table:table-source xlink:href="file://D001des01/PrvContr%20-%20D001DES01/Orçamentos/PDG%20e%20Orçamento%20DEST/PDG_2012/ACOMPANHAMENTO/PDG_BASE_CADERNO-ABR2012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BR2012.xls'#33_PDG_SERVIÇOS_DE_TERCEIROS" table:style-name="ta2">
        <table:table-source xlink:href="file://D001des01/PrvContr%20-%20D001DES01/Orçamentos/PDG%20e%20Orçamento%20DEST/PDG_2012/ACOMPANHAMENTO/PDG_BASE_CADERNO-ABR2012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BR2012.xls'#34_PDG_TRIBUT_ENCARG_PARAFISC" table:style-name="ta2">
        <table:table-source xlink:href="file://D001des01/PrvContr%20-%20D001DES01/Orçamentos/PDG%20e%20Orçamento%20DEST/PDG_2012/ACOMPANHAMENTO/PDG_BASE_CADERNO-ABR2012.xls" table:table-name="34_PDG_TRIBUT_ENCARG_PARAFIS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BR2012.xls'#35_PDG_ENC_FINANC_E_OUTROS" table:style-name="ta2">
        <table:table-source xlink:href="file://D001des01/PrvContr%20-%20D001DES01/Orçamentos/PDG%20e%20Orçamento%20DEST/PDG_2012/ACOMPANHAMENTO/PDG_BASE_CADERNO-ABR2012.xls" table:table-name="35_PDG_ENC_FINANC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SET2011.xls'#Parâmetros" table:style-name="ta2">
        <table:table-source xlink:href="file://D001des01/PrvContr%20-%20D001DES01/Orçamentos/PDG%20e%20Orçamento%20DEST/PDG_2011/Acompanhamento/PDG_BASE_CADERNO-SET2011.xls" table:table-name="Parâmetros" table:mode="copy-results-only"/>
        <table:table-column/>
        <table:table-row table:number-rows-repeated="7">
          <table:table-cell table:number-columns-repeated="16384"/>
        </table:table-row>
        <table:table-row>
          <table:table-cell/>
          <table:table-cell office:value-type="float" office:value="40816"/>
          <table:table-cell table:number-columns-repeated="16382"/>
        </table:table-row>
        <table:table-row table:number-rows-repeated="1048568">
          <table:table-cell table:number-columns-repeated="16382"/>
        </table:table-row>
      </table:table>
      <table:table table:name="'file://D001des01/PrvContr%20-%20D001DES01/Orçamentos/PDG%20e%20Orçamento%20DEST/PDG_2011/Acompanhamento/PDG_BASE_CADERNO-SET2011.xls'#29_PDG_RECURSOS_1" table:style-name="ta2">
        <table:table-source xlink:href="file://D001des01/PrvContr%20-%20D001DES01/Orçamentos/PDG%20e%20Orçamento%20DEST/PDG_2011/Acompanhamento/PDG_BASE_CADERNO-SET2011.xls" table:table-name="29_PDG_RECURSO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SET2011.xls'#30_PDG_APLICAÇÕES1" table:style-name="ta2">
        <table:table-source xlink:href="file://D001des01/PrvContr%20-%20D001DES01/Orçamentos/PDG%20e%20Orçamento%20DEST/PDG_2011/Acompanhamento/PDG_BASE_CADERNO-SET2011.xls" table:table-name="30_PDG_APLICAÇÕ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SET2011.xls'#31_PDG_INVESTIMENTOS1" table:style-name="ta2">
        <table:table-source xlink:href="file://D001des01/PrvContr%20-%20D001DES01/Orçamentos/PDG%20e%20Orçamento%20DEST/PDG_2011/Acompanhamento/PDG_BASE_CADERNO-SET2011.xls" table:table-name="31_PDG_INVESTIMENT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SET2011.xls'#32_PDG_PESSOAL1" table:style-name="ta2">
        <table:table-source xlink:href="file://D001des01/PrvContr%20-%20D001DES01/Orçamentos/PDG%20e%20Orçamento%20DEST/PDG_2011/Acompanhamento/PDG_BASE_CADERNO-SET2011.xls" table:table-name="32_PDG_PESSOAL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SET2011.xls'#33_PDG_SERVIÇOS_DE_TERCEIROS1" table:style-name="ta2">
        <table:table-source xlink:href="file://D001des01/PrvContr%20-%20D001DES01/Orçamentos/PDG%20e%20Orçamento%20DEST/PDG_2011/Acompanhamento/PDG_BASE_CADERNO-SET2011.xls" table:table-name="33_PDG_SERVIÇOS_DE_TERCEI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SET2011.xls'#34_PDG_TRIBUT_ENCARG_PARAFISC1" table:style-name="ta2">
        <table:table-source xlink:href="file://D001des01/PrvContr%20-%20D001DES01/Orçamentos/PDG%20e%20Orçamento%20DEST/PDG_2011/Acompanhamento/PDG_BASE_CADERNO-SET2011.xls" table:table-name="34_PDG_TRIBUT_ENCARG_PARAFISC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SET2011.xls'#35_ENC_FINANC_E_OUTROS1" table:style-name="ta2">
        <table:table-source xlink:href="file://D001des01/PrvContr%20-%20D001DES01/Orçamentos/PDG%20e%20Orçamento%20DEST/PDG_2011/Acompanhamento/PDG_BASE_CADERNO-SET2011.xls" table:table-name="35_ENC_FINANC_E_OUT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SET2011.xls'#Plan1" table:style-name="ta2">
        <table:table-source xlink:href="file://D001des01/PrvContr%20-%20D001DES01/Orçamentos/PDG%20e%20Orçamento%20DEST/PDG_2011/Acompanhamento/PDG_BASE_CADERNO-SET2011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SET2011.xls'#29_PDG_RECURSOS_" table:style-name="ta2">
        <table:table-source xlink:href="file://D001des01/PrvContr%20-%20D001DES01/Orçamentos/PDG%20e%20Orçamento%20DEST/PDG_2011/Acompanhamento/PDG_BASE_CADERNO-SET2011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SET2011.xls'#30_PDG_APLICAÇÕES" table:style-name="ta2">
        <table:table-source xlink:href="file://D001des01/PrvContr%20-%20D001DES01/Orçamentos/PDG%20e%20Orçamento%20DEST/PDG_2011/Acompanhamento/PDG_BASE_CADERNO-SET2011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SET2011.xls'#31_PDG_INVESTIMENTOS" table:style-name="ta2">
        <table:table-source xlink:href="file://D001des01/PrvContr%20-%20D001DES01/Orçamentos/PDG%20e%20Orçamento%20DEST/PDG_2011/Acompanhamento/PDG_BASE_CADERNO-SET2011.xls" table:table-name="31_PDG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SET2011.xls'#32_PDG_PESSOAL" table:style-name="ta2">
        <table:table-source xlink:href="file://D001des01/PrvContr%20-%20D001DES01/Orçamentos/PDG%20e%20Orçamento%20DEST/PDG_2011/Acompanhamento/PDG_BASE_CADERNO-SET2011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SET2011.xls'#33_PDG_SERVIÇOS_DE_TERCEIROS" table:style-name="ta2">
        <table:table-source xlink:href="file://D001des01/PrvContr%20-%20D001DES01/Orçamentos/PDG%20e%20Orçamento%20DEST/PDG_2011/Acompanhamento/PDG_BASE_CADERNO-SET2011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SET2011.xls'#34_PDG_TRIBUT_ENCARG_PARAFISC" table:style-name="ta2">
        <table:table-source xlink:href="file://D001des01/PrvContr%20-%20D001DES01/Orçamentos/PDG%20e%20Orçamento%20DEST/PDG_2011/Acompanhamento/PDG_BASE_CADERNO-SET2011.xls" table:table-name="34_PDG_TRIBUT_ENCARG_PARAFIS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SET2011.xls'#35_ENC_FINANC_E_OUTROS" table:style-name="ta2">
        <table:table-source xlink:href="file://D001des01/PrvContr%20-%20D001DES01/Orçamentos/PDG%20e%20Orçamento%20DEST/PDG_2011/Acompanhamento/PDG_BASE_CADERNO-SET2011.xls" table:table-name="35_ENC_FINANC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DEZEMBRO%202015.xls'#Parâmetros" table:style-name="ta2">
        <table:table-source xlink:href="file://D001DES01/PrvContr%20-%20D001DES01/Orçamentos/PDG%20e%20Orçamento%20DEST/PDG_2015/ACOMPANHAMENTO/CADERNO%20DE%20DESEMPENHO/PDG_BASE_CADERNO-DEZEMBRO%202015.xls" table:table-name="Parâmetros" table:mode="copy-results-only"/>
        <table:table-column/>
        <table:table-row table:number-rows-repeated="7">
          <table:table-cell table:number-columns-repeated="16384"/>
        </table:table-row>
        <table:table-row>
          <table:table-cell/>
          <table:table-cell office:value-type="float" office:value="42368"/>
          <table:table-cell table:number-columns-repeated="16382"/>
        </table:table-row>
        <table:table-row table:number-rows-repeated="1048568">
          <table:table-cell table:number-columns-repeated="16382"/>
        </table:table-row>
      </table:table>
      <table:table table:name="'file://D001DES01/PrvContr%20-%20D001DES01/Orçamentos/PDG%20e%20Orçamento%20DEST/PDG_2015/ACOMPANHAMENTO/CADERNO%20DE%20DESEMPENHO/PDG_BASE_CADERNO-DEZEMBRO%202015.xls'#29_PDG_RECURSOS_" table:style-name="ta2">
        <table:table-source xlink:href="file://D001DES01/PrvContr%20-%20D001DES01/Orçamentos/PDG%20e%20Orçamento%20DEST/PDG_2015/ACOMPANHAMENTO/CADERNO%20DE%20DESEMPENHO/PDG_BASE_CADERNO-DEZEMBRO%202015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DEZEMBRO%202015.xls'#30_PDG_APLICAÇÕES" table:style-name="ta2">
        <table:table-source xlink:href="file://D001DES01/PrvContr%20-%20D001DES01/Orçamentos/PDG%20e%20Orçamento%20DEST/PDG_2015/ACOMPANHAMENTO/CADERNO%20DE%20DESEMPENHO/PDG_BASE_CADERNO-DEZEMBRO%202015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DEZEMBRO%202015.xls'#32_PDG_PESSOAL" table:style-name="ta2">
        <table:table-source xlink:href="file://D001DES01/PrvContr%20-%20D001DES01/Orçamentos/PDG%20e%20Orçamento%20DEST/PDG_2015/ACOMPANHAMENTO/CADERNO%20DE%20DESEMPENHO/PDG_BASE_CADERNO-DEZEMBRO%202015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DEZEMBRO%202015.xls'#33_PDG_SERVIÇOS_DE_TERCEIROS" table:style-name="ta2">
        <table:table-source xlink:href="file://D001DES01/PrvContr%20-%20D001DES01/Orçamentos/PDG%20e%20Orçamento%20DEST/PDG_2015/ACOMPANHAMENTO/CADERNO%20DE%20DESEMPENHO/PDG_BASE_CADERNO-DEZEMBRO%202015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DEZEMBRO%202015.xls'#35_PDG_ENC_FINANC_E_OUTROS" table:style-name="ta2">
        <table:table-source xlink:href="file://D001DES01/PrvContr%20-%20D001DES01/Orçamentos/PDG%20e%20Orçamento%20DEST/PDG_2015/ACOMPANHAMENTO/CADERNO%20DE%20DESEMPENHO/PDG_BASE_CADERNO-DEZEMBRO%202015.xls" table:table-name="35_PDG_ENC_FINANC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DEZEMBRO%202015.xls'#36_PDG_OUTROS_DISPÊNDIOS_CORREN" table:style-name="ta2">
        <table:table-source xlink:href="file://D001DES01/PrvContr%20-%20D001DES01/Orçamentos/PDG%20e%20Orçamento%20DEST/PDG_2015/ACOMPANHAMENTO/CADERNO%20DE%20DESEMPENHO/PDG_BASE_CADERNO-DEZEMBRO%202015.xls" table:table-name="36_PDG_OUTROS_DISPÊNDIOS_CORRE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DEZEMBRO%202015.xls'#PDG_ORÇAMENTO_DE_INVESTIMENTOS" table:style-name="ta2">
        <table:table-source xlink:href="file://D001DES01/PrvContr%20-%20D001DES01/Orçamentos/PDG%20e%20Orçamento%20DEST/PDG_2015/ACOMPANHAMENTO/CADERNO%20DE%20DESEMPENHO/PDG_BASE_CADERNO-DEZEMBRO%202015.xls" table:table-name="PDG_ORÇAMENTO_DE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DEZEMBRO%202015.xls'#Plan1" table:style-name="ta2">
        <table:table-source xlink:href="file://D001DES01/PrvContr%20-%20D001DES01/Orçamentos/PDG%20e%20Orçamento%20DEST/PDG_2015/ACOMPANHAMENTO/CADERNO%20DE%20DESEMPENHO/PDG_BASE_CADERNO-DEZEMBRO%202015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DEZEMBRO%202015.xls'#Plan2" table:style-name="ta2">
        <table:table-source xlink:href="file://D001DES01/PrvContr%20-%20D001DES01/Orçamentos/PDG%20e%20Orçamento%20DEST/PDG_2015/ACOMPANHAMENTO/CADERNO%20DE%20DESEMPENHO/PDG_BASE_CADERNO-DEZEMBRO%202015.xls" table:table-name="Plan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FEVEREIRO%202015.xls'#Parâmetros" table:style-name="ta2">
        <table:table-source xlink:href="file://D001des01/PrvContr%20-%20D001DES01/Orçamentos/PDG%20e%20Orçamento%20DEST/PDG_2015/ACOMPANHAMENTO/CADERNO%20DE%20DESEMPENHO/PDG_BASE_CADERNO-FEVEREIRO%202015.xls" table:table-name="Parâmetros" table:mode="copy-results-only"/>
        <table:table-column/>
        <table:table-row table:number-rows-repeated="7">
          <table:table-cell table:number-columns-repeated="16384"/>
        </table:table-row>
        <table:table-row>
          <table:table-cell/>
          <table:table-cell office:value-type="float" office:value="42062"/>
          <table:table-cell table:number-columns-repeated="16382"/>
        </table:table-row>
        <table:table-row table:number-rows-repeated="1048568">
          <table:table-cell table:number-columns-repeated="16382"/>
        </table:table-row>
      </table:table>
      <table:table table:name="'file://D001des01/PrvContr%20-%20D001DES01/Orçamentos/PDG%20e%20Orçamento%20DEST/PDG_2015/ACOMPANHAMENTO/CADERNO%20DE%20DESEMPENHO/PDG_BASE_CADERNO-FEVEREIRO%202015.xls'#29_PDG_RECURSOS_" table:style-name="ta2">
        <table:table-source xlink:href="file://D001des01/PrvContr%20-%20D001DES01/Orçamentos/PDG%20e%20Orçamento%20DEST/PDG_2015/ACOMPANHAMENTO/CADERNO%20DE%20DESEMPENHO/PDG_BASE_CADERNO-FEVEREIRO%202015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FEVEREIRO%202015.xls'#30_PDG_APLICAÇÕES" table:style-name="ta2">
        <table:table-source xlink:href="file://D001des01/PrvContr%20-%20D001DES01/Orçamentos/PDG%20e%20Orçamento%20DEST/PDG_2015/ACOMPANHAMENTO/CADERNO%20DE%20DESEMPENHO/PDG_BASE_CADERNO-FEVEREIRO%202015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FEVEREIRO%202015.xls'#32_PDG_PESSOAL" table:style-name="ta2">
        <table:table-source xlink:href="file://D001des01/PrvContr%20-%20D001DES01/Orçamentos/PDG%20e%20Orçamento%20DEST/PDG_2015/ACOMPANHAMENTO/CADERNO%20DE%20DESEMPENHO/PDG_BASE_CADERNO-FEVEREIRO%202015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FEVEREIRO%202015.xls'#33_PDG_SERVIÇOS_DE_TERCEIROS" table:style-name="ta2">
        <table:table-source xlink:href="file://D001des01/PrvContr%20-%20D001DES01/Orçamentos/PDG%20e%20Orçamento%20DEST/PDG_2015/ACOMPANHAMENTO/CADERNO%20DE%20DESEMPENHO/PDG_BASE_CADERNO-FEVEREIRO%202015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FEVEREIRO%202015.xls'#35_PDG_ENC_FINANC_E_OUTROS" table:style-name="ta2">
        <table:table-source xlink:href="file://D001des01/PrvContr%20-%20D001DES01/Orçamentos/PDG%20e%20Orçamento%20DEST/PDG_2015/ACOMPANHAMENTO/CADERNO%20DE%20DESEMPENHO/PDG_BASE_CADERNO-FEVEREIRO%202015.xls" table:table-name="35_PDG_ENC_FINANC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FEVEREIRO%202015.xls'#36_PDG_OUTROS_DISPÊNDIOS_CORREN" table:style-name="ta2">
        <table:table-source xlink:href="file://D001des01/PrvContr%20-%20D001DES01/Orçamentos/PDG%20e%20Orçamento%20DEST/PDG_2015/ACOMPANHAMENTO/CADERNO%20DE%20DESEMPENHO/PDG_BASE_CADERNO-FEVEREIRO%202015.xls" table:table-name="36_PDG_OUTROS_DISPÊNDIOS_CORRE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FEVEREIRO%202015.xls'#PDG_ORÇAMENTO_DE_INVESTIMENTOS" table:style-name="ta2">
        <table:table-source xlink:href="file://D001des01/PrvContr%20-%20D001DES01/Orçamentos/PDG%20e%20Orçamento%20DEST/PDG_2015/ACOMPANHAMENTO/CADERNO%20DE%20DESEMPENHO/PDG_BASE_CADERNO-FEVEREIRO%202015.xls" table:table-name="PDG_ORÇAMENTO_DE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FEVEREIRO%202015.xls'#Plan1" table:style-name="ta2">
        <table:table-source xlink:href="file://D001des01/PrvContr%20-%20D001DES01/Orçamentos/PDG%20e%20Orçamento%20DEST/PDG_2015/ACOMPANHAMENTO/CADERNO%20DE%20DESEMPENHO/PDG_BASE_CADERNO-FEVEREIRO%202015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FEVEREIRO%202015.xls'#Plan2" table:style-name="ta2">
        <table:table-source xlink:href="file://D001des01/PrvContr%20-%20D001DES01/Orçamentos/PDG%20e%20Orçamento%20DEST/PDG_2015/ACOMPANHAMENTO/CADERNO%20DE%20DESEMPENHO/PDG_BASE_CADERNO-FEVEREIRO%202015.xls" table:table-name="Plan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UL2012-modelo%20JOFRAN.xls'#Parâmetros" table:style-name="ta2">
        <table:table-source xlink:href="file://D001des01/PrvContr%20-%20D001DES01/Orçamentos/PDG%20e%20Orçamento%20DEST/PDG_2012/ACOMPANHAMENTO/PDG_BASE_CADERNO-JUL2012-modelo%20JOFRAN.xls" table:table-name="Parâmetros" table:mode="copy-results-only"/>
        <table:table-column/>
        <table:table-row table:number-rows-repeated="7">
          <table:table-cell table:number-columns-repeated="16384"/>
        </table:table-row>
        <table:table-row>
          <table:table-cell/>
          <table:table-cell office:value-type="float" office:value="41120"/>
          <table:table-cell table:number-columns-repeated="16382"/>
        </table:table-row>
        <table:table-row table:number-rows-repeated="1048568">
          <table:table-cell table:number-columns-repeated="16382"/>
        </table:table-row>
      </table:table>
      <table:table table:name="'file://D001des01/PrvContr%20-%20D001DES01/Orçamentos/PDG%20e%20Orçamento%20DEST/PDG_2012/ACOMPANHAMENTO/PDG_BASE_CADERNO-JUL2012-modelo%20JOFRAN.xls'#29_PDG_RECURSOS_1" table:style-name="ta2">
        <table:table-source xlink:href="file://D001des01/PrvContr%20-%20D001DES01/Orçamentos/PDG%20e%20Orçamento%20DEST/PDG_2012/ACOMPANHAMENTO/PDG_BASE_CADERNO-JUL2012-modelo%20JOFRAN.xls" table:table-name="29_PDG_RECURSO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UL2012-modelo%20JOFRAN.xls'#30_PDG_APLICAÇÕES1" table:style-name="ta2">
        <table:table-source xlink:href="file://D001des01/PrvContr%20-%20D001DES01/Orçamentos/PDG%20e%20Orçamento%20DEST/PDG_2012/ACOMPANHAMENTO/PDG_BASE_CADERNO-JUL2012-modelo%20JOFRAN.xls" table:table-name="30_PDG_APLICAÇÕ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UL2012-modelo%20JOFRAN.xls'#32_PDG_PESSOAL1" table:style-name="ta2">
        <table:table-source xlink:href="file://D001des01/PrvContr%20-%20D001DES01/Orçamentos/PDG%20e%20Orçamento%20DEST/PDG_2012/ACOMPANHAMENTO/PDG_BASE_CADERNO-JUL2012-modelo%20JOFRAN.xls" table:table-name="32_PDG_PESSOAL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UL2012-modelo%20JOFRAN.xls'#33_PDG_SERVIÇOS_DE_TERCEIROS1" table:style-name="ta2">
        <table:table-source xlink:href="file://D001des01/PrvContr%20-%20D001DES01/Orçamentos/PDG%20e%20Orçamento%20DEST/PDG_2012/ACOMPANHAMENTO/PDG_BASE_CADERNO-JUL2012-modelo%20JOFRAN.xls" table:table-name="33_PDG_SERVIÇOS_DE_TERCEI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UL2012-modelo%20JOFRAN.xls'#35_PDG_ENC_FINANC_E_OUTROS1" table:style-name="ta2">
        <table:table-source xlink:href="file://D001des01/PrvContr%20-%20D001DES01/Orçamentos/PDG%20e%20Orçamento%20DEST/PDG_2012/ACOMPANHAMENTO/PDG_BASE_CADERNO-JUL2012-modelo%20JOFRAN.xls" table:table-name="35_PDG_ENC_FINANC_E_OUT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UL2012-modelo%20JOFRAN.xls'#36_PDG_OUTROS_DISPÊNDIOS_CORRE1" table:style-name="ta2">
        <table:table-source xlink:href="file://D001des01/PrvContr%20-%20D001DES01/Orçamentos/PDG%20e%20Orçamento%20DEST/PDG_2012/ACOMPANHAMENTO/PDG_BASE_CADERNO-JUL2012-modelo%20JOFRAN.xls" table:table-name="36_PDG_OUTROS_DISPÊNDIOS_CORR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UL2012-modelo%20JOFRAN.xls'#PDG_ORÇAMENTO_DE_INVESTIMENTOS1" table:style-name="ta2">
        <table:table-source xlink:href="file://D001des01/PrvContr%20-%20D001DES01/Orçamentos/PDG%20e%20Orçamento%20DEST/PDG_2012/ACOMPANHAMENTO/PDG_BASE_CADERNO-JUL2012-modelo%20JOFRAN.xls" table:table-name="PDG_ORÇAMENTO_DE_INVESTIMENT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UL2012-modelo%20JOFRAN.xls'#Plan2" table:style-name="ta2">
        <table:table-source xlink:href="file://D001des01/PrvContr%20-%20D001DES01/Orçamentos/PDG%20e%20Orçamento%20DEST/PDG_2012/ACOMPANHAMENTO/PDG_BASE_CADERNO-JUL2012-modelo%20JOFRAN.xls" table:table-name="Plan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UL2012-modelo%20JOFRAN.xls'#29_PDG_RECURSOS_" table:style-name="ta2">
        <table:table-source xlink:href="file://D001des01/PrvContr%20-%20D001DES01/Orçamentos/PDG%20e%20Orçamento%20DEST/PDG_2012/ACOMPANHAMENTO/PDG_BASE_CADERNO-JUL2012-modelo%20JOFRAN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UL2012-modelo%20JOFRAN.xls'#30_PDG_APLICAÇÕES" table:style-name="ta2">
        <table:table-source xlink:href="file://D001des01/PrvContr%20-%20D001DES01/Orçamentos/PDG%20e%20Orçamento%20DEST/PDG_2012/ACOMPANHAMENTO/PDG_BASE_CADERNO-JUL2012-modelo%20JOFRAN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UL2012-modelo%20JOFRAN.xls'#32_PDG_PESSOAL" table:style-name="ta2">
        <table:table-source xlink:href="file://D001des01/PrvContr%20-%20D001DES01/Orçamentos/PDG%20e%20Orçamento%20DEST/PDG_2012/ACOMPANHAMENTO/PDG_BASE_CADERNO-JUL2012-modelo%20JOFRAN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UL2012-modelo%20JOFRAN.xls'#33_PDG_SERVIÇOS_DE_TERCEIROS" table:style-name="ta2">
        <table:table-source xlink:href="file://D001des01/PrvContr%20-%20D001DES01/Orçamentos/PDG%20e%20Orçamento%20DEST/PDG_2012/ACOMPANHAMENTO/PDG_BASE_CADERNO-JUL2012-modelo%20JOFRAN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UL2012-modelo%20JOFRAN.xls'#35_PDG_ENC_FINANC_E_OUTROS" table:style-name="ta2">
        <table:table-source xlink:href="file://D001des01/PrvContr%20-%20D001DES01/Orçamentos/PDG%20e%20Orçamento%20DEST/PDG_2012/ACOMPANHAMENTO/PDG_BASE_CADERNO-JUL2012-modelo%20JOFRAN.xls" table:table-name="35_PDG_ENC_FINANC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UL2012-modelo%20JOFRAN.xls'#36_PDG_OUTROS_DISPÊNDIOS_CORREN" table:style-name="ta2">
        <table:table-source xlink:href="file://D001des01/PrvContr%20-%20D001DES01/Orçamentos/PDG%20e%20Orçamento%20DEST/PDG_2012/ACOMPANHAMENTO/PDG_BASE_CADERNO-JUL2012-modelo%20JOFRAN.xls" table:table-name="36_PDG_OUTROS_DISPÊNDIOS_CORRE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UL2012-modelo%20JOFRAN.xls'#PDG_ORÇAMENTO_DE_INVESTIMENTOS" table:style-name="ta2">
        <table:table-source xlink:href="file://D001des01/PrvContr%20-%20D001DES01/Orçamentos/PDG%20e%20Orçamento%20DEST/PDG_2012/ACOMPANHAMENTO/PDG_BASE_CADERNO-JUL2012-modelo%20JOFRAN.xls" table:table-name="PDG_ORÇAMENTO_DE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JULHO%202015.xls'#Parâmetros" table:style-name="ta2">
        <table:table-source xlink:href="file://D001des01/PrvContr%20-%20D001DES01/Orçamentos/PDG%20e%20Orçamento%20DEST/PDG_2015/ACOMPANHAMENTO/CADERNO%20DE%20DESEMPENHO/PDG_BASE_CADERNO-JULHO%202015.xls" table:table-name="Parâmetros" table:mode="copy-results-only"/>
        <table:table-column/>
        <table:table-row table:number-rows-repeated="7">
          <table:table-cell table:number-columns-repeated="16384"/>
        </table:table-row>
        <table:table-row>
          <table:table-cell/>
          <table:table-cell office:value-type="float" office:value="42216"/>
          <table:table-cell table:number-columns-repeated="16382"/>
        </table:table-row>
        <table:table-row table:number-rows-repeated="1048568">
          <table:table-cell table:number-columns-repeated="16382"/>
        </table:table-row>
      </table:table>
      <table:table table:name="'file://D001des01/PrvContr%20-%20D001DES01/Orçamentos/PDG%20e%20Orçamento%20DEST/PDG_2015/ACOMPANHAMENTO/CADERNO%20DE%20DESEMPENHO/PDG_BASE_CADERNO-JULHO%202015.xls'#29_PDG_RECURSOS_" table:style-name="ta2">
        <table:table-source xlink:href="file://D001des01/PrvContr%20-%20D001DES01/Orçamentos/PDG%20e%20Orçamento%20DEST/PDG_2015/ACOMPANHAMENTO/CADERNO%20DE%20DESEMPENHO/PDG_BASE_CADERNO-JULHO%202015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JULHO%202015.xls'#30_PDG_APLICAÇÕES" table:style-name="ta2">
        <table:table-source xlink:href="file://D001des01/PrvContr%20-%20D001DES01/Orçamentos/PDG%20e%20Orçamento%20DEST/PDG_2015/ACOMPANHAMENTO/CADERNO%20DE%20DESEMPENHO/PDG_BASE_CADERNO-JULHO%202015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JULHO%202015.xls'#32_PDG_PESSOAL" table:style-name="ta2">
        <table:table-source xlink:href="file://D001des01/PrvContr%20-%20D001DES01/Orçamentos/PDG%20e%20Orçamento%20DEST/PDG_2015/ACOMPANHAMENTO/CADERNO%20DE%20DESEMPENHO/PDG_BASE_CADERNO-JULHO%202015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JULHO%202015.xls'#33_PDG_SERVIÇOS_DE_TERCEIROS" table:style-name="ta2">
        <table:table-source xlink:href="file://D001des01/PrvContr%20-%20D001DES01/Orçamentos/PDG%20e%20Orçamento%20DEST/PDG_2015/ACOMPANHAMENTO/CADERNO%20DE%20DESEMPENHO/PDG_BASE_CADERNO-JULHO%202015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JULHO%202015.xls'#35_PDG_ENC_FINANC_E_OUTROS" table:style-name="ta2">
        <table:table-source xlink:href="file://D001des01/PrvContr%20-%20D001DES01/Orçamentos/PDG%20e%20Orçamento%20DEST/PDG_2015/ACOMPANHAMENTO/CADERNO%20DE%20DESEMPENHO/PDG_BASE_CADERNO-JULHO%202015.xls" table:table-name="35_PDG_ENC_FINANC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JULHO%202015.xls'#36_PDG_OUTROS_DISPÊNDIOS_CORREN" table:style-name="ta2">
        <table:table-source xlink:href="file://D001des01/PrvContr%20-%20D001DES01/Orçamentos/PDG%20e%20Orçamento%20DEST/PDG_2015/ACOMPANHAMENTO/CADERNO%20DE%20DESEMPENHO/PDG_BASE_CADERNO-JULHO%202015.xls" table:table-name="36_PDG_OUTROS_DISPÊNDIOS_CORRE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JULHO%202015.xls'#PDG_ORÇAMENTO_DE_INVESTIMENTOS" table:style-name="ta2">
        <table:table-source xlink:href="file://D001des01/PrvContr%20-%20D001DES01/Orçamentos/PDG%20e%20Orçamento%20DEST/PDG_2015/ACOMPANHAMENTO/CADERNO%20DE%20DESEMPENHO/PDG_BASE_CADERNO-JULHO%202015.xls" table:table-name="PDG_ORÇAMENTO_DE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JULHO%202015.xls'#Plan1" table:style-name="ta2">
        <table:table-source xlink:href="file://D001des01/PrvContr%20-%20D001DES01/Orçamentos/PDG%20e%20Orçamento%20DEST/PDG_2015/ACOMPANHAMENTO/CADERNO%20DE%20DESEMPENHO/PDG_BASE_CADERNO-JULHO%202015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JULHO%202015.xls'#Plan2" table:style-name="ta2">
        <table:table-source xlink:href="file://D001des01/PrvContr%20-%20D001DES01/Orçamentos/PDG%20e%20Orçamento%20DEST/PDG_2015/ACOMPANHAMENTO/CADERNO%20DE%20DESEMPENHO/PDG_BASE_CADERNO-JULHO%202015.xls" table:table-name="Plan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7/ACOMPANHAMENTO/CADERNO%20DE%20DESEMPENHO/PDG_BASE_CADERNO-ABRIL%202017.xls'#Parâmetros" table:style-name="ta2">
        <table:table-source xlink:href="file://D001des01/PrvContr%20-%20D001DES01/Orçamentos/PDG%20e%20Orçamento%20DEST/PDG_2017/ACOMPANHAMENTO/CADERNO%20DE%20DESEMPENHO/PDG_BASE_CADERNO-ABRIL%202017.xls" table:table-name="Parâmetros" table:mode="copy-results-only"/>
        <table:table-column/>
        <table:table-row table:number-rows-repeated="7">
          <table:table-cell table:number-columns-repeated="16384"/>
        </table:table-row>
        <table:table-row>
          <table:table-cell/>
          <table:table-cell office:value-type="float" office:value="42855"/>
          <table:table-cell table:number-columns-repeated="16382"/>
        </table:table-row>
        <table:table-row table:number-rows-repeated="1048568">
          <table:table-cell table:number-columns-repeated="16382"/>
        </table:table-row>
      </table:table>
      <table:table table:name="'file://D001des01/PrvContr%20-%20D001DES01/Orçamentos/PDG%20e%20Orçamento%20DEST/PDG_2017/ACOMPANHAMENTO/CADERNO%20DE%20DESEMPENHO/PDG_BASE_CADERNO-ABRIL%202017.xls'#29_PDG_RECURSOS_" table:style-name="ta2">
        <table:table-source xlink:href="file://D001des01/PrvContr%20-%20D001DES01/Orçamentos/PDG%20e%20Orçamento%20DEST/PDG_2017/ACOMPANHAMENTO/CADERNO%20DE%20DESEMPENHO/PDG_BASE_CADERNO-ABRIL%202017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7/ACOMPANHAMENTO/CADERNO%20DE%20DESEMPENHO/PDG_BASE_CADERNO-ABRIL%202017.xls'#30_PDG_APLICAÇÕES" table:style-name="ta2">
        <table:table-source xlink:href="file://D001des01/PrvContr%20-%20D001DES01/Orçamentos/PDG%20e%20Orçamento%20DEST/PDG_2017/ACOMPANHAMENTO/CADERNO%20DE%20DESEMPENHO/PDG_BASE_CADERNO-ABRIL%202017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7/ACOMPANHAMENTO/CADERNO%20DE%20DESEMPENHO/PDG_BASE_CADERNO-ABRIL%202017.xls'#32_PDG_PESSOAL" table:style-name="ta2">
        <table:table-source xlink:href="file://D001des01/PrvContr%20-%20D001DES01/Orçamentos/PDG%20e%20Orçamento%20DEST/PDG_2017/ACOMPANHAMENTO/CADERNO%20DE%20DESEMPENHO/PDG_BASE_CADERNO-ABRIL%202017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7/ACOMPANHAMENTO/CADERNO%20DE%20DESEMPENHO/PDG_BASE_CADERNO-ABRIL%202017.xls'#33_PDG_SERVIÇOS_DE_TERCEIROS" table:style-name="ta2">
        <table:table-source xlink:href="file://D001des01/PrvContr%20-%20D001DES01/Orçamentos/PDG%20e%20Orçamento%20DEST/PDG_2017/ACOMPANHAMENTO/CADERNO%20DE%20DESEMPENHO/PDG_BASE_CADERNO-ABRIL%202017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7/ACOMPANHAMENTO/CADERNO%20DE%20DESEMPENHO/PDG_BASE_CADERNO-ABRIL%202017.xls'#35_PDG_ENC_FINANC_E_OUTROS" table:style-name="ta2">
        <table:table-source xlink:href="file://D001des01/PrvContr%20-%20D001DES01/Orçamentos/PDG%20e%20Orçamento%20DEST/PDG_2017/ACOMPANHAMENTO/CADERNO%20DE%20DESEMPENHO/PDG_BASE_CADERNO-ABRIL%202017.xls" table:table-name="35_PDG_ENC_FINANC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7/ACOMPANHAMENTO/CADERNO%20DE%20DESEMPENHO/PDG_BASE_CADERNO-ABRIL%202017.xls'#36_PDG_OUTROS_DISPÊNDIOS_CORREN" table:style-name="ta2">
        <table:table-source xlink:href="file://D001des01/PrvContr%20-%20D001DES01/Orçamentos/PDG%20e%20Orçamento%20DEST/PDG_2017/ACOMPANHAMENTO/CADERNO%20DE%20DESEMPENHO/PDG_BASE_CADERNO-ABRIL%202017.xls" table:table-name="36_PDG_OUTROS_DISPÊNDIOS_CORRE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7/ACOMPANHAMENTO/CADERNO%20DE%20DESEMPENHO/PDG_BASE_CADERNO-ABRIL%202017.xls'#PDG_ORÇAMENTO_DE_INVESTIMENTOS" table:style-name="ta2">
        <table:table-source xlink:href="file://D001des01/PrvContr%20-%20D001DES01/Orçamentos/PDG%20e%20Orçamento%20DEST/PDG_2017/ACOMPANHAMENTO/CADERNO%20DE%20DESEMPENHO/PDG_BASE_CADERNO-ABRIL%202017.xls" table:table-name="PDG_ORÇAMENTO_DE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7/ACOMPANHAMENTO/CADERNO%20DE%20DESEMPENHO/PDG_BASE_CADERNO-ABRIL%202017.xls'#Plan1" table:style-name="ta2">
        <table:table-source xlink:href="file://D001des01/PrvContr%20-%20D001DES01/Orçamentos/PDG%20e%20Orçamento%20DEST/PDG_2017/ACOMPANHAMENTO/CADERNO%20DE%20DESEMPENHO/PDG_BASE_CADERNO-ABRIL%202017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7/ACOMPANHAMENTO/CADERNO%20DE%20DESEMPENHO/PDG_BASE_CADERNO-ABRIL%202017.xls'#Plan2" table:style-name="ta2">
        <table:table-source xlink:href="file://D001des01/PrvContr%20-%20D001DES01/Orçamentos/PDG%20e%20Orçamento%20DEST/PDG_2017/ACOMPANHAMENTO/CADERNO%20DE%20DESEMPENHO/PDG_BASE_CADERNO-ABRIL%202017.xls" table:table-name="Plan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AGO2011.xls'#Parâmetros" table:style-name="ta2">
        <table:table-source xlink:href="file://D001des01/PrvContr%20-%20D001DES01/Orçamentos/PDG%20e%20Orçamento%20DEST/PDG_2011/Acompanhamento/PDG_BASE_CADERNO-AGO2011.xls" table:table-name="Parâmetros" table:mode="copy-results-only"/>
        <table:table-column/>
        <table:table-row table:number-rows-repeated="7">
          <table:table-cell table:number-columns-repeated="16384"/>
        </table:table-row>
        <table:table-row>
          <table:table-cell/>
          <table:table-cell office:value-type="float" office:value="40786"/>
          <table:table-cell table:number-columns-repeated="16382"/>
        </table:table-row>
        <table:table-row table:number-rows-repeated="1048568">
          <table:table-cell table:number-columns-repeated="16382"/>
        </table:table-row>
      </table:table>
      <table:table table:name="'file://D001des01/PrvContr%20-%20D001DES01/Orçamentos/PDG%20e%20Orçamento%20DEST/PDG_2011/Acompanhamento/PDG_BASE_CADERNO-AGO2011.xls'#29_PDG_RECURSOS_1" table:style-name="ta2">
        <table:table-source xlink:href="file://D001des01/PrvContr%20-%20D001DES01/Orçamentos/PDG%20e%20Orçamento%20DEST/PDG_2011/Acompanhamento/PDG_BASE_CADERNO-AGO2011.xls" table:table-name="29_PDG_RECURSO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AGO2011.xls'#30_PDG_APLICAÇÕES1" table:style-name="ta2">
        <table:table-source xlink:href="file://D001des01/PrvContr%20-%20D001DES01/Orçamentos/PDG%20e%20Orçamento%20DEST/PDG_2011/Acompanhamento/PDG_BASE_CADERNO-AGO2011.xls" table:table-name="30_PDG_APLICAÇÕ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AGO2011.xls'#31_PDG_INVESTIMENTOS1" table:style-name="ta2">
        <table:table-source xlink:href="file://D001des01/PrvContr%20-%20D001DES01/Orçamentos/PDG%20e%20Orçamento%20DEST/PDG_2011/Acompanhamento/PDG_BASE_CADERNO-AGO2011.xls" table:table-name="31_PDG_INVESTIMENT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AGO2011.xls'#32_PDG_PESSOAL1" table:style-name="ta2">
        <table:table-source xlink:href="file://D001des01/PrvContr%20-%20D001DES01/Orçamentos/PDG%20e%20Orçamento%20DEST/PDG_2011/Acompanhamento/PDG_BASE_CADERNO-AGO2011.xls" table:table-name="32_PDG_PESSOAL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AGO2011.xls'#33_PDG_SERVIÇOS_DE_TERCEIROS1" table:style-name="ta2">
        <table:table-source xlink:href="file://D001des01/PrvContr%20-%20D001DES01/Orçamentos/PDG%20e%20Orçamento%20DEST/PDG_2011/Acompanhamento/PDG_BASE_CADERNO-AGO2011.xls" table:table-name="33_PDG_SERVIÇOS_DE_TERCEI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AGO2011.xls'#34_PDG_TRIBUT_ENCARG_PARAFISC1" table:style-name="ta2">
        <table:table-source xlink:href="file://D001des01/PrvContr%20-%20D001DES01/Orçamentos/PDG%20e%20Orçamento%20DEST/PDG_2011/Acompanhamento/PDG_BASE_CADERNO-AGO2011.xls" table:table-name="34_PDG_TRIBUT_ENCARG_PARAFISC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AGO2011.xls'#35_ENC_FINANC_E_OUTROS1" table:style-name="ta2">
        <table:table-source xlink:href="file://D001des01/PrvContr%20-%20D001DES01/Orçamentos/PDG%20e%20Orçamento%20DEST/PDG_2011/Acompanhamento/PDG_BASE_CADERNO-AGO2011.xls" table:table-name="35_ENC_FINANC_E_OUT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AGO2011.xls'#Plan1" table:style-name="ta2">
        <table:table-source xlink:href="file://D001des01/PrvContr%20-%20D001DES01/Orçamentos/PDG%20e%20Orçamento%20DEST/PDG_2011/Acompanhamento/PDG_BASE_CADERNO-AGO2011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AGO2011.xls'#29_PDG_RECURSOS_" table:style-name="ta2">
        <table:table-source xlink:href="file://D001des01/PrvContr%20-%20D001DES01/Orçamentos/PDG%20e%20Orçamento%20DEST/PDG_2011/Acompanhamento/PDG_BASE_CADERNO-AGO2011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AGO2011.xls'#30_PDG_APLICAÇÕES" table:style-name="ta2">
        <table:table-source xlink:href="file://D001des01/PrvContr%20-%20D001DES01/Orçamentos/PDG%20e%20Orçamento%20DEST/PDG_2011/Acompanhamento/PDG_BASE_CADERNO-AGO2011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AGO2011.xls'#31_PDG_INVESTIMENTOS" table:style-name="ta2">
        <table:table-source xlink:href="file://D001des01/PrvContr%20-%20D001DES01/Orçamentos/PDG%20e%20Orçamento%20DEST/PDG_2011/Acompanhamento/PDG_BASE_CADERNO-AGO2011.xls" table:table-name="31_PDG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AGO2011.xls'#32_PDG_PESSOAL" table:style-name="ta2">
        <table:table-source xlink:href="file://D001des01/PrvContr%20-%20D001DES01/Orçamentos/PDG%20e%20Orçamento%20DEST/PDG_2011/Acompanhamento/PDG_BASE_CADERNO-AGO2011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AGO2011.xls'#33_PDG_SERVIÇOS_DE_TERCEIROS" table:style-name="ta2">
        <table:table-source xlink:href="file://D001des01/PrvContr%20-%20D001DES01/Orçamentos/PDG%20e%20Orçamento%20DEST/PDG_2011/Acompanhamento/PDG_BASE_CADERNO-AGO2011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AGO2011.xls'#34_PDG_TRIBUT_ENCARG_PARAFISC" table:style-name="ta2">
        <table:table-source xlink:href="file://D001des01/PrvContr%20-%20D001DES01/Orçamentos/PDG%20e%20Orçamento%20DEST/PDG_2011/Acompanhamento/PDG_BASE_CADERNO-AGO2011.xls" table:table-name="34_PDG_TRIBUT_ENCARG_PARAFIS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AGO2011.xls'#35_ENC_FINANC_E_OUTROS" table:style-name="ta2">
        <table:table-source xlink:href="file://D001des01/PrvContr%20-%20D001DES01/Orçamentos/PDG%20e%20Orçamento%20DEST/PDG_2011/Acompanhamento/PDG_BASE_CADERNO-AGO2011.xls" table:table-name="35_ENC_FINANC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Users/f113972/AppData/Local/Microsoft/Windows/Temporary%20Internet%20Files/Content.Outlook/WN4U07NZ/PDG_BASE_CADERNO-JULHO%202017.xls'#Parâmetros" table:style-name="ta2">
        <table:table-source xlink:href="file://G31MSCP28/contabilidade/Users/f113972/AppData/Local/Microsoft/Windows/Temporary%20Internet%20Files/Content.Outlook/WN4U07NZ/PDG_BASE_CADERNO-JULHO%202017.xls" table:table-name="Parâmetros" table:mode="copy-results-only"/>
        <table:table-column/>
        <table:table-row table:number-rows-repeated="3">
          <table:table-cell table:number-columns-repeated="16384"/>
        </table:table-row>
        <table:table-row>
          <table:table-cell/>
          <table:table-cell office:value-type="float" office:value="2017"/>
          <table:table-cell table:number-columns-repeated="16382"/>
        </table:table-row>
        <table:table-row table:number-rows-repeated="1048572">
          <table:table-cell table:number-columns-repeated="16382"/>
        </table:table-row>
      </table:table>
      <table:table table:name="'file://G31MSCP28/contabilidade/Users/f113972/AppData/Local/Microsoft/Windows/Temporary%20Internet%20Files/Content.Outlook/WN4U07NZ/PDG_BASE_CADERNO-JULHO%202017.xls'#29_PDG_RECURSOS_" table:style-name="ta2">
        <table:table-source xlink:href="file://G31MSCP28/contabilidade/Users/f113972/AppData/Local/Microsoft/Windows/Temporary%20Internet%20Files/Content.Outlook/WN4U07NZ/PDG_BASE_CADERNO-JULHO%202017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Users/f113972/AppData/Local/Microsoft/Windows/Temporary%20Internet%20Files/Content.Outlook/WN4U07NZ/PDG_BASE_CADERNO-JULHO%202017.xls'#30_PDG_APLICAÇÕES" table:style-name="ta2">
        <table:table-source xlink:href="file://G31MSCP28/contabilidade/Users/f113972/AppData/Local/Microsoft/Windows/Temporary%20Internet%20Files/Content.Outlook/WN4U07NZ/PDG_BASE_CADERNO-JULHO%202017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Users/f113972/AppData/Local/Microsoft/Windows/Temporary%20Internet%20Files/Content.Outlook/WN4U07NZ/PDG_BASE_CADERNO-JULHO%202017.xls'#32_PDG_PESSOAL" table:style-name="ta2">
        <table:table-source xlink:href="file://G31MSCP28/contabilidade/Users/f113972/AppData/Local/Microsoft/Windows/Temporary%20Internet%20Files/Content.Outlook/WN4U07NZ/PDG_BASE_CADERNO-JULHO%202017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Users/f113972/AppData/Local/Microsoft/Windows/Temporary%20Internet%20Files/Content.Outlook/WN4U07NZ/PDG_BASE_CADERNO-JULHO%202017.xls'#33_PDG_SERVIÇOS_DE_TERCEIROS" table:style-name="ta2">
        <table:table-source xlink:href="file://G31MSCP28/contabilidade/Users/f113972/AppData/Local/Microsoft/Windows/Temporary%20Internet%20Files/Content.Outlook/WN4U07NZ/PDG_BASE_CADERNO-JULHO%202017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Users/f113972/AppData/Local/Microsoft/Windows/Temporary%20Internet%20Files/Content.Outlook/WN4U07NZ/PDG_BASE_CADERNO-JULHO%202017.xls'#35_PDG_ENC_FINANC_E_OUTROS" table:style-name="ta2">
        <table:table-source xlink:href="file://G31MSCP28/contabilidade/Users/f113972/AppData/Local/Microsoft/Windows/Temporary%20Internet%20Files/Content.Outlook/WN4U07NZ/PDG_BASE_CADERNO-JULHO%202017.xls" table:table-name="35_PDG_ENC_FINANC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Users/f113972/AppData/Local/Microsoft/Windows/Temporary%20Internet%20Files/Content.Outlook/WN4U07NZ/PDG_BASE_CADERNO-JULHO%202017.xls'#36_PDG_OUTROS_DISPÊNDIOS_CORREN" table:style-name="ta2">
        <table:table-source xlink:href="file://G31MSCP28/contabilidade/Users/f113972/AppData/Local/Microsoft/Windows/Temporary%20Internet%20Files/Content.Outlook/WN4U07NZ/PDG_BASE_CADERNO-JULHO%202017.xls" table:table-name="36_PDG_OUTROS_DISPÊNDIOS_CORRE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Users/f113972/AppData/Local/Microsoft/Windows/Temporary%20Internet%20Files/Content.Outlook/WN4U07NZ/PDG_BASE_CADERNO-JULHO%202017.xls'#PDG_ORÇAMENTO_DE_INVESTIMENTOS" table:style-name="ta2">
        <table:table-source xlink:href="file://G31MSCP28/contabilidade/Users/f113972/AppData/Local/Microsoft/Windows/Temporary%20Internet%20Files/Content.Outlook/WN4U07NZ/PDG_BASE_CADERNO-JULHO%202017.xls" table:table-name="PDG_ORÇAMENTO_DE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Users/f113972/AppData/Local/Microsoft/Windows/Temporary%20Internet%20Files/Content.Outlook/WN4U07NZ/PDG_BASE_CADERNO-JULHO%202017.xls'#Plan1" table:style-name="ta2">
        <table:table-source xlink:href="file://G31MSCP28/contabilidade/Users/f113972/AppData/Local/Microsoft/Windows/Temporary%20Internet%20Files/Content.Outlook/WN4U07NZ/PDG_BASE_CADERNO-JULHO%202017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Users/f113972/AppData/Local/Microsoft/Windows/Temporary%20Internet%20Files/Content.Outlook/WN4U07NZ/PDG_BASE_CADERNO-JULHO%202017.xls'#Plan2" table:style-name="ta2">
        <table:table-source xlink:href="file://G31MSCP28/contabilidade/Users/f113972/AppData/Local/Microsoft/Windows/Temporary%20Internet%20Files/Content.Outlook/WN4U07NZ/PDG_BASE_CADERNO-JULHO%202017.xls" table:table-name="Plan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6/ACOMPANHAMENTO/CADERNO%20DE%20DESEMPENHO/PDG_BASE_CADERNO-SETEMBRO%202016.xls'#Parâmetros" table:style-name="ta2">
        <table:table-source xlink:href="file://D001des01/PrvContr%20-%20D001DES01/Orçamentos/PDG%20e%20Orçamento%20DEST/PDG_2016/ACOMPANHAMENTO/CADERNO%20DE%20DESEMPENHO/PDG_BASE_CADERNO-SETEMBRO%202016.xls" table:table-name="Parâmetros" table:mode="copy-results-only"/>
        <table:table-column/>
        <table:table-row table:number-rows-repeated="7">
          <table:table-cell table:number-columns-repeated="16384"/>
        </table:table-row>
        <table:table-row>
          <table:table-cell/>
          <table:table-cell office:value-type="float" office:value="42643"/>
          <table:table-cell table:number-columns-repeated="16382"/>
        </table:table-row>
        <table:table-row table:number-rows-repeated="1048568">
          <table:table-cell table:number-columns-repeated="16382"/>
        </table:table-row>
      </table:table>
      <table:table table:name="'file://D001des01/PrvContr%20-%20D001DES01/Orçamentos/PDG%20e%20Orçamento%20DEST/PDG_2016/ACOMPANHAMENTO/CADERNO%20DE%20DESEMPENHO/PDG_BASE_CADERNO-SETEMBRO%202016.xls'#29_PDG_RECURSOS_" table:style-name="ta2">
        <table:table-source xlink:href="file://D001des01/PrvContr%20-%20D001DES01/Orçamentos/PDG%20e%20Orçamento%20DEST/PDG_2016/ACOMPANHAMENTO/CADERNO%20DE%20DESEMPENHO/PDG_BASE_CADERNO-SETEMBRO%202016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6/ACOMPANHAMENTO/CADERNO%20DE%20DESEMPENHO/PDG_BASE_CADERNO-SETEMBRO%202016.xls'#30_PDG_APLICAÇÕES" table:style-name="ta2">
        <table:table-source xlink:href="file://D001des01/PrvContr%20-%20D001DES01/Orçamentos/PDG%20e%20Orçamento%20DEST/PDG_2016/ACOMPANHAMENTO/CADERNO%20DE%20DESEMPENHO/PDG_BASE_CADERNO-SETEMBRO%202016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6/ACOMPANHAMENTO/CADERNO%20DE%20DESEMPENHO/PDG_BASE_CADERNO-SETEMBRO%202016.xls'#32_PDG_PESSOAL" table:style-name="ta2">
        <table:table-source xlink:href="file://D001des01/PrvContr%20-%20D001DES01/Orçamentos/PDG%20e%20Orçamento%20DEST/PDG_2016/ACOMPANHAMENTO/CADERNO%20DE%20DESEMPENHO/PDG_BASE_CADERNO-SETEMBRO%202016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6/ACOMPANHAMENTO/CADERNO%20DE%20DESEMPENHO/PDG_BASE_CADERNO-SETEMBRO%202016.xls'#33_PDG_SERVIÇOS_DE_TERCEIROS" table:style-name="ta2">
        <table:table-source xlink:href="file://D001des01/PrvContr%20-%20D001DES01/Orçamentos/PDG%20e%20Orçamento%20DEST/PDG_2016/ACOMPANHAMENTO/CADERNO%20DE%20DESEMPENHO/PDG_BASE_CADERNO-SETEMBRO%202016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6/ACOMPANHAMENTO/CADERNO%20DE%20DESEMPENHO/PDG_BASE_CADERNO-SETEMBRO%202016.xls'#35_PDG_ENC_FINANC_E_OUTROS" table:style-name="ta2">
        <table:table-source xlink:href="file://D001des01/PrvContr%20-%20D001DES01/Orçamentos/PDG%20e%20Orçamento%20DEST/PDG_2016/ACOMPANHAMENTO/CADERNO%20DE%20DESEMPENHO/PDG_BASE_CADERNO-SETEMBRO%202016.xls" table:table-name="35_PDG_ENC_FINANC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6/ACOMPANHAMENTO/CADERNO%20DE%20DESEMPENHO/PDG_BASE_CADERNO-SETEMBRO%202016.xls'#36_PDG_OUTROS_DISPÊNDIOS_CORREN" table:style-name="ta2">
        <table:table-source xlink:href="file://D001des01/PrvContr%20-%20D001DES01/Orçamentos/PDG%20e%20Orçamento%20DEST/PDG_2016/ACOMPANHAMENTO/CADERNO%20DE%20DESEMPENHO/PDG_BASE_CADERNO-SETEMBRO%202016.xls" table:table-name="36_PDG_OUTROS_DISPÊNDIOS_CORRE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6/ACOMPANHAMENTO/CADERNO%20DE%20DESEMPENHO/PDG_BASE_CADERNO-SETEMBRO%202016.xls'#PDG_ORÇAMENTO_DE_INVESTIMENTOS" table:style-name="ta2">
        <table:table-source xlink:href="file://D001des01/PrvContr%20-%20D001DES01/Orçamentos/PDG%20e%20Orçamento%20DEST/PDG_2016/ACOMPANHAMENTO/CADERNO%20DE%20DESEMPENHO/PDG_BASE_CADERNO-SETEMBRO%202016.xls" table:table-name="PDG_ORÇAMENTO_DE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6/ACOMPANHAMENTO/CADERNO%20DE%20DESEMPENHO/PDG_BASE_CADERNO-SETEMBRO%202016.xls'#Plan1" table:style-name="ta2">
        <table:table-source xlink:href="file://D001des01/PrvContr%20-%20D001DES01/Orçamentos/PDG%20e%20Orçamento%20DEST/PDG_2016/ACOMPANHAMENTO/CADERNO%20DE%20DESEMPENHO/PDG_BASE_CADERNO-SETEMBRO%202016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6/ACOMPANHAMENTO/CADERNO%20DE%20DESEMPENHO/PDG_BASE_CADERNO-SETEMBRO%202016.xls'#Plan2" table:style-name="ta2">
        <table:table-source xlink:href="file://D001des01/PrvContr%20-%20D001DES01/Orçamentos/PDG%20e%20Orçamento%20DEST/PDG_2016/ACOMPANHAMENTO/CADERNO%20DE%20DESEMPENHO/PDG_BASE_CADERNO-SETEMBRO%202016.xls" table:table-name="Plan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an2012.xls'#Parâmetros" table:style-name="ta2">
        <table:table-source xlink:href="file://D001des01/PrvContr%20-%20D001DES01/Orçamentos/PDG%20e%20Orçamento%20DEST/PDG_2012/ACOMPANHAMENTO/PDG_BASE_CADERNO-jan2012.xls" table:table-name="Parâmetros" table:mode="copy-results-only"/>
        <table:table-column/>
        <table:table-row table:number-rows-repeated="7">
          <table:table-cell table:number-columns-repeated="16384"/>
        </table:table-row>
        <table:table-row>
          <table:table-cell/>
          <table:table-cell office:value-type="float" office:value="40939"/>
          <table:table-cell table:number-columns-repeated="16382"/>
        </table:table-row>
        <table:table-row table:number-rows-repeated="1048568">
          <table:table-cell table:number-columns-repeated="16382"/>
        </table:table-row>
      </table:table>
      <table:table table:name="'file://D001des01/PrvContr%20-%20D001DES01/Orçamentos/PDG%20e%20Orçamento%20DEST/PDG_2012/ACOMPANHAMENTO/PDG_BASE_CADERNO-jan2012.xls'#29_PDG_RECURSOS_1" table:style-name="ta2">
        <table:table-source xlink:href="file://D001des01/PrvContr%20-%20D001DES01/Orçamentos/PDG%20e%20Orçamento%20DEST/PDG_2012/ACOMPANHAMENTO/PDG_BASE_CADERNO-jan2012.xls" table:table-name="29_PDG_RECURSO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an2012.xls'#30_PDG_APLICAÇÕES1" table:style-name="ta2">
        <table:table-source xlink:href="file://D001des01/PrvContr%20-%20D001DES01/Orçamentos/PDG%20e%20Orçamento%20DEST/PDG_2012/ACOMPANHAMENTO/PDG_BASE_CADERNO-jan2012.xls" table:table-name="30_PDG_APLICAÇÕ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an2012.xls'#31_PDG_INVESTIMENTOS1" table:style-name="ta2">
        <table:table-source xlink:href="file://D001des01/PrvContr%20-%20D001DES01/Orçamentos/PDG%20e%20Orçamento%20DEST/PDG_2012/ACOMPANHAMENTO/PDG_BASE_CADERNO-jan2012.xls" table:table-name="31_PDG_INVESTIMENT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an2012.xls'#32_PDG_PESSOAL1" table:style-name="ta2">
        <table:table-source xlink:href="file://D001des01/PrvContr%20-%20D001DES01/Orçamentos/PDG%20e%20Orçamento%20DEST/PDG_2012/ACOMPANHAMENTO/PDG_BASE_CADERNO-jan2012.xls" table:table-name="32_PDG_PESSOAL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an2012.xls'#33_PDG_SERVIÇOS_DE_TERCEIROS1" table:style-name="ta2">
        <table:table-source xlink:href="file://D001des01/PrvContr%20-%20D001DES01/Orçamentos/PDG%20e%20Orçamento%20DEST/PDG_2012/ACOMPANHAMENTO/PDG_BASE_CADERNO-jan2012.xls" table:table-name="33_PDG_SERVIÇOS_DE_TERCEI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an2012.xls'#34_PDG_TRIBUT_ENCARG_PARAFISC1" table:style-name="ta2">
        <table:table-source xlink:href="file://D001des01/PrvContr%20-%20D001DES01/Orçamentos/PDG%20e%20Orçamento%20DEST/PDG_2012/ACOMPANHAMENTO/PDG_BASE_CADERNO-jan2012.xls" table:table-name="34_PDG_TRIBUT_ENCARG_PARAFISC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an2012.xls'#35_ENC_FINANC_E_OUTROS1" table:style-name="ta2">
        <table:table-source xlink:href="file://D001des01/PrvContr%20-%20D001DES01/Orçamentos/PDG%20e%20Orçamento%20DEST/PDG_2012/ACOMPANHAMENTO/PDG_BASE_CADERNO-jan2012.xls" table:table-name="35_ENC_FINANC_E_OUT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an2012.xls'#Plan1" table:style-name="ta2">
        <table:table-source xlink:href="file://D001des01/PrvContr%20-%20D001DES01/Orçamentos/PDG%20e%20Orçamento%20DEST/PDG_2012/ACOMPANHAMENTO/PDG_BASE_CADERNO-jan2012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an2012.xls'#29_PDG_RECURSOS_" table:style-name="ta2">
        <table:table-source xlink:href="file://D001des01/PrvContr%20-%20D001DES01/Orçamentos/PDG%20e%20Orçamento%20DEST/PDG_2012/ACOMPANHAMENTO/PDG_BASE_CADERNO-jan2012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an2012.xls'#30_PDG_APLICAÇÕES" table:style-name="ta2">
        <table:table-source xlink:href="file://D001des01/PrvContr%20-%20D001DES01/Orçamentos/PDG%20e%20Orçamento%20DEST/PDG_2012/ACOMPANHAMENTO/PDG_BASE_CADERNO-jan2012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an2012.xls'#31_PDG_INVESTIMENTOS" table:style-name="ta2">
        <table:table-source xlink:href="file://D001des01/PrvContr%20-%20D001DES01/Orçamentos/PDG%20e%20Orçamento%20DEST/PDG_2012/ACOMPANHAMENTO/PDG_BASE_CADERNO-jan2012.xls" table:table-name="31_PDG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an2012.xls'#32_PDG_PESSOAL" table:style-name="ta2">
        <table:table-source xlink:href="file://D001des01/PrvContr%20-%20D001DES01/Orçamentos/PDG%20e%20Orçamento%20DEST/PDG_2012/ACOMPANHAMENTO/PDG_BASE_CADERNO-jan2012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an2012.xls'#33_PDG_SERVIÇOS_DE_TERCEIROS" table:style-name="ta2">
        <table:table-source xlink:href="file://D001des01/PrvContr%20-%20D001DES01/Orçamentos/PDG%20e%20Orçamento%20DEST/PDG_2012/ACOMPANHAMENTO/PDG_BASE_CADERNO-jan2012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an2012.xls'#34_PDG_TRIBUT_ENCARG_PARAFISC" table:style-name="ta2">
        <table:table-source xlink:href="file://D001des01/PrvContr%20-%20D001DES01/Orçamentos/PDG%20e%20Orçamento%20DEST/PDG_2012/ACOMPANHAMENTO/PDG_BASE_CADERNO-jan2012.xls" table:table-name="34_PDG_TRIBUT_ENCARG_PARAFIS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jan2012.xls'#35_ENC_FINANC_E_OUTROS" table:style-name="ta2">
        <table:table-source xlink:href="file://D001des01/PrvContr%20-%20D001DES01/Orçamentos/PDG%20e%20Orçamento%20DEST/PDG_2012/ACOMPANHAMENTO/PDG_BASE_CADERNO-jan2012.xls" table:table-name="35_ENC_FINANC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Controle_Dados1" table:style-name="ta2">
        <table:table-source xlink:href="file://G31MSCP28/contabilidade/Contabilidade/Contabilidade/Contabilidade/Informações%20Gerenciais/Basiléia%20ii/2009/2009-07/Detalhamento%20Basileia%20II-DLO.xls" table:table-name="Controle_Dad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Conferência_Ops_Credito1" table:style-name="ta2">
        <table:table-source xlink:href="file://G31MSCP28/contabilidade/Contabilidade/Contabilidade/Contabilidade/Informações%20Gerenciais/Basiléia%20ii/2009/2009-07/Detalhamento%20Basileia%20II-DLO.xls" table:table-name="Conferência_Ops_Credito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Conferência-S440" table:style-name="ta2">
        <table:table-source xlink:href="file://G31MSCP28/contabilidade/Contabilidade/Contabilidade/Contabilidade/Informações%20Gerenciais/Basiléia%20ii/2009/2009-07/Detalhamento%20Basileia%20II-DLO.xls" table:table-name="Conferência-S440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Derivativos" table:style-name="ta2">
        <table:table-source xlink:href="file://G31MSCP28/contabilidade/Contabilidade/Contabilidade/Contabilidade/Informações%20Gerenciais/Basiléia%20ii/2009/2009-07/Detalhamento%20Basileia%20II-DLO.xls" table:table-name="Derivativ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PRODETUR_I1" table:style-name="ta2">
        <table:table-source xlink:href="file://G31MSCP28/contabilidade/Contabilidade/Contabilidade/Contabilidade/Informações%20Gerenciais/Basiléia%20ii/2009/2009-07/Detalhamento%20Basileia%20II-DLO.xls" table:table-name="PRODETUR_I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PLANILHA_OPS_CRÉDITO1" table:style-name="ta2">
        <table:table-source xlink:href="file://G31MSCP28/contabilidade/Contabilidade/Contabilidade/Contabilidade/Informações%20Gerenciais/Basiléia%20ii/2009/2009-07/Detalhamento%20Basileia%20II-DLO.xls" table:table-name="PLANILHA_OPS_CRÉDITO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SALDOS_CONTABEIS1" table:style-name="ta2">
        <table:table-source xlink:href="file://G31MSCP28/contabilidade/Contabilidade/Contabilidade/Contabilidade/Informações%20Gerenciais/Basiléia%20ii/2009/2009-07/Detalhamento%20Basileia%20II-DLO.xls" table:table-name="SALDOS_CONTABEI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SALDOS-Auditoria_Externa1" table:style-name="ta2">
        <table:table-source xlink:href="file://G31MSCP28/contabilidade/Contabilidade/Contabilidade/Contabilidade/Informações%20Gerenciais/Basiléia%20ii/2009/2009-07/Detalhamento%20Basileia%20II-DLO.xls" table:table-name="SALDOS-Auditoria_Externa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Detalhamento_PEPR1" table:style-name="ta2">
        <table:table-source xlink:href="file://G31MSCP28/contabilidade/Contabilidade/Contabilidade/Contabilidade/Informações%20Gerenciais/Basiléia%20ii/2009/2009-07/Detalhamento%20Basileia%20II-DLO.xls" table:table-name="Detalhamento_PEPR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Detalhamento_PR1" table:style-name="ta2">
        <table:table-source xlink:href="file://G31MSCP28/contabilidade/Contabilidade/Contabilidade/Contabilidade/Informações%20Gerenciais/Basiléia%20ii/2009/2009-07/Detalhamento%20Basileia%20II-DLO.xls" table:table-name="Detalhamento_PR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Compatibilizacao_PR-PRE1" table:style-name="ta2">
        <table:table-source xlink:href="file://G31MSCP28/contabilidade/Contabilidade/Contabilidade/Contabilidade/Informações%20Gerenciais/Basiléia%20ii/2009/2009-07/Detalhamento%20Basileia%20II-DLO.xls" table:table-name="Compatibilizacao_PR-PR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LIMITE_DE_IMOBILIZAÇÃO1" table:style-name="ta2">
        <table:table-source xlink:href="file://G31MSCP28/contabilidade/Contabilidade/Contabilidade/Contabilidade/Informações%20Gerenciais/Basiléia%20ii/2009/2009-07/Detalhamento%20Basileia%20II-DLO.xls" table:table-name="LIMITE_DE_IMOBILIZAÇÃO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Detalhamento_POPR1" table:style-name="ta2">
        <table:table-source xlink:href="file://G31MSCP28/contabilidade/Contabilidade/Contabilidade/Contabilidade/Informações%20Gerenciais/Basiléia%20ii/2009/2009-07/Detalhamento%20Basileia%20II-DLO.xls" table:table-name="Detalhamento_POPR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Detalhamento_RBAN1" table:style-name="ta2">
        <table:table-source xlink:href="file://G31MSCP28/contabilidade/Contabilidade/Contabilidade/Contabilidade/Informações%20Gerenciais/Basiléia%20ii/2009/2009-07/Detalhamento%20Basileia%20II-DLO.xls" table:table-name="Detalhamento_RB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PARCELAS_MERCADO1" table:style-name="ta2">
        <table:table-source xlink:href="file://G31MSCP28/contabilidade/Contabilidade/Contabilidade/Contabilidade/Informações%20Gerenciais/Basiléia%20ii/2009/2009-07/Detalhamento%20Basileia%20II-DLO.xls" table:table-name="PARCELAS_MERCADO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slide1" table:style-name="ta2">
        <table:table-source xlink:href="file://G31MSCP28/contabilidade/Contabilidade/Contabilidade/Contabilidade/Informações%20Gerenciais/Basiléia%20ii/2009/2009-07/Detalhamento%20Basileia%20II-DLO.xls" table:table-name="slid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slide2" table:style-name="ta2">
        <table:table-source xlink:href="file://G31MSCP28/contabilidade/Contabilidade/Contabilidade/Contabilidade/Informações%20Gerenciais/Basiléia%20ii/2009/2009-07/Detalhamento%20Basileia%20II-DLO.xls" table:table-name="slide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NotaBalanco" table:style-name="ta2">
        <table:table-source xlink:href="file://G31MSCP28/contabilidade/Contabilidade/Contabilidade/Contabilidade/Informações%20Gerenciais/Basiléia%20ii/2009/2009-07/Detalhamento%20Basileia%20II-DLO.xls" table:table-name="NotaBalanc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7028-Limites" table:style-name="ta2">
        <table:table-source xlink:href="file://G31MSCP28/contabilidade/Contabilidade/Contabilidade/Contabilidade/Informações%20Gerenciais/Basiléia%20ii/2009/2009-07/Detalhamento%20Basileia%20II-DLO.xls" table:table-name="7028-Limites" table:mode="copy-results-only"/>
        <table:table-column/>
        <table:table-row>
          <table:table-cell table:number-columns-repeated="16384"/>
        </table:table-row>
        <table:table-row>
          <table:table-cell table:number-columns-repeated="8"/>
          <table:table-cell office:value-type="float" office:value="39813"/>
          <table:table-cell table:number-columns-repeated="16375"/>
        </table:table-row>
        <table:table-row table:number-rows-repeated="1048574">
          <table:table-cell table:number-columns-repeated="16375"/>
        </table:table-row>
      </table:table>
      <table:table table:name="'file://G31MSCP28/contabilidade/Contabilidade/Contabilidade/Contabilidade/Informações%20Gerenciais/Basiléia%20ii/2009/2009-07/Detalhamento%20Basileia%20II-DLO.xls'#CodPonderacao" table:style-name="ta2">
        <table:table-source xlink:href="file://G31MSCP28/contabilidade/Contabilidade/Contabilidade/Contabilidade/Informações%20Gerenciais/Basiléia%20ii/2009/2009-07/Detalhamento%20Basileia%20II-DLO.xls" table:table-name="CodPonderaca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TXT_Instruções1" table:style-name="ta2">
        <table:table-source xlink:href="file://G31MSCP28/contabilidade/Contabilidade/Contabilidade/Contabilidade/Informações%20Gerenciais/Basiléia%20ii/2009/2009-07/Detalhamento%20Basileia%20II-DLO.xls" table:table-name="TXT_Instruçõ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Dados_PRODETUR_I1" table:style-name="ta2">
        <table:table-source xlink:href="file://G31MSCP28/contabilidade/Contabilidade/Contabilidade/Contabilidade/Informações%20Gerenciais/Basiléia%20ii/2009/2009-07/Detalhamento%20Basileia%20II-DLO.xls" table:table-name="Dados_PRODETUR_I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Controle_Dados" table:style-name="ta2">
        <table:table-source xlink:href="file://G31MSCP28/contabilidade/Contabilidade/Contabilidade/Contabilidade/Informações%20Gerenciais/Basiléia%20ii/2009/2009-07/Detalhamento%20Basileia%20II-DLO.xls" table:table-name="Controle_Dad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Conferência_Ops_Credito" table:style-name="ta2">
        <table:table-source xlink:href="file://G31MSCP28/contabilidade/Contabilidade/Contabilidade/Contabilidade/Informações%20Gerenciais/Basiléia%20ii/2009/2009-07/Detalhamento%20Basileia%20II-DLO.xls" table:table-name="Conferência_Ops_Credi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PRODETUR_I" table:style-name="ta2">
        <table:table-source xlink:href="file://G31MSCP28/contabilidade/Contabilidade/Contabilidade/Contabilidade/Informações%20Gerenciais/Basiléia%20ii/2009/2009-07/Detalhamento%20Basileia%20II-DLO.xls" table:table-name="PRODETUR_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PLANILHA_OPS_CRÉDITO" table:style-name="ta2">
        <table:table-source xlink:href="file://G31MSCP28/contabilidade/Contabilidade/Contabilidade/Contabilidade/Informações%20Gerenciais/Basiléia%20ii/2009/2009-07/Detalhamento%20Basileia%20II-DLO.xls" table:table-name="PLANILHA_OPS_CRÉDIT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SALDOS_CONTABEIS" table:style-name="ta2">
        <table:table-source xlink:href="file://G31MSCP28/contabilidade/Contabilidade/Contabilidade/Contabilidade/Informações%20Gerenciais/Basiléia%20ii/2009/2009-07/Detalhamento%20Basileia%20II-DLO.xls" table:table-name="SALDOS_CONTABEI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SALDOS-Auditoria_Externa" table:style-name="ta2">
        <table:table-source xlink:href="file://G31MSCP28/contabilidade/Contabilidade/Contabilidade/Contabilidade/Informações%20Gerenciais/Basiléia%20ii/2009/2009-07/Detalhamento%20Basileia%20II-DLO.xls" table:table-name="SALDOS-Auditoria_Externa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Detalhamento_PEPR" table:style-name="ta2">
        <table:table-source xlink:href="file://G31MSCP28/contabilidade/Contabilidade/Contabilidade/Contabilidade/Informações%20Gerenciais/Basiléia%20ii/2009/2009-07/Detalhamento%20Basileia%20II-DLO.xls" table:table-name="Detalhamento_PEP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Detalhamento_PR" table:style-name="ta2">
        <table:table-source xlink:href="file://G31MSCP28/contabilidade/Contabilidade/Contabilidade/Contabilidade/Informações%20Gerenciais/Basiléia%20ii/2009/2009-07/Detalhamento%20Basileia%20II-DLO.xls" table:table-name="Detalhamento_P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Compatibilizacao_PR-PRE" table:style-name="ta2">
        <table:table-source xlink:href="file://G31MSCP28/contabilidade/Contabilidade/Contabilidade/Contabilidade/Informações%20Gerenciais/Basiléia%20ii/2009/2009-07/Detalhamento%20Basileia%20II-DLO.xls" table:table-name="Compatibilizacao_PR-PRE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LIMITE_DE_IMOBILIZAÇÃO" table:style-name="ta2">
        <table:table-source xlink:href="file://G31MSCP28/contabilidade/Contabilidade/Contabilidade/Contabilidade/Informações%20Gerenciais/Basiléia%20ii/2009/2009-07/Detalhamento%20Basileia%20II-DLO.xls" table:table-name="LIMITE_DE_IMOBILIZA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Detalhamento_POPR" table:style-name="ta2">
        <table:table-source xlink:href="file://G31MSCP28/contabilidade/Contabilidade/Contabilidade/Contabilidade/Informações%20Gerenciais/Basiléia%20ii/2009/2009-07/Detalhamento%20Basileia%20II-DLO.xls" table:table-name="Detalhamento_POP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Detalhamento_RBAN" table:style-name="ta2">
        <table:table-source xlink:href="file://G31MSCP28/contabilidade/Contabilidade/Contabilidade/Contabilidade/Informações%20Gerenciais/Basiléia%20ii/2009/2009-07/Detalhamento%20Basileia%20II-DLO.xls" table:table-name="Detalhamento_RBA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PARCELAS_MERCADO" table:style-name="ta2">
        <table:table-source xlink:href="file://G31MSCP28/contabilidade/Contabilidade/Contabilidade/Contabilidade/Informações%20Gerenciais/Basiléia%20ii/2009/2009-07/Detalhamento%20Basileia%20II-DLO.xls" table:table-name="PARCELAS_MERCAD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TXT_Instruções" table:style-name="ta2">
        <table:table-source xlink:href="file://G31MSCP28/contabilidade/Contabilidade/Contabilidade/Contabilidade/Informações%20Gerenciais/Basiléia%20ii/2009/2009-07/Detalhamento%20Basileia%20II-DLO.xls" table:table-name="TXT_Instru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G31MSCP28/contabilidade/Contabilidade/Contabilidade/Contabilidade/Informações%20Gerenciais/Basiléia%20ii/2009/2009-07/Detalhamento%20Basileia%20II-DLO.xls'#Dados_PRODETUR_I" table:style-name="ta2">
        <table:table-source xlink:href="file://G31MSCP28/contabilidade/Contabilidade/Contabilidade/Contabilidade/Informações%20Gerenciais/Basiléia%20ii/2009/2009-07/Detalhamento%20Basileia%20II-DLO.xls" table:table-name="Dados_PRODETUR_I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JAN%202013.xls'#Parâmetros" table:style-name="ta2">
        <table:table-source xlink:href="file://D001des01/PrvContr%20-%20D001DES01/Orçamentos/PDG%20e%20Orçamento%20DEST/PDG_2013/ACOMPANHAMENTO/PDG_BASE_CADERNO-JAN%202013.xls" table:table-name="Parâmetros" table:mode="copy-results-only"/>
        <table:table-column/>
        <table:table-row table:number-rows-repeated="3">
          <table:table-cell table:number-columns-repeated="16384"/>
        </table:table-row>
        <table:table-row>
          <table:table-cell/>
          <table:table-cell office:value-type="float" office:value="2013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41305"/>
          <table:table-cell table:number-columns-repeated="16382"/>
        </table:table-row>
        <table:table-row table:number-rows-repeated="1048568">
          <table:table-cell table:number-columns-repeated="16382"/>
        </table:table-row>
      </table:table>
      <table:table table:name="'file://D001des01/PrvContr%20-%20D001DES01/Orçamentos/PDG%20e%20Orçamento%20DEST/PDG_2013/ACOMPANHAMENTO/PDG_BASE_CADERNO-JAN%202013.xls'#29_PDG_RECURSOS_1" table:style-name="ta2">
        <table:table-source xlink:href="file://D001des01/PrvContr%20-%20D001DES01/Orçamentos/PDG%20e%20Orçamento%20DEST/PDG_2013/ACOMPANHAMENTO/PDG_BASE_CADERNO-JAN%202013.xls" table:table-name="29_PDG_RECURSO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JAN%202013.xls'#30_PDG_APLICAÇÕES1" table:style-name="ta2">
        <table:table-source xlink:href="file://D001des01/PrvContr%20-%20D001DES01/Orçamentos/PDG%20e%20Orçamento%20DEST/PDG_2013/ACOMPANHAMENTO/PDG_BASE_CADERNO-JAN%202013.xls" table:table-name="30_PDG_APLICAÇÕ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JAN%202013.xls'#32_PDG_PESSOAL1" table:style-name="ta2">
        <table:table-source xlink:href="file://D001des01/PrvContr%20-%20D001DES01/Orçamentos/PDG%20e%20Orçamento%20DEST/PDG_2013/ACOMPANHAMENTO/PDG_BASE_CADERNO-JAN%202013.xls" table:table-name="32_PDG_PESSOAL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JAN%202013.xls'#33_PDG_SERVIÇOS_DE_TERCEIROS1" table:style-name="ta2">
        <table:table-source xlink:href="file://D001des01/PrvContr%20-%20D001DES01/Orçamentos/PDG%20e%20Orçamento%20DEST/PDG_2013/ACOMPANHAMENTO/PDG_BASE_CADERNO-JAN%202013.xls" table:table-name="33_PDG_SERVIÇOS_DE_TERCEI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JAN%202013.xls'#35_PDG_ENC_FINANC_E_OUTROS1" table:style-name="ta2">
        <table:table-source xlink:href="file://D001des01/PrvContr%20-%20D001DES01/Orçamentos/PDG%20e%20Orçamento%20DEST/PDG_2013/ACOMPANHAMENTO/PDG_BASE_CADERNO-JAN%202013.xls" table:table-name="35_PDG_ENC_FINANC_E_OUT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JAN%202013.xls'#36_PDG_OUTROS_DISPÊNDIOS_CORRE1" table:style-name="ta2">
        <table:table-source xlink:href="file://D001des01/PrvContr%20-%20D001DES01/Orçamentos/PDG%20e%20Orçamento%20DEST/PDG_2013/ACOMPANHAMENTO/PDG_BASE_CADERNO-JAN%202013.xls" table:table-name="36_PDG_OUTROS_DISPÊNDIOS_CORR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JAN%202013.xls'#PDG_ORÇAMENTO_DE_INVESTIMENTOS1" table:style-name="ta2">
        <table:table-source xlink:href="file://D001des01/PrvContr%20-%20D001DES01/Orçamentos/PDG%20e%20Orçamento%20DEST/PDG_2013/ACOMPANHAMENTO/PDG_BASE_CADERNO-JAN%202013.xls" table:table-name="PDG_ORÇAMENTO_DE_INVESTIMENT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JAN%202013.xls'#Plan1" table:style-name="ta2">
        <table:table-source xlink:href="file://D001des01/PrvContr%20-%20D001DES01/Orçamentos/PDG%20e%20Orçamento%20DEST/PDG_2013/ACOMPANHAMENTO/PDG_BASE_CADERNO-JAN%202013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JAN%202013.xls'#29_PDG_RECURSOS_" table:style-name="ta2">
        <table:table-source xlink:href="file://D001des01/PrvContr%20-%20D001DES01/Orçamentos/PDG%20e%20Orçamento%20DEST/PDG_2013/ACOMPANHAMENTO/PDG_BASE_CADERNO-JAN%202013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JAN%202013.xls'#30_PDG_APLICAÇÕES" table:style-name="ta2">
        <table:table-source xlink:href="file://D001des01/PrvContr%20-%20D001DES01/Orçamentos/PDG%20e%20Orçamento%20DEST/PDG_2013/ACOMPANHAMENTO/PDG_BASE_CADERNO-JAN%202013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JAN%202013.xls'#32_PDG_PESSOAL" table:style-name="ta2">
        <table:table-source xlink:href="file://D001des01/PrvContr%20-%20D001DES01/Orçamentos/PDG%20e%20Orçamento%20DEST/PDG_2013/ACOMPANHAMENTO/PDG_BASE_CADERNO-JAN%202013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JAN%202013.xls'#33_PDG_SERVIÇOS_DE_TERCEIROS" table:style-name="ta2">
        <table:table-source xlink:href="file://D001des01/PrvContr%20-%20D001DES01/Orçamentos/PDG%20e%20Orçamento%20DEST/PDG_2013/ACOMPANHAMENTO/PDG_BASE_CADERNO-JAN%202013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JAN%202013.xls'#35_PDG_ENC_FINANC_E_OUTROS" table:style-name="ta2">
        <table:table-source xlink:href="file://D001des01/PrvContr%20-%20D001DES01/Orçamentos/PDG%20e%20Orçamento%20DEST/PDG_2013/ACOMPANHAMENTO/PDG_BASE_CADERNO-JAN%202013.xls" table:table-name="35_PDG_ENC_FINANC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JAN%202013.xls'#36_PDG_OUTROS_DISPÊNDIOS_CORREN" table:style-name="ta2">
        <table:table-source xlink:href="file://D001des01/PrvContr%20-%20D001DES01/Orçamentos/PDG%20e%20Orçamento%20DEST/PDG_2013/ACOMPANHAMENTO/PDG_BASE_CADERNO-JAN%202013.xls" table:table-name="36_PDG_OUTROS_DISPÊNDIOS_CORRE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JAN%202013.xls'#PDG_ORÇAMENTO_DE_INVESTIMENTOS" table:style-name="ta2">
        <table:table-source xlink:href="file://D001des01/PrvContr%20-%20D001DES01/Orçamentos/PDG%20e%20Orçamento%20DEST/PDG_2013/ACOMPANHAMENTO/PDG_BASE_CADERNO-JAN%202013.xls" table:table-name="PDG_ORÇAMENTO_DE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GO2012%20a-modelo%20JOFRAN.xls'#Parâmetros" table:style-name="ta2">
        <table:table-source xlink:href="file://D001des01/PrvContr%20-%20D001DES01/Orçamentos/PDG%20e%20Orçamento%20DEST/PDG_2012/ACOMPANHAMENTO/PDG_BASE_CADERNO-AGO2012%20a-modelo%20JOFRAN.xls" table:table-name="Parâmetros" table:mode="copy-results-only"/>
        <table:table-column/>
        <table:table-row table:number-rows-repeated="3">
          <table:table-cell table:number-columns-repeated="16384"/>
        </table:table-row>
        <table:table-row>
          <table:table-cell/>
          <table:table-cell office:value-type="float" office:value="2012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41152"/>
          <table:table-cell table:number-columns-repeated="16382"/>
        </table:table-row>
        <table:table-row table:number-rows-repeated="1048568">
          <table:table-cell table:number-columns-repeated="16382"/>
        </table:table-row>
      </table:table>
      <table:table table:name="'file://D001des01/PrvContr%20-%20D001DES01/Orçamentos/PDG%20e%20Orçamento%20DEST/PDG_2012/ACOMPANHAMENTO/PDG_BASE_CADERNO-AGO2012%20a-modelo%20JOFRAN.xls'#29_PDG_RECURSOS_1" table:style-name="ta2">
        <table:table-source xlink:href="file://D001des01/PrvContr%20-%20D001DES01/Orçamentos/PDG%20e%20Orçamento%20DEST/PDG_2012/ACOMPANHAMENTO/PDG_BASE_CADERNO-AGO2012%20a-modelo%20JOFRAN.xls" table:table-name="29_PDG_RECURSO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GO2012%20a-modelo%20JOFRAN.xls'#30_PDG_APLICAÇÕES1" table:style-name="ta2">
        <table:table-source xlink:href="file://D001des01/PrvContr%20-%20D001DES01/Orçamentos/PDG%20e%20Orçamento%20DEST/PDG_2012/ACOMPANHAMENTO/PDG_BASE_CADERNO-AGO2012%20a-modelo%20JOFRAN.xls" table:table-name="30_PDG_APLICAÇÕ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GO2012%20a-modelo%20JOFRAN.xls'#32_PDG_PESSOAL1" table:style-name="ta2">
        <table:table-source xlink:href="file://D001des01/PrvContr%20-%20D001DES01/Orçamentos/PDG%20e%20Orçamento%20DEST/PDG_2012/ACOMPANHAMENTO/PDG_BASE_CADERNO-AGO2012%20a-modelo%20JOFRAN.xls" table:table-name="32_PDG_PESSOAL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GO2012%20a-modelo%20JOFRAN.xls'#33_PDG_SERVIÇOS_DE_TERCEIROS1" table:style-name="ta2">
        <table:table-source xlink:href="file://D001des01/PrvContr%20-%20D001DES01/Orçamentos/PDG%20e%20Orçamento%20DEST/PDG_2012/ACOMPANHAMENTO/PDG_BASE_CADERNO-AGO2012%20a-modelo%20JOFRAN.xls" table:table-name="33_PDG_SERVIÇOS_DE_TERCEI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GO2012%20a-modelo%20JOFRAN.xls'#35_PDG_ENC_FINANC_E_OUTROS1" table:style-name="ta2">
        <table:table-source xlink:href="file://D001des01/PrvContr%20-%20D001DES01/Orçamentos/PDG%20e%20Orçamento%20DEST/PDG_2012/ACOMPANHAMENTO/PDG_BASE_CADERNO-AGO2012%20a-modelo%20JOFRAN.xls" table:table-name="35_PDG_ENC_FINANC_E_OUT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GO2012%20a-modelo%20JOFRAN.xls'#36_PDG_OUTROS_DISPÊNDIOS_CORRE1" table:style-name="ta2">
        <table:table-source xlink:href="file://D001des01/PrvContr%20-%20D001DES01/Orçamentos/PDG%20e%20Orçamento%20DEST/PDG_2012/ACOMPANHAMENTO/PDG_BASE_CADERNO-AGO2012%20a-modelo%20JOFRAN.xls" table:table-name="36_PDG_OUTROS_DISPÊNDIOS_CORR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GO2012%20a-modelo%20JOFRAN.xls'#PDG_ORÇAMENTO_DE_INVESTIMENTOS1" table:style-name="ta2">
        <table:table-source xlink:href="file://D001des01/PrvContr%20-%20D001DES01/Orçamentos/PDG%20e%20Orçamento%20DEST/PDG_2012/ACOMPANHAMENTO/PDG_BASE_CADERNO-AGO2012%20a-modelo%20JOFRAN.xls" table:table-name="PDG_ORÇAMENTO_DE_INVESTIMENT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GO2012%20a-modelo%20JOFRAN.xls'#29_PDG_RECURSOS_" table:style-name="ta2">
        <table:table-source xlink:href="file://D001des01/PrvContr%20-%20D001DES01/Orçamentos/PDG%20e%20Orçamento%20DEST/PDG_2012/ACOMPANHAMENTO/PDG_BASE_CADERNO-AGO2012%20a-modelo%20JOFRAN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GO2012%20a-modelo%20JOFRAN.xls'#30_PDG_APLICAÇÕES" table:style-name="ta2">
        <table:table-source xlink:href="file://D001des01/PrvContr%20-%20D001DES01/Orçamentos/PDG%20e%20Orçamento%20DEST/PDG_2012/ACOMPANHAMENTO/PDG_BASE_CADERNO-AGO2012%20a-modelo%20JOFRAN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GO2012%20a-modelo%20JOFRAN.xls'#32_PDG_PESSOAL" table:style-name="ta2">
        <table:table-source xlink:href="file://D001des01/PrvContr%20-%20D001DES01/Orçamentos/PDG%20e%20Orçamento%20DEST/PDG_2012/ACOMPANHAMENTO/PDG_BASE_CADERNO-AGO2012%20a-modelo%20JOFRAN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GO2012%20a-modelo%20JOFRAN.xls'#33_PDG_SERVIÇOS_DE_TERCEIROS" table:style-name="ta2">
        <table:table-source xlink:href="file://D001des01/PrvContr%20-%20D001DES01/Orçamentos/PDG%20e%20Orçamento%20DEST/PDG_2012/ACOMPANHAMENTO/PDG_BASE_CADERNO-AGO2012%20a-modelo%20JOFRAN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GO2012%20a-modelo%20JOFRAN.xls'#35_PDG_ENC_FINANC_E_OUTROS" table:style-name="ta2">
        <table:table-source xlink:href="file://D001des01/PrvContr%20-%20D001DES01/Orçamentos/PDG%20e%20Orçamento%20DEST/PDG_2012/ACOMPANHAMENTO/PDG_BASE_CADERNO-AGO2012%20a-modelo%20JOFRAN.xls" table:table-name="35_PDG_ENC_FINANC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GO2012%20a-modelo%20JOFRAN.xls'#36_PDG_OUTROS_DISPÊNDIOS_CORREN" table:style-name="ta2">
        <table:table-source xlink:href="file://D001des01/PrvContr%20-%20D001DES01/Orçamentos/PDG%20e%20Orçamento%20DEST/PDG_2012/ACOMPANHAMENTO/PDG_BASE_CADERNO-AGO2012%20a-modelo%20JOFRAN.xls" table:table-name="36_PDG_OUTROS_DISPÊNDIOS_CORRE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AGO2012%20a-modelo%20JOFRAN.xls'#PDG_ORÇAMENTO_DE_INVESTIMENTOS" table:style-name="ta2">
        <table:table-source xlink:href="file://D001des01/PrvContr%20-%20D001DES01/Orçamentos/PDG%20e%20Orçamento%20DEST/PDG_2012/ACOMPANHAMENTO/PDG_BASE_CADERNO-AGO2012%20a-modelo%20JOFRAN.xls" table:table-name="PDG_ORÇAMENTO_DE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AGOSTO%202015.xls'#Parâmetros" table:style-name="ta2">
        <table:table-source xlink:href="file://D001des01/PrvContr%20-%20D001DES01/Orçamentos/PDG%20e%20Orçamento%20DEST/PDG_2015/ACOMPANHAMENTO/CADERNO%20DE%20DESEMPENHO/PDG_BASE_CADERNO-AGOSTO%202015.xls" table:table-name="Parâmetros" table:mode="copy-results-only"/>
        <table:table-column/>
        <table:table-row table:number-rows-repeated="7">
          <table:table-cell table:number-columns-repeated="16384"/>
        </table:table-row>
        <table:table-row>
          <table:table-cell/>
          <table:table-cell office:value-type="float" office:value="42247"/>
          <table:table-cell table:number-columns-repeated="16382"/>
        </table:table-row>
        <table:table-row table:number-rows-repeated="1048568">
          <table:table-cell table:number-columns-repeated="16382"/>
        </table:table-row>
      </table:table>
      <table:table table:name="'file://D001des01/PrvContr%20-%20D001DES01/Orçamentos/PDG%20e%20Orçamento%20DEST/PDG_2015/ACOMPANHAMENTO/CADERNO%20DE%20DESEMPENHO/PDG_BASE_CADERNO-AGOSTO%202015.xls'#29_PDG_RECURSOS_" table:style-name="ta2">
        <table:table-source xlink:href="file://D001des01/PrvContr%20-%20D001DES01/Orçamentos/PDG%20e%20Orçamento%20DEST/PDG_2015/ACOMPANHAMENTO/CADERNO%20DE%20DESEMPENHO/PDG_BASE_CADERNO-AGOSTO%202015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AGOSTO%202015.xls'#30_PDG_APLICAÇÕES" table:style-name="ta2">
        <table:table-source xlink:href="file://D001des01/PrvContr%20-%20D001DES01/Orçamentos/PDG%20e%20Orçamento%20DEST/PDG_2015/ACOMPANHAMENTO/CADERNO%20DE%20DESEMPENHO/PDG_BASE_CADERNO-AGOSTO%202015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AGOSTO%202015.xls'#32_PDG_PESSOAL" table:style-name="ta2">
        <table:table-source xlink:href="file://D001des01/PrvContr%20-%20D001DES01/Orçamentos/PDG%20e%20Orçamento%20DEST/PDG_2015/ACOMPANHAMENTO/CADERNO%20DE%20DESEMPENHO/PDG_BASE_CADERNO-AGOSTO%202015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AGOSTO%202015.xls'#33_PDG_SERVIÇOS_DE_TERCEIROS" table:style-name="ta2">
        <table:table-source xlink:href="file://D001des01/PrvContr%20-%20D001DES01/Orçamentos/PDG%20e%20Orçamento%20DEST/PDG_2015/ACOMPANHAMENTO/CADERNO%20DE%20DESEMPENHO/PDG_BASE_CADERNO-AGOSTO%202015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AGOSTO%202015.xls'#35_PDG_ENC_FINANC_E_OUTROS" table:style-name="ta2">
        <table:table-source xlink:href="file://D001des01/PrvContr%20-%20D001DES01/Orçamentos/PDG%20e%20Orçamento%20DEST/PDG_2015/ACOMPANHAMENTO/CADERNO%20DE%20DESEMPENHO/PDG_BASE_CADERNO-AGOSTO%202015.xls" table:table-name="35_PDG_ENC_FINANC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AGOSTO%202015.xls'#36_PDG_OUTROS_DISPÊNDIOS_CORREN" table:style-name="ta2">
        <table:table-source xlink:href="file://D001des01/PrvContr%20-%20D001DES01/Orçamentos/PDG%20e%20Orçamento%20DEST/PDG_2015/ACOMPANHAMENTO/CADERNO%20DE%20DESEMPENHO/PDG_BASE_CADERNO-AGOSTO%202015.xls" table:table-name="36_PDG_OUTROS_DISPÊNDIOS_CORRE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AGOSTO%202015.xls'#PDG_ORÇAMENTO_DE_INVESTIMENTOS" table:style-name="ta2">
        <table:table-source xlink:href="file://D001des01/PrvContr%20-%20D001DES01/Orçamentos/PDG%20e%20Orçamento%20DEST/PDG_2015/ACOMPANHAMENTO/CADERNO%20DE%20DESEMPENHO/PDG_BASE_CADERNO-AGOSTO%202015.xls" table:table-name="PDG_ORÇAMENTO_DE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AGOSTO%202015.xls'#Plan1" table:style-name="ta2">
        <table:table-source xlink:href="file://D001des01/PrvContr%20-%20D001DES01/Orçamentos/PDG%20e%20Orçamento%20DEST/PDG_2015/ACOMPANHAMENTO/CADERNO%20DE%20DESEMPENHO/PDG_BASE_CADERNO-AGOSTO%202015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5/ACOMPANHAMENTO/CADERNO%20DE%20DESEMPENHO/PDG_BASE_CADERNO-AGOSTO%202015.xls'#Plan2" table:style-name="ta2">
        <table:table-source xlink:href="file://D001des01/PrvContr%20-%20D001DES01/Orçamentos/PDG%20e%20Orçamento%20DEST/PDG_2015/ACOMPANHAMENTO/CADERNO%20DE%20DESEMPENHO/PDG_BASE_CADERNO-AGOSTO%202015.xls" table:table-name="Plan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6/ACOMPANHAMENTO/CADERNO%20DE%20DESEMPENHO/PDG_BASE_CADERNO-JANEIRO%202016.xls'#Parâmetros" table:style-name="ta2">
        <table:table-source xlink:href="file://D001DES01/PrvContr%20-%20D001DES01/Orçamentos/PDG%20e%20Orçamento%20DEST/PDG_2016/ACOMPANHAMENTO/CADERNO%20DE%20DESEMPENHO/PDG_BASE_CADERNO-JANEIRO%202016.xls" table:table-name="Parâmetros" table:mode="copy-results-only"/>
        <table:table-column/>
        <table:table-row table:number-rows-repeated="7">
          <table:table-cell table:number-columns-repeated="16384"/>
        </table:table-row>
        <table:table-row>
          <table:table-cell/>
          <table:table-cell office:value-type="float" office:value="42400"/>
          <table:table-cell table:number-columns-repeated="16382"/>
        </table:table-row>
        <table:table-row table:number-rows-repeated="1048568">
          <table:table-cell table:number-columns-repeated="16382"/>
        </table:table-row>
      </table:table>
      <table:table table:name="'file://D001DES01/PrvContr%20-%20D001DES01/Orçamentos/PDG%20e%20Orçamento%20DEST/PDG_2016/ACOMPANHAMENTO/CADERNO%20DE%20DESEMPENHO/PDG_BASE_CADERNO-JANEIRO%202016.xls'#29_PDG_RECURSOS_" table:style-name="ta2">
        <table:table-source xlink:href="file://D001DES01/PrvContr%20-%20D001DES01/Orçamentos/PDG%20e%20Orçamento%20DEST/PDG_2016/ACOMPANHAMENTO/CADERNO%20DE%20DESEMPENHO/PDG_BASE_CADERNO-JANEIRO%202016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6/ACOMPANHAMENTO/CADERNO%20DE%20DESEMPENHO/PDG_BASE_CADERNO-JANEIRO%202016.xls'#30_PDG_APLICAÇÕES" table:style-name="ta2">
        <table:table-source xlink:href="file://D001DES01/PrvContr%20-%20D001DES01/Orçamentos/PDG%20e%20Orçamento%20DEST/PDG_2016/ACOMPANHAMENTO/CADERNO%20DE%20DESEMPENHO/PDG_BASE_CADERNO-JANEIRO%202016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6/ACOMPANHAMENTO/CADERNO%20DE%20DESEMPENHO/PDG_BASE_CADERNO-JANEIRO%202016.xls'#32_PDG_PESSOAL" table:style-name="ta2">
        <table:table-source xlink:href="file://D001DES01/PrvContr%20-%20D001DES01/Orçamentos/PDG%20e%20Orçamento%20DEST/PDG_2016/ACOMPANHAMENTO/CADERNO%20DE%20DESEMPENHO/PDG_BASE_CADERNO-JANEIRO%202016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6/ACOMPANHAMENTO/CADERNO%20DE%20DESEMPENHO/PDG_BASE_CADERNO-JANEIRO%202016.xls'#33_PDG_SERVIÇOS_DE_TERCEIROS" table:style-name="ta2">
        <table:table-source xlink:href="file://D001DES01/PrvContr%20-%20D001DES01/Orçamentos/PDG%20e%20Orçamento%20DEST/PDG_2016/ACOMPANHAMENTO/CADERNO%20DE%20DESEMPENHO/PDG_BASE_CADERNO-JANEIRO%202016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6/ACOMPANHAMENTO/CADERNO%20DE%20DESEMPENHO/PDG_BASE_CADERNO-JANEIRO%202016.xls'#35_PDG_ENC_FINANC_E_OUTROS" table:style-name="ta2">
        <table:table-source xlink:href="file://D001DES01/PrvContr%20-%20D001DES01/Orçamentos/PDG%20e%20Orçamento%20DEST/PDG_2016/ACOMPANHAMENTO/CADERNO%20DE%20DESEMPENHO/PDG_BASE_CADERNO-JANEIRO%202016.xls" table:table-name="35_PDG_ENC_FINANC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6/ACOMPANHAMENTO/CADERNO%20DE%20DESEMPENHO/PDG_BASE_CADERNO-JANEIRO%202016.xls'#36_PDG_OUTROS_DISPÊNDIOS_CORREN" table:style-name="ta2">
        <table:table-source xlink:href="file://D001DES01/PrvContr%20-%20D001DES01/Orçamentos/PDG%20e%20Orçamento%20DEST/PDG_2016/ACOMPANHAMENTO/CADERNO%20DE%20DESEMPENHO/PDG_BASE_CADERNO-JANEIRO%202016.xls" table:table-name="36_PDG_OUTROS_DISPÊNDIOS_CORRE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6/ACOMPANHAMENTO/CADERNO%20DE%20DESEMPENHO/PDG_BASE_CADERNO-JANEIRO%202016.xls'#PDG_ORÇAMENTO_DE_INVESTIMENTOS" table:style-name="ta2">
        <table:table-source xlink:href="file://D001DES01/PrvContr%20-%20D001DES01/Orçamentos/PDG%20e%20Orçamento%20DEST/PDG_2016/ACOMPANHAMENTO/CADERNO%20DE%20DESEMPENHO/PDG_BASE_CADERNO-JANEIRO%202016.xls" table:table-name="PDG_ORÇAMENTO_DE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6/ACOMPANHAMENTO/CADERNO%20DE%20DESEMPENHO/PDG_BASE_CADERNO-JANEIRO%202016.xls'#Plan1" table:style-name="ta2">
        <table:table-source xlink:href="file://D001DES01/PrvContr%20-%20D001DES01/Orçamentos/PDG%20e%20Orçamento%20DEST/PDG_2016/ACOMPANHAMENTO/CADERNO%20DE%20DESEMPENHO/PDG_BASE_CADERNO-JANEIRO%202016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6/ACOMPANHAMENTO/CADERNO%20DE%20DESEMPENHO/PDG_BASE_CADERNO-JANEIRO%202016.xls'#Plan2" table:style-name="ta2">
        <table:table-source xlink:href="file://D001DES01/PrvContr%20-%20D001DES01/Orçamentos/PDG%20e%20Orçamento%20DEST/PDG_2016/ACOMPANHAMENTO/CADERNO%20DE%20DESEMPENHO/PDG_BASE_CADERNO-JANEIRO%202016.xls" table:table-name="Plan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MAI2012.xls'#Parâmetros" table:style-name="ta2">
        <table:table-source xlink:href="file://D001des01/PrvContr%20-%20D001DES01/Orçamentos/PDG%20e%20Orçamento%20DEST/PDG_2012/ACOMPANHAMENTO/PDG_BASE_CADERNO-MAI2012.xls" table:table-name="Parâmetros" table:mode="copy-results-only"/>
        <table:table-column/>
        <table:table-row table:number-rows-repeated="7">
          <table:table-cell table:number-columns-repeated="16384"/>
        </table:table-row>
        <table:table-row>
          <table:table-cell/>
          <table:table-cell office:value-type="float" office:value="41060"/>
          <table:table-cell table:number-columns-repeated="16382"/>
        </table:table-row>
        <table:table-row table:number-rows-repeated="1048568">
          <table:table-cell table:number-columns-repeated="16382"/>
        </table:table-row>
      </table:table>
      <table:table table:name="'file://D001des01/PrvContr%20-%20D001DES01/Orçamentos/PDG%20e%20Orçamento%20DEST/PDG_2012/ACOMPANHAMENTO/PDG_BASE_CADERNO-MAI2012.xls'#29_PDG_RECURSOS_1" table:style-name="ta2">
        <table:table-source xlink:href="file://D001des01/PrvContr%20-%20D001DES01/Orçamentos/PDG%20e%20Orçamento%20DEST/PDG_2012/ACOMPANHAMENTO/PDG_BASE_CADERNO-MAI2012.xls" table:table-name="29_PDG_RECURSO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MAI2012.xls'#30_PDG_APLICAÇÕES1" table:style-name="ta2">
        <table:table-source xlink:href="file://D001des01/PrvContr%20-%20D001DES01/Orçamentos/PDG%20e%20Orçamento%20DEST/PDG_2012/ACOMPANHAMENTO/PDG_BASE_CADERNO-MAI2012.xls" table:table-name="30_PDG_APLICAÇÕ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MAI2012.xls'#31_PDG_INVESTIMENTOS1" table:style-name="ta2">
        <table:table-source xlink:href="file://D001des01/PrvContr%20-%20D001DES01/Orçamentos/PDG%20e%20Orçamento%20DEST/PDG_2012/ACOMPANHAMENTO/PDG_BASE_CADERNO-MAI2012.xls" table:table-name="31_PDG_INVESTIMENT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MAI2012.xls'#32_PDG_PESSOAL1" table:style-name="ta2">
        <table:table-source xlink:href="file://D001des01/PrvContr%20-%20D001DES01/Orçamentos/PDG%20e%20Orçamento%20DEST/PDG_2012/ACOMPANHAMENTO/PDG_BASE_CADERNO-MAI2012.xls" table:table-name="32_PDG_PESSOAL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MAI2012.xls'#33_PDG_SERVIÇOS_DE_TERCEIROS1" table:style-name="ta2">
        <table:table-source xlink:href="file://D001des01/PrvContr%20-%20D001DES01/Orçamentos/PDG%20e%20Orçamento%20DEST/PDG_2012/ACOMPANHAMENTO/PDG_BASE_CADERNO-MAI2012.xls" table:table-name="33_PDG_SERVIÇOS_DE_TERCEI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MAI2012.xls'#34_PDG_TRIBUT_ENCARG_PARAFISC1" table:style-name="ta2">
        <table:table-source xlink:href="file://D001des01/PrvContr%20-%20D001DES01/Orçamentos/PDG%20e%20Orçamento%20DEST/PDG_2012/ACOMPANHAMENTO/PDG_BASE_CADERNO-MAI2012.xls" table:table-name="34_PDG_TRIBUT_ENCARG_PARAFISC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MAI2012.xls'#35_PDG_ENC_FINANC_E_OUTROS1" table:style-name="ta2">
        <table:table-source xlink:href="file://D001des01/PrvContr%20-%20D001DES01/Orçamentos/PDG%20e%20Orçamento%20DEST/PDG_2012/ACOMPANHAMENTO/PDG_BASE_CADERNO-MAI2012.xls" table:table-name="35_PDG_ENC_FINANC_E_OUT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MAI2012.xls'#Plan1" table:style-name="ta2">
        <table:table-source xlink:href="file://D001des01/PrvContr%20-%20D001DES01/Orçamentos/PDG%20e%20Orçamento%20DEST/PDG_2012/ACOMPANHAMENTO/PDG_BASE_CADERNO-MAI2012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MAI2012.xls'#Plan2" table:style-name="ta2">
        <table:table-source xlink:href="file://D001des01/PrvContr%20-%20D001DES01/Orçamentos/PDG%20e%20Orçamento%20DEST/PDG_2012/ACOMPANHAMENTO/PDG_BASE_CADERNO-MAI2012.xls" table:table-name="Plan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MAI2012.xls'#29_PDG_RECURSOS_" table:style-name="ta2">
        <table:table-source xlink:href="file://D001des01/PrvContr%20-%20D001DES01/Orçamentos/PDG%20e%20Orçamento%20DEST/PDG_2012/ACOMPANHAMENTO/PDG_BASE_CADERNO-MAI2012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MAI2012.xls'#30_PDG_APLICAÇÕES" table:style-name="ta2">
        <table:table-source xlink:href="file://D001des01/PrvContr%20-%20D001DES01/Orçamentos/PDG%20e%20Orçamento%20DEST/PDG_2012/ACOMPANHAMENTO/PDG_BASE_CADERNO-MAI2012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MAI2012.xls'#31_PDG_INVESTIMENTOS" table:style-name="ta2">
        <table:table-source xlink:href="file://D001des01/PrvContr%20-%20D001DES01/Orçamentos/PDG%20e%20Orçamento%20DEST/PDG_2012/ACOMPANHAMENTO/PDG_BASE_CADERNO-MAI2012.xls" table:table-name="31_PDG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MAI2012.xls'#32_PDG_PESSOAL" table:style-name="ta2">
        <table:table-source xlink:href="file://D001des01/PrvContr%20-%20D001DES01/Orçamentos/PDG%20e%20Orçamento%20DEST/PDG_2012/ACOMPANHAMENTO/PDG_BASE_CADERNO-MAI2012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MAI2012.xls'#33_PDG_SERVIÇOS_DE_TERCEIROS" table:style-name="ta2">
        <table:table-source xlink:href="file://D001des01/PrvContr%20-%20D001DES01/Orçamentos/PDG%20e%20Orçamento%20DEST/PDG_2012/ACOMPANHAMENTO/PDG_BASE_CADERNO-MAI2012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MAI2012.xls'#34_PDG_TRIBUT_ENCARG_PARAFISC" table:style-name="ta2">
        <table:table-source xlink:href="file://D001des01/PrvContr%20-%20D001DES01/Orçamentos/PDG%20e%20Orçamento%20DEST/PDG_2012/ACOMPANHAMENTO/PDG_BASE_CADERNO-MAI2012.xls" table:table-name="34_PDG_TRIBUT_ENCARG_PARAFIS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2/ACOMPANHAMENTO/PDG_BASE_CADERNO-MAI2012.xls'#35_PDG_ENC_FINANC_E_OUTROS" table:style-name="ta2">
        <table:table-source xlink:href="file://D001des01/PrvContr%20-%20D001DES01/Orçamentos/PDG%20e%20Orçamento%20DEST/PDG_2012/ACOMPANHAMENTO/PDG_BASE_CADERNO-MAI2012.xls" table:table-name="35_PDG_ENC_FINANC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an2011.xls'#Parâmetros" table:style-name="ta2">
        <table:table-source xlink:href="file://D001des01/PrvContr%20-%20D001DES01/Orçamentos/PDG%20e%20Orçamento%20DEST/PDG_2011/Acompanhamento/PDG_BASE_CADERNO-jan2011.xls" table:table-name="Parâmetros" table:mode="copy-results-only"/>
        <table:table-column/>
        <table:table-row table:number-rows-repeated="3">
          <table:table-cell table:number-columns-repeated="16384"/>
        </table:table-row>
        <table:table-row>
          <table:table-cell/>
          <table:table-cell office:value-type="float" office:value="2011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40574"/>
          <table:table-cell table:number-columns-repeated="16382"/>
        </table:table-row>
        <table:table-row table:number-rows-repeated="1048568">
          <table:table-cell table:number-columns-repeated="16382"/>
        </table:table-row>
      </table:table>
      <table:table table:name="'file://D001des01/PrvContr%20-%20D001DES01/Orçamentos/PDG%20e%20Orçamento%20DEST/PDG_2011/Acompanhamento/PDG_BASE_CADERNO-jan2011.xls'#29_PDG_RECURSOS_1" table:style-name="ta2">
        <table:table-source xlink:href="file://D001des01/PrvContr%20-%20D001DES01/Orçamentos/PDG%20e%20Orçamento%20DEST/PDG_2011/Acompanhamento/PDG_BASE_CADERNO-jan2011.xls" table:table-name="29_PDG_RECURSO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an2011.xls'#30_PDG_APLICAÇÕES1" table:style-name="ta2">
        <table:table-source xlink:href="file://D001des01/PrvContr%20-%20D001DES01/Orçamentos/PDG%20e%20Orçamento%20DEST/PDG_2011/Acompanhamento/PDG_BASE_CADERNO-jan2011.xls" table:table-name="30_PDG_APLICAÇÕ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an2011.xls'#31_PDG_INVESTIMENTOS1" table:style-name="ta2">
        <table:table-source xlink:href="file://D001des01/PrvContr%20-%20D001DES01/Orçamentos/PDG%20e%20Orçamento%20DEST/PDG_2011/Acompanhamento/PDG_BASE_CADERNO-jan2011.xls" table:table-name="31_PDG_INVESTIMENT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an2011.xls'#32_PDG_PESSOAL1" table:style-name="ta2">
        <table:table-source xlink:href="file://D001des01/PrvContr%20-%20D001DES01/Orçamentos/PDG%20e%20Orçamento%20DEST/PDG_2011/Acompanhamento/PDG_BASE_CADERNO-jan2011.xls" table:table-name="32_PDG_PESSOAL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an2011.xls'#33_PDG_SERVIÇOS_DE_TERCEIROS1" table:style-name="ta2">
        <table:table-source xlink:href="file://D001des01/PrvContr%20-%20D001DES01/Orçamentos/PDG%20e%20Orçamento%20DEST/PDG_2011/Acompanhamento/PDG_BASE_CADERNO-jan2011.xls" table:table-name="33_PDG_SERVIÇOS_DE_TERCEI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an2011.xls'#34_PDG_TRIBUT_ENCARG_PARAFISC1" table:style-name="ta2">
        <table:table-source xlink:href="file://D001des01/PrvContr%20-%20D001DES01/Orçamentos/PDG%20e%20Orçamento%20DEST/PDG_2011/Acompanhamento/PDG_BASE_CADERNO-jan2011.xls" table:table-name="34_PDG_TRIBUT_ENCARG_PARAFISC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an2011.xls'#35_PDG_JUROS_E_OUTROS1" table:style-name="ta2">
        <table:table-source xlink:href="file://D001des01/PrvContr%20-%20D001DES01/Orçamentos/PDG%20e%20Orçamento%20DEST/PDG_2011/Acompanhamento/PDG_BASE_CADERNO-jan2011.xls" table:table-name="35_PDG_JUROS_E_OUT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an2011.xls'#Plan1" table:style-name="ta2">
        <table:table-source xlink:href="file://D001des01/PrvContr%20-%20D001DES01/Orçamentos/PDG%20e%20Orçamento%20DEST/PDG_2011/Acompanhamento/PDG_BASE_CADERNO-jan2011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an2011.xls'#29_PDG_RECURSOS_" table:style-name="ta2">
        <table:table-source xlink:href="file://D001des01/PrvContr%20-%20D001DES01/Orçamentos/PDG%20e%20Orçamento%20DEST/PDG_2011/Acompanhamento/PDG_BASE_CADERNO-jan2011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an2011.xls'#30_PDG_APLICAÇÕES" table:style-name="ta2">
        <table:table-source xlink:href="file://D001des01/PrvContr%20-%20D001DES01/Orçamentos/PDG%20e%20Orçamento%20DEST/PDG_2011/Acompanhamento/PDG_BASE_CADERNO-jan2011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an2011.xls'#31_PDG_INVESTIMENTOS" table:style-name="ta2">
        <table:table-source xlink:href="file://D001des01/PrvContr%20-%20D001DES01/Orçamentos/PDG%20e%20Orçamento%20DEST/PDG_2011/Acompanhamento/PDG_BASE_CADERNO-jan2011.xls" table:table-name="31_PDG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an2011.xls'#32_PDG_PESSOAL" table:style-name="ta2">
        <table:table-source xlink:href="file://D001des01/PrvContr%20-%20D001DES01/Orçamentos/PDG%20e%20Orçamento%20DEST/PDG_2011/Acompanhamento/PDG_BASE_CADERNO-jan2011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an2011.xls'#33_PDG_SERVIÇOS_DE_TERCEIROS" table:style-name="ta2">
        <table:table-source xlink:href="file://D001des01/PrvContr%20-%20D001DES01/Orçamentos/PDG%20e%20Orçamento%20DEST/PDG_2011/Acompanhamento/PDG_BASE_CADERNO-jan2011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an2011.xls'#34_PDG_TRIBUT_ENCARG_PARAFISC" table:style-name="ta2">
        <table:table-source xlink:href="file://D001des01/PrvContr%20-%20D001DES01/Orçamentos/PDG%20e%20Orçamento%20DEST/PDG_2011/Acompanhamento/PDG_BASE_CADERNO-jan2011.xls" table:table-name="34_PDG_TRIBUT_ENCARG_PARAFIS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an2011.xls'#35_PDG_JUROS_E_OUTROS" table:style-name="ta2">
        <table:table-source xlink:href="file://D001des01/PrvContr%20-%20D001DES01/Orçamentos/PDG%20e%20Orçamento%20DEST/PDG_2011/Acompanhamento/PDG_BASE_CADERNO-jan2011.xls" table:table-name="35_PDG_JUROS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fin01/PDG_BASE_CADERNO.xls'#Parâmetros" table:style-name="ta2">
        <table:table-source xlink:href="file://d001fin01/PDG_BASE_CADERNO.xls" table:table-name="Parâmetros" table:mode="copy-results-only"/>
        <table:table-column/>
        <table:table-row table:number-rows-repeated="3">
          <table:table-cell table:number-columns-repeated="16384"/>
        </table:table-row>
        <table:table-row>
          <table:table-cell/>
          <table:table-cell office:value-type="float" office:value="2010"/>
          <table:table-cell table:number-columns-repeated="16382"/>
        </table:table-row>
        <table:table-row table:number-rows-repeated="3">
          <table:table-cell table:number-columns-repeated="16384"/>
        </table:table-row>
        <table:table-row>
          <table:table-cell/>
          <table:table-cell office:value-type="float" office:value="40543"/>
          <table:table-cell table:number-columns-repeated="16382"/>
        </table:table-row>
        <table:table-row table:number-rows-repeated="1048568">
          <table:table-cell table:number-columns-repeated="16382"/>
        </table:table-row>
      </table:table>
      <table:table table:name="'file://d001fin01/PDG_BASE_CADERNO.xls'#29_PDG_RECURSOS_1" table:style-name="ta2">
        <table:table-source xlink:href="file://d001fin01/PDG_BASE_CADERNO.xls" table:table-name="29_PDG_RECURSO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fin01/PDG_BASE_CADERNO.xls'#30_PDG_APLICAÇÕES1" table:style-name="ta2">
        <table:table-source xlink:href="file://d001fin01/PDG_BASE_CADERNO.xls" table:table-name="30_PDG_APLICAÇÕ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fin01/PDG_BASE_CADERNO.xls'#32_PDG_PESSOAL1" table:style-name="ta2">
        <table:table-source xlink:href="file://d001fin01/PDG_BASE_CADERNO.xls" table:table-name="32_PDG_PESSOAL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fin01/PDG_BASE_CADERNO.xls'#33_PDG_SERVIÇOS_DE_TERCEIROS1" table:style-name="ta2">
        <table:table-source xlink:href="file://d001fin01/PDG_BASE_CADERNO.xls" table:table-name="33_PDG_SERVIÇOS_DE_TERCEI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fin01/PDG_BASE_CADERNO.xls'#35_PDG_ENC_FINANC_E_OUTROS1" table:style-name="ta2">
        <table:table-source xlink:href="file://d001fin01/PDG_BASE_CADERNO.xls" table:table-name="35_PDG_ENC_FINANC_E_OUT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fin01/PDG_BASE_CADERNO.xls'#36_PDG_OUTROS_DISPÊNDIOS_CORRE1" table:style-name="ta2">
        <table:table-source xlink:href="file://d001fin01/PDG_BASE_CADERNO.xls" table:table-name="36_PDG_OUTROS_DISPÊNDIOS_CORR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fin01/PDG_BASE_CADERNO.xls'#PDG_ORÇAMENTO_DE_INVESTIMENTOS1" table:style-name="ta2">
        <table:table-source xlink:href="file://d001fin01/PDG_BASE_CADERNO.xls" table:table-name="PDG_ORÇAMENTO_DE_INVESTIMENT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fin01/PDG_BASE_CADERNO.xls'#Plan1" table:style-name="ta2">
        <table:table-source xlink:href="file://d001fin01/PDG_BASE_CADERNO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fin01/PDG_BASE_CADERNO.xls'#34_PDG_TRIBUT_ENCARG_PARAFISC1" table:style-name="ta2">
        <table:table-source xlink:href="file://d001fin01/PDG_BASE_CADERNO.xls" table:table-name="34_PDG_TRIBUT_ENCARG_PARAFISC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fin01/PDG_BASE_CADERNO.xls'#35_PDG_JUROS_E_OUTROS1" table:style-name="ta2">
        <table:table-source xlink:href="file://d001fin01/PDG_BASE_CADERNO.xls" table:table-name="35_PDG_JUROS_E_OUT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fin01/PDG_BASE_CADERNO.xls'#29_PDG_RECURSOS_" table:style-name="ta2">
        <table:table-source xlink:href="file://d001fin01/PDG_BASE_CADERNO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fin01/PDG_BASE_CADERNO.xls'#30_PDG_APLICAÇÕES" table:style-name="ta2">
        <table:table-source xlink:href="file://d001fin01/PDG_BASE_CADERNO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fin01/PDG_BASE_CADERNO.xls'#32_PDG_PESSOAL" table:style-name="ta2">
        <table:table-source xlink:href="file://d001fin01/PDG_BASE_CADERNO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fin01/PDG_BASE_CADERNO.xls'#33_PDG_SERVIÇOS_DE_TERCEIROS" table:style-name="ta2">
        <table:table-source xlink:href="file://d001fin01/PDG_BASE_CADERNO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fin01/PDG_BASE_CADERNO.xls'#35_PDG_ENC_FINANC_E_OUTROS" table:style-name="ta2">
        <table:table-source xlink:href="file://d001fin01/PDG_BASE_CADERNO.xls" table:table-name="35_PDG_ENC_FINANC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fin01/PDG_BASE_CADERNO.xls'#36_PDG_OUTROS_DISPÊNDIOS_CORREN" table:style-name="ta2">
        <table:table-source xlink:href="file://d001fin01/PDG_BASE_CADERNO.xls" table:table-name="36_PDG_OUTROS_DISPÊNDIOS_CORRE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fin01/PDG_BASE_CADERNO.xls'#PDG_ORÇAMENTO_DE_INVESTIMENTOS" table:style-name="ta2">
        <table:table-source xlink:href="file://d001fin01/PDG_BASE_CADERNO.xls" table:table-name="PDG_ORÇAMENTO_DE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fin01/PDG_BASE_CADERNO.xls'#34_PDG_TRIBUT_ENCARG_PARAFISC" table:style-name="ta2">
        <table:table-source xlink:href="file://d001fin01/PDG_BASE_CADERNO.xls" table:table-name="34_PDG_TRIBUT_ENCARG_PARAFIS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fin01/PDG_BASE_CADERNO.xls'#35_PDG_JUROS_E_OUTROS" table:style-name="ta2">
        <table:table-source xlink:href="file://d001fin01/PDG_BASE_CADERNO.xls" table:table-name="35_PDG_JUROS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fin01/PDG_BASE_CADERNO.xls'#31_PDG_INVESTIMENTOS" table:style-name="ta2">
        <table:table-source xlink:href="file://d001fin01/PDG_BASE_CADERNO.xls" table:table-name="31_PDG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8/ACOMPANHAMENTO/CADERNO%20DE%20DESEMPENHO/PDG_BASE_CADERNO-JUNHO%202018.xls'#Parâmetros" table:style-name="ta2">
        <table:table-source xlink:href="file://D001des01/prvcontr%20-%20D001DES01/Orçamentos/PDG%20e%20Orçamento%20DEST/PDG_2018/ACOMPANHAMENTO/CADERNO%20DE%20DESEMPENHO/PDG_BASE_CADERNO-JUNHO%202018.xls" table:table-name="Parâmetros" table:mode="copy-results-only"/>
        <table:table-column/>
        <table:table-row table:number-rows-repeated="7">
          <table:table-cell table:number-columns-repeated="16384"/>
        </table:table-row>
        <table:table-row>
          <table:table-cell/>
          <table:table-cell office:value-type="float" office:value="43280"/>
          <table:table-cell table:number-columns-repeated="16382"/>
        </table:table-row>
        <table:table-row table:number-rows-repeated="1048568">
          <table:table-cell table:number-columns-repeated="16382"/>
        </table:table-row>
      </table:table>
      <table:table table:name="'file://D001des01/prvcontr%20-%20D001DES01/Orçamentos/PDG%20e%20Orçamento%20DEST/PDG_2018/ACOMPANHAMENTO/CADERNO%20DE%20DESEMPENHO/PDG_BASE_CADERNO-JUNHO%202018.xls'#29_PDG_RECURSOS_" table:style-name="ta2">
        <table:table-source xlink:href="file://D001des01/prvcontr%20-%20D001DES01/Orçamentos/PDG%20e%20Orçamento%20DEST/PDG_2018/ACOMPANHAMENTO/CADERNO%20DE%20DESEMPENHO/PDG_BASE_CADERNO-JUNHO%202018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8/ACOMPANHAMENTO/CADERNO%20DE%20DESEMPENHO/PDG_BASE_CADERNO-JUNHO%202018.xls'#30_PDG_APLICAÇÕES" table:style-name="ta2">
        <table:table-source xlink:href="file://D001des01/prvcontr%20-%20D001DES01/Orçamentos/PDG%20e%20Orçamento%20DEST/PDG_2018/ACOMPANHAMENTO/CADERNO%20DE%20DESEMPENHO/PDG_BASE_CADERNO-JUNHO%202018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8/ACOMPANHAMENTO/CADERNO%20DE%20DESEMPENHO/PDG_BASE_CADERNO-JUNHO%202018.xls'#32_PDG_PESSOAL" table:style-name="ta2">
        <table:table-source xlink:href="file://D001des01/prvcontr%20-%20D001DES01/Orçamentos/PDG%20e%20Orçamento%20DEST/PDG_2018/ACOMPANHAMENTO/CADERNO%20DE%20DESEMPENHO/PDG_BASE_CADERNO-JUNHO%202018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8/ACOMPANHAMENTO/CADERNO%20DE%20DESEMPENHO/PDG_BASE_CADERNO-JUNHO%202018.xls'#33_PDG_SERVIÇOS_DE_TERCEIROS" table:style-name="ta2">
        <table:table-source xlink:href="file://D001des01/prvcontr%20-%20D001DES01/Orçamentos/PDG%20e%20Orçamento%20DEST/PDG_2018/ACOMPANHAMENTO/CADERNO%20DE%20DESEMPENHO/PDG_BASE_CADERNO-JUNHO%202018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8/ACOMPANHAMENTO/CADERNO%20DE%20DESEMPENHO/PDG_BASE_CADERNO-JUNHO%202018.xls'#35_PDG_ENC_FINANC_E_OUTROS" table:style-name="ta2">
        <table:table-source xlink:href="file://D001des01/prvcontr%20-%20D001DES01/Orçamentos/PDG%20e%20Orçamento%20DEST/PDG_2018/ACOMPANHAMENTO/CADERNO%20DE%20DESEMPENHO/PDG_BASE_CADERNO-JUNHO%202018.xls" table:table-name="35_PDG_ENC_FINANC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8/ACOMPANHAMENTO/CADERNO%20DE%20DESEMPENHO/PDG_BASE_CADERNO-JUNHO%202018.xls'#36_PDG_OUTROS_DISPÊNDIOS_CORREN" table:style-name="ta2">
        <table:table-source xlink:href="file://D001des01/prvcontr%20-%20D001DES01/Orçamentos/PDG%20e%20Orçamento%20DEST/PDG_2018/ACOMPANHAMENTO/CADERNO%20DE%20DESEMPENHO/PDG_BASE_CADERNO-JUNHO%202018.xls" table:table-name="36_PDG_OUTROS_DISPÊNDIOS_CORRE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8/ACOMPANHAMENTO/CADERNO%20DE%20DESEMPENHO/PDG_BASE_CADERNO-JUNHO%202018.xls'#PDG_ORÇAMENTO_DE_INVESTIMENTOS" table:style-name="ta2">
        <table:table-source xlink:href="file://D001des01/prvcontr%20-%20D001DES01/Orçamentos/PDG%20e%20Orçamento%20DEST/PDG_2018/ACOMPANHAMENTO/CADERNO%20DE%20DESEMPENHO/PDG_BASE_CADERNO-JUNHO%202018.xls" table:table-name="PDG_ORÇAMENTO_DE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8/ACOMPANHAMENTO/CADERNO%20DE%20DESEMPENHO/PDG_BASE_CADERNO-JUNHO%202018.xls'#Plan1" table:style-name="ta2">
        <table:table-source xlink:href="file://D001des01/prvcontr%20-%20D001DES01/Orçamentos/PDG%20e%20Orçamento%20DEST/PDG_2018/ACOMPANHAMENTO/CADERNO%20DE%20DESEMPENHO/PDG_BASE_CADERNO-JUNHO%202018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8/ACOMPANHAMENTO/CADERNO%20DE%20DESEMPENHO/PDG_BASE_CADERNO-JUNHO%202018.xls'#Plan2" table:style-name="ta2">
        <table:table-source xlink:href="file://D001des01/prvcontr%20-%20D001DES01/Orçamentos/PDG%20e%20Orçamento%20DEST/PDG_2018/ACOMPANHAMENTO/CADERNO%20DE%20DESEMPENHO/PDG_BASE_CADERNO-JUNHO%202018.xls" table:table-name="Plan2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/Orçamentos/Projeções%20de%20Resultado/2003/DadosContabeis.xls'#Balancetes" table:style-name="ta2">
        <table:table-source xlink:href="file://D001des01/prvcontr/Orçamentos/Projeções%20de%20Resultado/2003/DadosContabeis.xls" table:table-name="Balancet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/Orçamentos/Projeções%20de%20Resultado/2003/DadosContabeis.xls'#Seleção" table:style-name="ta2">
        <table:table-source xlink:href="file://D001des01/prvcontr/Orçamentos/Projeções%20de%20Resultado/2003/DadosContabeis.xls" table:table-name="Seleção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/Orçamentos/Projeções%20de%20Resultado/2003/DadosContabeis.xls'#Agrupamento" table:style-name="ta2">
        <table:table-source xlink:href="file://D001des01/prvcontr/Orçamentos/Projeções%20de%20Resultado/2003/DadosContabeis.xls" table:table-name="Agrupamento" table:mode="copy-results-only"/>
        <table:table-column/>
        <table:table-row table:number-rows-repeated="4">
          <table:table-cell table:number-columns-repeated="16384"/>
        </table:table-row>
        <table:table-row>
          <table:table-cell office:value-type="string" office:string-value="Soma de VALOR"/>
          <table:table-cell/>
          <table:table-cell office:value-type="string" office:string-value="POSIÇÃO"/>
          <table:table-cell table:number-columns-repeated="16381"/>
        </table:table-row>
        <table:table-row>
          <table:table-cell office:value-type="string" office:string-value="COD BACEN"/>
          <table:table-cell office:value-type="string" office:string-value="NOME_CONTA"/>
          <table:table-cell office:value-type="float" office:value="37621"/>
          <table:table-cell office:value-type="float" office:value="37652"/>
          <table:table-cell office:value-type="float" office:value="37680"/>
          <table:table-cell office:value-type="float" office:value="37711"/>
          <table:table-cell office:value-type="float" office:value="37741"/>
          <table:table-cell office:value-type="float" office:value="37771"/>
          <table:table-cell office:value-type="float" office:value="37802"/>
          <table:table-cell office:value-type="float" office:value="37833"/>
          <table:table-cell office:value-type="float" office:value="37862"/>
          <table:table-cell table:number-columns-repeated="16373"/>
        </table:table-row>
        <table:table-row>
          <table:table-cell office:value-type="float" office:value="10000007000000"/>
          <table:table-cell office:value-type="string" office:string-value=" CIRCULANTE E REALIZAVEL A LONGO PRAZO"/>
          <table:table-cell office:value-type="float" office:value="10876562859.18"/>
          <table:table-cell office:value-type="float" office:value="10957676571.24"/>
          <table:table-cell office:value-type="float" office:value="10811452271.67"/>
          <table:table-cell office:value-type="float" office:value="11058064182.200001"/>
          <table:table-cell office:value-type="float" office:value="10760616709.27"/>
          <table:table-cell office:value-type="float" office:value="10901313569.059999"/>
          <table:table-cell office:value-type="float" office:value="10710693467.24"/>
          <table:table-cell office:value-type="float" office:value="11445282613.379999"/>
          <table:table-cell office:value-type="float" office:value="11653868387.58"/>
          <table:table-cell table:number-columns-repeated="16373"/>
        </table:table-row>
        <table:table-row>
          <table:table-cell office:value-type="float" office:value="11000006000000"/>
          <table:table-cell office:value-type="string" office:string-value="  DISPONIBILIDADES"/>
          <table:table-cell office:value-type="float" office:value="27414654.41"/>
          <table:table-cell office:value-type="float" office:value="24432744.18"/>
          <table:table-cell office:value-type="float" office:value="23239785.300000001"/>
          <table:table-cell office:value-type="float" office:value="26788763.309999999"/>
          <table:table-cell office:value-type="float" office:value="23090878.140000001"/>
          <table:table-cell office:value-type="float" office:value="23570161.690000001"/>
          <table:table-cell office:value-type="float" office:value="27026658.440000001"/>
          <table:table-cell office:value-type="float" office:value="26103028.66"/>
          <table:table-cell office:value-type="float" office:value="23328838.460000001"/>
          <table:table-cell table:number-columns-repeated="16373"/>
        </table:table-row>
        <table:table-row>
          <table:table-cell office:value-type="float" office:value="11100009000000"/>
          <table:table-cell office:value-type="string" office:string-value="   CAIXA"/>
          <table:table-cell office:value-type="float" office:value="18475471.809999999"/>
          <table:table-cell office:value-type="float" office:value="15474534.35"/>
          <table:table-cell office:value-type="float" office:value="14021326.800000001"/>
          <table:table-cell office:value-type="float" office:value="18027140.27"/>
          <table:table-cell office:value-type="float" office:value="15495267.890000001"/>
          <table:table-cell office:value-type="float" office:value="15158592.67"/>
          <table:table-cell office:value-type="float" office:value="18786576.109999999"/>
          <table:table-cell office:value-type="float" office:value="17483446.760000002"/>
          <table:table-cell office:value-type="float" office:value="14784986.710000001"/>
          <table:table-cell table:number-columns-repeated="16373"/>
        </table:table-row>
        <table:table-row>
          <table:table-cell office:value-type="float" office:value="11110006000000"/>
          <table:table-cell office:value-type="string" office:string-value="    CAIXA"/>
          <table:table-cell office:value-type="float" office:value="18475471.809999999"/>
          <table:table-cell office:value-type="float" office:value="15474534.35"/>
          <table:table-cell office:value-type="float" office:value="14021326.800000001"/>
          <table:table-cell office:value-type="float" office:value="18027140.27"/>
          <table:table-cell office:value-type="float" office:value="15495267.890000001"/>
          <table:table-cell office:value-type="float" office:value="15158592.67"/>
          <table:table-cell office:value-type="float" office:value="18786576.109999999"/>
          <table:table-cell office:value-type="float" office:value="17483446.760000002"/>
          <table:table-cell office:value-type="float" office:value="14784986.710000001"/>
          <table:table-cell table:number-columns-repeated="16373"/>
        </table:table-row>
        <table:table-row>
          <table:table-cell office:value-type="float" office:value="11500001000000"/>
          <table:table-cell office:value-type="string" office:string-value="   DISPONIBILIDADES EM MOEDAS ESTRANGEIRAS"/>
          <table:table-cell office:value-type="float" office:value="8939182.5999999996"/>
          <table:table-cell office:value-type="float" office:value="8958209.8300000001"/>
          <table:table-cell office:value-type="float" office:value="9218458.5"/>
          <table:table-cell office:value-type="float" office:value="8761623.0399999991"/>
          <table:table-cell office:value-type="float" office:value="7595610.25"/>
          <table:table-cell office:value-type="float" office:value="8411569.0199999996"/>
          <table:table-cell office:value-type="float" office:value="8240082.3300000001"/>
          <table:table-cell office:value-type="float" office:value="8619581.9000000004"/>
          <table:table-cell office:value-type="float" office:value="8543851.75"/>
          <table:table-cell table:number-columns-repeated="16373"/>
        </table:table-row>
        <table:table-row>
          <table:table-cell office:value-type="float" office:value="11530002000000"/>
          <table:table-cell office:value-type="string" office:string-value="    DEPOSITOS NO EXTERIOR EM MOEDAS ESTRANGS.TXS.FLUTS"/>
          <table:table-cell office:value-type="float" office:value="8892369.9600000009"/>
          <table:table-cell office:value-type="float" office:value="8911861.3900000006"/>
          <table:table-cell office:value-type="float" office:value="9171090.5199999996"/>
          <table:table-cell office:value-type="float" office:value="8716988.4000000004"/>
          <table:table-cell office:value-type="float" office:value="7557032.0800000001"/>
          <table:table-cell office:value-type="float" office:value="8383567.5899999999"/>
          <table:table-cell office:value-type="float" office:value="8180542.8899999997"/>
          <table:table-cell office:value-type="float" office:value="8566644.7799999993"/>
          <table:table-cell office:value-type="float" office:value="8491194.8200000003"/>
          <table:table-cell table:number-columns-repeated="16373"/>
        </table:table-row>
        <table:table-row>
          <table:table-cell office:value-type="float" office:value="11550006000000"/>
          <table:table-cell office:value-type="string" office:string-value="    DISPONIBILIDADES DE MOEDAS ESTRANGEIRAS-TXS.FLUTS."/>
          <table:table-cell office:value-type="float" office:value="46812.639999999999"/>
          <table:table-cell office:value-type="float" office:value="46348.44"/>
          <table:table-cell office:value-type="float" office:value="47367.98"/>
          <table:table-cell office:value-type="float" office:value="44634.64"/>
          <table:table-cell office:value-type="float" office:value="38578.17"/>
          <table:table-cell office:value-type="float" office:value="28001.43"/>
          <table:table-cell office:value-type="float" office:value="59539.44"/>
          <table:table-cell office:value-type="float" office:value="52937.120000000003"/>
          <table:table-cell office:value-type="float" office:value="52656.93"/>
          <table:table-cell table:number-columns-repeated="16373"/>
        </table:table-row>
        <table:table-row>
          <table:table-cell office:value-type="float" office:value="11550006100000"/>
          <table:table-cell office:value-type="string" office:string-value="      EM ESPECIE"/>
          <table:table-cell office:value-type="float" office:value="37981.39"/>
          <table:table-cell office:value-type="float" office:value="37535.94"/>
          <table:table-cell office:value-type="float" office:value="38461.980000000003"/>
          <table:table-cell office:value-type="float" office:value="36253.89"/>
          <table:table-cell office:value-type="float" office:value="31355.67"/>
          <table:table-cell office:value-type="float" office:value="20589.43"/>
          <table:table-cell office:value-type="float" office:value="51500.08"/>
          <table:table-cell office:value-type="float" office:value="45525.37"/>
          <table:table-cell office:value-type="float" office:value="45242.68"/>
          <table:table-cell table:number-columns-repeated="16373"/>
        </table:table-row>
        <table:table-row>
          <table:table-cell office:value-type="float" office:value="11550006200000"/>
          <table:table-cell office:value-type="string" office:string-value="      EM OUTROS VALORES"/>
          <table:table-cell office:value-type="float" office:value="8831.25"/>
          <table:table-cell office:value-type="float" office:value="8812.5"/>
          <table:table-cell office:value-type="float" office:value="8906"/>
          <table:table-cell office:value-type="float" office:value="8380.75"/>
          <table:table-cell office:value-type="float" office:value="7222.5"/>
          <table:table-cell office:value-type="float" office:value="7412"/>
          <table:table-cell office:value-type="float" office:value="8039.36"/>
          <table:table-cell office:value-type="float" office:value="7411.75"/>
          <table:table-cell office:value-type="float" office:value="7414.25"/>
          <table:table-cell table:number-columns-repeated="16373"/>
        </table:table-row>
        <table:table-row>
          <table:table-cell office:value-type="float" office:value="12000005000000"/>
          <table:table-cell office:value-type="string" office:string-value="  APLICACOES INTERFINANCEIRAS DE LIQUIDEZ"/>
          <table:table-cell office:value-type="float" office:value="388232118.99000001"/>
          <table:table-cell office:value-type="float" office:value="478542205.76999998"/>
          <table:table-cell office:value-type="float" office:value="457533059.61000001"/>
          <table:table-cell office:value-type="float" office:value="671749627.14999998"/>
          <table:table-cell office:value-type="float" office:value="357444898.69"/>
          <table:table-cell office:value-type="float" office:value="313317575.39999998"/>
          <table:table-cell office:value-type="float" office:value="343606774.98000002"/>
          <table:table-cell office:value-type="float" office:value="384425424.63"/>
          <table:table-cell office:value-type="float" office:value="516474341.13999999"/>
          <table:table-cell table:number-columns-repeated="16373"/>
        </table:table-row>
        <table:table-row>
          <table:table-cell office:value-type="float" office:value="12100008000000"/>
          <table:table-cell office:value-type="string" office:string-value="   APLICACOES EM OPERACOES COMPROMISSADAS"/>
          <table:table-cell office:value-type="float" office:value="384699618.99000001"/>
          <table:table-cell office:value-type="float" office:value="443997205.76999998"/>
          <table:table-cell office:value-type="float" office:value="415496739.61000001"/>
          <table:table-cell office:value-type="float" office:value="650294907.14999998"/>
          <table:table-cell office:value-type="float" office:value="342999898.69"/>
          <table:table-cell office:value-type="float" office:value="301498960.89999998"/>
          <table:table-cell office:value-type="float" office:value="330399254.98000002"/>
          <table:table-cell office:value-type="float" office:value="370194864.63"/>
          <table:table-cell office:value-type="float" office:value="505797821.13999999"/>
          <table:table-cell table:number-columns-repeated="16373"/>
        </table:table-row>
        <table:table-row>
          <table:table-cell office:value-type="float" office:value="12110005000000"/>
          <table:table-cell office:value-type="string" office:string-value="    REVENDAS A LIQUIDAR-POSICAO BANCADA"/>
          <table:table-cell office:value-type="float" office:value="305688065.85000002"/>
          <table:table-cell office:value-type="float" office:value="367478276.51999998"/>
          <table:table-cell office:value-type="float" office:value="369991640.41000003"/>
          <table:table-cell office:value-type="float" office:value="606594928.69000006"/>
          <table:table-cell office:value-type="float" office:value="299985562.06999999"/>
          <table:table-cell office:value-type="float" office:value="251397351.47999999"/>
          <table:table-cell office:value-type="float" office:value="315207619.89999998"/>
          <table:table-cell office:value-type="float" office:value="353229354.88999999"/>
          <table:table-cell office:value-type="float" office:value="489075040.60000002"/>
          <table:table-cell table:number-columns-repeated="16373"/>
        </table:table-row>
        <table:table-row>
          <table:table-cell office:value-type="float" office:value="12110036000000"/>
          <table:table-cell office:value-type="string" office:string-value="     LETRAS FINANCEIRAS DO TESOURO"/>
          <table:table-cell office:value-type="float" office:value="271133430.67000002"/>
          <table:table-cell office:value-type="float" office:value="358479801.44"/>
          <table:table-cell office:value-type="float" office:value="369991640.41000003"/>
          <table:table-cell office:value-type="float" office:value="389096385.61000001"/>
          <table:table-cell office:value-type="float" office:value="299985562.06999999"/>
          <table:table-cell office:value-type="float" office:value="251397351.47999999"/>
          <table:table-cell office:value-type="float" office:value="301307671.32999998"/>
          <table:table-cell office:value-type="float" office:value="353229354.88999999"/>
          <table:table-cell office:value-type="float" office:value="482775084.45999998"/>
          <table:table-cell table:number-columns-repeated="16373"/>
        </table:table-row>
        <table:table-row>
          <table:table-cell office:value-type="float" office:value="12110036050000"/>
          <table:table-cell office:value-type="string" office:string-value="      LFT"/>
          <table:table-cell office:value-type="float" office:value="271440554.48000002"/>
          <table:table-cell office:value-type="float" office:value="358801903.48000002"/>
          <table:table-cell office:value-type="float" office:value="370609403.41000003"/>
          <table:table-cell office:value-type="float" office:value="389457220.83999997"/>
          <table:table-cell office:value-type="float" office:value="300263979.01999998"/>
          <table:table-cell office:value-type="float" office:value="251630289.05000001"/>
          <table:table-cell office:value-type="float" office:value="301581983.58999997"/>
          <table:table-cell office:value-type="float" office:value="353534558.81999999"/>
          <table:table-cell office:value-type="float" office:value="483153774.88999999"/>
          <table:table-cell table:number-columns-repeated="16373"/>
        </table:table-row>
        <table:table-row>
          <table:table-cell office:value-type="float" office:value="12110036800000"/>
          <table:table-cell office:value-type="string" office:string-value="      (RENDAS A APROPRIAR)"/>
          <table:table-cell office:value-type="float" office:value="-307123.81"/>
          <table:table-cell office:value-type="float" office:value="-322102.03999999998"/>
          <table:table-cell office:value-type="float" office:value="-617763"/>
          <table:table-cell office:value-type="float" office:value="-360835.23"/>
          <table:table-cell office:value-type="float" office:value="-278416.95"/>
          <table:table-cell office:value-type="float" office:value="-232937.57"/>
          <table:table-cell office:value-type="float" office:value="-274312.26"/>
          <table:table-cell office:value-type="float" office:value="-305203.93"/>
          <table:table-cell office:value-type="float" office:value="-378690.43"/>
          <table:table-cell table:number-columns-repeated="16373"/>
        </table:table-row>
        <table:table-row>
          <table:table-cell office:value-type="float" office:value="12110050000000"/>
          <table:table-cell office:value-type="string" office:string-value="     LETRAS DO TESOURO NACIONAL"/>
          <table:table-cell office:value-type="float" office:value="13506703.560000001"/>
          <table:table-cell office:value-type="float" office:value="8998475.0800000001"/>
          <table:table-cell/>
          <table:table-cell office:value-type="float" office:value="117498163.23"/>
          <table:table-cell table:number-columns-repeated="2"/>
          <table:table-cell office:value-type="float" office:value="13899948.57"/>
          <table:table-cell/>
          <table:table-cell office:value-type="float" office:value="6299956.1399999997"/>
          <table:table-cell table:number-columns-repeated="16373"/>
        </table:table-row>
        <table:table-row>
          <table:table-cell office:value-type="float" office:value="12110050050000"/>
          <table:table-cell office:value-type="string" office:string-value="      LTN"/>
          <table:table-cell office:value-type="float" office:value="13522592.130000001"/>
          <table:table-cell office:value-type="float" office:value="9006503.9000000004"/>
          <table:table-cell/>
          <table:table-cell office:value-type="float" office:value="117606898.66"/>
          <table:table-cell table:number-columns-repeated="2"/>
          <table:table-cell office:value-type="float" office:value="13912570.619999999"/>
          <table:table-cell/>
          <table:table-cell office:value-type="float" office:value="6304857.4699999997"/>
          <table:table-cell table:number-columns-repeated="16373"/>
        </table:table-row>
        <table:table-row>
          <table:table-cell office:value-type="float" office:value="12110050800000"/>
          <table:table-cell office:value-type="string" office:string-value="      (RENDAS A APROPRIAR)"/>
          <table:table-cell office:value-type="float" office:value="-15888.57"/>
          <table:table-cell office:value-type="float" office:value="-8028.82"/>
          <table:table-cell/>
          <table:table-cell office:value-type="float" office:value="-108735.43"/>
          <table:table-cell table:number-columns-repeated="2"/>
          <table:table-cell office:value-type="float" office:value="-12622.05"/>
          <table:table-cell/>
          <table:table-cell office:value-type="float" office:value="-4901.33"/>
          <table:table-cell table:number-columns-repeated="16373"/>
        </table:table-row>
        <table:table-row>
          <table:table-cell office:value-type="float" office:value="12110074000000"/>
          <table:table-cell office:value-type="string" office:string-value="     NOTAS DO TESOURO NACIONAL"/>
          <table:table-cell office:value-type="float" office:value="21047931.620000001"/>
          <table:table-cell table:number-columns-repeated="16381"/>
        </table:table-row>
        <table:table-row>
          <table:table-cell office:value-type="float" office:value="12110074050000"/>
          <table:table-cell office:value-type="string" office:string-value="      NTN"/>
          <table:table-cell office:value-type="float" office:value="21072691.199999999"/>
          <table:table-cell table:number-columns-repeated="16381"/>
        </table:table-row>
        <table:table-row>
          <table:table-cell office:value-type="float" office:value="12110074800000"/>
          <table:table-cell office:value-type="string" office:string-value="      (RENDAS A APROPRIAR)"/>
          <table:table-cell office:value-type="float" office:value="-24759.58"/>
          <table:table-cell table:number-columns-repeated="16381"/>
        </table:table-row>
        <table:table-row>
          <table:table-cell office:value-type="float" office:value="12110160000000"/>
          <table:table-cell office:value-type="string" office:string-value="     NOTAS DO BANCO CENTRAL"/>
          <table:table-cell table:number-columns-repeated="3"/>
          <table:table-cell office:value-type="float" office:value="100000379.84999999"/>
          <table:table-cell table:number-columns-repeated="16378"/>
        </table:table-row>
        <table:table-row>
          <table:table-cell office:value-type="float" office:value="12110160050000"/>
          <table:table-cell office:value-type="string" office:string-value="      NBC"/>
          <table:table-cell table:number-columns-repeated="3"/>
          <table:table-cell office:value-type="float" office:value="100093172.18000001"/>
          <table:table-cell table:number-columns-repeated="16378"/>
        </table:table-row>
        <table:table-row>
          <table:table-cell office:value-type="float" office:value="12110160800000"/>
          <table:table-cell office:value-type="string" office:string-value="      (RENDAS A APROPRIAR)"/>
          <table:table-cell table:number-columns-repeated="3"/>
          <table:table-cell office:value-type="float" office:value="-92792.33"/>
          <table:table-cell table:number-columns-repeated="16378"/>
        </table:table-row>
        <table:table-row>
          <table:table-cell office:value-type="float" office:value="12120002000000"/>
          <table:table-cell office:value-type="string" office:string-value="    REVENDAS A LIQUIDAR-POSICAO FINANCIADA"/>
          <table:table-cell office:value-type="float" office:value="79011553.140000001"/>
          <table:table-cell office:value-type="float" office:value="76518929.25"/>
          <table:table-cell office:value-type="float" office:value="45505099.200000003"/>
          <table:table-cell office:value-type="float" office:value="43699978.460000001"/>
          <table:table-cell office:value-type="float" office:value="43014336.619999997"/>
          <table:table-cell office:value-type="float" office:value="50101609.420000002"/>
          <table:table-cell office:value-type="float" office:value="15191635.08"/>
          <table:table-cell office:value-type="float" office:value="16965509.739999998"/>
          <table:table-cell office:value-type="float" office:value="16722780.539999999"/>
          <table:table-cell table:number-columns-repeated="16373"/>
        </table:table-row>
        <table:table-row>
          <table:table-cell office:value-type="float" office:value="12120033000000"/>
          <table:table-cell office:value-type="string" office:string-value="     LETRAS FINANCEIRAS DO TESOURO"/>
          <table:table-cell/>
          <table:table-cell office:value-type="float" office:value="76518929.25"/>
          <table:table-cell office:value-type="float" office:value="45505099.200000003"/>
          <table:table-cell office:value-type="float" office:value="43699978.460000001"/>
          <table:table-cell office:value-type="float" office:value="43014336.619999997"/>
          <table:table-cell office:value-type="float" office:value="50101609.420000002"/>
          <table:table-cell office:value-type="float" office:value="15191635.08"/>
          <table:table-cell office:value-type="float" office:value="16965509.739999998"/>
          <table:table-cell office:value-type="float" office:value="16722780.539999999"/>
          <table:table-cell table:number-columns-repeated="16373"/>
        </table:table-row>
        <table:table-row>
          <table:table-cell office:value-type="float" office:value="12120033050000"/>
          <table:table-cell office:value-type="string" office:string-value="      LFT"/>
          <table:table-cell/>
          <table:table-cell office:value-type="float" office:value="76587659.790000007"/>
          <table:table-cell office:value-type="float" office:value="45547238.399999999"/>
          <table:table-cell office:value-type="float" office:value="43740483.960000001"/>
          <table:table-cell office:value-type="float" office:value="43054250.460000001"/>
          <table:table-cell office:value-type="float" office:value="50148014.939999998"/>
          <table:table-cell office:value-type="float" office:value="15205463.619999999"/>
          <table:table-cell office:value-type="float" office:value="16980166.199999999"/>
          <table:table-cell office:value-type="float" office:value="16735894.369999999"/>
          <table:table-cell table:number-columns-repeated="16373"/>
        </table:table-row>
        <table:table-row>
          <table:table-cell office:value-type="float" office:value="12120033800000"/>
          <table:table-cell office:value-type="string" office:string-value="      (RENDAS A APROPRIAR)"/>
          <table:table-cell/>
          <table:table-cell office:value-type="float" office:value="-68730.539999999994"/>
          <table:table-cell office:value-type="float" office:value="-42139.199999999997"/>
          <table:table-cell office:value-type="float" office:value="-40505.5"/>
          <table:table-cell office:value-type="float" office:value="-39913.839999999997"/>
          <table:table-cell office:value-type="float" office:value="-46405.52"/>
          <table:table-cell office:value-type="float" office:value="-13828.54"/>
          <table:table-cell office:value-type="float" office:value="-14656.46"/>
          <table:table-cell office:value-type="float" office:value="-13113.83"/>
          <table:table-cell table:number-columns-repeated="16373"/>
        </table:table-row>
        <table:table-row>
          <table:table-cell office:value-type="float" office:value="12120071000000"/>
          <table:table-cell office:value-type="string" office:string-value="     NOTAS DO TESOURO NACIONAL"/>
          <table:table-cell office:value-type="float" office:value="79011553.140000001"/>
          <table:table-cell table:number-columns-repeated="16381"/>
        </table:table-row>
        <table:table-row>
          <table:table-cell office:value-type="float" office:value="12120071050000"/>
          <table:table-cell office:value-type="string" office:string-value="      NTN"/>
          <table:table-cell office:value-type="float" office:value="79104497.659999996"/>
          <table:table-cell table:number-columns-repeated="16381"/>
        </table:table-row>
        <table:table-row>
          <table:table-cell office:value-type="float" office:value="12120071800000"/>
          <table:table-cell office:value-type="string" office:string-value="      (RENDAS A APROPRIAR)"/>
          <table:table-cell office:value-type="float" office:value="-92944.52"/>
          <table:table-cell table:number-columns-repeated="16381"/>
        </table:table-row>
        <table:table-row>
          <table:table-cell office:value-type="float" office:value="12600003000000"/>
          <table:table-cell office:value-type="string" office:string-value="   APLICACOES EM MOEDAS ESTRANGEIRAS"/>
          <table:table-cell office:value-type="float" office:value="3532500"/>
          <table:table-cell office:value-type="float" office:value="34545000"/>
          <table:table-cell office:value-type="float" office:value="42036320"/>
          <table:table-cell office:value-type="float" office:value="21454720"/>
          <table:table-cell office:value-type="float" office:value="14445000"/>
          <table:table-cell office:value-type="float" office:value="11818614.5"/>
          <table:table-cell office:value-type="float" office:value="13207520"/>
          <table:table-cell office:value-type="float" office:value="14230560"/>
          <table:table-cell office:value-type="float" office:value="10676520"/>
          <table:table-cell table:number-columns-repeated="16373"/>
        </table:table-row>
        <table:table-row>
          <table:table-cell office:value-type="float" office:value="12610000000000"/>
          <table:table-cell office:value-type="string" office:string-value="    APLICACOES EM MOEDAS ESTRANGEIRAS"/>
          <table:table-cell office:value-type="float" office:value="3532500"/>
          <table:table-cell office:value-type="float" office:value="34545000"/>
          <table:table-cell office:value-type="float" office:value="42036320"/>
          <table:table-cell office:value-type="float" office:value="21454720"/>
          <table:table-cell office:value-type="float" office:value="14445000"/>
          <table:table-cell office:value-type="float" office:value="11818614.5"/>
          <table:table-cell office:value-type="float" office:value="13207520"/>
          <table:table-cell office:value-type="float" office:value="14230560"/>
          <table:table-cell office:value-type="float" office:value="10676520"/>
          <table:table-cell table:number-columns-repeated="16373"/>
        </table:table-row>
        <table:table-row>
          <table:table-cell office:value-type="float" office:value="12610206000000"/>
          <table:table-cell office:value-type="string" office:string-value="     PRAZO FIXO"/>
          <table:table-cell office:value-type="float" office:value="3532500"/>
          <table:table-cell office:value-type="float" office:value="34545000"/>
          <table:table-cell office:value-type="float" office:value="42036320"/>
          <table:table-cell office:value-type="float" office:value="21454720"/>
          <table:table-cell office:value-type="float" office:value="14445000"/>
          <table:table-cell office:value-type="float" office:value="11818614.5"/>
          <table:table-cell office:value-type="float" office:value="13207520"/>
          <table:table-cell office:value-type="float" office:value="14230560"/>
          <table:table-cell office:value-type="float" office:value="10676520"/>
          <table:table-cell table:number-columns-repeated="16373"/>
        </table:table-row>
        <table:table-row>
          <table:table-cell office:value-type="float" office:value="13000004000000"/>
          <table:table-cell office:value-type="string" office:string-value="  TITULOS E VALORES MOBILIARIOS"/>
          <table:table-cell office:value-type="float" office:value="5790558392.0299997"/>
          <table:table-cell office:value-type="float" office:value="5839989137.2399998"/>
          <table:table-cell office:value-type="float" office:value="5728327822.3800001"/>
          <table:table-cell office:value-type="float" office:value="5913012694.54"/>
          <table:table-cell office:value-type="float" office:value="6090605788.9200001"/>
          <table:table-cell office:value-type="float" office:value="6218395569.8800001"/>
          <table:table-cell office:value-type="float" office:value="6072715776.8000002"/>
          <table:table-cell office:value-type="float" office:value="6776218999.2399998"/>
          <table:table-cell office:value-type="float" office:value="6886961585.7399998"/>
          <table:table-cell table:number-columns-repeated="16373"/>
        </table:table-row>
        <table:table-row>
          <table:table-cell office:value-type="float" office:value="13100007000000"/>
          <table:table-cell office:value-type="string" office:string-value="   LIVRES"/>
          <table:table-cell office:value-type="float" office:value="5731151321.8999996"/>
          <table:table-cell office:value-type="float" office:value="5777327642.1199999"/>
          <table:table-cell office:value-type="float" office:value="5664631266.6300001"/>
          <table:table-cell office:value-type="float" office:value="5851979497.7200003"/>
          <table:table-cell office:value-type="float" office:value="6031733159.4799995"/>
          <table:table-cell office:value-type="float" office:value="6157351041.6000004"/>
          <table:table-cell office:value-type="float" office:value="6012456056.3599997"/>
          <table:table-cell office:value-type="float" office:value="6712999482.8000002"/>
          <table:table-cell office:value-type="float" office:value="6822663781.6800003"/>
          <table:table-cell table:number-columns-repeated="16373"/>
        </table:table-row>
        <table:table-row>
          <table:table-cell office:value-type="float" office:value="13110004000000"/>
          <table:table-cell office:value-type="string" office:string-value="    TITULOS DE RENDA FIXA"/>
          <table:table-cell office:value-type="float" office:value="5620982044.5699997"/>
          <table:table-cell office:value-type="float" office:value="5683210612"/>
          <table:table-cell office:value-type="float" office:value="5584136612.6599998"/>
          <table:table-cell office:value-type="float" office:value="5762006658.6000004"/>
          <table:table-cell office:value-type="float" office:value="5921054868.1099997"/>
          <table:table-cell office:value-type="float" office:value="6043653214.7799997"/>
          <table:table-cell office:value-type="float" office:value="5907767251.9099998"/>
          <table:table-cell office:value-type="float" office:value="6611592899.6199999"/>
          <table:table-cell office:value-type="float" office:value="6708830799.5200005"/>
          <table:table-cell table:number-columns-repeated="16373"/>
        </table:table-row>
        <table:table-row>
          <table:table-cell office:value-type="float" office:value="13110035000000"/>
          <table:table-cell office:value-type="string" office:string-value="     LETRAS FINANCEIRAS DO TESOURO"/>
          <table:table-cell office:value-type="float" office:value="5109516860.2799997"/>
          <table:table-cell office:value-type="float" office:value="5204666424.1700001"/>
          <table:table-cell office:value-type="float" office:value="5116667205.25"/>
          <table:table-cell office:value-type="float" office:value="5315813782.9300003"/>
          <table:table-cell office:value-type="float" office:value="5525316084.6000004"/>
          <table:table-cell office:value-type="float" office:value="5638791369.6400003"/>
          <table:table-cell office:value-type="float" office:value="5523707804.4799995"/>
          <table:table-cell office:value-type="float" office:value="6206250174.1599998"/>
          <table:table-cell office:value-type="float" office:value="6301971796.0799999"/>
          <table:table-cell table:number-columns-repeated="16373"/>
        </table:table-row>
        <table:table-row>
          <table:table-cell office:value-type="float" office:value="13110035050000"/>
          <table:table-cell office:value-type="string" office:string-value="      LFT"/>
          <table:table-cell office:value-type="float" office:value="5109516860.2799997"/>
          <table:table-cell office:value-type="float" office:value="5204666424.1700001"/>
          <table:table-cell office:value-type="float" office:value="5116667205.25"/>
          <table:table-cell office:value-type="float" office:value="5315813782.9300003"/>
          <table:table-cell office:value-type="float" office:value="5525316084.6000004"/>
          <table:table-cell office:value-type="float" office:value="5638791369.6400003"/>
          <table:table-cell office:value-type="float" office:value="5523707804.4799995"/>
          <table:table-cell office:value-type="float" office:value="6206250174.1599998"/>
          <table:table-cell office:value-type="float" office:value="6301971796.0799999"/>
          <table:table-cell table:number-columns-repeated="16373"/>
        </table:table-row>
        <table:table-row>
          <table:table-cell office:value-type="float" office:value="13110073000000"/>
          <table:table-cell office:value-type="string" office:string-value="     NOTAS DO TESOURO NACIONAL"/>
          <table:table-cell office:value-type="float" office:value="63179457.280000001"/>
          <table:table-cell office:value-type="float" office:value="44357352.270000003"/>
          <table:table-cell office:value-type="float" office:value="45217720.68"/>
          <table:table-cell office:value-type="float" office:value="82330001.109999999"/>
          <table:table-cell office:value-type="float" office:value="214989775.78999999"/>
          <table:table-cell office:value-type="float" office:value="220659271.31"/>
          <table:table-cell office:value-type="float" office:value="183420806.37"/>
          <table:table-cell office:value-type="float" office:value="201526770.30000001"/>
          <table:table-cell office:value-type="float" office:value="201570038.91"/>
          <table:table-cell table:number-columns-repeated="16373"/>
        </table:table-row>
        <table:table-row>
          <table:table-cell office:value-type="float" office:value="13110073100000"/>
          <table:table-cell office:value-type="string" office:string-value="      CAMBIAL"/>
          <table:table-cell office:value-type="float" office:value="62954845.240000002"/>
          <table:table-cell office:value-type="float" office:value="44130624.659999996"/>
          <table:table-cell office:value-type="float" office:value="44989047.200000003"/>
          <table:table-cell office:value-type="float" office:value="82099280.170000002"/>
          <table:table-cell office:value-type="float" office:value="214756936.63"/>
          <table:table-cell office:value-type="float" office:value="220424231.87"/>
          <table:table-cell office:value-type="float" office:value="183183490.03"/>
          <table:table-cell office:value-type="float" office:value="201287054.63999999"/>
          <table:table-cell office:value-type="float" office:value="201328172.83000001"/>
          <table:table-cell table:number-columns-repeated="16373"/>
        </table:table-row>
        <table:table-row>
          <table:table-cell office:value-type="float" office:value="13110073200000"/>
          <table:table-cell office:value-type="string" office:string-value="      PROGRAMA NACIONAL DE DESESTATIZACAO"/>
          <table:table-cell office:value-type="float" office:value="224612.04"/>
          <table:table-cell office:value-type="float" office:value="226727.61"/>
          <table:table-cell office:value-type="float" office:value="228673.48"/>
          <table:table-cell office:value-type="float" office:value="230720.94"/>
          <table:table-cell office:value-type="float" office:value="232839.16"/>
          <table:table-cell office:value-type="float" office:value="235039.44"/>
          <table:table-cell office:value-type="float" office:value="237316.34"/>
          <table:table-cell office:value-type="float" office:value="239715.66"/>
          <table:table-cell office:value-type="float" office:value="241866.08"/>
          <table:table-cell table:number-columns-repeated="16373"/>
        </table:table-row>
        <table:table-row>
          <table:table-cell office:value-type="float" office:value="13110169000000"/>
          <table:table-cell office:value-type="string" office:string-value="     NOTAS DO BANCO CENTRAL"/>
          <table:table-cell office:value-type="float" office:value="414836475.31999999"/>
          <table:table-cell office:value-type="float" office:value="400068941.83999997"/>
          <table:table-cell office:value-type="float" office:value="389509375.69999999"/>
          <table:table-cell office:value-type="float" office:value="330582772.88999999"/>
          <table:table-cell office:value-type="float" office:value="146915159.46000001"/>
          <table:table-cell office:value-type="float" office:value="150019975.03"/>
          <table:table-cell office:value-type="float" office:value="167643239.72"/>
          <table:table-cell office:value-type="float" office:value="173921639.96000001"/>
          <table:table-cell office:value-type="float" office:value="176055316.12"/>
          <table:table-cell table:number-columns-repeated="16373"/>
        </table:table-row>
        <table:table-row>
          <table:table-cell office:value-type="float" office:value="13110169050000"/>
          <table:table-cell office:value-type="string" office:string-value="      NBC"/>
          <table:table-cell office:value-type="float" office:value="414836475.31999999"/>
          <table:table-cell office:value-type="float" office:value="400068941.83999997"/>
          <table:table-cell office:value-type="float" office:value="389509375.69999999"/>
          <table:table-cell office:value-type="float" office:value="330582772.88999999"/>
          <table:table-cell office:value-type="float" office:value="146915159.46000001"/>
          <table:table-cell office:value-type="float" office:value="150019975.03"/>
          <table:table-cell office:value-type="float" office:value="167643239.72"/>
          <table:table-cell office:value-type="float" office:value="173921639.96000001"/>
          <table:table-cell office:value-type="float" office:value="176055316.12"/>
          <table:table-cell table:number-columns-repeated="16373"/>
        </table:table-row>
        <table:table-row>
          <table:table-cell office:value-type="float" office:value="13110190000000"/>
          <table:table-cell office:value-type="string" office:string-value="     TITULOS PUBLICOS FEDERAIS-OUTROS"/>
          <table:table-cell office:value-type="float" office:value="16417150.630000001"/>
          <table:table-cell office:value-type="float" office:value="16832228.190000001"/>
          <table:table-cell office:value-type="float" office:value="15219525.810000001"/>
          <table:table-cell office:value-type="float" office:value="15519324.210000001"/>
          <table:table-cell office:value-type="float" office:value="15822509.02"/>
          <table:table-cell office:value-type="float" office:value="15904275.619999999"/>
          <table:table-cell office:value-type="float" office:value="14457526.439999999"/>
          <table:table-cell office:value-type="float" office:value="11194857.710000001"/>
          <table:table-cell office:value-type="float" office:value="9292742.3800000008"/>
          <table:table-cell table:number-columns-repeated="16373"/>
        </table:table-row>
        <table:table-row>
          <table:table-cell office:value-type="float" office:value="13110190050000"/>
          <table:table-cell office:value-type="string" office:string-value="      TPF-OUTROS"/>
          <table:table-cell office:value-type="float" office:value="29692303.809999999"/>
          <table:table-cell office:value-type="float" office:value="30107381.370000001"/>
          <table:table-cell office:value-type="float" office:value="28494678.989999998"/>
          <table:table-cell office:value-type="float" office:value="28794477.390000001"/>
          <table:table-cell office:value-type="float" office:value="29097662.199999999"/>
          <table:table-cell office:value-type="float" office:value="29179428.800000001"/>
          <table:table-cell office:value-type="float" office:value="27732679.620000001"/>
          <table:table-cell office:value-type="float" office:value="23722920.539999999"/>
          <table:table-cell office:value-type="float" office:value="21820805.210000001"/>
          <table:table-cell table:number-columns-repeated="16373"/>
        </table:table-row>
        <table:table-row>
          <table:table-cell office:value-type="float" office:value="13110190200000"/>
          <table:table-cell office:value-type="string" office:string-value="      AJUSTES DECORRENTES APLICACAO CRITERIOS-CIRC.368"/>
          <table:table-cell office:value-type="float" office:value="-13275153.18"/>
          <table:table-cell office:value-type="float" office:value="-13275153.18"/>
          <table:table-cell office:value-type="float" office:value="-13275153.18"/>
          <table:table-cell office:value-type="float" office:value="-13275153.18"/>
          <table:table-cell office:value-type="float" office:value="-13275153.18"/>
          <table:table-cell office:value-type="float" office:value="-13275153.18"/>
          <table:table-cell office:value-type="float" office:value="-13275153.18"/>
          <table:table-cell office:value-type="float" office:value="-12528062.83"/>
          <table:table-cell office:value-type="float" office:value="-12528062.83"/>
          <table:table-cell table:number-columns-repeated="16373"/>
        </table:table-row>
        <table:table-row>
          <table:table-cell office:value-type="float" office:value="13110750000000"/>
          <table:table-cell office:value-type="string" office:string-value="     TITULOS DA DIVIDA AGRARIA"/>
          <table:table-cell office:value-type="float" office:value="198190.24"/>
          <table:table-cell office:value-type="float" office:value="200107.07"/>
          <table:table-cell office:value-type="float" office:value="201874.87"/>
          <table:table-cell office:value-type="float" office:value="203598.95"/>
          <table:table-cell office:value-type="float" office:value="206776.7"/>
          <table:table-cell office:value-type="float" office:value="208721.98"/>
          <table:table-cell office:value-type="float" office:value="210045.14"/>
          <table:table-cell office:value-type="float" office:value="102751.12"/>
          <table:table-cell office:value-type="float" office:value="103685.53"/>
          <table:table-cell table:number-columns-repeated="16373"/>
        </table:table-row>
        <table:table-row>
          <table:table-cell office:value-type="float" office:value="13110750050000"/>
          <table:table-cell office:value-type="string" office:string-value="      TDA"/>
          <table:table-cell office:value-type="float" office:value="271859.11"/>
          <table:table-cell office:value-type="float" office:value="273775.94"/>
          <table:table-cell office:value-type="float" office:value="275543.74"/>
          <table:table-cell office:value-type="float" office:value="277267.82"/>
          <table:table-cell office:value-type="float" office:value="280445.57"/>
          <table:table-cell office:value-type="float" office:value="282390.84999999998"/>
          <table:table-cell office:value-type="float" office:value="283714.01"/>
          <table:table-cell office:value-type="float" office:value="137614.78"/>
          <table:table-cell office:value-type="float" office:value="138549.19"/>
          <table:table-cell table:number-columns-repeated="16373"/>
        </table:table-row>
        <table:table-row>
          <table:table-cell office:value-type="float" office:value="13110750200000"/>
          <table:table-cell office:value-type="string" office:string-value="      AJUSTES DECORRENTES APLICACAO CRITERIOS-CIRC.368"/>
          <table:table-cell office:value-type="float" office:value="-73668.87"/>
          <table:table-cell office:value-type="float" office:value="-73668.87"/>
          <table:table-cell office:value-type="float" office:value="-73668.87"/>
          <table:table-cell office:value-type="float" office:value="-73668.87"/>
          <table:table-cell office:value-type="float" office:value="-73668.87"/>
          <table:table-cell office:value-type="float" office:value="-73668.87"/>
          <table:table-cell office:value-type="float" office:value="-73668.87"/>
          <table:table-cell office:value-type="float" office:value="-34863.660000000003"/>
          <table:table-cell office:value-type="float" office:value="-34863.660000000003"/>
          <table:table-cell table:number-columns-repeated="16373"/>
        </table:table-row>
        <table:table-row>
          <table:table-cell office:value-type="float" office:value="13110994000000"/>
          <table:table-cell office:value-type="string" office:string-value="     OUTROS"/>
          <table:table-cell office:value-type="float" office:value="16833910.82"/>
          <table:table-cell office:value-type="float" office:value="17085558.460000001"/>
          <table:table-cell office:value-type="float" office:value="17320910.350000001"/>
          <table:table-cell office:value-type="float" office:value="17557178.510000002"/>
          <table:table-cell office:value-type="float" office:value="17804562.539999999"/>
          <table:table-cell office:value-type="float" office:value="18069601.199999999"/>
          <table:table-cell office:value-type="float" office:value="18327829.760000002"/>
          <table:table-cell office:value-type="float" office:value="18596706.370000001"/>
          <table:table-cell office:value-type="float" office:value="19837220.5"/>
          <table:table-cell table:number-columns-repeated="16373"/>
        </table:table-row>
        <table:table-row>
          <table:table-cell office:value-type="float" office:value="13110994100000"/>
          <table:table-cell office:value-type="string" office:string-value="      TITULOS DA SECURIT.DAS OPS. DE C.RURAL-RES-2238"/>
          <table:table-cell office:value-type="float" office:value="13927678.5"/>
          <table:table-cell office:value-type="float" office:value="14151904.67"/>
          <table:table-cell office:value-type="float" office:value="14361820"/>
          <table:table-cell office:value-type="float" office:value="14573412.17"/>
          <table:table-cell office:value-type="float" office:value="14794707.17"/>
          <table:table-cell office:value-type="float" office:value="15032019.050000001"/>
          <table:table-cell office:value-type="float" office:value="15263737.630000001"/>
          <table:table-cell office:value-type="float" office:value="15501887.050000001"/>
          <table:table-cell office:value-type="float" office:value="15762531.130000001"/>
          <table:table-cell table:number-columns-repeated="16373"/>
        </table:table-row>
        <table:table-row>
          <table:table-cell office:value-type="float" office:value="13110994600000"/>
          <table:table-cell office:value-type="string" office:string-value="      OUTROS"/>
          <table:table-cell office:value-type="float" office:value="2906232.32"/>
          <table:table-cell office:value-type="float" office:value="2933653.79"/>
          <table:table-cell office:value-type="float" office:value="2959090.35"/>
          <table:table-cell office:value-type="float" office:value="2983766.34"/>
          <table:table-cell office:value-type="float" office:value="3009855.37"/>
          <table:table-cell office:value-type="float" office:value="3037582.15"/>
          <table:table-cell office:value-type="float" office:value="3064092.13"/>
          <table:table-cell office:value-type="float" office:value="3094819.32"/>
          <table:table-cell office:value-type="float" office:value="4074689.37"/>
          <table:table-cell table:number-columns-repeated="16373"/>
        </table:table-row>
        <table:table-row>
          <table:table-cell office:value-type="float" office:value="13115009000000"/>
          <table:table-cell office:value-type="string" office:string-value="    COTAS DE FUNDOS DE INVESTIMENTO"/>
          <table:table-cell table:number-columns-repeated="6"/>
          <table:table-cell office:value-type="float" office:value="240000"/>
          <table:table-cell office:value-type="float" office:value="240000"/>
          <table:table-cell office:value-type="float" office:value="45823.15"/>
          <table:table-cell table:number-columns-repeated="16373"/>
        </table:table-row>
        <table:table-row>
          <table:table-cell office:value-type="float" office:value="13115401000000"/>
          <table:table-cell office:value-type="string" office:string-value="     COTAS DO FUNDO DE DESENVOLVIMENTO SOCIAL"/>
          <table:table-cell table:number-columns-repeated="7"/>
          <table:table-cell office:value-type="float" office:value="0"/>
          <table:table-cell office:value-type="float" office:value="0"/>
          <table:table-cell table:number-columns-repeated="16373"/>
        </table:table-row>
        <table:table-row>
          <table:table-cell office:value-type="float" office:value="13115401050000"/>
          <table:table-cell office:value-type="string" office:string-value="      COTAS DO FDS"/>
          <table:table-cell office:value-type="float" office:value="494715.97"/>
          <table:table-cell office:value-type="float" office:value="494715.97"/>
          <table:table-cell office:value-type="float" office:value="494715.97"/>
          <table:table-cell office:value-type="float" office:value="494715.97"/>
          <table:table-cell office:value-type="float" office:value="494715.97"/>
          <table:table-cell office:value-type="float" office:value="494715.97"/>
          <table:table-cell office:value-type="float" office:value="494715.97"/>
          <table:table-cell office:value-type="float" office:value="494715.97"/>
          <table:table-cell office:value-type="float" office:value="494715.97"/>
          <table:table-cell table:number-columns-repeated="16373"/>
        </table:table-row>
        <table:table-row>
          <table:table-cell office:value-type="float" office:value="13115401200000"/>
          <table:table-cell office:value-type="string" office:string-value="      AJUSTES DECORRENTES APLICACAO CRITERIOS-CIRC.368"/>
          <table:table-cell office:value-type="float" office:value="-494715.97"/>
          <table:table-cell office:value-type="float" office:value="-494715.97"/>
          <table:table-cell office:value-type="float" office:value="-494715.97"/>
          <table:table-cell office:value-type="float" office:value="-494715.97"/>
          <table:table-cell office:value-type="float" office:value="-494715.97"/>
          <table:table-cell office:value-type="float" office:value="-494715.97"/>
          <table:table-cell office:value-type="float" office:value="-494715.97"/>
          <table:table-cell office:value-type="float" office:value="-494715.97"/>
          <table:table-cell office:value-type="float" office:value="-494715.97"/>
          <table:table-cell table:number-columns-repeated="16373"/>
        </table:table-row>
        <table:table-row>
          <table:table-cell office:value-type="float" office:value="13115999000000"/>
          <table:table-cell office:value-type="string" office:string-value="     OUTRAS"/>
          <table:table-cell table:number-columns-repeated="6"/>
          <table:table-cell office:value-type="float" office:value="240000"/>
          <table:table-cell office:value-type="float" office:value="240000"/>
          <table:table-cell office:value-type="float" office:value="45823.15"/>
          <table:table-cell table:number-columns-repeated="16373"/>
        </table:table-row>
        <table:table-row>
          <table:table-cell office:value-type="float" office:value="13115999120000"/>
          <table:table-cell office:value-type="string" office:string-value="      COTAS DO NORDESTE EMPREEND-FUNDO MUTUO DE INVEST."/>
          <table:table-cell table:number-columns-repeated="7"/>
          <table:table-cell office:value-type="float" office:value="240000"/>
          <table:table-cell office:value-type="float" office:value="45823.15"/>
          <table:table-cell table:number-columns-repeated="16373"/>
        </table:table-row>
        <table:table-row>
          <table:table-cell office:value-type="float" office:value="13115999800000"/>
          <table:table-cell office:value-type="string" office:string-value="      OUTRAS"/>
          <table:table-cell table:number-columns-repeated="6"/>
          <table:table-cell office:value-type="float" office:value="240000"/>
          <table:table-cell table:number-columns-repeated="16375"/>
        </table:table-row>
        <table:table-row>
          <table:table-cell office:value-type="float" office:value="13120001000000"/>
          <table:table-cell office:value-type="string" office:string-value="    TITULOS DE RENDA VARIAVEL"/>
          <table:table-cell office:value-type="float" office:value="110169277.33"/>
          <table:table-cell office:value-type="float" office:value="94117030.120000005"/>
          <table:table-cell office:value-type="float" office:value="80494653.969999999"/>
          <table:table-cell office:value-type="float" office:value="89972839.120000005"/>
          <table:table-cell office:value-type="float" office:value="110678291.37"/>
          <table:table-cell office:value-type="float" office:value="113697826.81999999"/>
          <table:table-cell office:value-type="float" office:value="104448804.45"/>
          <table:table-cell office:value-type="float" office:value="101166583.18000001"/>
          <table:table-cell office:value-type="float" office:value="113787159.01000001"/>
          <table:table-cell table:number-columns-repeated="16373"/>
        </table:table-row>
        <table:table-row>
          <table:table-cell office:value-type="float" office:value="13120104000000"/>
          <table:table-cell office:value-type="string" office:string-value="     ACOES DE COMPANHIAS ABERTAS"/>
          <table:table-cell office:value-type="float" office:value="108696992.34"/>
          <table:table-cell office:value-type="float" office:value="92526962.329999998"/>
          <table:table-cell office:value-type="float" office:value="78916364.459999993"/>
          <table:table-cell office:value-type="float" office:value="88323879.930000007"/>
          <table:table-cell office:value-type="float" office:value="109088223.58"/>
          <table:table-cell office:value-type="float" office:value="112249098.39"/>
          <table:table-cell office:value-type="float" office:value="102941184.62"/>
          <table:table-cell office:value-type="float" office:value="99894528.950000003"/>
          <table:table-cell office:value-type="float" office:value="112138199.81999999"/>
          <table:table-cell table:number-columns-repeated="16373"/>
        </table:table-row>
        <table:table-row>
          <table:table-cell office:value-type="float" office:value="13120104050000"/>
          <table:table-cell office:value-type="string" office:string-value="      ACOES CIAS ABERTAS"/>
          <table:table-cell office:value-type="float" office:value="97109881.519999996"/>
          <table:table-cell office:value-type="float" office:value="80939851.510000005"/>
          <table:table-cell office:value-type="float" office:value="67329253.640000001"/>
          <table:table-cell office:value-type="float" office:value="76736769.109999999"/>
          <table:table-cell office:value-type="float" office:value="97501112.760000005"/>
          <table:table-cell office:value-type="float" office:value="100661987.56999999"/>
          <table:table-cell office:value-type="float" office:value="91354073.799999997"/>
          <table:table-cell office:value-type="float" office:value="88307418.129999995"/>
          <table:table-cell office:value-type="float" office:value="100551089"/>
          <table:table-cell table:number-columns-repeated="16373"/>
        </table:table-row>
        <table:table-row>
          <table:table-cell office:value-type="float" office:value="13120104200000"/>
          <table:table-cell office:value-type="string" office:string-value="      AJUSTES DECORRENTES APLICACAO CRITERIOS-CIRC.368"/>
          <table:table-cell office:value-type="float" office:value="11587110.82"/>
          <table:table-cell office:value-type="float" office:value="11587110.82"/>
          <table:table-cell office:value-type="float" office:value="11587110.82"/>
          <table:table-cell office:value-type="float" office:value="11587110.82"/>
          <table:table-cell office:value-type="float" office:value="11587110.82"/>
          <table:table-cell office:value-type="float" office:value="11587110.82"/>
          <table:table-cell office:value-type="float" office:value="11587110.82"/>
          <table:table-cell office:value-type="float" office:value="11587110.82"/>
          <table:table-cell office:value-type="float" office:value="11587110.82"/>
          <table:table-cell table:number-columns-repeated="16373"/>
        </table:table-row>
        <table:table-row>
          <table:table-cell office:value-type="float" office:value="13120991000000"/>
          <table:table-cell office:value-type="string" office:string-value="     OUTROS"/>
          <table:table-cell office:value-type="float" office:value="1472284.99"/>
          <table:table-cell office:value-type="float" office:value="1590067.79"/>
          <table:table-cell office:value-type="float" office:value="1578289.51"/>
          <table:table-cell office:value-type="float" office:value="1648959.19"/>
          <table:table-cell office:value-type="float" office:value="1590067.79"/>
          <table:table-cell office:value-type="float" office:value="1448728.43"/>
          <table:table-cell office:value-type="float" office:value="1507619.83"/>
          <table:table-cell office:value-type="float" office:value="1272054.23"/>
          <table:table-cell office:value-type="float" office:value="1648959.19"/>
          <table:table-cell table:number-columns-repeated="16373"/>
        </table:table-row>
        <table:table-row>
          <table:table-cell office:value-type="float" office:value="13120991300000"/>
          <table:table-cell office:value-type="string" office:string-value="      INCENTIVOS FISCAIS"/>
          <table:table-cell office:value-type="float" office:value="6200088.4500000002"/>
          <table:table-cell office:value-type="float" office:value="6317871.25"/>
          <table:table-cell office:value-type="float" office:value="6306092.9699999997"/>
          <table:table-cell office:value-type="float" office:value="6376762.6500000004"/>
          <table:table-cell office:value-type="float" office:value="6317871.25"/>
          <table:table-cell office:value-type="float" office:value="6176531.8899999997"/>
          <table:table-cell office:value-type="float" office:value="6235423.29"/>
          <table:table-cell office:value-type="float" office:value="5999857.6900000004"/>
          <table:table-cell office:value-type="float" office:value="6376762.6500000004"/>
          <table:table-cell table:number-columns-repeated="16373"/>
        </table:table-row>
        <table:table-row>
          <table:table-cell office:value-type="float" office:value="13120991450000"/>
          <table:table-cell office:value-type="string" office:string-value="       CERTIFICADOS DE INVESTIMENTOS-FINOR"/>
          <table:table-cell office:value-type="float" office:value="6200088.4500000002"/>
          <table:table-cell office:value-type="float" office:value="6317871.25"/>
          <table:table-cell office:value-type="float" office:value="6306092.9699999997"/>
          <table:table-cell office:value-type="float" office:value="6376762.6500000004"/>
          <table:table-cell office:value-type="float" office:value="6317871.25"/>
          <table:table-cell office:value-type="float" office:value="6176531.8899999997"/>
          <table:table-cell office:value-type="float" office:value="6235423.29"/>
          <table:table-cell office:value-type="float" office:value="5999857.6900000004"/>
          <table:table-cell office:value-type="float" office:value="6376762.6500000004"/>
          <table:table-cell table:number-columns-repeated="16373"/>
        </table:table-row>
        <table:table-row>
          <table:table-cell office:value-type="float" office:value="13120991800000"/>
          <table:table-cell office:value-type="string" office:string-value="      AJUSTES DECORRENTES APLICACAO CRITERIOS-CIRC.368"/>
          <table:table-cell office:value-type="float" office:value="-4727803.46"/>
          <table:table-cell office:value-type="float" office:value="-4727803.46"/>
          <table:table-cell office:value-type="float" office:value="-4727803.46"/>
          <table:table-cell office:value-type="float" office:value="-4727803.46"/>
          <table:table-cell office:value-type="float" office:value="-4727803.46"/>
          <table:table-cell office:value-type="float" office:value="-4727803.46"/>
          <table:table-cell office:value-type="float" office:value="-4727803.46"/>
          <table:table-cell office:value-type="float" office:value="-4727803.46"/>
          <table:table-cell office:value-type="float" office:value="-4727803.46"/>
          <table:table-cell table:number-columns-repeated="16373"/>
        </table:table-row>
        <table:table-row>
          <table:table-cell office:value-type="float" office:value="13400006000000"/>
          <table:table-cell office:value-type="string" office:string-value="   VINCULADOS AO BANCO CENTRAL"/>
          <table:table-cell office:value-type="float" office:value="54858914.600000001"/>
          <table:table-cell office:value-type="float" office:value="58022453.539999999"/>
          <table:table-cell office:value-type="float" office:value="58947405.880000003"/>
          <table:table-cell office:value-type="float" office:value="56198311.369999997"/>
          <table:table-cell office:value-type="float" office:value="53945924.82"/>
          <table:table-cell office:value-type="float" office:value="56018086.079999998"/>
          <table:table-cell office:value-type="float" office:value="55138407.280000001"/>
          <table:table-cell office:value-type="float" office:value="57989725.329999998"/>
          <table:table-cell office:value-type="float" office:value="58973375.090000004"/>
          <table:table-cell table:number-columns-repeated="16373"/>
        </table:table-row>
        <table:table-row>
          <table:table-cell office:value-type="float" office:value="13420000000000"/>
          <table:table-cell office:value-type="string" office:string-value="    BANCO CENTRAL-RESERVAS COMPULSORIAS EM TITULOS"/>
          <table:table-cell office:value-type="float" office:value="54858914.600000001"/>
          <table:table-cell office:value-type="float" office:value="58022453.539999999"/>
          <table:table-cell office:value-type="float" office:value="58947405.880000003"/>
          <table:table-cell office:value-type="float" office:value="56198311.369999997"/>
          <table:table-cell office:value-type="float" office:value="53945924.82"/>
          <table:table-cell office:value-type="float" office:value="56018086.079999998"/>
          <table:table-cell office:value-type="float" office:value="55138407.280000001"/>
          <table:table-cell office:value-type="float" office:value="57989725.329999998"/>
          <table:table-cell office:value-type="float" office:value="58973375.090000004"/>
          <table:table-cell table:number-columns-repeated="16373"/>
        </table:table-row>
        <table:table-row>
          <table:table-cell office:value-type="float" office:value="13420024000000"/>
          <table:table-cell office:value-type="string" office:string-value="     TITULOS PUBLICOS FEDERAIS-TESOURO NACIONAL"/>
          <table:table-cell office:value-type="float" office:value="8201282.6200000001"/>
          <table:table-cell office:value-type="float" office:value="8365002.0300000003"/>
          <table:table-cell office:value-type="float" office:value="8150524.0800000001"/>
          <table:table-cell office:value-type="float" office:value="7360286.96"/>
          <table:table-cell office:value-type="float" office:value="7499931.1399999997"/>
          <table:table-cell office:value-type="float" office:value="7649270.3499999996"/>
          <table:table-cell office:value-type="float" office:value="7793446.6200000001"/>
          <table:table-cell office:value-type="float" office:value="7633678.0499999998"/>
          <table:table-cell office:value-type="float" office:value="7771630.9100000001"/>
          <table:table-cell table:number-columns-repeated="16373"/>
        </table:table-row>
        <table:table-row>
          <table:table-cell office:value-type="float" office:value="13420024100000"/>
          <table:table-cell office:value-type="string" office:string-value="      TPF-TESOSURO NACIONAL"/>
          <table:table-cell office:value-type="float" office:value="8201282.6200000001"/>
          <table:table-cell office:value-type="float" office:value="8365002.0300000003"/>
          <table:table-cell office:value-type="float" office:value="8150524.0800000001"/>
          <table:table-cell office:value-type="float" office:value="7360286.96"/>
          <table:table-cell office:value-type="float" office:value="7499931.1399999997"/>
          <table:table-cell office:value-type="float" office:value="7649270.3499999996"/>
          <table:table-cell office:value-type="float" office:value="7793446.6200000001"/>
          <table:table-cell office:value-type="float" office:value="7633678.0499999998"/>
          <table:table-cell office:value-type="float" office:value="7771630.9100000001"/>
          <table:table-cell table:number-columns-repeated="16373"/>
        </table:table-row>
        <table:table-row>
          <table:table-cell office:value-type="float" office:value="13420990000000"/>
          <table:table-cell office:value-type="string" office:string-value="     OUTROS"/>
          <table:table-cell office:value-type="float" office:value="46657631.979999997"/>
          <table:table-cell office:value-type="float" office:value="49657451.509999998"/>
          <table:table-cell office:value-type="float" office:value="50796881.799999997"/>
          <table:table-cell office:value-type="float" office:value="48838024.409999996"/>
          <table:table-cell office:value-type="float" office:value="46445993.68"/>
          <table:table-cell office:value-type="float" office:value="48368815.729999997"/>
          <table:table-cell office:value-type="float" office:value="47344960.659999996"/>
          <table:table-cell office:value-type="float" office:value="50356047.280000001"/>
          <table:table-cell office:value-type="float" office:value="51201744.18"/>
          <table:table-cell table:number-columns-repeated="16373"/>
        </table:table-row>
        <table:table-row>
          <table:table-cell office:value-type="float" office:value="13420990850000"/>
          <table:table-cell office:value-type="string" office:string-value="      OUTROS"/>
          <table:table-cell office:value-type="float" office:value="46657631.979999997"/>
          <table:table-cell office:value-type="float" office:value="49657451.509999998"/>
          <table:table-cell office:value-type="float" office:value="50796881.799999997"/>
          <table:table-cell office:value-type="float" office:value="48838024.409999996"/>
          <table:table-cell office:value-type="float" office:value="46445993.68"/>
          <table:table-cell office:value-type="float" office:value="48368815.729999997"/>
          <table:table-cell office:value-type="float" office:value="47344960.659999996"/>
          <table:table-cell office:value-type="float" office:value="50356047.280000001"/>
          <table:table-cell office:value-type="float" office:value="51201744.18"/>
          <table:table-cell table:number-columns-repeated="16373"/>
        </table:table-row>
        <table:table-row>
          <table:table-cell office:value-type="float" office:value="13420990900000"/>
          <table:table-cell office:value-type="string" office:string-value="       VINCULADOS A DEPOSITOS A PRAZO"/>
          <table:table-cell office:value-type="float" office:value="46657631.979999997"/>
          <table:table-cell office:value-type="float" office:value="49657451.509999998"/>
          <table:table-cell office:value-type="float" office:value="50796881.799999997"/>
          <table:table-cell office:value-type="float" office:value="48838024.409999996"/>
          <table:table-cell office:value-type="float" office:value="46445993.68"/>
          <table:table-cell office:value-type="float" office:value="48368815.729999997"/>
          <table:table-cell office:value-type="float" office:value="47344960.659999996"/>
          <table:table-cell office:value-type="float" office:value="50356047.280000001"/>
          <table:table-cell office:value-type="float" office:value="51201744.18"/>
          <table:table-cell table:number-columns-repeated="16373"/>
        </table:table-row>
        <table:table-row>
          <table:table-cell office:value-type="float" office:value="13600002000000"/>
          <table:table-cell office:value-type="string" office:string-value="   VINCULADOS A PRESTACAO DE GARANTIAS"/>
          <table:table-cell office:value-type="float" office:value="4548155.53"/>
          <table:table-cell office:value-type="float" office:value="4639041.58"/>
          <table:table-cell office:value-type="float" office:value="4749149.87"/>
          <table:table-cell office:value-type="float" office:value="4834885.45"/>
          <table:table-cell office:value-type="float" office:value="4926704.62"/>
          <table:table-cell office:value-type="float" office:value="5026442.2"/>
          <table:table-cell office:value-type="float" office:value="5121313.16"/>
          <table:table-cell office:value-type="float" office:value="5229791.1100000003"/>
          <table:table-cell office:value-type="float" office:value="5324428.97"/>
          <table:table-cell table:number-columns-repeated="16373"/>
        </table:table-row>
        <table:table-row>
          <table:table-cell office:value-type="float" office:value="13615004000000"/>
          <table:table-cell office:value-type="string" office:string-value="    TIT.DADOS EM GARANTIA OPS.EM CAMARA DE LIQ/COMPENS"/>
          <table:table-cell office:value-type="float" office:value="4548155.53"/>
          <table:table-cell office:value-type="float" office:value="4639041.58"/>
          <table:table-cell office:value-type="float" office:value="4749149.87"/>
          <table:table-cell office:value-type="float" office:value="4834885.45"/>
          <table:table-cell office:value-type="float" office:value="4926704.62"/>
          <table:table-cell office:value-type="float" office:value="5026442.2"/>
          <table:table-cell office:value-type="float" office:value="5121313.16"/>
          <table:table-cell office:value-type="float" office:value="5229791.1100000003"/>
          <table:table-cell office:value-type="float" office:value="5324428.97"/>
          <table:table-cell table:number-columns-repeated="16373"/>
        </table:table-row>
        <table:table-row>
          <table:table-cell office:value-type="float" office:value="13615028000000"/>
          <table:table-cell office:value-type="string" office:string-value="     TITULOS PUBLICOS FEDERAIS-TESOURO NACIONAL"/>
          <table:table-cell office:value-type="float" office:value="4548155.53"/>
          <table:table-cell office:value-type="float" office:value="4639041.58"/>
          <table:table-cell office:value-type="float" office:value="4749149.87"/>
          <table:table-cell office:value-type="float" office:value="4834885.45"/>
          <table:table-cell office:value-type="float" office:value="4926704.62"/>
          <table:table-cell office:value-type="float" office:value="5026442.2"/>
          <table:table-cell office:value-type="float" office:value="5121313.16"/>
          <table:table-cell office:value-type="float" office:value="5229791.1100000003"/>
          <table:table-cell office:value-type="float" office:value="5324428.97"/>
          <table:table-cell table:number-columns-repeated="16373"/>
        </table:table-row>
        <table:table-row>
          <table:table-cell office:value-type="float" office:value="13620006000000"/>
          <table:table-cell office:value-type="string" office:string-value="    TITULOS DADOS EM GARANTIA-OUTROS"/>
          <table:table-cell table:number-columns-repeated="7"/>
          <table:table-cell office:value-type="float" office:value="0"/>
          <table:table-cell office:value-type="float" office:value="0"/>
          <table:table-cell table:number-columns-repeated="16373"/>
        </table:table-row>
        <table:table-row>
          <table:table-cell office:value-type="float" office:value="13620996000000"/>
          <table:table-cell office:value-type="string" office:string-value="     OUTROS"/>
          <table:table-cell table:number-columns-repeated="7"/>
          <table:table-cell office:value-type="float" office:value="0"/>
          <table:table-cell office:value-type="float" office:value="0"/>
          <table:table-cell table:number-columns-repeated="16373"/>
        </table:table-row>
        <table:table-row>
          <table:table-cell office:value-type="float" office:value="13620996100000"/>
          <table:table-cell office:value-type="string" office:string-value="      OUTROS"/>
          <table:table-cell office:value-type="float" office:value="849665.42"/>
          <table:table-cell office:value-type="float" office:value="849665.42"/>
          <table:table-cell office:value-type="float" office:value="820014.54"/>
          <table:table-cell office:value-type="float" office:value="820014.54"/>
          <table:table-cell office:value-type="float" office:value="820014.54"/>
          <table:table-cell office:value-type="float" office:value="820014.54"/>
          <table:table-cell office:value-type="float" office:value="820014.54"/>
          <table:table-cell office:value-type="float" office:value="311807.82"/>
          <table:table-cell office:value-type="float" office:value="282298.3"/>
          <table:table-cell table:number-columns-repeated="16373"/>
        </table:table-row>
        <table:table-row>
          <table:table-cell office:value-type="float" office:value="13620996600000"/>
          <table:table-cell office:value-type="string" office:string-value="      AJUSTES DECORRENTES APLICACAO CRITERIOS-CIRC.368"/>
          <table:table-cell office:value-type="float" office:value="-849665.42"/>
          <table:table-cell office:value-type="float" office:value="-849665.42"/>
          <table:table-cell office:value-type="float" office:value="-820014.54"/>
          <table:table-cell office:value-type="float" office:value="-820014.54"/>
          <table:table-cell office:value-type="float" office:value="-820014.54"/>
          <table:table-cell office:value-type="float" office:value="-820014.54"/>
          <table:table-cell office:value-type="float" office:value="-820014.54"/>
          <table:table-cell office:value-type="float" office:value="-311807.82"/>
          <table:table-cell office:value-type="float" office:value="-282298.3"/>
          <table:table-cell table:number-columns-repeated="16373"/>
        </table:table-row>
        <table:table-row>
          <table:table-cell office:value-type="float" office:value="14000003000000"/>
          <table:table-cell office:value-type="string" office:string-value="  RELACOES INTERFINANCEIRAS"/>
          <table:table-cell office:value-type="float" office:value="98982673.629999995"/>
          <table:table-cell office:value-type="float" office:value="99012026.060000002"/>
          <table:table-cell office:value-type="float" office:value="103193148.23"/>
          <table:table-cell office:value-type="float" office:value="99251386.129999995"/>
          <table:table-cell office:value-type="float" office:value="95117490.769999996"/>
          <table:table-cell office:value-type="float" office:value="93887487.5"/>
          <table:table-cell office:value-type="float" office:value="97292351.439999998"/>
          <table:table-cell office:value-type="float" office:value="88905894.269999996"/>
          <table:table-cell office:value-type="float" office:value="89145716.480000004"/>
          <table:table-cell table:number-columns-repeated="16373"/>
        </table:table-row>
        <table:table-row>
          <table:table-cell office:value-type="float" office:value="14100006000000"/>
          <table:table-cell office:value-type="string" office:string-value="   SERVICO DE COMPENSACAO DE CHEQUES E OUTROS PAPEIS"/>
          <table:table-cell office:value-type="float" office:value="214272.95"/>
          <table:table-cell office:value-type="float" office:value="8529088.7200000007"/>
          <table:table-cell office:value-type="float" office:value="9220562.1500000004"/>
          <table:table-cell office:value-type="float" office:value="10241582.220000001"/>
          <table:table-cell office:value-type="float" office:value="8080061.5899999999"/>
          <table:table-cell office:value-type="float" office:value="8500436.1699999999"/>
          <table:table-cell office:value-type="float" office:value="11454097.98"/>
          <table:table-cell office:value-type="float" office:value="5136891.93"/>
          <table:table-cell office:value-type="float" office:value="5966943.4800000004"/>
          <table:table-cell table:number-columns-repeated="16373"/>
        </table:table-row>
        <table:table-row>
          <table:table-cell office:value-type="float" office:value="14110003000000"/>
          <table:table-cell office:value-type="string" office:string-value="    CHEQUES E OUTROS PAPEIS A DEVOLVER SERV.COMPENS."/>
          <table:table-cell office:value-type="float" office:value="214272.95"/>
          <table:table-cell office:value-type="float" office:value="361643.77"/>
          <table:table-cell office:value-type="float" office:value="651502"/>
          <table:table-cell office:value-type="float" office:value="1775549.01"/>
          <table:table-cell office:value-type="float" office:value="785901.1"/>
          <table:table-cell office:value-type="float" office:value="550997.69999999995"/>
          <table:table-cell office:value-type="float" office:value="505814.2"/>
          <table:table-cell office:value-type="float" office:value="429187.83"/>
          <table:table-cell office:value-type="float" office:value="267549.53000000003"/>
          <table:table-cell table:number-columns-repeated="16373"/>
        </table:table-row>
        <table:table-row>
          <table:table-cell office:value-type="float" office:value="14110003200000"/>
          <table:table-cell office:value-type="string" office:string-value="      CHEQUES EM DEVOLUCAO PELA COMPENSACAO INTERNA"/>
          <table:table-cell table:number-columns-repeated="2"/>
          <table:table-cell office:value-type="float" office:value="55"/>
          <table:table-cell/>
          <table:table-cell office:value-type="float" office:value="211.65"/>
          <table:table-cell office:value-type="float" office:value="3500"/>
          <table:table-cell office:value-type="float" office:value="732.5"/>
          <table:table-cell table:number-columns-repeated="16375"/>
        </table:table-row>
        <table:table-row>
          <table:table-cell office:value-type="float" office:value="14110003400000"/>
          <table:table-cell office:value-type="string" office:string-value="      CHEQUES EM DEVOLUCAO PELA COMPENSACAO NACIONAL"/>
          <table:table-cell office:value-type="float" office:value="22641.67"/>
          <table:table-cell office:value-type="float" office:value="11336.6"/>
          <table:table-cell office:value-type="float" office:value="13629.08"/>
          <table:table-cell office:value-type="float" office:value="15945.98"/>
          <table:table-cell office:value-type="float" office:value="8307.6299999999992"/>
          <table:table-cell office:value-type="float" office:value="8645.6299999999992"/>
          <table:table-cell office:value-type="float" office:value="18751.77"/>
          <table:table-cell office:value-type="float" office:value="7439"/>
          <table:table-cell table:number-columns-repeated="16374"/>
        </table:table-row>
        <table:table-row>
          <table:table-cell office:value-type="float" office:value="14110003600000"/>
          <table:table-cell office:value-type="string" office:string-value="      OUTROS CHEQUES EM DEVOLUCAO - AG. CENTRALIZADORA"/>
          <table:table-cell office:value-type="float" office:value="191631.28"/>
          <table:table-cell office:value-type="float" office:value="223734.56"/>
          <table:table-cell office:value-type="float" office:value="482464.93"/>
          <table:table-cell office:value-type="float" office:value="1616599.62"/>
          <table:table-cell office:value-type="float" office:value="623075.94999999995"/>
          <table:table-cell office:value-type="float" office:value="455945.63"/>
          <table:table-cell office:value-type="float" office:value="374454.19"/>
          <table:table-cell office:value-type="float" office:value="228447.38"/>
          <table:table-cell office:value-type="float" office:value="188883.85"/>
          <table:table-cell table:number-columns-repeated="16373"/>
        </table:table-row>
        <table:table-row>
          <table:table-cell office:value-type="float" office:value="14110003610000"/>
          <table:table-cell office:value-type="string" office:string-value="      OUTROS CHEQUES EM DEVOLUCAO - AGS. CENTRALIZADAS"/>
          <table:table-cell/>
          <table:table-cell office:value-type="float" office:value="126572.61"/>
          <table:table-cell office:value-type="float" office:value="155352.99"/>
          <table:table-cell office:value-type="float" office:value="143003.41"/>
          <table:table-cell office:value-type="float" office:value="154305.87"/>
          <table:table-cell office:value-type="float" office:value="82906.44"/>
          <table:table-cell office:value-type="float" office:value="111875.74"/>
          <table:table-cell office:value-type="float" office:value="193301.45"/>
          <table:table-cell office:value-type="float" office:value="78665.679999999993"/>
          <table:table-cell table:number-columns-repeated="16373"/>
        </table:table-row>
        <table:table-row>
          <table:table-cell office:value-type="float" office:value="14120000000000"/>
          <table:table-cell office:value-type="string" office:string-value="    CHEQUES E OUTROS PAPEIS A REMETER SERV. COMPENS."/>
          <table:table-cell/>
          <table:table-cell office:value-type="float" office:value="269726.21999999997"/>
          <table:table-cell office:value-type="float" office:value="469140.47"/>
          <table:table-cell office:value-type="float" office:value="570400.22"/>
          <table:table-cell office:value-type="float" office:value="384193.7"/>
          <table:table-cell office:value-type="float" office:value="361576.28"/>
          <table:table-cell office:value-type="float" office:value="632480.59"/>
          <table:table-cell office:value-type="float" office:value="246065.35"/>
          <table:table-cell office:value-type="float" office:value="240468.14"/>
          <table:table-cell table:number-columns-repeated="16373"/>
        </table:table-row>
        <table:table-row>
          <table:table-cell office:value-type="float" office:value="14120000600000"/>
          <table:table-cell office:value-type="string" office:string-value="      OUTROS CHEQUES EM LIQUIDACAO"/>
          <table:table-cell/>
          <table:table-cell office:value-type="float" office:value="260353.26"/>
          <table:table-cell office:value-type="float" office:value="439034.98"/>
          <table:table-cell office:value-type="float" office:value="528620.82999999996"/>
          <table:table-cell office:value-type="float" office:value="356048.95"/>
          <table:table-cell office:value-type="float" office:value="321592.03000000003"/>
          <table:table-cell office:value-type="float" office:value="571374.44999999995"/>
          <table:table-cell office:value-type="float" office:value="216578.37"/>
          <table:table-cell office:value-type="float" office:value="201217.1"/>
          <table:table-cell table:number-columns-repeated="16373"/>
        </table:table-row>
        <table:table-row>
          <table:table-cell office:value-type="float" office:value="14120000810000"/>
          <table:table-cell office:value-type="string" office:string-value="      CHEQUES EM LIQUIDACAO PELA COMPE NACIONAL"/>
          <table:table-cell/>
          <table:table-cell office:value-type="float" office:value="9372.9599999999991"/>
          <table:table-cell office:value-type="float" office:value="30105.49"/>
          <table:table-cell office:value-type="float" office:value="41779.39"/>
          <table:table-cell office:value-type="float" office:value="28144.75"/>
          <table:table-cell office:value-type="float" office:value="39984.25"/>
          <table:table-cell office:value-type="float" office:value="61106.14"/>
          <table:table-cell office:value-type="float" office:value="29486.98"/>
          <table:table-cell office:value-type="float" office:value="39251.040000000001"/>
          <table:table-cell table:number-columns-repeated="16373"/>
        </table:table-row>
        <table:table-row>
          <table:table-cell office:value-type="float" office:value="14130007000000"/>
          <table:table-cell office:value-type="string" office:string-value="    CHEQUES E OUTROS PAPEIS REMETIDOS AO SERV.DE COMP."/>
          <table:table-cell/>
          <table:table-cell office:value-type="float" office:value="5449707.5700000003"/>
          <table:table-cell office:value-type="float" office:value="3898929.9"/>
          <table:table-cell office:value-type="float" office:value="4468109.0599999996"/>
          <table:table-cell office:value-type="float" office:value="3675947.54"/>
          <table:table-cell office:value-type="float" office:value="3112863.77"/>
          <table:table-cell office:value-type="float" office:value="5980858.3899999997"/>
          <table:table-cell office:value-type="float" office:value="2865976.17"/>
          <table:table-cell office:value-type="float" office:value="3222328"/>
          <table:table-cell table:number-columns-repeated="16373"/>
        </table:table-row>
        <table:table-row>
          <table:table-cell office:value-type="float" office:value="14140004000000"/>
          <table:table-cell office:value-type="string" office:string-value="    RECEBIMENTOS ENVIADOS PELO SERVICO DE COMPENSACAO"/>
          <table:table-cell/>
          <table:table-cell office:value-type="float" office:value="2448011.16"/>
          <table:table-cell office:value-type="float" office:value="4200989.78"/>
          <table:table-cell office:value-type="float" office:value="3427523.93"/>
          <table:table-cell office:value-type="float" office:value="3234019.25"/>
          <table:table-cell office:value-type="float" office:value="4474998.42"/>
          <table:table-cell office:value-type="float" office:value="4334944.8"/>
          <table:table-cell office:value-type="float" office:value="1595662.58"/>
          <table:table-cell office:value-type="float" office:value="2236597.81"/>
          <table:table-cell table:number-columns-repeated="16373"/>
        </table:table-row>
        <table:table-row>
          <table:table-cell office:value-type="float" office:value="14140004600000"/>
          <table:table-cell office:value-type="string" office:string-value="      COMPE-BANCO DO BRASIL"/>
          <table:table-cell/>
          <table:table-cell office:value-type="float" office:value="2448011.16"/>
          <table:table-cell office:value-type="float" office:value="4200989.78"/>
          <table:table-cell office:value-type="float" office:value="3427523.93"/>
          <table:table-cell office:value-type="float" office:value="3234019.25"/>
          <table:table-cell office:value-type="float" office:value="4474998.42"/>
          <table:table-cell office:value-type="float" office:value="4334944.8"/>
          <table:table-cell office:value-type="float" office:value="1595662.58"/>
          <table:table-cell office:value-type="float" office:value="2236597.81"/>
          <table:table-cell table:number-columns-repeated="16373"/>
        </table:table-row>
        <table:table-row>
          <table:table-cell office:value-type="float" office:value="14200009000000"/>
          <table:table-cell office:value-type="string" office:string-value="   CREDITOS VINCULADOS"/>
          <table:table-cell office:value-type="float" office:value="98552791.209999993"/>
          <table:table-cell office:value-type="float" office:value="90461203.650000006"/>
          <table:table-cell office:value-type="float" office:value="93953295.170000002"/>
          <table:table-cell office:value-type="float" office:value="88971069.700000003"/>
          <table:table-cell office:value-type="float" office:value="87032640.200000003"/>
          <table:table-cell office:value-type="float" office:value="85369997.019999996"/>
          <table:table-cell office:value-type="float" office:value="85825751.090000004"/>
          <table:table-cell office:value-type="float" office:value="83759380.469999999"/>
          <table:table-cell office:value-type="float" office:value="83169293.349999994"/>
          <table:table-cell table:number-columns-repeated="16373"/>
        </table:table-row>
        <table:table-row>
          <table:table-cell office:value-type="float" office:value="14228005000000"/>
          <table:table-cell office:value-type="string" office:string-value="    RESERVAS COMPULSORIAS EM ESPECIE NO BANCO CENTRAL"/>
          <table:table-cell office:value-type="float" office:value="18422316.149999999"/>
          <table:table-cell office:value-type="float" office:value="7456139.3499999996"/>
          <table:table-cell office:value-type="float" office:value="9498969.4499999993"/>
          <table:table-cell office:value-type="float" office:value="1553681.3"/>
          <table:table-cell office:value-type="float" office:value="1254747.56"/>
          <table:table-cell office:value-type="float" office:value="1365652.75"/>
          <table:table-cell office:value-type="float" office:value="914610.07"/>
          <table:table-cell office:value-type="float" office:value="735675.38"/>
          <table:table-cell office:value-type="float" office:value="849431.25"/>
          <table:table-cell table:number-columns-repeated="16373"/>
        </table:table-row>
        <table:table-row>
          <table:table-cell office:value-type="float" office:value="14228005100000"/>
          <table:table-cell office:value-type="string" office:string-value="      RESERVAS LIVRES"/>
          <table:table-cell office:value-type="float" office:value="18168793.390000001"/>
          <table:table-cell office:value-type="float" office:value="7456139.3499999996"/>
          <table:table-cell office:value-type="float" office:value="8286355.7199999997"/>
          <table:table-cell office:value-type="float" office:value="718966.37"/>
          <table:table-cell office:value-type="float" office:value="316900.7"/>
          <table:table-cell office:value-type="float" office:value="365881.46"/>
          <table:table-cell office:value-type="float" office:value="183865.85"/>
          <table:table-cell office:value-type="float" office:value="107058.35"/>
          <table:table-cell office:value-type="float" office:value="136028.01999999999"/>
          <table:table-cell table:number-columns-repeated="16373"/>
        </table:table-row>
        <table:table-row>
          <table:table-cell office:value-type="float" office:value="14228005200000"/>
          <table:table-cell office:value-type="string" office:string-value="      RESERVAS CAUCIONADAS SPB"/>
          <table:table-cell office:value-type="float" office:value="253522.76"/>
          <table:table-cell/>
          <table:table-cell office:value-type="float" office:value="1212613.73"/>
          <table:table-cell office:value-type="float" office:value="834714.93"/>
          <table:table-cell office:value-type="float" office:value="937846.86"/>
          <table:table-cell office:value-type="float" office:value="999771.29"/>
          <table:table-cell office:value-type="float" office:value="730744.22"/>
          <table:table-cell office:value-type="float" office:value="598617.03"/>
          <table:table-cell office:value-type="float" office:value="713403.23"/>
          <table:table-cell table:number-columns-repeated="16373"/>
        </table:table-row>
        <table:table-row>
          <table:table-cell office:value-type="float" office:value="14228005220000"/>
          <table:table-cell office:value-type="string" office:string-value="       COMPE"/>
          <table:table-cell office:value-type="float" office:value="253522.76"/>
          <table:table-cell/>
          <table:table-cell office:value-type="float" office:value="1212613.73"/>
          <table:table-cell office:value-type="float" office:value="834714.93"/>
          <table:table-cell office:value-type="float" office:value="937846.86"/>
          <table:table-cell office:value-type="float" office:value="999771.29"/>
          <table:table-cell office:value-type="float" office:value="730744.22"/>
          <table:table-cell office:value-type="float" office:value="598617.03"/>
          <table:table-cell office:value-type="float" office:value="713403.23"/>
          <table:table-cell table:number-columns-repeated="16373"/>
        </table:table-row>
        <table:table-row>
          <table:table-cell office:value-type="float" office:value="14228005300000"/>
          <table:table-cell office:value-type="string" office:string-value="      MEIO CIRCULANTE"/>
          <table:table-cell table:number-columns-repeated="7"/>
          <table:table-cell office:value-type="float" office:value="30000"/>
          <table:table-cell table:number-columns-repeated="16374"/>
        </table:table-row>
        <table:table-row>
          <table:table-cell office:value-type="float" office:value="14228005350000"/>
          <table:table-cell office:value-type="string" office:string-value="       OUTRAS INSTITUICOES"/>
          <table:table-cell table:number-columns-repeated="7"/>
          <table:table-cell office:value-type="float" office:value="30000"/>
          <table:table-cell table:number-columns-repeated="16374"/>
        </table:table-row>
        <table:table-row>
          <table:table-cell office:value-type="float" office:value="14233007000000"/>
          <table:table-cell office:value-type="string" office:string-value="    BANCO CENTRAL - RECOLHIMENTOS OBRIGATORIOS"/>
          <table:table-cell office:value-type="float" office:value="60311681.140000001"/>
          <table:table-cell office:value-type="float" office:value="62845978.890000001"/>
          <table:table-cell office:value-type="float" office:value="62780673.240000002"/>
          <table:table-cell office:value-type="float" office:value="64285813.759999998"/>
          <table:table-cell office:value-type="float" office:value="61890544.25"/>
          <table:table-cell office:value-type="float" office:value="59770736.810000002"/>
          <table:table-cell office:value-type="float" office:value="60415722.649999999"/>
          <table:table-cell office:value-type="float" office:value="58160600.439999998"/>
          <table:table-cell office:value-type="float" office:value="57332556.899999999"/>
          <table:table-cell table:number-columns-repeated="16373"/>
        </table:table-row>
        <table:table-row>
          <table:table-cell office:value-type="float" office:value="14233100000000"/>
          <table:table-cell office:value-type="string" office:string-value="     DEPOSITOS DE POUPANCA"/>
          <table:table-cell office:value-type="float" office:value="59657725.060000002"/>
          <table:table-cell office:value-type="float" office:value="60636365.770000003"/>
          <table:table-cell office:value-type="float" office:value="60571060.119999997"/>
          <table:table-cell office:value-type="float" office:value="62700200.640000001"/>
          <table:table-cell office:value-type="float" office:value="60304931.130000003"/>
          <table:table-cell office:value-type="float" office:value="58185123.689999998"/>
          <table:table-cell office:value-type="float" office:value="58830109.530000001"/>
          <table:table-cell office:value-type="float" office:value="58130644.359999999"/>
          <table:table-cell office:value-type="float" office:value="57302600.82"/>
          <table:table-cell table:number-columns-repeated="16373"/>
        </table:table-row>
        <table:table-row>
          <table:table-cell office:value-type="float" office:value="14233100050000"/>
          <table:table-cell office:value-type="string" office:string-value="      DEPOSITOS DE POUPANCA"/>
          <table:table-cell office:value-type="float" office:value="59657725.060000002"/>
          <table:table-cell office:value-type="float" office:value="60636365.770000003"/>
          <table:table-cell office:value-type="float" office:value="60571060.119999997"/>
          <table:table-cell office:value-type="float" office:value="62700200.640000001"/>
          <table:table-cell office:value-type="float" office:value="60304931.130000003"/>
          <table:table-cell office:value-type="float" office:value="58185123.689999998"/>
          <table:table-cell office:value-type="float" office:value="58830109.530000001"/>
          <table:table-cell office:value-type="float" office:value="58130644.359999999"/>
          <table:table-cell office:value-type="float" office:value="57302600.82"/>
          <table:table-cell table:number-columns-repeated="16373"/>
        </table:table-row>
        <table:table-row>
          <table:table-cell office:value-type="float" office:value="14233997000000"/>
          <table:table-cell office:value-type="string" office:string-value="     OUTROS"/>
          <table:table-cell office:value-type="float" office:value="653956.07999999996"/>
          <table:table-cell office:value-type="float" office:value="2209613.12"/>
          <table:table-cell office:value-type="float" office:value="2209613.12"/>
          <table:table-cell office:value-type="float" office:value="1585613.12"/>
          <table:table-cell office:value-type="float" office:value="1585613.12"/>
          <table:table-cell office:value-type="float" office:value="1585613.12"/>
          <table:table-cell office:value-type="float" office:value="1585613.12"/>
          <table:table-cell office:value-type="float" office:value="29956.080000000002"/>
          <table:table-cell office:value-type="float" office:value="29956.080000000002"/>
          <table:table-cell table:number-columns-repeated="16373"/>
        </table:table-row>
        <table:table-row>
          <table:table-cell office:value-type="float" office:value="14233997114000"/>
          <table:table-cell office:value-type="string" office:string-value="      COMPULSORIO - CIRCULAR 276"/>
          <table:table-cell office:value-type="float" office:value="653956.07999999996"/>
          <table:table-cell office:value-type="float" office:value="2209613.12"/>
          <table:table-cell office:value-type="float" office:value="2209613.12"/>
          <table:table-cell office:value-type="float" office:value="1585613.12"/>
          <table:table-cell office:value-type="float" office:value="1585613.12"/>
          <table:table-cell office:value-type="float" office:value="1585613.12"/>
          <table:table-cell office:value-type="float" office:value="1585613.12"/>
          <table:table-cell office:value-type="float" office:value="29956.080000000002"/>
          <table:table-cell office:value-type="float" office:value="29956.080000000002"/>
          <table:table-cell table:number-columns-repeated="16373"/>
        </table:table-row>
        <table:table-row>
          <table:table-cell office:value-type="float" office:value="14260001000000"/>
          <table:table-cell office:value-type="string" office:string-value="    SFH-FGTS A RESSARCIR"/>
          <table:table-cell office:value-type="float" office:value="747.61"/>
          <table:table-cell office:value-type="float" office:value="1992.51"/>
          <table:table-cell office:value-type="float" office:value="1715.01"/>
          <table:table-cell office:value-type="float" office:value="14846.64"/>
          <table:table-cell office:value-type="float" office:value="16380.34"/>
          <table:table-cell table:number-columns-repeated="16377"/>
        </table:table-row>
        <table:table-row>
          <table:table-cell office:value-type="float" office:value="14260001100000"/>
          <table:table-cell office:value-type="string" office:string-value="      AMBIENTE DE RECURSOS HUMANOS"/>
          <table:table-cell office:value-type="float" office:value="747.61"/>
          <table:table-cell office:value-type="float" office:value="1992.51"/>
          <table:table-cell office:value-type="float" office:value="1715.01"/>
          <table:table-cell office:value-type="float" office:value="14846.64"/>
          <table:table-cell office:value-type="float" office:value="16380.34"/>
          <table:table-cell table:number-columns-repeated="16377"/>
        </table:table-row>
        <table:table-row>
          <table:table-cell office:value-type="float" office:value="14265006000000"/>
          <table:table-cell office:value-type="string" office:string-value="    SFH-FUNDO DE COMPENSACAO DE VARIACOES SALARIAIS"/>
          <table:table-cell office:value-type="float" office:value="25831355.48"/>
          <table:table-cell office:value-type="float" office:value="26233285.850000001"/>
          <table:table-cell office:value-type="float" office:value="29494612.91"/>
          <table:table-cell office:value-type="float" office:value="32081462.91"/>
          <table:table-cell office:value-type="float" office:value="32663822.68"/>
          <table:table-cell office:value-type="float" office:value="33273243.289999999"/>
          <table:table-cell office:value-type="float" office:value="33646992.189999998"/>
          <table:table-cell office:value-type="float" office:value="33970188.770000003"/>
          <table:table-cell office:value-type="float" office:value="34247861.450000003"/>
          <table:table-cell table:number-columns-repeated="16373"/>
        </table:table-row>
        <table:table-row>
          <table:table-cell office:value-type="float" office:value="14265109000000"/>
          <table:table-cell office:value-type="string" office:string-value="     COM OPCAO PELA NOVACAO"/>
          <table:table-cell office:value-type="float" office:value="25831355.48"/>
          <table:table-cell office:value-type="float" office:value="26233285.850000001"/>
          <table:table-cell office:value-type="float" office:value="29494612.91"/>
          <table:table-cell office:value-type="float" office:value="32081462.91"/>
          <table:table-cell office:value-type="float" office:value="32663822.68"/>
          <table:table-cell office:value-type="float" office:value="33273243.289999999"/>
          <table:table-cell office:value-type="float" office:value="33646992.189999998"/>
          <table:table-cell office:value-type="float" office:value="33970188.770000003"/>
          <table:table-cell office:value-type="float" office:value="34247861.450000003"/>
          <table:table-cell table:number-columns-repeated="16373"/>
        </table:table-row>
        <table:table-row>
          <table:table-cell office:value-type="float" office:value="14280005000000"/>
          <table:table-cell office:value-type="string" office:string-value="    CREDITO RURAL-PROAGRO A RECEBER"/>
          <table:table-cell office:value-type="float" office:value="6818367.0800000001"/>
          <table:table-cell office:value-type="float" office:value="6987215.0599999996"/>
          <table:table-cell office:value-type="float" office:value="7066177.6699999999"/>
          <table:table-cell office:value-type="float" office:value="7160646.4500000002"/>
          <table:table-cell office:value-type="float" office:value="7267593.5700000003"/>
          <table:table-cell office:value-type="float" office:value="7346805.9699999997"/>
          <table:table-cell office:value-type="float" office:value="7448864.6799999997"/>
          <table:table-cell office:value-type="float" office:value="7618894.5800000001"/>
          <table:table-cell office:value-type="float" office:value="7600267.1600000001"/>
          <table:table-cell table:number-columns-repeated="16373"/>
        </table:table-row>
        <table:table-row>
          <table:table-cell office:value-type="float" office:value="14280108000000"/>
          <table:table-cell office:value-type="string" office:string-value="     PROAGRO NOVO"/>
          <table:table-cell office:value-type="float" office:value="6395643.6699999999"/>
          <table:table-cell office:value-type="float" office:value="6564491.6500000004"/>
          <table:table-cell office:value-type="float" office:value="6643454.2599999998"/>
          <table:table-cell office:value-type="float" office:value="6737923.04"/>
          <table:table-cell office:value-type="float" office:value="6844870.1600000001"/>
          <table:table-cell office:value-type="float" office:value="6924082.5599999996"/>
          <table:table-cell office:value-type="float" office:value="7026141.2699999996"/>
          <table:table-cell office:value-type="float" office:value="7196171.1699999999"/>
          <table:table-cell office:value-type="float" office:value="7177543.75"/>
          <table:table-cell table:number-columns-repeated="16373"/>
        </table:table-row>
        <table:table-row>
          <table:table-cell office:value-type="float" office:value="14280108010000"/>
          <table:table-cell office:value-type="string" office:string-value="      FINANCIAMENTOS RURAIS-APLICACOES LIVRES"/>
          <table:table-cell office:value-type="float" office:value="4066005.17"/>
          <table:table-cell office:value-type="float" office:value="4168728.3"/>
          <table:table-cell office:value-type="float" office:value="4235189.87"/>
          <table:table-cell office:value-type="float" office:value="4732100.76"/>
          <table:table-cell office:value-type="float" office:value="4823692.8899999997"/>
          <table:table-cell office:value-type="float" office:value="4904720.2699999996"/>
          <table:table-cell office:value-type="float" office:value="4996387.9800000004"/>
          <table:table-cell office:value-type="float" office:value="5102532.78"/>
          <table:table-cell office:value-type="float" office:value="5079342.75"/>
          <table:table-cell table:number-columns-repeated="16373"/>
        </table:table-row>
        <table:table-row>
          <table:table-cell office:value-type="float" office:value="14280108020000"/>
          <table:table-cell office:value-type="string" office:string-value="       COM CORRECAO MONETARIA"/>
          <table:table-cell office:value-type="float" office:value="3662923.45"/>
          <table:table-cell office:value-type="float" office:value="3732939.27"/>
          <table:table-cell office:value-type="float" office:value="3798300.17"/>
          <table:table-cell office:value-type="float" office:value="3904834.73"/>
          <table:table-cell office:value-type="float" office:value="3995151.95"/>
          <table:table-cell office:value-type="float" office:value="4074835.87"/>
          <table:table-cell office:value-type="float" office:value="4165179.51"/>
          <table:table-cell office:value-type="float" office:value="4269932.49"/>
          <table:table-cell office:value-type="float" office:value="4234193.78"/>
          <table:table-cell table:number-columns-repeated="16373"/>
        </table:table-row>
        <table:table-row>
          <table:table-cell office:value-type="float" office:value="14280108030000"/>
          <table:table-cell office:value-type="string" office:string-value="        RECURSOS PROPRIOS"/>
          <table:table-cell office:value-type="float" office:value="687915.76"/>
          <table:table-cell office:value-type="float" office:value="688074.3"/>
          <table:table-cell office:value-type="float" office:value="680994.8"/>
          <table:table-cell office:value-type="float" office:value="710794.55"/>
          <table:table-cell office:value-type="float" office:value="702641.21"/>
          <table:table-cell office:value-type="float" office:value="703176.02"/>
          <table:table-cell office:value-type="float" office:value="703437.38"/>
          <table:table-cell office:value-type="float" office:value="703149.83"/>
          <table:table-cell office:value-type="float" office:value="594919.49"/>
          <table:table-cell table:number-columns-repeated="16373"/>
        </table:table-row>
        <table:table-row>
          <table:table-cell office:value-type="float" office:value="14280108040000"/>
          <table:table-cell office:value-type="string" office:string-value="        RECURSOS DA POUPANCA BNB"/>
          <table:table-cell office:value-type="float" office:value="2949343.81"/>
          <table:table-cell office:value-type="float" office:value="3019201.09"/>
          <table:table-cell office:value-type="float" office:value="3091641.49"/>
          <table:table-cell office:value-type="float" office:value="3168376.3"/>
          <table:table-cell office:value-type="float" office:value="3266846.86"/>
          <table:table-cell office:value-type="float" office:value="3345995.97"/>
          <table:table-cell office:value-type="float" office:value="3436078.25"/>
          <table:table-cell office:value-type="float" office:value="3541118.78"/>
          <table:table-cell office:value-type="float" office:value="3613610.41"/>
          <table:table-cell table:number-columns-repeated="16373"/>
        </table:table-row>
        <table:table-row>
          <table:table-cell office:value-type="float" office:value="14280108050000"/>
          <table:table-cell office:value-type="string" office:string-value="         PROJETOS DE IRRIGACAO"/>
          <table:table-cell office:value-type="float" office:value="1583719.01"/>
          <table:table-cell office:value-type="float" office:value="1651310.35"/>
          <table:table-cell office:value-type="float" office:value="1721612.94"/>
          <table:table-cell office:value-type="float" office:value="1796081.32"/>
          <table:table-cell office:value-type="float" office:value="1892196.39"/>
          <table:table-cell office:value-type="float" office:value="1980573.51"/>
          <table:table-cell office:value-type="float" office:value="2068381.93"/>
          <table:table-cell office:value-type="float" office:value="2170794.15"/>
          <table:table-cell office:value-type="float" office:value="2247993.15"/>
          <table:table-cell table:number-columns-repeated="16373"/>
        </table:table-row>
        <table:table-row>
          <table:table-cell office:value-type="float" office:value="14280108060000"/>
          <table:table-cell office:value-type="string" office:string-value="         OUTROS"/>
          <table:table-cell office:value-type="float" office:value="1365624.8"/>
          <table:table-cell office:value-type="float" office:value="1367890.74"/>
          <table:table-cell office:value-type="float" office:value="1370028.55"/>
          <table:table-cell office:value-type="float" office:value="1372294.98"/>
          <table:table-cell office:value-type="float" office:value="1374650.47"/>
          <table:table-cell office:value-type="float" office:value="1365422.46"/>
          <table:table-cell office:value-type="float" office:value="1367696.32"/>
          <table:table-cell office:value-type="float" office:value="1370324.63"/>
          <table:table-cell office:value-type="float" office:value="1365617.26"/>
          <table:table-cell table:number-columns-repeated="16373"/>
        </table:table-row>
        <table:table-row>
          <table:table-cell office:value-type="float" office:value="14280108070000"/>
          <table:table-cell office:value-type="string" office:string-value="        RECURSOS DE D.E.R."/>
          <table:table-cell office:value-type="float" office:value="25663.88"/>
          <table:table-cell office:value-type="float" office:value="25663.88"/>
          <table:table-cell office:value-type="float" office:value="25663.88"/>
          <table:table-cell office:value-type="float" office:value="25663.88"/>
          <table:table-cell office:value-type="float" office:value="25663.88"/>
          <table:table-cell office:value-type="float" office:value="25663.88"/>
          <table:table-cell office:value-type="float" office:value="25663.88"/>
          <table:table-cell office:value-type="float" office:value="25663.88"/>
          <table:table-cell office:value-type="float" office:value="25663.88"/>
          <table:table-cell table:number-columns-repeated="16373"/>
        </table:table-row>
        <table:table-row>
          <table:table-cell office:value-type="float" office:value="14280108080000"/>
          <table:table-cell office:value-type="string" office:string-value="       SEM CORRECAO MONETARIA"/>
          <table:table-cell office:value-type="float" office:value="403081.72"/>
          <table:table-cell office:value-type="float" office:value="435789.03"/>
          <table:table-cell office:value-type="float" office:value="436889.7"/>
          <table:table-cell office:value-type="float" office:value="827266.03"/>
          <table:table-cell office:value-type="float" office:value="828540.94"/>
          <table:table-cell office:value-type="float" office:value="829884.4"/>
          <table:table-cell office:value-type="float" office:value="831208.47"/>
          <table:table-cell office:value-type="float" office:value="832600.29"/>
          <table:table-cell office:value-type="float" office:value="845148.97"/>
          <table:table-cell table:number-columns-repeated="16373"/>
        </table:table-row>
        <table:table-row>
          <table:table-cell office:value-type="float" office:value="14280108090000"/>
          <table:table-cell office:value-type="string" office:string-value="        RECURSOS PROPRIOS"/>
          <table:table-cell office:value-type="float" office:value="403081.72"/>
          <table:table-cell office:value-type="float" office:value="435789.03"/>
          <table:table-cell office:value-type="float" office:value="436889.7"/>
          <table:table-cell office:value-type="float" office:value="827266.03"/>
          <table:table-cell office:value-type="float" office:value="828540.94"/>
          <table:table-cell office:value-type="float" office:value="829884.4"/>
          <table:table-cell office:value-type="float" office:value="831208.47"/>
          <table:table-cell office:value-type="float" office:value="832600.29"/>
          <table:table-cell office:value-type="float" office:value="845148.97"/>
          <table:table-cell table:number-columns-repeated="16373"/>
        </table:table-row>
        <table:table-row>
          <table:table-cell office:value-type="float" office:value="14280108220000"/>
          <table:table-cell office:value-type="string" office:string-value="      FINANCIAMENTOS RURAIS-APLICACOES REPAS.E REFINANC."/>
          <table:table-cell office:value-type="float" office:value="2329638.5"/>
          <table:table-cell office:value-type="float" office:value="2395763.35"/>
          <table:table-cell office:value-type="float" office:value="2408264.39"/>
          <table:table-cell office:value-type="float" office:value="2005822.28"/>
          <table:table-cell office:value-type="float" office:value="2021177.27"/>
          <table:table-cell office:value-type="float" office:value="2019362.29"/>
          <table:table-cell office:value-type="float" office:value="2029753.29"/>
          <table:table-cell office:value-type="float" office:value="2093638.39"/>
          <table:table-cell office:value-type="float" office:value="2098201"/>
          <table:table-cell table:number-columns-repeated="16373"/>
        </table:table-row>
        <table:table-row>
          <table:table-cell office:value-type="float" office:value="14280108230000"/>
          <table:table-cell office:value-type="string" office:string-value="       COM CORRECAO MONETARIA"/>
          <table:table-cell office:value-type="float" office:value="61415.73"/>
          <table:table-cell office:value-type="float" office:value="61945.32"/>
          <table:table-cell office:value-type="float" office:value="62424.160000000003"/>
          <table:table-cell office:value-type="float" office:value="62580.18"/>
          <table:table-cell office:value-type="float" office:value="63145.63"/>
          <table:table-cell office:value-type="float" office:value="63737.26"/>
          <table:table-cell office:value-type="float" office:value="64315.15"/>
          <table:table-cell office:value-type="float" office:value="64918.22"/>
          <table:table-cell office:value-type="float" office:value="65527.22"/>
          <table:table-cell table:number-columns-repeated="16373"/>
        </table:table-row>
        <table:table-row>
          <table:table-cell office:value-type="float" office:value="14280108240000"/>
          <table:table-cell office:value-type="string" office:string-value="        RECURSOS GOVERNAMENTAIS"/>
          <table:table-cell office:value-type="float" office:value="61415.73"/>
          <table:table-cell office:value-type="float" office:value="61945.32"/>
          <table:table-cell office:value-type="float" office:value="62424.160000000003"/>
          <table:table-cell office:value-type="float" office:value="62580.18"/>
          <table:table-cell office:value-type="float" office:value="63145.63"/>
          <table:table-cell office:value-type="float" office:value="63737.26"/>
          <table:table-cell office:value-type="float" office:value="64315.15"/>
          <table:table-cell office:value-type="float" office:value="64918.22"/>
          <table:table-cell office:value-type="float" office:value="65527.22"/>
          <table:table-cell table:number-columns-repeated="16373"/>
        </table:table-row>
        <table:table-row>
          <table:table-cell office:value-type="float" office:value="14280108260000"/>
          <table:table-cell office:value-type="string" office:string-value="         OUTROS"/>
          <table:table-cell office:value-type="float" office:value="61415.73"/>
          <table:table-cell office:value-type="float" office:value="61945.32"/>
          <table:table-cell office:value-type="float" office:value="62424.160000000003"/>
          <table:table-cell office:value-type="float" office:value="62580.18"/>
          <table:table-cell office:value-type="float" office:value="63145.63"/>
          <table:table-cell office:value-type="float" office:value="63737.26"/>
          <table:table-cell office:value-type="float" office:value="64315.15"/>
          <table:table-cell office:value-type="float" office:value="64918.22"/>
          <table:table-cell office:value-type="float" office:value="65527.22"/>
          <table:table-cell table:number-columns-repeated="16373"/>
        </table:table-row>
        <table:table-row>
          <table:table-cell office:value-type="float" office:value="14280108270000"/>
          <table:table-cell office:value-type="string" office:string-value="       SEM CORRECAO MONETARIA"/>
          <table:table-cell office:value-type="float" office:value="2268222.77"/>
          <table:table-cell office:value-type="float" office:value="2333818.0299999998"/>
          <table:table-cell office:value-type="float" office:value="2345840.23"/>
          <table:table-cell office:value-type="float" office:value="1943242.1"/>
          <table:table-cell office:value-type="float" office:value="1958031.64"/>
          <table:table-cell office:value-type="float" office:value="1955625.03"/>
          <table:table-cell office:value-type="float" office:value="1965438.14"/>
          <table:table-cell office:value-type="float" office:value="2028720.17"/>
          <table:table-cell office:value-type="float" office:value="2032673.78"/>
          <table:table-cell table:number-columns-repeated="16373"/>
        </table:table-row>
        <table:table-row>
          <table:table-cell office:value-type="float" office:value="14280108280000"/>
          <table:table-cell office:value-type="string" office:string-value="        RECURSOS GOVERNAMENTAIS"/>
          <table:table-cell office:value-type="float" office:value="2268222.77"/>
          <table:table-cell office:value-type="float" office:value="2333818.0299999998"/>
          <table:table-cell office:value-type="float" office:value="2345840.23"/>
          <table:table-cell office:value-type="float" office:value="1943242.1"/>
          <table:table-cell office:value-type="float" office:value="1958031.64"/>
          <table:table-cell office:value-type="float" office:value="1955625.03"/>
          <table:table-cell office:value-type="float" office:value="1965438.14"/>
          <table:table-cell office:value-type="float" office:value="2028720.17"/>
          <table:table-cell office:value-type="float" office:value="2032673.78"/>
          <table:table-cell table:number-columns-repeated="16373"/>
        </table:table-row>
        <table:table-row>
          <table:table-cell office:value-type="float" office:value="14280108300000"/>
          <table:table-cell office:value-type="string" office:string-value="         OUTROS"/>
          <table:table-cell office:value-type="float" office:value="2268222.77"/>
          <table:table-cell office:value-type="float" office:value="2333818.0299999998"/>
          <table:table-cell office:value-type="float" office:value="2345840.23"/>
          <table:table-cell office:value-type="float" office:value="1943242.1"/>
          <table:table-cell office:value-type="float" office:value="1958031.64"/>
          <table:table-cell office:value-type="float" office:value="1955625.03"/>
          <table:table-cell office:value-type="float" office:value="1965438.14"/>
          <table:table-cell office:value-type="float" office:value="2028720.17"/>
          <table:table-cell office:value-type="float" office:value="2032673.78"/>
          <table:table-cell table:number-columns-repeated="16373"/>
        </table:table-row>
        <table:table-row>
          <table:table-cell office:value-type="float" office:value="14280201000000"/>
          <table:table-cell office:value-type="string" office:string-value="     PROAGRO VELHO-PARCELAS SECURITIZAVEIS"/>
          <table:table-cell office:value-type="float" office:value="422723.41"/>
          <table:table-cell office:value-type="float" office:value="422723.41"/>
          <table:table-cell office:value-type="float" office:value="422723.41"/>
          <table:table-cell office:value-type="float" office:value="422723.41"/>
          <table:table-cell office:value-type="float" office:value="422723.41"/>
          <table:table-cell office:value-type="float" office:value="422723.41"/>
          <table:table-cell office:value-type="float" office:value="422723.41"/>
          <table:table-cell office:value-type="float" office:value="422723.41"/>
          <table:table-cell office:value-type="float" office:value="422723.41"/>
          <table:table-cell table:number-columns-repeated="16373"/>
        </table:table-row>
        <table:table-row>
          <table:table-cell office:value-type="float" office:value="14280201010000"/>
          <table:table-cell office:value-type="string" office:string-value="      FINANCIAMENTOS RURAIS-APLICACOES LIVRES"/>
          <table:table-cell office:value-type="float" office:value="244348.87"/>
          <table:table-cell office:value-type="float" office:value="244348.87"/>
          <table:table-cell office:value-type="float" office:value="244348.87"/>
          <table:table-cell office:value-type="float" office:value="244348.87"/>
          <table:table-cell office:value-type="float" office:value="244348.87"/>
          <table:table-cell office:value-type="float" office:value="244348.87"/>
          <table:table-cell office:value-type="float" office:value="244348.87"/>
          <table:table-cell office:value-type="float" office:value="244348.87"/>
          <table:table-cell office:value-type="float" office:value="244348.87"/>
          <table:table-cell table:number-columns-repeated="16373"/>
        </table:table-row>
        <table:table-row>
          <table:table-cell office:value-type="float" office:value="14280201020000"/>
          <table:table-cell office:value-type="string" office:string-value="       COM CORRECAO MONETARIA"/>
          <table:table-cell office:value-type="float" office:value="244348.87"/>
          <table:table-cell office:value-type="float" office:value="244348.87"/>
          <table:table-cell office:value-type="float" office:value="244348.87"/>
          <table:table-cell office:value-type="float" office:value="244348.87"/>
          <table:table-cell office:value-type="float" office:value="244348.87"/>
          <table:table-cell office:value-type="float" office:value="244348.87"/>
          <table:table-cell office:value-type="float" office:value="244348.87"/>
          <table:table-cell office:value-type="float" office:value="244348.87"/>
          <table:table-cell office:value-type="float" office:value="244348.87"/>
          <table:table-cell table:number-columns-repeated="16373"/>
        </table:table-row>
        <table:table-row>
          <table:table-cell office:value-type="float" office:value="14280201030000"/>
          <table:table-cell office:value-type="string" office:string-value="        RECURSOS PROPRIOS"/>
          <table:table-cell office:value-type="float" office:value="227319.6"/>
          <table:table-cell office:value-type="float" office:value="227319.6"/>
          <table:table-cell office:value-type="float" office:value="227319.6"/>
          <table:table-cell office:value-type="float" office:value="227319.6"/>
          <table:table-cell office:value-type="float" office:value="227319.6"/>
          <table:table-cell office:value-type="float" office:value="227319.6"/>
          <table:table-cell office:value-type="float" office:value="227319.6"/>
          <table:table-cell office:value-type="float" office:value="227319.6"/>
          <table:table-cell office:value-type="float" office:value="227319.6"/>
          <table:table-cell table:number-columns-repeated="16373"/>
        </table:table-row>
        <table:table-row>
          <table:table-cell office:value-type="float" office:value="14280201040000"/>
          <table:table-cell office:value-type="string" office:string-value="        RECURSOS DA POUPANCA BNB"/>
          <table:table-cell office:value-type="float" office:value="17029.27"/>
          <table:table-cell office:value-type="float" office:value="17029.27"/>
          <table:table-cell office:value-type="float" office:value="17029.27"/>
          <table:table-cell office:value-type="float" office:value="17029.27"/>
          <table:table-cell office:value-type="float" office:value="17029.27"/>
          <table:table-cell office:value-type="float" office:value="17029.27"/>
          <table:table-cell office:value-type="float" office:value="17029.27"/>
          <table:table-cell office:value-type="float" office:value="17029.27"/>
          <table:table-cell office:value-type="float" office:value="17029.27"/>
          <table:table-cell table:number-columns-repeated="16373"/>
        </table:table-row>
        <table:table-row>
          <table:table-cell office:value-type="float" office:value="14280201060000"/>
          <table:table-cell office:value-type="string" office:string-value="         OUTROS"/>
          <table:table-cell office:value-type="float" office:value="17029.27"/>
          <table:table-cell office:value-type="float" office:value="17029.27"/>
          <table:table-cell office:value-type="float" office:value="17029.27"/>
          <table:table-cell office:value-type="float" office:value="17029.27"/>
          <table:table-cell office:value-type="float" office:value="17029.27"/>
          <table:table-cell office:value-type="float" office:value="17029.27"/>
          <table:table-cell office:value-type="float" office:value="17029.27"/>
          <table:table-cell office:value-type="float" office:value="17029.27"/>
          <table:table-cell office:value-type="float" office:value="17029.27"/>
          <table:table-cell table:number-columns-repeated="16373"/>
        </table:table-row>
        <table:table-row>
          <table:table-cell office:value-type="float" office:value="14280201150000"/>
          <table:table-cell office:value-type="string" office:string-value="      FINANCIAMENTOS RURAIS-APLICACOES OBRIGATORIAS"/>
          <table:table-cell office:value-type="float" office:value="177920.01"/>
          <table:table-cell office:value-type="float" office:value="177920.01"/>
          <table:table-cell office:value-type="float" office:value="177920.01"/>
          <table:table-cell office:value-type="float" office:value="177920.01"/>
          <table:table-cell office:value-type="float" office:value="177920.01"/>
          <table:table-cell office:value-type="float" office:value="177920.01"/>
          <table:table-cell office:value-type="float" office:value="177920.01"/>
          <table:table-cell office:value-type="float" office:value="177920.01"/>
          <table:table-cell office:value-type="float" office:value="177920.01"/>
          <table:table-cell table:number-columns-repeated="16373"/>
        </table:table-row>
        <table:table-row>
          <table:table-cell office:value-type="float" office:value="14280201160000"/>
          <table:table-cell office:value-type="string" office:string-value="       COM CORRECAO MONETARIA"/>
          <table:table-cell office:value-type="float" office:value="177920.01"/>
          <table:table-cell office:value-type="float" office:value="177920.01"/>
          <table:table-cell office:value-type="float" office:value="177920.01"/>
          <table:table-cell office:value-type="float" office:value="177920.01"/>
          <table:table-cell office:value-type="float" office:value="177920.01"/>
          <table:table-cell office:value-type="float" office:value="177920.01"/>
          <table:table-cell office:value-type="float" office:value="177920.01"/>
          <table:table-cell office:value-type="float" office:value="177920.01"/>
          <table:table-cell office:value-type="float" office:value="177920.01"/>
          <table:table-cell table:number-columns-repeated="16373"/>
        </table:table-row>
        <table:table-row>
          <table:table-cell office:value-type="float" office:value="14280201170000"/>
          <table:table-cell office:value-type="string" office:string-value="        RECURSOS PROPRIOS"/>
          <table:table-cell office:value-type="float" office:value="162555.6"/>
          <table:table-cell office:value-type="float" office:value="162555.6"/>
          <table:table-cell office:value-type="float" office:value="162555.6"/>
          <table:table-cell office:value-type="float" office:value="162555.6"/>
          <table:table-cell office:value-type="float" office:value="162555.6"/>
          <table:table-cell office:value-type="float" office:value="162555.6"/>
          <table:table-cell office:value-type="float" office:value="162555.6"/>
          <table:table-cell office:value-type="float" office:value="162555.6"/>
          <table:table-cell office:value-type="float" office:value="162555.6"/>
          <table:table-cell table:number-columns-repeated="16373"/>
        </table:table-row>
        <table:table-row>
          <table:table-cell office:value-type="float" office:value="14280201180000"/>
          <table:table-cell office:value-type="string" office:string-value="        REPASSES INTERFINANCEIROS"/>
          <table:table-cell office:value-type="float" office:value="15364.41"/>
          <table:table-cell office:value-type="float" office:value="15364.41"/>
          <table:table-cell office:value-type="float" office:value="15364.41"/>
          <table:table-cell office:value-type="float" office:value="15364.41"/>
          <table:table-cell office:value-type="float" office:value="15364.41"/>
          <table:table-cell office:value-type="float" office:value="15364.41"/>
          <table:table-cell office:value-type="float" office:value="15364.41"/>
          <table:table-cell office:value-type="float" office:value="15364.41"/>
          <table:table-cell office:value-type="float" office:value="15364.41"/>
          <table:table-cell table:number-columns-repeated="16373"/>
        </table:table-row>
        <table:table-row>
          <table:table-cell office:value-type="float" office:value="14280201220000"/>
          <table:table-cell office:value-type="string" office:string-value="      FINANCIAMENTOS RURAIS-APLICACOES REPAS.E REFINANC.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table:number-columns-repeated="16373"/>
        </table:table-row>
        <table:table-row>
          <table:table-cell office:value-type="float" office:value="14280201230000"/>
          <table:table-cell office:value-type="string" office:string-value="       COM CORRECAO MONETARIA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table:number-columns-repeated="16373"/>
        </table:table-row>
        <table:table-row>
          <table:table-cell office:value-type="float" office:value="14280201240000"/>
          <table:table-cell office:value-type="string" office:string-value="        RECURSOS GOVERNAMENTAIS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table:number-columns-repeated="16373"/>
        </table:table-row>
        <table:table-row>
          <table:table-cell office:value-type="float" office:value="14280201260000"/>
          <table:table-cell office:value-type="string" office:string-value="         OUTROS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office:value-type="float" office:value="454.53"/>
          <table:table-cell table:number-columns-repeated="16373"/>
        </table:table-row>
        <table:table-row>
          <table:table-cell office:value-type="float" office:value="14299003000000"/>
          <table:table-cell office:value-type="string" office:string-value="    (PROVISAO PARA PERDAS EM CREDITOS VINCULADOS)"/>
          <table:table-cell office:value-type="float" office:value="-12831676.25"/>
          <table:table-cell office:value-type="float" office:value="-13063408.01"/>
          <table:table-cell office:value-type="float" office:value="-14888853.109999999"/>
          <table:table-cell office:value-type="float" office:value="-16125381.359999999"/>
          <table:table-cell office:value-type="float" office:value="-16060448.199999999"/>
          <table:table-cell office:value-type="float" office:value="-16386441.800000001"/>
          <table:table-cell office:value-type="float" office:value="-16600438.5"/>
          <table:table-cell office:value-type="float" office:value="-16725978.699999999"/>
          <table:table-cell office:value-type="float" office:value="-16860823.41"/>
          <table:table-cell table:number-columns-repeated="16373"/>
        </table:table-row>
        <table:table-row>
          <table:table-cell office:value-type="float" office:value="14299601000000"/>
          <table:table-cell office:value-type="string" office:string-value="     CREDITOS VINCULADOS-SFH"/>
          <table:table-cell office:value-type="float" office:value="-12831676.25"/>
          <table:table-cell office:value-type="float" office:value="-13063408.01"/>
          <table:table-cell office:value-type="float" office:value="-14888853.109999999"/>
          <table:table-cell office:value-type="float" office:value="-16125381.359999999"/>
          <table:table-cell office:value-type="float" office:value="-16060448.199999999"/>
          <table:table-cell office:value-type="float" office:value="-16386441.800000001"/>
          <table:table-cell office:value-type="float" office:value="-16600438.5"/>
          <table:table-cell office:value-type="float" office:value="-16725978.699999999"/>
          <table:table-cell office:value-type="float" office:value="-16860823.41"/>
          <table:table-cell table:number-columns-repeated="16373"/>
        </table:table-row>
        <table:table-row>
          <table:table-cell office:value-type="float" office:value="14400005000000"/>
          <table:table-cell office:value-type="string" office:string-value="   RELACOES COM CORRESPONDENTES"/>
          <table:table-cell office:value-type="float" office:value="215609.47"/>
          <table:table-cell office:value-type="float" office:value="21733.69"/>
          <table:table-cell office:value-type="float" office:value="19290.91"/>
          <table:table-cell office:value-type="float" office:value="38734.21"/>
          <table:table-cell office:value-type="float" office:value="4788.9799999999996"/>
          <table:table-cell office:value-type="float" office:value="17054.310000000001"/>
          <table:table-cell office:value-type="float" office:value="12502.37"/>
          <table:table-cell office:value-type="float" office:value="9621.8700000000008"/>
          <table:table-cell office:value-type="float" office:value="9479.65"/>
          <table:table-cell table:number-columns-repeated="16373"/>
        </table:table-row>
        <table:table-row>
          <table:table-cell office:value-type="float" office:value="14430006000000"/>
          <table:table-cell office:value-type="string" office:string-value="    CORRESPONDENTES NO PAIS"/>
          <table:table-cell office:value-type="float" office:value="215609.47"/>
          <table:table-cell office:value-type="float" office:value="21733.69"/>
          <table:table-cell office:value-type="float" office:value="19290.91"/>
          <table:table-cell office:value-type="float" office:value="38734.21"/>
          <table:table-cell office:value-type="float" office:value="4788.9799999999996"/>
          <table:table-cell office:value-type="float" office:value="17054.310000000001"/>
          <table:table-cell office:value-type="float" office:value="12502.37"/>
          <table:table-cell office:value-type="float" office:value="9621.8700000000008"/>
          <table:table-cell office:value-type="float" office:value="9479.65"/>
          <table:table-cell table:number-columns-repeated="16373"/>
        </table:table-row>
        <table:table-row>
          <table:table-cell office:value-type="float" office:value="14430006100000"/>
          <table:table-cell office:value-type="string" office:string-value="      COBRANCA A SEU CARGO"/>
          <table:table-cell table:number-columns-repeated="3"/>
          <table:table-cell office:value-type="float" office:value="38734.21"/>
          <table:table-cell table:number-columns-repeated="16378"/>
        </table:table-row>
        <table:table-row>
          <table:table-cell office:value-type="float" office:value="15000002000000"/>
          <table:table-cell office:value-type="string" office:string-value="  RELACOES INTERDEPENDENCIAS"/>
          <table:table-cell table:number-columns-repeated="7"/>
          <table:table-cell office:value-type="float" office:value="0"/>
          <table:table-cell office:value-type="float" office:value="0"/>
          <table:table-cell table:number-columns-repeated="16373"/>
        </table:table-row>
        <table:table-row>
          <table:table-cell office:value-type="float" office:value="15200008000000"/>
          <table:table-cell office:value-type="string" office:string-value="   TRANSFERENCIAS INTERNAS DE RECURSOS"/>
          <table:table-cell table:number-columns-repeated="7"/>
          <table:table-cell office:value-type="float" office:value="0"/>
          <table:table-cell office:value-type="float" office:value="0"/>
          <table:table-cell table:number-columns-repeated="16373"/>
        </table:table-row>
        <table:table-row>
          <table:table-cell office:value-type="float" office:value="16000001000000"/>
          <table:table-cell office:value-type="string" office:string-value="  OPERACOES DE CREDITO"/>
          <table:table-cell office:value-type="float" office:value="3571153658.5900002"/>
          <table:table-cell office:value-type="float" office:value="3497401276.8400002"/>
          <table:table-cell office:value-type="float" office:value="3493468242.1100001"/>
          <table:table-cell office:value-type="float" office:value="3385417428.1500001"/>
          <table:table-cell office:value-type="float" office:value="3248067826.9000001"/>
          <table:table-cell office:value-type="float" office:value="3282878025.9200001"/>
          <table:table-cell office:value-type="float" office:value="3206949710.9299998"/>
          <table:table-cell office:value-type="float" office:value="3208001090.73"/>
          <table:table-cell office:value-type="float" office:value="3173850573.3699999"/>
          <table:table-cell table:number-columns-repeated="16373"/>
        </table:table-row>
        <table:table-row>
          <table:table-cell office:value-type="float" office:value="16100004000000"/>
          <table:table-cell office:value-type="string" office:string-value="   EMPRESTIMOS E TITULOS DESCONTADOS"/>
          <table:table-cell office:value-type="float" office:value="201200490.44999999"/>
          <table:table-cell office:value-type="float" office:value="197988304.43000001"/>
          <table:table-cell office:value-type="float" office:value="200456991.93000001"/>
          <table:table-cell office:value-type="float" office:value="199340913.19999999"/>
          <table:table-cell office:value-type="float" office:value="187409044.34999999"/>
          <table:table-cell office:value-type="float" office:value="185242885.56"/>
          <table:table-cell office:value-type="float" office:value="185437522.13999999"/>
          <table:table-cell office:value-type="float" office:value="182645141.63"/>
          <table:table-cell office:value-type="float" office:value="188564933.43000001"/>
          <table:table-cell table:number-columns-repeated="16373"/>
        </table:table-row>
        <table:table-row>
          <table:table-cell office:value-type="float" office:value="16110001000000"/>
          <table:table-cell office:value-type="string" office:string-value="    ADIANTAMENTOS A DEPOSITANTES"/>
          <table:table-cell office:value-type="float" office:value="221660.87"/>
          <table:table-cell office:value-type="float" office:value="115569.3"/>
          <table:table-cell office:value-type="float" office:value="167305.16"/>
          <table:table-cell office:value-type="float" office:value="184820.68"/>
          <table:table-cell office:value-type="float" office:value="364387.15"/>
          <table:table-cell office:value-type="float" office:value="206685.06"/>
          <table:table-cell office:value-type="float" office:value="265703.21999999997"/>
          <table:table-cell office:value-type="float" office:value="143052.56"/>
          <table:table-cell office:value-type="float" office:value="111544.08"/>
          <table:table-cell table:number-columns-repeated="16373"/>
        </table:table-row>
        <table:table-row>
          <table:table-cell office:value-type="float" office:value="16110001100000"/>
          <table:table-cell office:value-type="string" office:string-value="      ADIANTAMENTOS A DEPOSITANTES"/>
          <table:table-cell office:value-type="float" office:value="225693.06"/>
          <table:table-cell office:value-type="float" office:value="118862.22"/>
          <table:table-cell office:value-type="float" office:value="167342.65"/>
          <table:table-cell office:value-type="float" office:value="185817.7"/>
          <table:table-cell office:value-type="float" office:value="364387.15"/>
          <table:table-cell office:value-type="float" office:value="206685.06"/>
          <table:table-cell office:value-type="float" office:value="265703.21999999997"/>
          <table:table-cell office:value-type="float" office:value="143052.56"/>
          <table:table-cell office:value-type="float" office:value="111544.08"/>
          <table:table-cell table:number-columns-repeated="16373"/>
        </table:table-row>
        <table:table-row>
          <table:table-cell office:value-type="float" office:value="16110001700000"/>
          <table:table-cell office:value-type="string" office:string-value="      (RENDAS A APROPRIAR DE ADIANT.A DEPOSITANTES)"/>
          <table:table-cell office:value-type="float" office:value="-4032.19"/>
          <table:table-cell office:value-type="float" office:value="-3292.92"/>
          <table:table-cell office:value-type="float" office:value="-37.49"/>
          <table:table-cell office:value-type="float" office:value="-997.02"/>
          <table:table-cell table:number-columns-repeated="16378"/>
        </table:table-row>
        <table:table-row>
          <table:table-cell office:value-type="float" office:value="16120008000000"/>
          <table:table-cell office:value-type="string" office:string-value="    EMPRESTIMOS"/>
          <table:table-cell office:value-type="float" office:value="198784561.41"/>
          <table:table-cell office:value-type="float" office:value="196422740.52000001"/>
          <table:table-cell office:value-type="float" office:value="199450804.72999999"/>
          <table:table-cell office:value-type="float" office:value="198211668.63999999"/>
          <table:table-cell office:value-type="float" office:value="186461642.77000001"/>
          <table:table-cell office:value-type="float" office:value="184485676.16"/>
          <table:table-cell office:value-type="float" office:value="184610244.05000001"/>
          <table:table-cell office:value-type="float" office:value="180802519"/>
          <table:table-cell office:value-type="float" office:value="185656035.91999999"/>
          <table:table-cell table:number-columns-repeated="16373"/>
        </table:table-row>
        <table:table-row>
          <table:table-cell office:value-type="float" office:value="16120008130000"/>
          <table:table-cell office:value-type="string" office:string-value="      SETOR PRIVADO"/>
          <table:table-cell office:value-type="float" office:value="198784561.41"/>
          <table:table-cell office:value-type="float" office:value="196422740.52000001"/>
          <table:table-cell office:value-type="float" office:value="199450804.72999999"/>
          <table:table-cell office:value-type="float" office:value="198211668.63999999"/>
          <table:table-cell office:value-type="float" office:value="186461642.77000001"/>
          <table:table-cell office:value-type="float" office:value="184485676.16"/>
          <table:table-cell office:value-type="float" office:value="184610244.05000001"/>
          <table:table-cell office:value-type="float" office:value="180802519"/>
          <table:table-cell office:value-type="float" office:value="185656035.91999999"/>
          <table:table-cell table:number-columns-repeated="16373"/>
        </table:table-row>
        <table:table-row>
          <table:table-cell office:value-type="float" office:value="16120008133000"/>
          <table:table-cell office:value-type="string" office:string-value="       COM JUROS E/OU CORRECAO MONETARIA"/>
          <table:table-cell office:value-type="float" office:value="247318782.41"/>
          <table:table-cell office:value-type="float" office:value="245188888.09"/>
          <table:table-cell office:value-type="float" office:value="249424872.34999999"/>
          <table:table-cell office:value-type="float" office:value="248374840.97999999"/>
          <table:table-cell office:value-type="float" office:value="237550118.83000001"/>
          <table:table-cell office:value-type="float" office:value="234602001.93000001"/>
          <table:table-cell office:value-type="float" office:value="235149974.22"/>
          <table:table-cell office:value-type="float" office:value="231295623.47"/>
          <table:table-cell office:value-type="float" office:value="236819349.63999999"/>
          <table:table-cell table:number-columns-repeated="16373"/>
        </table:table-row>
        <table:table-row>
          <table:table-cell office:value-type="float" office:value="16120008136000"/>
          <table:table-cell office:value-type="string" office:string-value="        RECURSOS APORTE BNB-BID-541-OC-BR"/>
          <table:table-cell office:value-type="float" office:value="1768155.09"/>
          <table:table-cell office:value-type="float" office:value="1845089.75"/>
          <table:table-cell office:value-type="float" office:value="1919024.7"/>
          <table:table-cell office:value-type="float" office:value="1994947.51"/>
          <table:table-cell office:value-type="float" office:value="2076047.13"/>
          <table:table-cell office:value-type="float" office:value="11696.57"/>
          <table:table-cell office:value-type="float" office:value="12144.99"/>
          <table:table-cell office:value-type="float" office:value="12666.79"/>
          <table:table-cell table:number-columns-repeated="16374"/>
        </table:table-row>
        <table:table-row>
          <table:table-cell office:value-type="float" office:value="16120008142000"/>
          <table:table-cell office:value-type="string" office:string-value="         COM RECURSOS DO BN"/>
          <table:table-cell office:value-type="float" office:value="1758319.91"/>
          <table:table-cell office:value-type="float" office:value="1835107.82"/>
          <table:table-cell office:value-type="float" office:value="1908643.38"/>
          <table:table-cell office:value-type="float" office:value="1994947.51"/>
          <table:table-cell office:value-type="float" office:value="2076047.13"/>
          <table:table-cell office:value-type="float" office:value="11696.57"/>
          <table:table-cell office:value-type="float" office:value="12144.99"/>
          <table:table-cell office:value-type="float" office:value="12666.79"/>
          <table:table-cell table:number-columns-repeated="16374"/>
        </table:table-row>
        <table:table-row>
          <table:table-cell office:value-type="float" office:value="16120008145000"/>
          <table:table-cell office:value-type="string" office:string-value="         COM RECURSOS DE OUTRAS FONTES"/>
          <table:table-cell office:value-type="float" office:value="9835.18"/>
          <table:table-cell office:value-type="float" office:value="9981.93"/>
          <table:table-cell office:value-type="float" office:value="10381.32"/>
          <table:table-cell table:number-columns-repeated="16379"/>
        </table:table-row>
        <table:table-row>
          <table:table-cell office:value-type="float" office:value="16120008147000"/>
          <table:table-cell office:value-type="string" office:string-value="        RECURSOS DO BNDES"/>
          <table:table-cell office:value-type="float" office:value="968903.17"/>
          <table:table-cell office:value-type="float" office:value="1696691.77"/>
          <table:table-cell office:value-type="float" office:value="1688780.67"/>
          <table:table-cell office:value-type="float" office:value="1618048.97"/>
          <table:table-cell office:value-type="float" office:value="1574654.88"/>
          <table:table-cell office:value-type="float" office:value="1401831.61"/>
          <table:table-cell office:value-type="float" office:value="2056321.52"/>
          <table:table-cell office:value-type="float" office:value="1946457.62"/>
          <table:table-cell office:value-type="float" office:value="1806816.75"/>
          <table:table-cell table:number-columns-repeated="16373"/>
        </table:table-row>
        <table:table-row>
          <table:table-cell office:value-type="float" office:value="16120008148000"/>
          <table:table-cell office:value-type="string" office:string-value="         OUTROS"/>
          <table:table-cell office:value-type="float" office:value="968903.17"/>
          <table:table-cell office:value-type="float" office:value="1696691.77"/>
          <table:table-cell office:value-type="float" office:value="1688780.67"/>
          <table:table-cell office:value-type="float" office:value="1618048.97"/>
          <table:table-cell office:value-type="float" office:value="1574654.88"/>
          <table:table-cell office:value-type="float" office:value="1401831.61"/>
          <table:table-cell office:value-type="float" office:value="2056321.52"/>
          <table:table-cell office:value-type="float" office:value="1946457.62"/>
          <table:table-cell office:value-type="float" office:value="1806816.75"/>
          <table:table-cell table:number-columns-repeated="16373"/>
        </table:table-row>
        <table:table-row>
          <table:table-cell office:value-type="float" office:value="16120008199000"/>
          <table:table-cell office:value-type="string" office:string-value="        RECURSOS DO BN"/>
          <table:table-cell office:value-type="float" office:value="225218768.80000001"/>
          <table:table-cell office:value-type="float" office:value="222622183.80000001"/>
          <table:table-cell office:value-type="float" office:value="229057597.43000001"/>
          <table:table-cell office:value-type="float" office:value="227965694.59"/>
          <table:table-cell office:value-type="float" office:value="217134987.83000001"/>
          <table:table-cell office:value-type="float" office:value="220209270.44"/>
          <table:table-cell office:value-type="float" office:value="220319855.91999999"/>
          <table:table-cell office:value-type="float" office:value="216404623.30000001"/>
          <table:table-cell office:value-type="float" office:value="222020642.69999999"/>
          <table:table-cell table:number-columns-repeated="16373"/>
        </table:table-row>
        <table:table-row>
          <table:table-cell office:value-type="float" office:value="16120008202000"/>
          <table:table-cell office:value-type="string" office:string-value="         CHEQUE EMPRESA BN"/>
          <table:table-cell office:value-type="float" office:value="441788.26"/>
          <table:table-cell office:value-type="float" office:value="302921.19"/>
          <table:table-cell office:value-type="float" office:value="281419.28000000003"/>
          <table:table-cell office:value-type="float" office:value="273166.39"/>
          <table:table-cell office:value-type="float" office:value="153785.75"/>
          <table:table-cell office:value-type="float" office:value="271812.90999999997"/>
          <table:table-cell office:value-type="float" office:value="529741.18999999994"/>
          <table:table-cell office:value-type="float" office:value="541813.62"/>
          <table:table-cell office:value-type="float" office:value="1558283.24"/>
          <table:table-cell table:number-columns-repeated="16373"/>
        </table:table-row>
        <table:table-row>
          <table:table-cell/>
          <table:table-cell office:value-type="string" office:string-value="         CHEQUE EMPRESA CONTERRANEO"/>
          <table:table-cell table:number-columns-repeated="16382"/>
        </table:table-row>
        <table:table-row>
          <table:table-cell office:value-type="float" office:value="16120008204000"/>
          <table:table-cell office:value-type="string" office:string-value="         CONTA EMPRESARIAL BN"/>
          <table:table-cell office:value-type="float" office:value="5525839.6799999997"/>
          <table:table-cell office:value-type="float" office:value="6148067.4299999997"/>
          <table:table-cell office:value-type="float" office:value="6087675.8399999999"/>
          <table:table-cell office:value-type="float" office:value="6803177.0099999998"/>
          <table:table-cell office:value-type="float" office:value="4604238.9000000004"/>
          <table:table-cell office:value-type="float" office:value="7500746.2800000003"/>
          <table:table-cell office:value-type="float" office:value="7736748.7800000003"/>
          <table:table-cell office:value-type="float" office:value="6007532.9100000001"/>
          <table:table-cell office:value-type="float" office:value="7473545.6500000004"/>
          <table:table-cell table:number-columns-repeated="16373"/>
        </table:table-row>
        <table:table-row>
          <table:table-cell/>
          <table:table-cell office:value-type="string" office:string-value="         CONTA EMPRESARIAL CONTERRANEO"/>
          <table:table-cell table:number-columns-repeated="16382"/>
        </table:table-row>
        <table:table-row>
          <table:table-cell office:value-type="float" office:value="16120008318000"/>
          <table:table-cell office:value-type="string" office:string-value="         CAPITAL DE GIRO"/>
          <table:table-cell office:value-type="float" office:value="5098.8999999999996"/>
          <table:table-cell office:value-type="float" office:value="5217.0200000000004"/>
          <table:table-cell office:value-type="float" office:value="5363.57"/>
          <table:table-cell office:value-type="float" office:value="5513.34"/>
          <table:table-cell office:value-type="float" office:value="3580.73"/>
          <table:table-cell office:value-type="float" office:value="5681.26"/>
          <table:table-cell office:value-type="float" office:value="5708.14"/>
          <table:table-cell office:value-type="float" office:value="5920.08"/>
          <table:table-cell office:value-type="float" office:value="5825"/>
          <table:table-cell table:number-columns-repeated="16373"/>
        </table:table-row>
        <table:table-row>
          <table:table-cell office:value-type="float" office:value="16120008319000"/>
          <table:table-cell office:value-type="string" office:string-value="         CAPITAL DE GIRO COM FUNDO DE LIQUIDEZ"/>
          <table:table-cell office:value-type="float" office:value="5771215.5800000001"/>
          <table:table-cell office:value-type="float" office:value="5943087.1699999999"/>
          <table:table-cell office:value-type="float" office:value="6175844.75"/>
          <table:table-cell office:value-type="float" office:value="6412414.6299999999"/>
          <table:table-cell office:value-type="float" office:value="6670613.1600000001"/>
          <table:table-cell office:value-type="float" office:value="6947985.4900000002"/>
          <table:table-cell office:value-type="float" office:value="7226359.9100000001"/>
          <table:table-cell office:value-type="float" office:value="7628113.5599999996"/>
          <table:table-cell office:value-type="float" office:value="7909282.0599999996"/>
          <table:table-cell table:number-columns-repeated="16373"/>
        </table:table-row>
        <table:table-row>
          <table:table-cell office:value-type="float" office:value="16120008320000"/>
          <table:table-cell office:value-type="string" office:string-value="         COMPOSICAO, ASSUNCAO OU CONFISSAO DE DIVIDAS"/>
          <table:table-cell office:value-type="float" office:value="83299439.870000005"/>
          <table:table-cell office:value-type="float" office:value="83722848.469999999"/>
          <table:table-cell office:value-type="float" office:value="83696170.430000007"/>
          <table:table-cell office:value-type="float" office:value="78180084.930000007"/>
          <table:table-cell office:value-type="float" office:value="78251107.739999995"/>
          <table:table-cell office:value-type="float" office:value="77590600.829999998"/>
          <table:table-cell office:value-type="float" office:value="76783941.359999999"/>
          <table:table-cell office:value-type="float" office:value="74737221.299999997"/>
          <table:table-cell office:value-type="float" office:value="73712918.129999995"/>
          <table:table-cell table:number-columns-repeated="16373"/>
        </table:table-row>
        <table:table-row>
          <table:table-cell office:value-type="float" office:value="16120008321000"/>
          <table:table-cell office:value-type="string" office:string-value="         CREDIAMIGO"/>
          <table:table-cell office:value-type="float" office:value="87125175.469999999"/>
          <table:table-cell office:value-type="float" office:value="81771233.620000005"/>
          <table:table-cell office:value-type="float" office:value="85575069.859999999"/>
          <table:table-cell office:value-type="float" office:value="85813928.760000005"/>
          <table:table-cell office:value-type="float" office:value="84742989.519999996"/>
          <table:table-cell office:value-type="float" office:value="85772016.920000002"/>
          <table:table-cell office:value-type="float" office:value="86777999.680000007"/>
          <table:table-cell office:value-type="float" office:value="86483760.170000002"/>
          <table:table-cell office:value-type="float" office:value="90056457.049999997"/>
          <table:table-cell table:number-columns-repeated="16373"/>
        </table:table-row>
        <table:table-row>
          <table:table-cell office:value-type="float" office:value="16120008322000"/>
          <table:table-cell office:value-type="string" office:string-value="         PESSOAS FISICAS"/>
          <table:table-cell office:value-type="float" office:value="2544898.69"/>
          <table:table-cell office:value-type="float" office:value="2959323.27"/>
          <table:table-cell office:value-type="float" office:value="2895915.72"/>
          <table:table-cell office:value-type="float" office:value="4711471.24"/>
          <table:table-cell office:value-type="float" office:value="5635755.1600000001"/>
          <table:table-cell office:value-type="float" office:value="4924139.41"/>
          <table:table-cell office:value-type="float" office:value="4318558.74"/>
          <table:table-cell office:value-type="float" office:value="4389492.16"/>
          <table:table-cell office:value-type="float" office:value="4430584.87"/>
          <table:table-cell table:number-columns-repeated="16373"/>
        </table:table-row>
        <table:table-row>
          <table:table-cell office:value-type="float" office:value="16120008323000"/>
          <table:table-cell office:value-type="string" office:string-value="          CHEQUE ESPECIAL"/>
          <table:table-cell office:value-type="float" office:value="2145851.4"/>
          <table:table-cell office:value-type="float" office:value="2657442.85"/>
          <table:table-cell office:value-type="float" office:value="2164233.17"/>
          <table:table-cell office:value-type="float" office:value="2852287.62"/>
          <table:table-cell office:value-type="float" office:value="3261752.97"/>
          <table:table-cell office:value-type="float" office:value="2390092.23"/>
          <table:table-cell office:value-type="float" office:value="2670289.64"/>
          <table:table-cell office:value-type="float" office:value="3147652.59"/>
          <table:table-cell office:value-type="float" office:value="3245365.83"/>
          <table:table-cell table:number-columns-repeated="16373"/>
        </table:table-row>
        <table:table-row>
          <table:table-cell/>
          <table:table-cell office:value-type="string" office:string-value="          CHEQUE CONTERRANEO"/>
          <table:table-cell table:number-columns-repeated="16382"/>
        </table:table-row>
        <table:table-row>
          <table:table-cell office:value-type="float" office:value="16120008324000"/>
          <table:table-cell office:value-type="string" office:string-value="          OUTROS"/>
          <table:table-cell office:value-type="float" office:value="399047.29"/>
          <table:table-cell office:value-type="float" office:value="301880.42"/>
          <table:table-cell office:value-type="float" office:value="731682.55"/>
          <table:table-cell office:value-type="float" office:value="1859183.62"/>
          <table:table-cell office:value-type="float" office:value="2374002.19"/>
          <table:table-cell office:value-type="float" office:value="2534047.1800000002"/>
          <table:table-cell office:value-type="float" office:value="1648269.1"/>
          <table:table-cell office:value-type="float" office:value="1241839.57"/>
          <table:table-cell office:value-type="float" office:value="1185219.04"/>
          <table:table-cell table:number-columns-repeated="16373"/>
        </table:table-row>
        <table:table-row>
          <table:table-cell office:value-type="float" office:value="16120008328000"/>
          <table:table-cell office:value-type="string" office:string-value="         OUTROS"/>
          <table:table-cell office:value-type="float" office:value="40505312.350000001"/>
          <table:table-cell office:value-type="float" office:value="41769485.630000003"/>
          <table:table-cell office:value-type="float" office:value="44340137.979999997"/>
          <table:table-cell office:value-type="float" office:value="45765938.289999999"/>
          <table:table-cell office:value-type="float" office:value="37072916.869999997"/>
          <table:table-cell office:value-type="float" office:value="37196287.340000004"/>
          <table:table-cell office:value-type="float" office:value="36940798.119999997"/>
          <table:table-cell office:value-type="float" office:value="36610769.5"/>
          <table:table-cell office:value-type="float" office:value="36873746.700000003"/>
          <table:table-cell table:number-columns-repeated="16373"/>
        </table:table-row>
        <table:table-row>
          <table:table-cell office:value-type="float" office:value="16120008330000"/>
          <table:table-cell office:value-type="string" office:string-value="        RECURSOS DE OUTRAS FONTES"/>
          <table:table-cell office:value-type="float" office:value="19362955.350000001"/>
          <table:table-cell office:value-type="float" office:value="19024922.77"/>
          <table:table-cell office:value-type="float" office:value="16759469.550000001"/>
          <table:table-cell office:value-type="float" office:value="16796149.91"/>
          <table:table-cell office:value-type="float" office:value="16764428.99"/>
          <table:table-cell office:value-type="float" office:value="12979203.310000001"/>
          <table:table-cell office:value-type="float" office:value="12761651.789999999"/>
          <table:table-cell office:value-type="float" office:value="12931875.76"/>
          <table:table-cell office:value-type="float" office:value="12991890.189999999"/>
          <table:table-cell table:number-columns-repeated="16373"/>
        </table:table-row>
        <table:table-row>
          <table:table-cell office:value-type="float" office:value="16120008331000"/>
          <table:table-cell office:value-type="string" office:string-value="       COM CORRECAO CAMBIAL"/>
          <table:table-cell office:value-type="float" office:value="74766.080000000002"/>
          <table:table-cell office:value-type="float" office:value="74766.080000000002"/>
          <table:table-cell office:value-type="float" office:value="74766.080000000002"/>
          <table:table-cell office:value-type="float" office:value="74766.080000000002"/>
          <table:table-cell office:value-type="float" office:value="74766.080000000002"/>
          <table:table-cell office:value-type="float" office:value="74766.080000000002"/>
          <table:table-cell office:value-type="float" office:value="74766.080000000002"/>
          <table:table-cell office:value-type="float" office:value="74766.080000000002"/>
          <table:table-cell office:value-type="float" office:value="74766.080000000002"/>
          <table:table-cell table:number-columns-repeated="16373"/>
        </table:table-row>
        <table:table-row>
          <table:table-cell office:value-type="float" office:value="16120008335000"/>
          <table:table-cell office:value-type="string" office:string-value="        RESOLUCAO 63/CIRCULAR 78-BACEN"/>
          <table:table-cell office:value-type="float" office:value="74766.080000000002"/>
          <table:table-cell office:value-type="float" office:value="74766.080000000002"/>
          <table:table-cell office:value-type="float" office:value="74766.080000000002"/>
          <table:table-cell office:value-type="float" office:value="74766.080000000002"/>
          <table:table-cell office:value-type="float" office:value="74766.080000000002"/>
          <table:table-cell office:value-type="float" office:value="74766.080000000002"/>
          <table:table-cell office:value-type="float" office:value="74766.080000000002"/>
          <table:table-cell office:value-type="float" office:value="74766.080000000002"/>
          <table:table-cell office:value-type="float" office:value="74766.080000000002"/>
          <table:table-cell table:number-columns-repeated="16373"/>
        </table:table-row>
        <table:table-row>
          <table:table-cell office:value-type="float" office:value="16120008439000"/>
          <table:table-cell office:value-type="string" office:string-value="       (RENDAS A APROPRIAR)"/>
          <table:table-cell office:value-type="float" office:value="-48608987.079999998"/>
          <table:table-cell office:value-type="float" office:value="-48840913.649999999"/>
          <table:table-cell office:value-type="float" office:value="-50048833.700000003"/>
          <table:table-cell office:value-type="float" office:value="-50237938.420000002"/>
          <table:table-cell office:value-type="float" office:value="-51163242.140000001"/>
          <table:table-cell office:value-type="float" office:value="-50191091.850000001"/>
          <table:table-cell office:value-type="float" office:value="-50614496.25"/>
          <table:table-cell office:value-type="float" office:value="-50567870.549999997"/>
          <table:table-cell office:value-type="float" office:value="-51238079.799999997"/>
          <table:table-cell table:number-columns-repeated="16373"/>
        </table:table-row>
        <table:table-row>
          <table:table-cell office:value-type="float" office:value="16120008440000"/>
          <table:table-cell office:value-type="string" office:string-value="        CHEQUE ESPECIAL"/>
          <table:table-cell office:value-type="float" office:value="-64780.07"/>
          <table:table-cell office:value-type="float" office:value="-55474.97"/>
          <table:table-cell office:value-type="float" office:value="-34884.57"/>
          <table:table-cell office:value-type="float" office:value="-31064.76"/>
          <table:table-cell office:value-type="float" office:value="-35621.379999999997"/>
          <table:table-cell office:value-type="float" office:value="-38600.080000000002"/>
          <table:table-cell office:value-type="float" office:value="-36888.9"/>
          <table:table-cell office:value-type="float" office:value="-45990.73"/>
          <table:table-cell office:value-type="float" office:value="-44429.85"/>
          <table:table-cell table:number-columns-repeated="16373"/>
        </table:table-row>
        <table:table-row>
          <table:table-cell/>
          <table:table-cell office:value-type="string" office:string-value="        CHEQUE CONTERRANEO"/>
          <table:table-cell table:number-columns-repeated="16382"/>
        </table:table-row>
        <table:table-row>
          <table:table-cell office:value-type="float" office:value="16120008441000"/>
          <table:table-cell office:value-type="string" office:string-value="        CHEQUE EMPRESA BN"/>
          <table:table-cell office:value-type="float" office:value="-284.35000000000002"/>
          <table:table-cell office:value-type="float" office:value="-387.02"/>
          <table:table-cell office:value-type="float" office:value="-440.75"/>
          <table:table-cell office:value-type="float" office:value="-339.35"/>
          <table:table-cell office:value-type="float" office:value="-352.41"/>
          <table:table-cell office:value-type="float" office:value="-254.33"/>
          <table:table-cell office:value-type="float" office:value="-4820.9399999999996"/>
          <table:table-cell office:value-type="float" office:value="-725.98"/>
          <table:table-cell office:value-type="float" office:value="-413.42"/>
          <table:table-cell table:number-columns-repeated="16373"/>
        </table:table-row>
        <table:table-row>
          <table:table-cell office:value-type="float" office:value="16120008442000"/>
          <table:table-cell office:value-type="string" office:string-value="        CONTA EMPRESARIAL BN"/>
          <table:table-cell table:number-columns-repeated="2"/>
          <table:table-cell office:value-type="float" office:value="-9631.25"/>
          <table:table-cell office:value-type="float" office:value="-15847.04"/>
          <table:table-cell office:value-type="float" office:value="-13027.67"/>
          <table:table-cell office:value-type="float" office:value="-15846.92"/>
          <table:table-cell office:value-type="float" office:value="-12991.35"/>
          <table:table-cell office:value-type="float" office:value="-14531.98"/>
          <table:table-cell office:value-type="float" office:value="-21798.01"/>
          <table:table-cell table:number-columns-repeated="16373"/>
        </table:table-row>
        <table:table-row>
          <table:table-cell office:value-type="float" office:value="16120008442100"/>
          <table:table-cell office:value-type="string" office:string-value="        CREDIAMIGO"/>
          <table:table-cell office:value-type="float" office:value="-9007135.7200000007"/>
          <table:table-cell office:value-type="float" office:value="-8539735.75"/>
          <table:table-cell office:value-type="float" office:value="-9212150.0899999999"/>
          <table:table-cell office:value-type="float" office:value="-9036927.9900000002"/>
          <table:table-cell office:value-type="float" office:value="-8930363.6999999993"/>
          <table:table-cell office:value-type="float" office:value="-9065928.6799999997"/>
          <table:table-cell office:value-type="float" office:value="-8865675.7300000004"/>
          <table:table-cell office:value-type="float" office:value="-8831663.7200000007"/>
          <table:table-cell office:value-type="float" office:value="-9010985.0399999991"/>
          <table:table-cell table:number-columns-repeated="16373"/>
        </table:table-row>
        <table:table-row>
          <table:table-cell office:value-type="float" office:value="16120008445000"/>
          <table:table-cell office:value-type="string" office:string-value="        OUTROS"/>
          <table:table-cell office:value-type="float" office:value="-39536786.939999998"/>
          <table:table-cell office:value-type="float" office:value="-40245315.909999996"/>
          <table:table-cell office:value-type="float" office:value="-40791727.039999999"/>
          <table:table-cell office:value-type="float" office:value="-41153759.280000001"/>
          <table:table-cell office:value-type="float" office:value="-42183876.979999997"/>
          <table:table-cell office:value-type="float" office:value="-41070461.840000004"/>
          <table:table-cell office:value-type="float" office:value="-41694119.329999998"/>
          <table:table-cell office:value-type="float" office:value="-41674958.140000001"/>
          <table:table-cell office:value-type="float" office:value="-42160453.479999997"/>
          <table:table-cell table:number-columns-repeated="16373"/>
        </table:table-row>
        <table:table-row>
          <table:table-cell office:value-type="float" office:value="16130005000000"/>
          <table:table-cell office:value-type="string" office:string-value="    TITULOS DESCONTADOS"/>
          <table:table-cell office:value-type="float" office:value="2194268.17"/>
          <table:table-cell office:value-type="float" office:value="1449994.61"/>
          <table:table-cell office:value-type="float" office:value="838882.04"/>
          <table:table-cell office:value-type="float" office:value="944423.88"/>
          <table:table-cell office:value-type="float" office:value="583014.43000000005"/>
          <table:table-cell office:value-type="float" office:value="550524.34"/>
          <table:table-cell office:value-type="float" office:value="561574.87"/>
          <table:table-cell office:value-type="float" office:value="1699570.07"/>
          <table:table-cell office:value-type="float" office:value="2797353.43"/>
          <table:table-cell table:number-columns-repeated="16373"/>
        </table:table-row>
        <table:table-row>
          <table:table-cell office:value-type="float" office:value="16130005139000"/>
          <table:table-cell office:value-type="string" office:string-value="      SETOR PRIVADO"/>
          <table:table-cell office:value-type="float" office:value="2194268.17"/>
          <table:table-cell office:value-type="float" office:value="1449994.61"/>
          <table:table-cell office:value-type="float" office:value="838882.04"/>
          <table:table-cell office:value-type="float" office:value="944423.88"/>
          <table:table-cell office:value-type="float" office:value="583014.43000000005"/>
          <table:table-cell office:value-type="float" office:value="550524.34"/>
          <table:table-cell office:value-type="float" office:value="561574.87"/>
          <table:table-cell office:value-type="float" office:value="1699570.07"/>
          <table:table-cell office:value-type="float" office:value="2797353.43"/>
          <table:table-cell table:number-columns-repeated="16373"/>
        </table:table-row>
        <table:table-row>
          <table:table-cell office:value-type="float" office:value="16130005140000"/>
          <table:table-cell office:value-type="string" office:string-value="       COM JUROS E/OU CORRECAO MONETARIA"/>
          <table:table-cell office:value-type="float" office:value="2238270.4"/>
          <table:table-cell office:value-type="float" office:value="1475745.9"/>
          <table:table-cell office:value-type="float" office:value="862818.31"/>
          <table:table-cell office:value-type="float" office:value="967177.08"/>
          <table:table-cell office:value-type="float" office:value="609830.12"/>
          <table:table-cell office:value-type="float" office:value="573548.86"/>
          <table:table-cell office:value-type="float" office:value="587947.81000000006"/>
          <table:table-cell office:value-type="float" office:value="1763177.45"/>
          <table:table-cell office:value-type="float" office:value="2832607.56"/>
          <table:table-cell table:number-columns-repeated="16373"/>
        </table:table-row>
        <table:table-row>
          <table:table-cell office:value-type="float" office:value="16130005142000"/>
          <table:table-cell office:value-type="string" office:string-value="        DESCONTO DE DUPLICATAS"/>
          <table:table-cell office:value-type="float" office:value="2013590.31"/>
          <table:table-cell office:value-type="float" office:value="1216051.24"/>
          <table:table-cell office:value-type="float" office:value="765731.27"/>
          <table:table-cell office:value-type="float" office:value="700020.81"/>
          <table:table-cell office:value-type="float" office:value="369882.17"/>
          <table:table-cell office:value-type="float" office:value="350563.89"/>
          <table:table-cell office:value-type="float" office:value="458489.15"/>
          <table:table-cell office:value-type="float" office:value="462476.71"/>
          <table:table-cell office:value-type="float" office:value="645909.97"/>
          <table:table-cell table:number-columns-repeated="16373"/>
        </table:table-row>
        <table:table-row>
          <table:table-cell office:value-type="float" office:value="16130005150000"/>
          <table:table-cell office:value-type="string" office:string-value="        DESCONTO DE OUTROS TITULOS"/>
          <table:table-cell office:value-type="float" office:value="224680.09"/>
          <table:table-cell office:value-type="float" office:value="259694.66"/>
          <table:table-cell office:value-type="float" office:value="97087.039999999994"/>
          <table:table-cell office:value-type="float" office:value="267156.27"/>
          <table:table-cell office:value-type="float" office:value="239947.95"/>
          <table:table-cell office:value-type="float" office:value="222984.97"/>
          <table:table-cell office:value-type="float" office:value="129458.66"/>
          <table:table-cell office:value-type="float" office:value="1300700.74"/>
          <table:table-cell office:value-type="float" office:value="2186697.59"/>
          <table:table-cell table:number-columns-repeated="16373"/>
        </table:table-row>
        <table:table-row>
          <table:table-cell office:value-type="float" office:value="16130005156000"/>
          <table:table-cell office:value-type="string" office:string-value="         OUTROS"/>
          <table:table-cell office:value-type="float" office:value="224680.09"/>
          <table:table-cell office:value-type="float" office:value="259694.66"/>
          <table:table-cell office:value-type="float" office:value="97087.039999999994"/>
          <table:table-cell office:value-type="float" office:value="267156.27"/>
          <table:table-cell office:value-type="float" office:value="239947.95"/>
          <table:table-cell office:value-type="float" office:value="222984.97"/>
          <table:table-cell office:value-type="float" office:value="129458.66"/>
          <table:table-cell office:value-type="float" office:value="1300700.74"/>
          <table:table-cell office:value-type="float" office:value="2186697.59"/>
          <table:table-cell table:number-columns-repeated="16373"/>
        </table:table-row>
        <table:table-row>
          <table:table-cell office:value-type="float" office:value="16130005158000"/>
          <table:table-cell office:value-type="string" office:string-value="       (RENDAS A APROPRIAR)"/>
          <table:table-cell office:value-type="float" office:value="-44002.23"/>
          <table:table-cell office:value-type="float" office:value="-25751.29"/>
          <table:table-cell office:value-type="float" office:value="-23936.27"/>
          <table:table-cell office:value-type="float" office:value="-22753.200000000001"/>
          <table:table-cell office:value-type="float" office:value="-26815.69"/>
          <table:table-cell office:value-type="float" office:value="-23024.52"/>
          <table:table-cell office:value-type="float" office:value="-26372.94"/>
          <table:table-cell office:value-type="float" office:value="-63607.38"/>
          <table:table-cell office:value-type="float" office:value="-35254.129999999997"/>
          <table:table-cell table:number-columns-repeated="16373"/>
        </table:table-row>
        <table:table-row>
          <table:table-cell office:value-type="float" office:value="16200007000000"/>
          <table:table-cell office:value-type="string" office:string-value="   FINANCIAMENTOS"/>
          <table:table-cell office:value-type="float" office:value="1631401116.05"/>
          <table:table-cell office:value-type="float" office:value="1615603210.24"/>
          <table:table-cell office:value-type="float" office:value="1606278473.21"/>
          <table:table-cell office:value-type="float" office:value="1594428648.99"/>
          <table:table-cell office:value-type="float" office:value="1560805987.79"/>
          <table:table-cell office:value-type="float" office:value="1559429033.9300001"/>
          <table:table-cell office:value-type="float" office:value="1520551246.8299999"/>
          <table:table-cell office:value-type="float" office:value="1498291444.29"/>
          <table:table-cell office:value-type="float" office:value="1444508095.73"/>
          <table:table-cell table:number-columns-repeated="16373"/>
        </table:table-row>
        <table:table-row>
          <table:table-cell office:value-type="float" office:value="16210004000000"/>
          <table:table-cell office:value-type="string" office:string-value="    FINANCIAMENTOS"/>
          <table:table-cell office:value-type="float" office:value="1190956872.22"/>
          <table:table-cell office:value-type="float" office:value="1169632346.6800001"/>
          <table:table-cell office:value-type="float" office:value="1157612980.03"/>
          <table:table-cell office:value-type="float" office:value="1138118436"/>
          <table:table-cell office:value-type="float" office:value="1096208794.8499999"/>
          <table:table-cell office:value-type="float" office:value="1092788422.26"/>
          <table:table-cell office:value-type="float" office:value="1060390439.83"/>
          <table:table-cell office:value-type="float" office:value="1043404059.17"/>
          <table:table-cell office:value-type="float" office:value="987123756"/>
          <table:table-cell table:number-columns-repeated="16373"/>
        </table:table-row>
        <table:table-row>
          <table:table-cell office:value-type="float" office:value="16210004007000"/>
          <table:table-cell office:value-type="string" office:string-value="      SETOR PUBLICO"/>
          <table:table-cell office:value-type="float" office:value="2097292.85"/>
          <table:table-cell office:value-type="float" office:value="2067135.68"/>
          <table:table-cell office:value-type="float" office:value="2038992.36"/>
          <table:table-cell office:value-type="float" office:value="2010165.02"/>
          <table:table-cell office:value-type="float" office:value="1974877.34"/>
          <table:table-cell office:value-type="float" office:value="1888529.13"/>
          <table:table-cell office:value-type="float" office:value="1893769.19"/>
          <table:table-cell office:value-type="float" office:value="1827010.05"/>
          <table:table-cell office:value-type="float" office:value="1849272.96"/>
          <table:table-cell table:number-columns-repeated="16373"/>
        </table:table-row>
        <table:table-row>
          <table:table-cell office:value-type="float" office:value="16210004007500"/>
          <table:table-cell office:value-type="string" office:string-value="       COM JUROS E/OU CORRECAO MONETARIA"/>
          <table:table-cell office:value-type="float" office:value="2097916.23"/>
          <table:table-cell office:value-type="float" office:value="2067759.15"/>
          <table:table-cell office:value-type="float" office:value="2040221.66"/>
          <table:table-cell office:value-type="float" office:value="2011447.7"/>
          <table:table-cell office:value-type="float" office:value="1975536.95"/>
          <table:table-cell office:value-type="float" office:value="1889239.41"/>
          <table:table-cell office:value-type="float" office:value="1894530.53"/>
          <table:table-cell office:value-type="float" office:value="1827522.58"/>
          <table:table-cell office:value-type="float" office:value="1849272.96"/>
          <table:table-cell table:number-columns-repeated="16373"/>
        </table:table-row>
        <table:table-row>
          <table:table-cell office:value-type="float" office:value="16210004013000"/>
          <table:table-cell office:value-type="string" office:string-value="       (RENDAS A APROPRIAR)"/>
          <table:table-cell office:value-type="float" office:value="-623.38"/>
          <table:table-cell office:value-type="float" office:value="-623.47"/>
          <table:table-cell office:value-type="float" office:value="-1229.3"/>
          <table:table-cell office:value-type="float" office:value="-1282.68"/>
          <table:table-cell office:value-type="float" office:value="-659.61"/>
          <table:table-cell office:value-type="float" office:value="-710.28"/>
          <table:table-cell office:value-type="float" office:value="-761.34"/>
          <table:table-cell office:value-type="float" office:value="-512.53"/>
          <table:table-cell table:number-columns-repeated="16374"/>
        </table:table-row>
        <table:table-row>
          <table:table-cell office:value-type="float" office:value="16210004015000"/>
          <table:table-cell office:value-type="string" office:string-value="      SETOR PRIVADO"/>
          <table:table-cell office:value-type="float" office:value="1188859579.3699999"/>
          <table:table-cell office:value-type="float" office:value="1167565211"/>
          <table:table-cell office:value-type="float" office:value="1155573987.6700001"/>
          <table:table-cell office:value-type="float" office:value="1136108270.98"/>
          <table:table-cell office:value-type="float" office:value="1094233917.51"/>
          <table:table-cell office:value-type="float" office:value="1090899893.1300001"/>
          <table:table-cell office:value-type="float" office:value="1058496670.64"/>
          <table:table-cell office:value-type="float" office:value="1041577049.12"/>
          <table:table-cell office:value-type="float" office:value="985274483.03999996"/>
          <table:table-cell table:number-columns-repeated="16373"/>
        </table:table-row>
        <table:table-row>
          <table:table-cell office:value-type="float" office:value="16210004017000"/>
          <table:table-cell office:value-type="string" office:string-value="       COM JUROS E/OU CORRECAO MONETARIA"/>
          <table:table-cell office:value-type="float" office:value="1342855953.1199999"/>
          <table:table-cell office:value-type="float" office:value="1327012848.45"/>
          <table:table-cell office:value-type="float" office:value="1320796081.8499999"/>
          <table:table-cell office:value-type="float" office:value="1310650074.1900001"/>
          <table:table-cell office:value-type="float" office:value="1267341945.24"/>
          <table:table-cell office:value-type="float" office:value="1274410580.6099999"/>
          <table:table-cell office:value-type="float" office:value="1248520887.7"/>
          <table:table-cell office:value-type="float" office:value="1239928367.72"/>
          <table:table-cell office:value-type="float" office:value="1209295400.9400001"/>
          <table:table-cell table:number-columns-repeated="16373"/>
        </table:table-row>
        <table:table-row>
          <table:table-cell office:value-type="float" office:value="16210004018000"/>
          <table:table-cell office:value-type="string" office:string-value="        RECURSOS APORTE BNB-BID-541-OC-BR"/>
          <table:table-cell office:value-type="float" office:value="6526527.1399999997"/>
          <table:table-cell office:value-type="float" office:value="6489277.4900000002"/>
          <table:table-cell office:value-type="float" office:value="6586739.9100000001"/>
          <table:table-cell office:value-type="float" office:value="6622485.46"/>
          <table:table-cell office:value-type="float" office:value="5228219.42"/>
          <table:table-cell office:value-type="float" office:value="5222246.0199999996"/>
          <table:table-cell office:value-type="float" office:value="5220856.53"/>
          <table:table-cell office:value-type="float" office:value="5168231.59"/>
          <table:table-cell office:value-type="float" office:value="5101656.53"/>
          <table:table-cell table:number-columns-repeated="16373"/>
        </table:table-row>
        <table:table-row>
          <table:table-cell office:value-type="float" office:value="16210004018200"/>
          <table:table-cell office:value-type="string" office:string-value="         COM RECURSOS DO BNDES"/>
          <table:table-cell office:value-type="float" office:value="3146517.75"/>
          <table:table-cell office:value-type="float" office:value="3075400.61"/>
          <table:table-cell office:value-type="float" office:value="3002685.05"/>
          <table:table-cell office:value-type="float" office:value="2937121.05"/>
          <table:table-cell office:value-type="float" office:value="2871207.27"/>
          <table:table-cell office:value-type="float" office:value="2804843.78"/>
          <table:table-cell office:value-type="float" office:value="2755362.23"/>
          <table:table-cell office:value-type="float" office:value="2668187.11"/>
          <table:table-cell office:value-type="float" office:value="2598966.91"/>
          <table:table-cell table:number-columns-repeated="16373"/>
        </table:table-row>
        <table:table-row>
          <table:table-cell office:value-type="float" office:value="16210004019000"/>
          <table:table-cell office:value-type="string" office:string-value="          FINAME-AUTOMATICO"/>
          <table:table-cell office:value-type="float" office:value="34011.040000000001"/>
          <table:table-cell office:value-type="float" office:value="32602.63"/>
          <table:table-cell office:value-type="float" office:value="31118.19"/>
          <table:table-cell office:value-type="float" office:value="29703.39"/>
          <table:table-cell office:value-type="float" office:value="28281.17"/>
          <table:table-cell office:value-type="float" office:value="26843.7"/>
          <table:table-cell office:value-type="float" office:value="25366.41"/>
          <table:table-cell office:value-type="float" office:value="23907.38"/>
          <table:table-cell office:value-type="float" office:value="22419.61"/>
          <table:table-cell table:number-columns-repeated="16373"/>
        </table:table-row>
        <table:table-row>
          <table:table-cell office:value-type="float" office:value="16210004019100"/>
          <table:table-cell office:value-type="string" office:string-value="           OUTRAS"/>
          <table:table-cell office:value-type="float" office:value="34011.040000000001"/>
          <table:table-cell office:value-type="float" office:value="32602.63"/>
          <table:table-cell office:value-type="float" office:value="31118.19"/>
          <table:table-cell office:value-type="float" office:value="29703.39"/>
          <table:table-cell office:value-type="float" office:value="28281.17"/>
          <table:table-cell office:value-type="float" office:value="26843.7"/>
          <table:table-cell office:value-type="float" office:value="25366.41"/>
          <table:table-cell office:value-type="float" office:value="23907.38"/>
          <table:table-cell office:value-type="float" office:value="22419.61"/>
          <table:table-cell table:number-columns-repeated="16373"/>
        </table:table-row>
        <table:table-row>
          <table:table-cell office:value-type="float" office:value="16210004020000"/>
          <table:table-cell office:value-type="string" office:string-value="          BNDES-AUTOMATICO"/>
          <table:table-cell office:value-type="float" office:value="454571.13"/>
          <table:table-cell office:value-type="float" office:value="444828.03"/>
          <table:table-cell office:value-type="float" office:value="434016.31"/>
          <table:table-cell office:value-type="float" office:value="424337.36"/>
          <table:table-cell office:value-type="float" office:value="414601.46"/>
          <table:table-cell office:value-type="float" office:value="404781.58"/>
          <table:table-cell office:value-type="float" office:value="414662.86"/>
          <table:table-cell office:value-type="float" office:value="384572.48"/>
          <table:table-cell office:value-type="float" office:value="374318.13"/>
          <table:table-cell table:number-columns-repeated="16373"/>
        </table:table-row>
        <table:table-row>
          <table:table-cell office:value-type="float" office:value="16210004020100"/>
          <table:table-cell office:value-type="string" office:string-value="           OUTRAS"/>
          <table:table-cell office:value-type="float" office:value="454571.13"/>
          <table:table-cell office:value-type="float" office:value="444828.03"/>
          <table:table-cell office:value-type="float" office:value="434016.31"/>
          <table:table-cell office:value-type="float" office:value="424337.36"/>
          <table:table-cell office:value-type="float" office:value="414601.46"/>
          <table:table-cell office:value-type="float" office:value="404781.58"/>
          <table:table-cell office:value-type="float" office:value="414662.86"/>
          <table:table-cell office:value-type="float" office:value="384572.48"/>
          <table:table-cell office:value-type="float" office:value="374318.13"/>
          <table:table-cell table:number-columns-repeated="16373"/>
        </table:table-row>
        <table:table-row>
          <table:table-cell office:value-type="float" office:value="16210004021000"/>
          <table:table-cell office:value-type="string" office:string-value="          FINEM"/>
          <table:table-cell office:value-type="float" office:value="129850.87"/>
          <table:table-cell office:value-type="float" office:value="117340.32"/>
          <table:table-cell office:value-type="float" office:value="104617.48"/>
          <table:table-cell office:value-type="float" office:value="91956.21"/>
          <table:table-cell office:value-type="float" office:value="79182.06"/>
          <table:table-cell office:value-type="float" office:value="66310.600000000006"/>
          <table:table-cell office:value-type="float" office:value="53282.49"/>
          <table:table-cell office:value-type="float" office:value="40176.120000000003"/>
          <table:table-cell office:value-type="float" office:value="26911.23"/>
          <table:table-cell table:number-columns-repeated="16373"/>
        </table:table-row>
        <table:table-row>
          <table:table-cell office:value-type="float" office:value="16210004022000"/>
          <table:table-cell office:value-type="string" office:string-value="          OUTROS"/>
          <table:table-cell office:value-type="float" office:value="2528084.71"/>
          <table:table-cell office:value-type="float" office:value="2480629.63"/>
          <table:table-cell office:value-type="float" office:value="2432933.0699999998"/>
          <table:table-cell office:value-type="float" office:value="2391124.09"/>
          <table:table-cell office:value-type="float" office:value="2349142.58"/>
          <table:table-cell office:value-type="float" office:value="2306907.9"/>
          <table:table-cell office:value-type="float" office:value="2262050.4700000002"/>
          <table:table-cell office:value-type="float" office:value="2219531.13"/>
          <table:table-cell office:value-type="float" office:value="2175317.94"/>
          <table:table-cell table:number-columns-repeated="16373"/>
        </table:table-row>
        <table:table-row>
          <table:table-cell office:value-type="float" office:value="16210004023000"/>
          <table:table-cell office:value-type="string" office:string-value="         COM RECURSOS DO BN"/>
          <table:table-cell office:value-type="float" office:value="23645.64"/>
          <table:table-cell office:value-type="float" office:value="6142.27"/>
          <table:table-cell office:value-type="float" office:value="2970002.6"/>
          <table:table-cell office:value-type="float" office:value="3345053.79"/>
          <table:table-cell office:value-type="float" office:value="2011374.88"/>
          <table:table-cell office:value-type="float" office:value="2047350.07"/>
          <table:table-cell office:value-type="float" office:value="2116397.17"/>
          <table:table-cell office:value-type="float" office:value="2208277.7000000002"/>
          <table:table-cell office:value-type="float" office:value="2247733.65"/>
          <table:table-cell table:number-columns-repeated="16373"/>
        </table:table-row>
        <table:table-row>
          <table:table-cell office:value-type="float" office:value="16210004024000"/>
          <table:table-cell office:value-type="string" office:string-value="         COM RECURSOS DE OUTRAS FONTES"/>
          <table:table-cell office:value-type="float" office:value="3356363.75"/>
          <table:table-cell office:value-type="float" office:value="3407734.61"/>
          <table:table-cell office:value-type="float" office:value="614052.26"/>
          <table:table-cell office:value-type="float" office:value="340310.62"/>
          <table:table-cell office:value-type="float" office:value="345637.27"/>
          <table:table-cell office:value-type="float" office:value="370052.17"/>
          <table:table-cell office:value-type="float" office:value="349097.13"/>
          <table:table-cell office:value-type="float" office:value="291766.78000000003"/>
          <table:table-cell office:value-type="float" office:value="254955.97"/>
          <table:table-cell table:number-columns-repeated="16373"/>
        </table:table-row>
        <table:table-row>
          <table:table-cell office:value-type="float" office:value="16210004025000"/>
          <table:table-cell office:value-type="string" office:string-value="        RECURSOS DO BNDES"/>
          <table:table-cell office:value-type="float" office:value="662340103.86000001"/>
          <table:table-cell office:value-type="float" office:value="629390779.99000001"/>
          <table:table-cell office:value-type="float" office:value="617906486.47000003"/>
          <table:table-cell office:value-type="float" office:value="603209806.08000004"/>
          <table:table-cell office:value-type="float" office:value="579760607.71000004"/>
          <table:table-cell office:value-type="float" office:value="578591491.87"/>
          <table:table-cell office:value-type="float" office:value="562493064.72000003"/>
          <table:table-cell office:value-type="float" office:value="553318404.47000003"/>
          <table:table-cell office:value-type="float" office:value="531422228.56"/>
          <table:table-cell table:number-columns-repeated="16373"/>
        </table:table-row>
        <table:table-row>
          <table:table-cell office:value-type="float" office:value="16210004026000"/>
          <table:table-cell office:value-type="string" office:string-value="         FINAME-PME"/>
          <table:table-cell office:value-type="float" office:value="70987816.209999993"/>
          <table:table-cell office:value-type="float" office:value="77008175.75"/>
          <table:table-cell office:value-type="float" office:value="76006692.609999999"/>
          <table:table-cell office:value-type="float" office:value="84489643.349999994"/>
          <table:table-cell office:value-type="float" office:value="93717299.769999996"/>
          <table:table-cell office:value-type="float" office:value="96696239.980000004"/>
          <table:table-cell office:value-type="float" office:value="97785229.75"/>
          <table:table-cell office:value-type="float" office:value="96204784.439999998"/>
          <table:table-cell office:value-type="float" office:value="94916768.180000007"/>
          <table:table-cell table:number-columns-repeated="16373"/>
        </table:table-row>
        <table:table-row>
          <table:table-cell office:value-type="float" office:value="16210004026050"/>
          <table:table-cell office:value-type="string" office:string-value="          OPS.C/GARANTIA DE RECS.DO FGPC-LEI 9531, 1/12/97"/>
          <table:table-cell office:value-type="float" office:value="70987816.209999993"/>
          <table:table-cell office:value-type="float" office:value="77008175.75"/>
          <table:table-cell office:value-type="float" office:value="76006692.609999999"/>
          <table:table-cell office:value-type="float" office:value="84489643.349999994"/>
          <table:table-cell office:value-type="float" office:value="93717299.769999996"/>
          <table:table-cell office:value-type="float" office:value="96696239.980000004"/>
          <table:table-cell office:value-type="float" office:value="97785229.75"/>
          <table:table-cell office:value-type="float" office:value="96204784.439999998"/>
          <table:table-cell office:value-type="float" office:value="94916768.180000007"/>
          <table:table-cell table:number-columns-repeated="16373"/>
        </table:table-row>
        <table:table-row>
          <table:table-cell office:value-type="float" office:value="16210004027000"/>
          <table:table-cell office:value-type="string" office:string-value="         FINAME-ESPECIAL"/>
          <table:table-cell office:value-type="float" office:value="24887750.98"/>
          <table:table-cell office:value-type="float" office:value="20773102.350000001"/>
          <table:table-cell office:value-type="float" office:value="20186502.800000001"/>
          <table:table-cell office:value-type="float" office:value="19166281.120000001"/>
          <table:table-cell office:value-type="float" office:value="11098310.02"/>
          <table:table-cell office:value-type="float" office:value="10691670.32"/>
          <table:table-cell office:value-type="float" office:value="10526145.34"/>
          <table:table-cell office:value-type="float" office:value="10316907.689999999"/>
          <table:table-cell office:value-type="float" office:value="9868697.5"/>
          <table:table-cell table:number-columns-repeated="16373"/>
        </table:table-row>
        <table:table-row>
          <table:table-cell office:value-type="float" office:value="16210004027050"/>
          <table:table-cell office:value-type="string" office:string-value="          OPS.C/GARANTIA DE RECS.DO FGPC-LEI 9531, 1/12/97"/>
          <table:table-cell office:value-type="float" office:value="10824267.33"/>
          <table:table-cell office:value-type="float" office:value="10875096.68"/>
          <table:table-cell office:value-type="float" office:value="10517691.83"/>
          <table:table-cell office:value-type="float" office:value="9703736.6300000008"/>
          <table:table-cell office:value-type="float" office:value="9555931.9000000004"/>
          <table:table-cell office:value-type="float" office:value="9256771.6799999997"/>
          <table:table-cell office:value-type="float" office:value="9204862.0700000003"/>
          <table:table-cell office:value-type="float" office:value="9108496.8499999996"/>
          <table:table-cell office:value-type="float" office:value="8775309.5"/>
          <table:table-cell table:number-columns-repeated="16373"/>
        </table:table-row>
        <table:table-row>
          <table:table-cell office:value-type="float" office:value="16210004027100"/>
          <table:table-cell office:value-type="string" office:string-value="          OUTRAS"/>
          <table:table-cell office:value-type="float" office:value="14063483.65"/>
          <table:table-cell office:value-type="float" office:value="9898005.6699999999"/>
          <table:table-cell office:value-type="float" office:value="9668810.9700000007"/>
          <table:table-cell office:value-type="float" office:value="9462544.4900000002"/>
          <table:table-cell office:value-type="float" office:value="1542378.12"/>
          <table:table-cell office:value-type="float" office:value="1434898.64"/>
          <table:table-cell office:value-type="float" office:value="1321283.27"/>
          <table:table-cell office:value-type="float" office:value="1208410.8400000001"/>
          <table:table-cell office:value-type="float" office:value="1093388"/>
          <table:table-cell table:number-columns-repeated="16373"/>
        </table:table-row>
        <table:table-row>
          <table:table-cell office:value-type="float" office:value="16210004028000"/>
          <table:table-cell office:value-type="string" office:string-value="         FINAME-AUTOMATICO"/>
          <table:table-cell office:value-type="float" office:value="52428082.350000001"/>
          <table:table-cell office:value-type="float" office:value="46654341.399999999"/>
          <table:table-cell office:value-type="float" office:value="45831929.439999998"/>
          <table:table-cell office:value-type="float" office:value="38592309.920000002"/>
          <table:table-cell office:value-type="float" office:value="31551130.390000001"/>
          <table:table-cell office:value-type="float" office:value="29955927.350000001"/>
          <table:table-cell office:value-type="float" office:value="26353132.210000001"/>
          <table:table-cell office:value-type="float" office:value="26337620.920000002"/>
          <table:table-cell office:value-type="float" office:value="25971002.73"/>
          <table:table-cell table:number-columns-repeated="16373"/>
        </table:table-row>
        <table:table-row>
          <table:table-cell office:value-type="float" office:value="16210004028050"/>
          <table:table-cell office:value-type="string" office:string-value="          OPS.C/GARANTIA DE RECS.DO FGPC-LEI 9531, 1/12/97"/>
          <table:table-cell office:value-type="float" office:value="33358643.890000001"/>
          <table:table-cell office:value-type="float" office:value="29308781.420000002"/>
          <table:table-cell office:value-type="float" office:value="28943168.510000002"/>
          <table:table-cell office:value-type="float" office:value="22926323.91"/>
          <table:table-cell office:value-type="float" office:value="16167691.15"/>
          <table:table-cell office:value-type="float" office:value="15928687.98"/>
          <table:table-cell office:value-type="float" office:value="15571228.310000001"/>
          <table:table-cell office:value-type="float" office:value="15994908.4"/>
          <table:table-cell office:value-type="float" office:value="15983084.199999999"/>
          <table:table-cell table:number-columns-repeated="16373"/>
        </table:table-row>
        <table:table-row>
          <table:table-cell office:value-type="float" office:value="16210004028100"/>
          <table:table-cell office:value-type="string" office:string-value="          OUTRAS"/>
          <table:table-cell office:value-type="float" office:value="19069438.460000001"/>
          <table:table-cell office:value-type="float" office:value="17345559.98"/>
          <table:table-cell office:value-type="float" office:value="16888760.93"/>
          <table:table-cell office:value-type="float" office:value="15665986.01"/>
          <table:table-cell office:value-type="float" office:value="15383439.24"/>
          <table:table-cell office:value-type="float" office:value="14027239.369999999"/>
          <table:table-cell office:value-type="float" office:value="10781903.9"/>
          <table:table-cell office:value-type="float" office:value="10342712.52"/>
          <table:table-cell office:value-type="float" office:value="9987918.5299999993"/>
          <table:table-cell table:number-columns-repeated="16373"/>
        </table:table-row>
        <table:table-row>
          <table:table-cell office:value-type="float" office:value="16210004029000"/>
          <table:table-cell office:value-type="string" office:string-value="         FINAME-IMPORTACAO"/>
          <table:table-cell office:value-type="float" office:value="6375079.1600000001"/>
          <table:table-cell office:value-type="float" office:value="6336698.8200000003"/>
          <table:table-cell office:value-type="float" office:value="6217572.6699999999"/>
          <table:table-cell office:value-type="float" office:value="6066000.3399999999"/>
          <table:table-cell office:value-type="float" office:value="5847932.8399999999"/>
          <table:table-cell office:value-type="float" office:value="5143544.68"/>
          <table:table-cell office:value-type="float" office:value="5013529.78"/>
          <table:table-cell office:value-type="float" office:value="4899270.0599999996"/>
          <table:table-cell office:value-type="float" office:value="4213312"/>
          <table:table-cell table:number-columns-repeated="16373"/>
        </table:table-row>
        <table:table-row>
          <table:table-cell office:value-type="float" office:value="16210004029050"/>
          <table:table-cell office:value-type="string" office:string-value="          OPS.C/GARANTIA DE RECS.DO FGPC-LEI 9531, 1/12/97"/>
          <table:table-cell office:value-type="float" office:value="715119.81"/>
          <table:table-cell office:value-type="float" office:value="723260.68"/>
          <table:table-cell office:value-type="float" office:value="727652.79"/>
          <table:table-cell office:value-type="float" office:value="685939.77"/>
          <table:table-cell office:value-type="float" office:value="593052.81999999995"/>
          <table:table-cell table:number-columns-repeated="16377"/>
        </table:table-row>
        <table:table-row>
          <table:table-cell office:value-type="float" office:value="16210004029100"/>
          <table:table-cell office:value-type="string" office:string-value="          OUTRAS"/>
          <table:table-cell office:value-type="float" office:value="5659959.3499999996"/>
          <table:table-cell office:value-type="float" office:value="5613438.1399999997"/>
          <table:table-cell office:value-type="float" office:value="5489919.8799999999"/>
          <table:table-cell office:value-type="float" office:value="5380060.5700000003"/>
          <table:table-cell office:value-type="float" office:value="5254880.0199999996"/>
          <table:table-cell office:value-type="float" office:value="5143544.68"/>
          <table:table-cell office:value-type="float" office:value="5013529.78"/>
          <table:table-cell office:value-type="float" office:value="4899270.0599999996"/>
          <table:table-cell office:value-type="float" office:value="4213312"/>
          <table:table-cell table:number-columns-repeated="16373"/>
        </table:table-row>
        <table:table-row>
          <table:table-cell office:value-type="float" office:value="16210004030500"/>
          <table:table-cell office:value-type="string" office:string-value="         BNDES-AUTOMATICO"/>
          <table:table-cell office:value-type="float" office:value="152864103.81"/>
          <table:table-cell office:value-type="float" office:value="146079268.13999999"/>
          <table:table-cell office:value-type="float" office:value="140363093.16"/>
          <table:table-cell office:value-type="float" office:value="128956021.3"/>
          <table:table-cell office:value-type="float" office:value="121204735.95"/>
          <table:table-cell office:value-type="float" office:value="114964015.73999999"/>
          <table:table-cell office:value-type="float" office:value="112203491.31"/>
          <table:table-cell office:value-type="float" office:value="111006319.43000001"/>
          <table:table-cell office:value-type="float" office:value="108480901.42"/>
          <table:table-cell table:number-columns-repeated="16373"/>
        </table:table-row>
        <table:table-row>
          <table:table-cell office:value-type="float" office:value="16210004030550"/>
          <table:table-cell office:value-type="string" office:string-value="          OPS.C/GARANTIA DE RECS.DO FGPC-LEI 9531, 1/12/97"/>
          <table:table-cell office:value-type="float" office:value="40834347.869999997"/>
          <table:table-cell office:value-type="float" office:value="40611406.530000001"/>
          <table:table-cell office:value-type="float" office:value="38145780.039999999"/>
          <table:table-cell office:value-type="float" office:value="32794718.84"/>
          <table:table-cell office:value-type="float" office:value="29669536.32"/>
          <table:table-cell office:value-type="float" office:value="26828669.640000001"/>
          <table:table-cell office:value-type="float" office:value="25785630.07"/>
          <table:table-cell office:value-type="float" office:value="27025664.050000001"/>
          <table:table-cell office:value-type="float" office:value="26733655.329999998"/>
          <table:table-cell table:number-columns-repeated="16373"/>
        </table:table-row>
        <table:table-row>
          <table:table-cell office:value-type="float" office:value="16210004030600"/>
          <table:table-cell office:value-type="string" office:string-value="          OUTRAS"/>
          <table:table-cell office:value-type="float" office:value="112029755.94"/>
          <table:table-cell office:value-type="float" office:value="105467861.61"/>
          <table:table-cell office:value-type="float" office:value="102217313.12"/>
          <table:table-cell office:value-type="float" office:value="96161302.459999993"/>
          <table:table-cell office:value-type="float" office:value="91535199.629999995"/>
          <table:table-cell office:value-type="float" office:value="88135346.099999994"/>
          <table:table-cell office:value-type="float" office:value="86417861.239999995"/>
          <table:table-cell office:value-type="float" office:value="83980655.379999995"/>
          <table:table-cell office:value-type="float" office:value="81747246.090000004"/>
          <table:table-cell table:number-columns-repeated="16373"/>
        </table:table-row>
        <table:table-row>
          <table:table-cell office:value-type="float" office:value="16210004032000"/>
          <table:table-cell office:value-type="string" office:string-value="         FINEM"/>
          <table:table-cell office:value-type="float" office:value="11673496.119999999"/>
          <table:table-cell office:value-type="float" office:value="11654258.16"/>
          <table:table-cell office:value-type="float" office:value="11483794.640000001"/>
          <table:table-cell office:value-type="float" office:value="11331845.640000001"/>
          <table:table-cell office:value-type="float" office:value="10952153.58"/>
          <table:table-cell office:value-type="float" office:value="10183616.779999999"/>
          <table:table-cell office:value-type="float" office:value="6708866.9900000002"/>
          <table:table-cell office:value-type="float" office:value="6371853.5300000003"/>
          <table:table-cell office:value-type="float" office:value="1361723.54"/>
          <table:table-cell table:number-columns-repeated="16373"/>
        </table:table-row>
        <table:table-row>
          <table:table-cell office:value-type="float" office:value="16210004033000"/>
          <table:table-cell office:value-type="string" office:string-value="         POC-FINEM"/>
          <table:table-cell office:value-type="float" office:value="3486388.54"/>
          <table:table-cell office:value-type="float" office:value="3411609.78"/>
          <table:table-cell office:value-type="float" office:value="3328881.03"/>
          <table:table-cell office:value-type="float" office:value="3254584.99"/>
          <table:table-cell office:value-type="float" office:value="3179851.79"/>
          <table:table-cell office:value-type="float" office:value="3104521.46"/>
          <table:table-cell office:value-type="float" office:value="3025315.12"/>
          <table:table-cell office:value-type="float" office:value="2949290.18"/>
          <table:table-cell office:value-type="float" office:value="2870703.69"/>
          <table:table-cell table:number-columns-repeated="16373"/>
        </table:table-row>
        <table:table-row>
          <table:table-cell office:value-type="float" office:value="16210004035000"/>
          <table:table-cell office:value-type="string" office:string-value="         OUTROS"/>
          <table:table-cell office:value-type="float" office:value="339637386.69"/>
          <table:table-cell office:value-type="float" office:value="317473325.58999997"/>
          <table:table-cell office:value-type="float" office:value="314488020.12"/>
          <table:table-cell office:value-type="float" office:value="311353119.42000002"/>
          <table:table-cell office:value-type="float" office:value="302209193.37"/>
          <table:table-cell office:value-type="float" office:value="307851955.56"/>
          <table:table-cell office:value-type="float" office:value="300877354.22000003"/>
          <table:table-cell office:value-type="float" office:value="295232358.22000003"/>
          <table:table-cell office:value-type="float" office:value="283739119.5"/>
          <table:table-cell table:number-columns-repeated="16373"/>
        </table:table-row>
        <table:table-row>
          <table:table-cell office:value-type="float" office:value="16210004036000"/>
          <table:table-cell office:value-type="string" office:string-value="        RECURSOS DA FINEP"/>
          <table:table-cell office:value-type="float" office:value="506523.8"/>
          <table:table-cell office:value-type="float" office:value="495822.78"/>
          <table:table-cell office:value-type="float" office:value="492586.49"/>
          <table:table-cell office:value-type="float" office:value="466093.79"/>
          <table:table-cell office:value-type="float" office:value="470876.49"/>
          <table:table-cell office:value-type="float" office:value="453372.65"/>
          <table:table-cell office:value-type="float" office:value="446617.34"/>
          <table:table-cell office:value-type="float" office:value="312598.39"/>
          <table:table-cell office:value-type="float" office:value="126470.76"/>
          <table:table-cell table:number-columns-repeated="16373"/>
        </table:table-row>
        <table:table-row>
          <table:table-cell office:value-type="float" office:value="16210004037000"/>
          <table:table-cell office:value-type="string" office:string-value="        RECURSOS DO BN"/>
          <table:table-cell office:value-type="float" office:value="133136406.67"/>
          <table:table-cell office:value-type="float" office:value="152326231.88"/>
          <table:table-cell office:value-type="float" office:value="228495186.31999999"/>
          <table:table-cell office:value-type="float" office:value="251446693.94"/>
          <table:table-cell office:value-type="float" office:value="239438251.11000001"/>
          <table:table-cell office:value-type="float" office:value="243370868.96000001"/>
          <table:table-cell office:value-type="float" office:value="246343282.46000001"/>
          <table:table-cell office:value-type="float" office:value="250250153.16"/>
          <table:table-cell office:value-type="float" office:value="251751319.16999999"/>
          <table:table-cell table:number-columns-repeated="16373"/>
        </table:table-row>
        <table:table-row>
          <table:table-cell office:value-type="float" office:value="16210004038000"/>
          <table:table-cell office:value-type="string" office:string-value="        RECURSOS DO FAT"/>
          <table:table-cell office:value-type="float" office:value="536269915.5"/>
          <table:table-cell office:value-type="float" office:value="534366995.73000002"/>
          <table:table-cell office:value-type="float" office:value="463339686.08999997"/>
          <table:table-cell office:value-type="float" office:value="444897339.42000002"/>
          <table:table-cell office:value-type="float" office:value="438475644.12"/>
          <table:table-cell office:value-type="float" office:value="442771508.02999997"/>
          <table:table-cell office:value-type="float" office:value="429906207.79000002"/>
          <table:table-cell office:value-type="float" office:value="426740594.88999999"/>
          <table:table-cell office:value-type="float" office:value="417632499.16000003"/>
          <table:table-cell table:number-columns-repeated="16373"/>
        </table:table-row>
        <table:table-row>
          <table:table-cell office:value-type="float" office:value="16210004038100"/>
          <table:table-cell office:value-type="string" office:string-value="         CREDIAMIGO"/>
          <table:table-cell table:number-columns-repeated="16382"/>
        </table:table-row>
        <table:table-row>
          <table:table-cell office:value-type="float" office:value="16210004038500"/>
          <table:table-cell office:value-type="string" office:string-value="         OUTRAS"/>
          <table:table-cell table:number-columns-repeated="8"/>
          <table:table-cell office:value-type="float" office:value="417632499.16000003"/>
          <table:table-cell table:number-columns-repeated="16373"/>
        </table:table-row>
        <table:table-row>
          <table:table-cell office:value-type="float" office:value="16210004041000"/>
          <table:table-cell office:value-type="string" office:string-value="        PESSOAS FISICAS"/>
          <table:table-cell office:value-type="float" office:value="1921164.69"/>
          <table:table-cell office:value-type="float" office:value="1921414.8"/>
          <table:table-cell office:value-type="float" office:value="1933630.51"/>
          <table:table-cell office:value-type="float" office:value="1944963.27"/>
          <table:table-cell office:value-type="float" office:value="1933647.52"/>
          <table:table-cell office:value-type="float" office:value="1945963.44"/>
          <table:table-cell office:value-type="float" office:value="1929714.64"/>
          <table:table-cell office:value-type="float" office:value="1933598.21"/>
          <table:table-cell office:value-type="float" office:value="1174360.54"/>
          <table:table-cell table:number-columns-repeated="16373"/>
        </table:table-row>
        <table:table-row>
          <table:table-cell office:value-type="float" office:value="16210004042000"/>
          <table:table-cell office:value-type="string" office:string-value="        RECURSOS DE OUTRAS FONTES"/>
          <table:table-cell office:value-type="float" office:value="2155311.46"/>
          <table:table-cell office:value-type="float" office:value="2022325.78"/>
          <table:table-cell office:value-type="float" office:value="2041766.06"/>
          <table:table-cell office:value-type="float" office:value="2062692.23"/>
          <table:table-cell office:value-type="float" office:value="2034698.87"/>
          <table:table-cell office:value-type="float" office:value="2055129.64"/>
          <table:table-cell office:value-type="float" office:value="2181144.2200000002"/>
          <table:table-cell office:value-type="float" office:value="2204787.0099999998"/>
          <table:table-cell office:value-type="float" office:value="2086866.22"/>
          <table:table-cell table:number-columns-repeated="16373"/>
        </table:table-row>
        <table:table-row>
          <table:table-cell office:value-type="float" office:value="16210004195000"/>
          <table:table-cell office:value-type="string" office:string-value="       COM CORRECAO CAMBIAL"/>
          <table:table-cell office:value-type="float" office:value="51118242.049999997"/>
          <table:table-cell office:value-type="float" office:value="50760804.509999998"/>
          <table:table-cell office:value-type="float" office:value="50800519.850000001"/>
          <table:table-cell office:value-type="float" office:value="47607943.390000001"/>
          <table:table-cell office:value-type="float" office:value="40400063.439999998"/>
          <table:table-cell office:value-type="float" office:value="41168517.950000003"/>
          <table:table-cell office:value-type="float" office:value="39909455.82"/>
          <table:table-cell office:value-type="float" office:value="39982354.450000003"/>
          <table:table-cell office:value-type="float" office:value="16690862.74"/>
          <table:table-cell table:number-columns-repeated="16373"/>
        </table:table-row>
        <table:table-row>
          <table:table-cell office:value-type="float" office:value="16210004197000"/>
          <table:table-cell office:value-type="string" office:string-value="        RECURSOS BID-CONTRATO 541-OC-BR"/>
          <table:table-cell office:value-type="float" office:value="280820.40000000002"/>
          <table:table-cell office:value-type="float" office:value="287761.14"/>
          <table:table-cell office:value-type="float" office:value="292986.08"/>
          <table:table-cell office:value-type="float" office:value="277718.95"/>
          <table:table-cell table:number-columns-repeated="16378"/>
        </table:table-row>
        <table:table-row>
          <table:table-cell office:value-type="float" office:value="16210004197050"/>
          <table:table-cell office:value-type="string" office:string-value="         APLICACAO ORIGINAL"/>
          <table:table-cell office:value-type="float" office:value="280820.40000000002"/>
          <table:table-cell office:value-type="float" office:value="287761.14"/>
          <table:table-cell office:value-type="float" office:value="292986.08"/>
          <table:table-cell office:value-type="float" office:value="277718.95"/>
          <table:table-cell table:number-columns-repeated="16378"/>
        </table:table-row>
        <table:table-row>
          <table:table-cell office:value-type="float" office:value="16210004198000"/>
          <table:table-cell office:value-type="string" office:string-value="        RECURSOS DO BNDES"/>
          <table:table-cell office:value-type="float" office:value="44010557.759999998"/>
          <table:table-cell office:value-type="float" office:value="43582584.859999999"/>
          <table:table-cell office:value-type="float" office:value="43699565.950000003"/>
          <table:table-cell office:value-type="float" office:value="40918038.329999998"/>
          <table:table-cell office:value-type="float" office:value="34642212.399999999"/>
          <table:table-cell office:value-type="float" office:value="34802570.68"/>
          <table:table-cell office:value-type="float" office:value="33767790.43"/>
          <table:table-cell office:value-type="float" office:value="33723670.189999998"/>
          <table:table-cell office:value-type="float" office:value="10459575.539999999"/>
          <table:table-cell table:number-columns-repeated="16373"/>
        </table:table-row>
        <table:table-row>
          <table:table-cell office:value-type="float" office:value="16210004198100"/>
          <table:table-cell office:value-type="string" office:string-value="         OUTROS"/>
          <table:table-cell office:value-type="float" office:value="44010557.759999998"/>
          <table:table-cell office:value-type="float" office:value="43582584.859999999"/>
          <table:table-cell office:value-type="float" office:value="43699565.950000003"/>
          <table:table-cell office:value-type="float" office:value="40918038.329999998"/>
          <table:table-cell office:value-type="float" office:value="34642212.399999999"/>
          <table:table-cell office:value-type="float" office:value="34802570.68"/>
          <table:table-cell office:value-type="float" office:value="33767790.43"/>
          <table:table-cell office:value-type="float" office:value="33723670.189999998"/>
          <table:table-cell office:value-type="float" office:value="10459575.539999999"/>
          <table:table-cell table:number-columns-repeated="16373"/>
        </table:table-row>
        <table:table-row>
          <table:table-cell office:value-type="float" office:value="16210004200000"/>
          <table:table-cell office:value-type="string" office:string-value="        RECURSOS DE OUTRAS FONTES"/>
          <table:table-cell office:value-type="float" office:value="6826863.8899999997"/>
          <table:table-cell office:value-type="float" office:value="6890458.5099999998"/>
          <table:table-cell office:value-type="float" office:value="6807967.8200000003"/>
          <table:table-cell office:value-type="float" office:value="6412186.1100000003"/>
          <table:table-cell office:value-type="float" office:value="5757851.04"/>
          <table:table-cell office:value-type="float" office:value="6365947.2699999996"/>
          <table:table-cell office:value-type="float" office:value="6141665.3899999997"/>
          <table:table-cell office:value-type="float" office:value="6258684.2599999998"/>
          <table:table-cell office:value-type="float" office:value="6231287.2000000002"/>
          <table:table-cell table:number-columns-repeated="16373"/>
        </table:table-row>
        <table:table-row>
          <table:table-cell office:value-type="float" office:value="16210004540000"/>
          <table:table-cell office:value-type="string" office:string-value="       (RENDAS A APROPRIAR)"/>
          <table:table-cell office:value-type="float" office:value="-205114615.80000001"/>
          <table:table-cell office:value-type="float" office:value="-210208441.96000001"/>
          <table:table-cell office:value-type="float" office:value="-216022614.03"/>
          <table:table-cell office:value-type="float" office:value="-222149746.59999999"/>
          <table:table-cell office:value-type="float" office:value="-213508091.16999999"/>
          <table:table-cell office:value-type="float" office:value="-224679205.43000001"/>
          <table:table-cell office:value-type="float" office:value="-229933672.88"/>
          <table:table-cell office:value-type="float" office:value="-238333673.05000001"/>
          <table:table-cell office:value-type="float" office:value="-240711780.63999999"/>
          <table:table-cell table:number-columns-repeated="16373"/>
        </table:table-row>
        <table:table-row>
          <table:table-cell office:value-type="float" office:value="16210004541000"/>
          <table:table-cell office:value-type="string" office:string-value="        RECURSOS DO FAT"/>
          <table:table-cell office:value-type="float" office:value="-100101934.15000001"/>
          <table:table-cell office:value-type="float" office:value="-105766963.75"/>
          <table:table-cell office:value-type="float" office:value="-67214495.590000004"/>
          <table:table-cell office:value-type="float" office:value="-60118017.600000001"/>
          <table:table-cell office:value-type="float" office:value="-62445657.130000003"/>
          <table:table-cell office:value-type="float" office:value="-68084345.280000001"/>
          <table:table-cell office:value-type="float" office:value="-68926368"/>
          <table:table-cell office:value-type="float" office:value="-72569431.359999999"/>
          <table:table-cell office:value-type="float" office:value="-75146709.719999999"/>
          <table:table-cell table:number-columns-repeated="16373"/>
        </table:table-row>
        <table:table-row>
          <table:table-cell office:value-type="float" office:value="16210004541100"/>
          <table:table-cell office:value-type="string" office:string-value="         CREDIAMIGO"/>
          <table:table-cell table:number-columns-repeated="16382"/>
        </table:table-row>
        <table:table-row>
          <table:table-cell office:value-type="float" office:value="16210004541500"/>
          <table:table-cell office:value-type="string" office:string-value="         OUTRAS"/>
          <table:table-cell table:number-columns-repeated="8"/>
          <table:table-cell office:value-type="float" office:value="-75146709.719999999"/>
          <table:table-cell table:number-columns-repeated="16373"/>
        </table:table-row>
        <table:table-row>
          <table:table-cell office:value-type="float" office:value="16210004550000"/>
          <table:table-cell office:value-type="string" office:string-value="        OUTROS"/>
          <table:table-cell office:value-type="float" office:value="-105012681.65000001"/>
          <table:table-cell office:value-type="float" office:value="-104441478.20999999"/>
          <table:table-cell office:value-type="float" office:value="-148808118.44"/>
          <table:table-cell office:value-type="float" office:value="-162031729"/>
          <table:table-cell office:value-type="float" office:value="-151062434.03999999"/>
          <table:table-cell office:value-type="float" office:value="-156594860.15000001"/>
          <table:table-cell office:value-type="float" office:value="-161007304.88"/>
          <table:table-cell office:value-type="float" office:value="-165764241.69"/>
          <table:table-cell office:value-type="float" office:value="-165565070.91999999"/>
          <table:table-cell table:number-columns-repeated="16373"/>
        </table:table-row>
        <table:table-row>
          <table:table-cell office:value-type="float" office:value="16220001000000"/>
          <table:table-cell office:value-type="string" office:string-value="    FINANCIAMENTOS A EXPORTACAO"/>
          <table:table-cell office:value-type="float" office:value="7596062.4900000002"/>
          <table:table-cell office:value-type="float" office:value="3041664.53"/>
          <table:table-cell office:value-type="float" office:value="3041664.53"/>
          <table:table-cell office:value-type="float" office:value="353628.77"/>
          <table:table-cell office:value-type="float" office:value="4855934.96"/>
          <table:table-cell office:value-type="float" office:value="4915280.93"/>
          <table:table-cell office:value-type="float" office:value="4792955.4000000004"/>
          <table:table-cell office:value-type="float" office:value="6822773.4800000004"/>
          <table:table-cell office:value-type="float" office:value="8441896.5700000003"/>
          <table:table-cell table:number-columns-repeated="16373"/>
        </table:table-row>
        <table:table-row>
          <table:table-cell office:value-type="float" office:value="16220104000000"/>
          <table:table-cell office:value-type="string" office:string-value="     A PRODUCAO PARA EXPORTACAO"/>
          <table:table-cell office:value-type="float" office:value="7596062.4900000002"/>
          <table:table-cell office:value-type="float" office:value="3041664.53"/>
          <table:table-cell office:value-type="float" office:value="3041664.53"/>
          <table:table-cell office:value-type="float" office:value="353628.77"/>
          <table:table-cell office:value-type="float" office:value="4855934.96"/>
          <table:table-cell office:value-type="float" office:value="4915280.93"/>
          <table:table-cell office:value-type="float" office:value="4792955.4000000004"/>
          <table:table-cell office:value-type="float" office:value="6822773.4800000004"/>
          <table:table-cell office:value-type="float" office:value="8441896.5700000003"/>
          <table:table-cell table:number-columns-repeated="16373"/>
        </table:table-row>
        <table:table-row>
          <table:table-cell office:value-type="float" office:value="16220104770000"/>
          <table:table-cell office:value-type="string" office:string-value="      SETOR PRIVADO"/>
          <table:table-cell office:value-type="float" office:value="11400250.27"/>
          <table:table-cell office:value-type="float" office:value="3284800.79"/>
          <table:table-cell office:value-type="float" office:value="3409115.18"/>
          <table:table-cell office:value-type="float" office:value="571118.59"/>
          <table:table-cell office:value-type="float" office:value="5089491.16"/>
          <table:table-cell office:value-type="float" office:value="5166159.74"/>
          <table:table-cell office:value-type="float" office:value="4811154.49"/>
          <table:table-cell office:value-type="float" office:value="6845257.04"/>
          <table:table-cell office:value-type="float" office:value="8468674.8300000001"/>
          <table:table-cell table:number-columns-repeated="16373"/>
        </table:table-row>
        <table:table-row>
          <table:table-cell office:value-type="float" office:value="16220104781000"/>
          <table:table-cell office:value-type="string" office:string-value="       INDUSTRIA"/>
          <table:table-cell office:value-type="float" office:value="11400250.27"/>
          <table:table-cell office:value-type="float" office:value="3284800.79"/>
          <table:table-cell office:value-type="float" office:value="3409115.18"/>
          <table:table-cell office:value-type="float" office:value="571118.59"/>
          <table:table-cell office:value-type="float" office:value="5089491.16"/>
          <table:table-cell office:value-type="float" office:value="5166159.74"/>
          <table:table-cell office:value-type="float" office:value="4811154.49"/>
          <table:table-cell office:value-type="float" office:value="6845257.04"/>
          <table:table-cell office:value-type="float" office:value="8468674.8300000001"/>
          <table:table-cell table:number-columns-repeated="16373"/>
        </table:table-row>
        <table:table-row>
          <table:table-cell office:value-type="float" office:value="16220104792000"/>
          <table:table-cell office:value-type="string" office:string-value="        DEBAN - COMERCIAL"/>
          <table:table-cell office:value-type="float" office:value="11400250.27"/>
          <table:table-cell office:value-type="float" office:value="3284800.79"/>
          <table:table-cell office:value-type="float" office:value="3409115.18"/>
          <table:table-cell office:value-type="float" office:value="571118.59"/>
          <table:table-cell office:value-type="float" office:value="5089491.16"/>
          <table:table-cell office:value-type="float" office:value="5166159.74"/>
          <table:table-cell office:value-type="float" office:value="4811154.49"/>
          <table:table-cell office:value-type="float" office:value="6845257.04"/>
          <table:table-cell office:value-type="float" office:value="8468674.8300000001"/>
          <table:table-cell table:number-columns-repeated="16373"/>
        </table:table-row>
        <table:table-row>
          <table:table-cell office:value-type="float" office:value="16220104803000"/>
          <table:table-cell office:value-type="string" office:string-value="         COM CORRECAO MONETARIA"/>
          <table:table-cell table:number-columns-repeated="4"/>
          <table:table-cell office:value-type="float" office:value="790034.05"/>
          <table:table-cell office:value-type="float" office:value="792762.55"/>
          <table:table-cell/>
          <table:table-cell office:value-type="float" office:value="1571796.07"/>
          <table:table-cell office:value-type="float" office:value="1595751.65"/>
          <table:table-cell table:number-columns-repeated="16373"/>
        </table:table-row>
        <table:table-row>
          <table:table-cell office:value-type="float" office:value="16220104803200"/>
          <table:table-cell office:value-type="string" office:string-value="          OUTRAS"/>
          <table:table-cell table:number-columns-repeated="4"/>
          <table:table-cell office:value-type="float" office:value="790034.05"/>
          <table:table-cell office:value-type="float" office:value="792762.55"/>
          <table:table-cell/>
          <table:table-cell office:value-type="float" office:value="1571796.07"/>
          <table:table-cell office:value-type="float" office:value="1595751.65"/>
          <table:table-cell table:number-columns-repeated="16373"/>
        </table:table-row>
        <table:table-row>
          <table:table-cell office:value-type="float" office:value="16220104814000"/>
          <table:table-cell office:value-type="string" office:string-value="         SEM CORRECAO MONETARIA"/>
          <table:table-cell office:value-type="float" office:value="11400250.27"/>
          <table:table-cell office:value-type="float" office:value="3284800.79"/>
          <table:table-cell office:value-type="float" office:value="3409115.18"/>
          <table:table-cell office:value-type="float" office:value="571118.59"/>
          <table:table-cell office:value-type="float" office:value="4299457.1100000003"/>
          <table:table-cell office:value-type="float" office:value="4373397.1900000004"/>
          <table:table-cell office:value-type="float" office:value="4030213.57"/>
          <table:table-cell office:value-type="float" office:value="4091776.9"/>
          <table:table-cell office:value-type="float" office:value="5683416.9699999997"/>
          <table:table-cell table:number-columns-repeated="16373"/>
        </table:table-row>
        <table:table-row>
          <table:table-cell office:value-type="float" office:value="16220104814100"/>
          <table:table-cell office:value-type="string" office:string-value="          OPS.C/GARANTIA DE RECS.DO FGPC-LEI 9531, 1/12/97"/>
          <table:table-cell office:value-type="float" office:value="247644.41"/>
          <table:table-cell office:value-type="float" office:value="252622.02"/>
          <table:table-cell office:value-type="float" office:value="255702.56"/>
          <table:table-cell office:value-type="float" office:value="259207.95"/>
          <table:table-cell office:value-type="float" office:value="262945.3"/>
          <table:table-cell office:value-type="float" office:value="266876.08"/>
          <table:table-cell office:value-type="float" office:value="270821.11"/>
          <table:table-cell office:value-type="float" office:value="275105.58"/>
          <table:table-cell office:value-type="float" office:value="1808598.9"/>
          <table:table-cell table:number-columns-repeated="16373"/>
        </table:table-row>
        <table:table-row>
          <table:table-cell office:value-type="float" office:value="16220104814200"/>
          <table:table-cell office:value-type="string" office:string-value="          OUTRAS"/>
          <table:table-cell office:value-type="float" office:value="11152605.859999999"/>
          <table:table-cell office:value-type="float" office:value="3032178.77"/>
          <table:table-cell office:value-type="float" office:value="3153412.62"/>
          <table:table-cell office:value-type="float" office:value="311910.64"/>
          <table:table-cell office:value-type="float" office:value="4036511.81"/>
          <table:table-cell office:value-type="float" office:value="4106521.11"/>
          <table:table-cell office:value-type="float" office:value="3759392.46"/>
          <table:table-cell office:value-type="float" office:value="3816671.32"/>
          <table:table-cell office:value-type="float" office:value="3874818.07"/>
          <table:table-cell table:number-columns-repeated="16373"/>
        </table:table-row>
        <table:table-row>
          <table:table-cell office:value-type="float" office:value="16220104815000"/>
          <table:table-cell office:value-type="string" office:string-value="         COM CORRECAO CAMBIAL"/>
          <table:table-cell table:number-columns-repeated="6"/>
          <table:table-cell office:value-type="float" office:value="780940.92"/>
          <table:table-cell office:value-type="float" office:value="1181684.07"/>
          <table:table-cell office:value-type="float" office:value="1189506.21"/>
          <table:table-cell table:number-columns-repeated="16373"/>
        </table:table-row>
        <table:table-row>
          <table:table-cell office:value-type="float" office:value="16220104815200"/>
          <table:table-cell office:value-type="string" office:string-value="          OUTRAS"/>
          <table:table-cell table:number-columns-repeated="6"/>
          <table:table-cell office:value-type="float" office:value="780940.92"/>
          <table:table-cell office:value-type="float" office:value="1181684.07"/>
          <table:table-cell office:value-type="float" office:value="1189506.21"/>
          <table:table-cell table:number-columns-repeated="16373"/>
        </table:table-row>
        <table:table-row>
          <table:table-cell office:value-type="float" office:value="16220104950000"/>
          <table:table-cell office:value-type="string" office:string-value="      (RENDAS A APROPRIAR)"/>
          <table:table-cell office:value-type="float" office:value="-3804187.78"/>
          <table:table-cell office:value-type="float" office:value="-243136.26"/>
          <table:table-cell office:value-type="float" office:value="-367450.65"/>
          <table:table-cell office:value-type="float" office:value="-217489.82"/>
          <table:table-cell office:value-type="float" office:value="-233556.2"/>
          <table:table-cell office:value-type="float" office:value="-250878.81"/>
          <table:table-cell office:value-type="float" office:value="-18199.09"/>
          <table:table-cell office:value-type="float" office:value="-22483.56"/>
          <table:table-cell office:value-type="float" office:value="-26778.26"/>
          <table:table-cell table:number-columns-repeated="16373"/>
        </table:table-row>
        <table:table-row>
          <table:table-cell office:value-type="float" office:value="16220104951150"/>
          <table:table-cell office:value-type="string" office:string-value="       SETOR PRIVADO"/>
          <table:table-cell office:value-type="float" office:value="-3804187.78"/>
          <table:table-cell office:value-type="float" office:value="-243136.26"/>
          <table:table-cell office:value-type="float" office:value="-367450.65"/>
          <table:table-cell office:value-type="float" office:value="-217489.82"/>
          <table:table-cell office:value-type="float" office:value="-233556.2"/>
          <table:table-cell office:value-type="float" office:value="-250878.81"/>
          <table:table-cell office:value-type="float" office:value="-18199.09"/>
          <table:table-cell office:value-type="float" office:value="-22483.56"/>
          <table:table-cell office:value-type="float" office:value="-26778.26"/>
          <table:table-cell table:number-columns-repeated="16373"/>
        </table:table-row>
        <table:table-row>
          <table:table-cell office:value-type="float" office:value="16220104951200"/>
          <table:table-cell office:value-type="string" office:string-value="        DEBAN-COMERCIAL"/>
          <table:table-cell office:value-type="float" office:value="-3804187.78"/>
          <table:table-cell office:value-type="float" office:value="-243136.26"/>
          <table:table-cell office:value-type="float" office:value="-367450.65"/>
          <table:table-cell office:value-type="float" office:value="-217489.82"/>
          <table:table-cell office:value-type="float" office:value="-233556.2"/>
          <table:table-cell office:value-type="float" office:value="-250878.81"/>
          <table:table-cell office:value-type="float" office:value="-18199.09"/>
          <table:table-cell office:value-type="float" office:value="-22483.56"/>
          <table:table-cell office:value-type="float" office:value="-26778.26"/>
          <table:table-cell table:number-columns-repeated="16373"/>
        </table:table-row>
        <table:table-row>
          <table:table-cell office:value-type="float" office:value="16220104951250"/>
          <table:table-cell office:value-type="string" office:string-value="         INDUSTRIA"/>
          <table:table-cell office:value-type="float" office:value="-3804187.78"/>
          <table:table-cell office:value-type="float" office:value="-243136.26"/>
          <table:table-cell office:value-type="float" office:value="-367450.65"/>
          <table:table-cell office:value-type="float" office:value="-217489.82"/>
          <table:table-cell office:value-type="float" office:value="-233556.2"/>
          <table:table-cell office:value-type="float" office:value="-250878.81"/>
          <table:table-cell office:value-type="float" office:value="-18199.09"/>
          <table:table-cell office:value-type="float" office:value="-22483.56"/>
          <table:table-cell office:value-type="float" office:value="-26778.26"/>
          <table:table-cell table:number-columns-repeated="16373"/>
        </table:table-row>
        <table:table-row>
          <table:table-cell office:value-type="float" office:value="16225006000000"/>
          <table:table-cell office:value-type="string" office:string-value="    FINANCIAMENTOS EM MOEDAS ESTRANGEIRAS"/>
          <table:table-cell office:value-type="float" office:value="3078452.57"/>
          <table:table-cell office:value-type="float" office:value="3073393.53"/>
          <table:table-cell office:value-type="float" office:value="1743981.99"/>
          <table:table-cell office:value-type="float" office:value="1622605.59"/>
          <table:table-cell office:value-type="float" office:value="1399973.46"/>
          <table:table-cell office:value-type="float" office:value="1448440.59"/>
          <table:table-cell office:value-type="float" office:value="1076661.3500000001"/>
          <table:table-cell office:value-type="float" office:value="1123230.2"/>
          <table:table-cell office:value-type="float" office:value="1106574.24"/>
          <table:table-cell table:number-columns-repeated="16373"/>
        </table:table-row>
        <table:table-row>
          <table:table-cell office:value-type="float" office:value="16225109000000"/>
          <table:table-cell office:value-type="string" office:string-value="     IMPORTACAO-CARTAS DE CREDITO A PRAZO UTILIZADAS"/>
          <table:table-cell office:value-type="float" office:value="3078452.57"/>
          <table:table-cell office:value-type="float" office:value="3073393.53"/>
          <table:table-cell office:value-type="float" office:value="1743981.99"/>
          <table:table-cell office:value-type="float" office:value="1622605.59"/>
          <table:table-cell office:value-type="float" office:value="1399973.46"/>
          <table:table-cell office:value-type="float" office:value="1448440.59"/>
          <table:table-cell office:value-type="float" office:value="1076661.3500000001"/>
          <table:table-cell office:value-type="float" office:value="1123230.2"/>
          <table:table-cell office:value-type="float" office:value="1106574.24"/>
          <table:table-cell table:number-columns-repeated="16373"/>
        </table:table-row>
        <table:table-row>
          <table:table-cell office:value-type="float" office:value="16225109216000"/>
          <table:table-cell office:value-type="string" office:string-value="      SETOR PRIVADO"/>
          <table:table-cell office:value-type="float" office:value="3078452.57"/>
          <table:table-cell office:value-type="float" office:value="3073393.53"/>
          <table:table-cell office:value-type="float" office:value="1743981.99"/>
          <table:table-cell office:value-type="float" office:value="1622605.59"/>
          <table:table-cell office:value-type="float" office:value="1399973.46"/>
          <table:table-cell office:value-type="float" office:value="1448440.59"/>
          <table:table-cell office:value-type="float" office:value="1076661.3500000001"/>
          <table:table-cell office:value-type="float" office:value="1123230.2"/>
          <table:table-cell office:value-type="float" office:value="1106574.24"/>
          <table:table-cell table:number-columns-repeated="16373"/>
        </table:table-row>
        <table:table-row>
          <table:table-cell office:value-type="float" office:value="16225109217000"/>
          <table:table-cell office:value-type="string" office:string-value="       INDUSTRIA"/>
          <table:table-cell office:value-type="float" office:value="3078452.57"/>
          <table:table-cell office:value-type="float" office:value="3073393.53"/>
          <table:table-cell office:value-type="float" office:value="1743981.99"/>
          <table:table-cell office:value-type="float" office:value="1622605.59"/>
          <table:table-cell office:value-type="float" office:value="1399973.46"/>
          <table:table-cell office:value-type="float" office:value="1448440.59"/>
          <table:table-cell office:value-type="float" office:value="1076661.3500000001"/>
          <table:table-cell office:value-type="float" office:value="1123230.2"/>
          <table:table-cell office:value-type="float" office:value="1106574.24"/>
          <table:table-cell table:number-columns-repeated="16373"/>
        </table:table-row>
        <table:table-row>
          <table:table-cell office:value-type="float" office:value="16260009000000"/>
          <table:table-cell office:value-type="string" office:string-value="    REFINANCIAMENTOS DE OPERACOES COM O GOV.FEDERAL"/>
          <table:table-cell office:value-type="float" office:value="429769728.76999998"/>
          <table:table-cell office:value-type="float" office:value="439855805.5"/>
          <table:table-cell office:value-type="float" office:value="443879846.66000003"/>
          <table:table-cell office:value-type="float" office:value="454333978.63"/>
          <table:table-cell office:value-type="float" office:value="458341284.51999998"/>
          <table:table-cell office:value-type="float" office:value="460276890.14999998"/>
          <table:table-cell office:value-type="float" office:value="454291190.25"/>
          <table:table-cell office:value-type="float" office:value="446941381.44"/>
          <table:table-cell office:value-type="float" office:value="447835868.92000002"/>
          <table:table-cell table:number-columns-repeated="16373"/>
        </table:table-row>
        <table:table-row>
          <table:table-cell office:value-type="float" office:value="16300000000000"/>
          <table:table-cell office:value-type="string" office:string-value="   FINANCIAMENTOS RURAIS E AGROINDUSTRIAIS"/>
          <table:table-cell office:value-type="float" office:value="1387519234.79"/>
          <table:table-cell office:value-type="float" office:value="1334736317.77"/>
          <table:table-cell office:value-type="float" office:value="1350465738.6700001"/>
          <table:table-cell office:value-type="float" office:value="1303907335.78"/>
          <table:table-cell office:value-type="float" office:value="1285964705.8699999"/>
          <table:table-cell office:value-type="float" office:value="1286766366.8499999"/>
          <table:table-cell office:value-type="float" office:value="1252440961.71"/>
          <table:table-cell office:value-type="float" office:value="1241935921.51"/>
          <table:table-cell office:value-type="float" office:value="1242292424.8499999"/>
          <table:table-cell table:number-columns-repeated="16373"/>
        </table:table-row>
        <table:table-row>
          <table:table-cell office:value-type="float" office:value="16310007000000"/>
          <table:table-cell office:value-type="string" office:string-value="    FINANCIAMENTOS RURAIS-APLICACOES LIVRES"/>
          <table:table-cell office:value-type="float" office:value="68876788.219999999"/>
          <table:table-cell office:value-type="float" office:value="62606148.119999997"/>
          <table:table-cell office:value-type="float" office:value="68955924.420000002"/>
          <table:table-cell office:value-type="float" office:value="77377210.200000003"/>
          <table:table-cell office:value-type="float" office:value="69245888.650000006"/>
          <table:table-cell office:value-type="float" office:value="68788670.150000006"/>
          <table:table-cell office:value-type="float" office:value="66176269.469999999"/>
          <table:table-cell office:value-type="float" office:value="67143131.659999996"/>
          <table:table-cell office:value-type="float" office:value="71220290.719999999"/>
          <table:table-cell table:number-columns-repeated="16373"/>
        </table:table-row>
        <table:table-row>
          <table:table-cell office:value-type="float" office:value="16310100000000"/>
          <table:table-cell office:value-type="string" office:string-value="     CUSTEIO - AGRICULTURA"/>
          <table:table-cell office:value-type="float" office:value="6725604.0999999996"/>
          <table:table-cell office:value-type="float" office:value="6381560.1299999999"/>
          <table:table-cell office:value-type="float" office:value="6376657.5800000001"/>
          <table:table-cell office:value-type="float" office:value="8172854.46"/>
          <table:table-cell office:value-type="float" office:value="4780888.18"/>
          <table:table-cell office:value-type="float" office:value="4659630.75"/>
          <table:table-cell office:value-type="float" office:value="3806881.85"/>
          <table:table-cell office:value-type="float" office:value="4086468.8"/>
          <table:table-cell office:value-type="float" office:value="4231358.1100000003"/>
          <table:table-cell table:number-columns-repeated="16373"/>
        </table:table-row>
        <table:table-row>
          <table:table-cell office:value-type="float" office:value="16310100025000"/>
          <table:table-cell office:value-type="string" office:string-value="      PRODUTORES"/>
          <table:table-cell office:value-type="float" office:value="23822961.469999999"/>
          <table:table-cell office:value-type="float" office:value="24889918.02"/>
          <table:table-cell office:value-type="float" office:value="26209642"/>
          <table:table-cell office:value-type="float" office:value="33992401.299999997"/>
          <table:table-cell office:value-type="float" office:value="5068338.34"/>
          <table:table-cell office:value-type="float" office:value="5026340.7"/>
          <table:table-cell office:value-type="float" office:value="4503833.42"/>
          <table:table-cell office:value-type="float" office:value="4928247.7"/>
          <table:table-cell office:value-type="float" office:value="5185149.67"/>
          <table:table-cell table:number-columns-repeated="16373"/>
        </table:table-row>
        <table:table-row>
          <table:table-cell office:value-type="float" office:value="16310100050000"/>
          <table:table-cell office:value-type="string" office:string-value="       COM CORRECAO MONETARIA"/>
          <table:table-cell office:value-type="float" office:value="21633903.43"/>
          <table:table-cell office:value-type="float" office:value="22817112.719999999"/>
          <table:table-cell office:value-type="float" office:value="24108878.920000002"/>
          <table:table-cell office:value-type="float" office:value="28477809.640000001"/>
          <table:table-cell office:value-type="float" office:value="926685.79"/>
          <table:table-cell office:value-type="float" office:value="1016192.05"/>
          <table:table-cell office:value-type="float" office:value="565967.25"/>
          <table:table-cell office:value-type="float" office:value="843865.68"/>
          <table:table-cell office:value-type="float" office:value="904132.12"/>
          <table:table-cell table:number-columns-repeated="16373"/>
        </table:table-row>
        <table:table-row>
          <table:table-cell office:value-type="float" office:value="16310100075000"/>
          <table:table-cell office:value-type="string" office:string-value="        RECURSOS PROPRIOS"/>
          <table:table-cell office:value-type="float" office:value="567972.66"/>
          <table:table-cell office:value-type="float" office:value="520334.38"/>
          <table:table-cell office:value-type="float" office:value="512726.43"/>
          <table:table-cell office:value-type="float" office:value="3514030.81"/>
          <table:table-cell office:value-type="float" office:value="863400.42"/>
          <table:table-cell office:value-type="float" office:value="951863.47"/>
          <table:table-cell office:value-type="float" office:value="546341.93999999994"/>
          <table:table-cell office:value-type="float" office:value="823676.1"/>
          <table:table-cell office:value-type="float" office:value="831134.87"/>
          <table:table-cell table:number-columns-repeated="16373"/>
        </table:table-row>
        <table:table-row>
          <table:table-cell office:value-type="float" office:value="16310100150000"/>
          <table:table-cell office:value-type="string" office:string-value="        RECURSOS DA POUPANCA BNB"/>
          <table:table-cell office:value-type="float" office:value="20980844.940000001"/>
          <table:table-cell office:value-type="float" office:value="22296778.34"/>
          <table:table-cell office:value-type="float" office:value="23596152.489999998"/>
          <table:table-cell office:value-type="float" office:value="24963778.829999998"/>
          <table:table-cell office:value-type="float" office:value="63285.37"/>
          <table:table-cell office:value-type="float" office:value="64328.58"/>
          <table:table-cell office:value-type="float" office:value="19625.310000000001"/>
          <table:table-cell office:value-type="float" office:value="20189.580000000002"/>
          <table:table-cell office:value-type="float" office:value="72997.25"/>
          <table:table-cell table:number-columns-repeated="16373"/>
        </table:table-row>
        <table:table-row>
          <table:table-cell office:value-type="float" office:value="16310100175000"/>
          <table:table-cell office:value-type="string" office:string-value="         PROJETOS DE IRRIGACAO"/>
          <table:table-cell office:value-type="float" office:value="50991.78"/>
          <table:table-cell office:value-type="float" office:value="51710"/>
          <table:table-cell office:value-type="float" office:value="52379.08"/>
          <table:table-cell office:value-type="float" office:value="53127.43"/>
          <table:table-cell office:value-type="float" office:value="54061.71"/>
          <table:table-cell office:value-type="float" office:value="55253.68"/>
          <table:table-cell office:value-type="float" office:value="10399.299999999999"/>
          <table:table-cell office:value-type="float" office:value="10846.1"/>
          <table:table-cell office:value-type="float" office:value="11278.75"/>
          <table:table-cell table:number-columns-repeated="16373"/>
        </table:table-row>
        <table:table-row>
          <table:table-cell office:value-type="float" office:value="16310100200000"/>
          <table:table-cell office:value-type="string" office:string-value="         OUTROS"/>
          <table:table-cell office:value-type="float" office:value="20929853.16"/>
          <table:table-cell office:value-type="float" office:value="22245068.34"/>
          <table:table-cell office:value-type="float" office:value="23543773.41"/>
          <table:table-cell office:value-type="float" office:value="24910651.399999999"/>
          <table:table-cell office:value-type="float" office:value="9223.66"/>
          <table:table-cell office:value-type="float" office:value="9074.9"/>
          <table:table-cell office:value-type="float" office:value="9226.01"/>
          <table:table-cell office:value-type="float" office:value="9343.48"/>
          <table:table-cell office:value-type="float" office:value="61718.5"/>
          <table:table-cell table:number-columns-repeated="16373"/>
        </table:table-row>
        <table:table-row>
          <table:table-cell office:value-type="float" office:value="16310100201000"/>
          <table:table-cell office:value-type="string" office:string-value="        RECURSOS DE D.E.R."/>
          <table:table-cell office:value-type="float" office:value="85085.83"/>
          <table:table-cell table:number-columns-repeated="16381"/>
        </table:table-row>
        <table:table-row>
          <table:table-cell office:value-type="float" office:value="16310100203000"/>
          <table:table-cell office:value-type="string" office:string-value="         MED PRODUTOR"/>
          <table:table-cell office:value-type="float" office:value="85085.83"/>
          <table:table-cell table:number-columns-repeated="16381"/>
        </table:table-row>
        <table:table-row>
          <table:table-cell office:value-type="float" office:value="16310100225000"/>
          <table:table-cell office:value-type="string" office:string-value="       SEM CORRECAO MONETARIA"/>
          <table:table-cell office:value-type="float" office:value="2189058.04"/>
          <table:table-cell office:value-type="float" office:value="2072805.3"/>
          <table:table-cell office:value-type="float" office:value="2100763.08"/>
          <table:table-cell office:value-type="float" office:value="5514591.6600000001"/>
          <table:table-cell office:value-type="float" office:value="4141652.55"/>
          <table:table-cell office:value-type="float" office:value="4010148.65"/>
          <table:table-cell office:value-type="float" office:value="3937866.17"/>
          <table:table-cell office:value-type="float" office:value="4084382.02"/>
          <table:table-cell office:value-type="float" office:value="4281017.55"/>
          <table:table-cell table:number-columns-repeated="16373"/>
        </table:table-row>
        <table:table-row>
          <table:table-cell office:value-type="float" office:value="16310100250000"/>
          <table:table-cell office:value-type="string" office:string-value="        RECURSOS PROPRIOS"/>
          <table:table-cell office:value-type="float" office:value="2189058.04"/>
          <table:table-cell office:value-type="float" office:value="2072805.3"/>
          <table:table-cell office:value-type="float" office:value="2100763.08"/>
          <table:table-cell office:value-type="float" office:value="5514591.6600000001"/>
          <table:table-cell office:value-type="float" office:value="4141652.55"/>
          <table:table-cell office:value-type="float" office:value="4010148.65"/>
          <table:table-cell office:value-type="float" office:value="3937866.17"/>
          <table:table-cell office:value-type="float" office:value="4084382.02"/>
          <table:table-cell office:value-type="float" office:value="4281017.55"/>
          <table:table-cell table:number-columns-repeated="16373"/>
        </table:table-row>
        <table:table-row>
          <table:table-cell office:value-type="float" office:value="16310100325000"/>
          <table:table-cell office:value-type="string" office:string-value="      PRODUTORES-SUBSIDIADO"/>
          <table:table-cell office:value-type="float" office:value="2066763.43"/>
          <table:table-cell office:value-type="float" office:value="63213.4"/>
          <table:table-cell office:value-type="float" office:value="63831.89"/>
          <table:table-cell office:value-type="float" office:value="28077.67"/>
          <table:table-cell office:value-type="float" office:value="9629.75"/>
          <table:table-cell office:value-type="float" office:value="9865.74"/>
          <table:table-cell office:value-type="float" office:value="3893.75"/>
          <table:table-cell office:value-type="float" office:value="4011.65"/>
          <table:table-cell office:value-type="float" office:value="4125.93"/>
          <table:table-cell table:number-columns-repeated="16373"/>
        </table:table-row>
        <table:table-row>
          <table:table-cell office:value-type="float" office:value="16310100350000"/>
          <table:table-cell office:value-type="string" office:string-value="       COM CORRECAO MONETARIA"/>
          <table:table-cell office:value-type="float" office:value="2004216.33"/>
          <table:table-cell table:number-columns-repeated="16381"/>
        </table:table-row>
        <table:table-row>
          <table:table-cell office:value-type="float" office:value="16310100375000"/>
          <table:table-cell office:value-type="string" office:string-value="        RECURSOS PROPRIOS"/>
          <table:table-cell office:value-type="float" office:value="2004216.33"/>
          <table:table-cell table:number-columns-repeated="16381"/>
        </table:table-row>
        <table:table-row>
          <table:table-cell office:value-type="float" office:value="16310100425000"/>
          <table:table-cell office:value-type="string" office:string-value="       SEM CORRECAO MONETARIA"/>
          <table:table-cell office:value-type="float" office:value="62547.1"/>
          <table:table-cell office:value-type="float" office:value="63213.4"/>
          <table:table-cell office:value-type="float" office:value="63831.89"/>
          <table:table-cell office:value-type="float" office:value="28077.67"/>
          <table:table-cell office:value-type="float" office:value="9629.75"/>
          <table:table-cell office:value-type="float" office:value="9865.74"/>
          <table:table-cell office:value-type="float" office:value="3893.75"/>
          <table:table-cell office:value-type="float" office:value="4011.65"/>
          <table:table-cell office:value-type="float" office:value="4125.93"/>
          <table:table-cell table:number-columns-repeated="16373"/>
        </table:table-row>
        <table:table-row>
          <table:table-cell office:value-type="float" office:value="16310100450000"/>
          <table:table-cell office:value-type="string" office:string-value="        RECURSOS PROPRIOS"/>
          <table:table-cell office:value-type="float" office:value="62547.1"/>
          <table:table-cell office:value-type="float" office:value="63213.4"/>
          <table:table-cell office:value-type="float" office:value="63831.89"/>
          <table:table-cell office:value-type="float" office:value="28077.67"/>
          <table:table-cell office:value-type="float" office:value="9629.75"/>
          <table:table-cell office:value-type="float" office:value="9865.74"/>
          <table:table-cell office:value-type="float" office:value="3893.75"/>
          <table:table-cell office:value-type="float" office:value="4011.65"/>
          <table:table-cell office:value-type="float" office:value="4125.93"/>
          <table:table-cell table:number-columns-repeated="16373"/>
        </table:table-row>
        <table:table-row>
          <table:table-cell office:value-type="float" office:value="16310100500000"/>
          <table:table-cell office:value-type="string" office:string-value="      COOPERATIVAS - REPASSE"/>
          <table:table-cell office:value-type="float" office:value="1865281.19"/>
          <table:table-cell office:value-type="float" office:value="1942936.81"/>
          <table:table-cell office:value-type="float" office:value="2020675.78"/>
          <table:table-cell office:value-type="float" office:value="2100504.89"/>
          <table:table-cell office:value-type="float" office:value="2185777.15"/>
          <table:table-cell office:value-type="float" office:value="2276682.5299999998"/>
          <table:table-cell table:number-columns-repeated="16376"/>
        </table:table-row>
        <table:table-row>
          <table:table-cell office:value-type="float" office:value="16310100700000"/>
          <table:table-cell office:value-type="string" office:string-value="       SEM CORRECAO MONETARIA"/>
          <table:table-cell office:value-type="float" office:value="1865281.19"/>
          <table:table-cell office:value-type="float" office:value="1942936.81"/>
          <table:table-cell office:value-type="float" office:value="2020675.78"/>
          <table:table-cell office:value-type="float" office:value="2100504.89"/>
          <table:table-cell office:value-type="float" office:value="2185777.15"/>
          <table:table-cell office:value-type="float" office:value="2276682.5299999998"/>
          <table:table-cell table:number-columns-repeated="16376"/>
        </table:table-row>
        <table:table-row>
          <table:table-cell office:value-type="float" office:value="16310100725000"/>
          <table:table-cell office:value-type="string" office:string-value="        RECURSOS PROPRIOS"/>
          <table:table-cell office:value-type="float" office:value="1865281.19"/>
          <table:table-cell office:value-type="float" office:value="1942936.81"/>
          <table:table-cell office:value-type="float" office:value="2020675.78"/>
          <table:table-cell office:value-type="float" office:value="2100504.89"/>
          <table:table-cell office:value-type="float" office:value="2185777.15"/>
          <table:table-cell office:value-type="float" office:value="2276682.5299999998"/>
          <table:table-cell table:number-columns-repeated="16376"/>
        </table:table-row>
        <table:table-row>
          <table:table-cell office:value-type="float" office:value="16310100995000"/>
          <table:table-cell office:value-type="string" office:string-value="      (RENDAS A APROPRIAR)"/>
          <table:table-cell office:value-type="float" office:value="-21029401.989999998"/>
          <table:table-cell office:value-type="float" office:value="-20514508.100000001"/>
          <table:table-cell office:value-type="float" office:value="-21917492.09"/>
          <table:table-cell office:value-type="float" office:value="-27948129.399999999"/>
          <table:table-cell office:value-type="float" office:value="-2482857.06"/>
          <table:table-cell office:value-type="float" office:value="-2653258.2200000002"/>
          <table:table-cell office:value-type="float" office:value="-700845.32"/>
          <table:table-cell office:value-type="float" office:value="-845790.55"/>
          <table:table-cell office:value-type="float" office:value="-957917.49"/>
          <table:table-cell table:number-columns-repeated="16373"/>
        </table:table-row>
        <table:table-row>
          <table:table-cell office:value-type="float" office:value="16310203000000"/>
          <table:table-cell office:value-type="string" office:string-value="     CUSTEIO - PECUARIA"/>
          <table:table-cell office:value-type="float" office:value="859745.3"/>
          <table:table-cell office:value-type="float" office:value="775156.34"/>
          <table:table-cell office:value-type="float" office:value="725821.56"/>
          <table:table-cell office:value-type="float" office:value="839912.66"/>
          <table:table-cell office:value-type="float" office:value="767653.55"/>
          <table:table-cell office:value-type="float" office:value="539633.37"/>
          <table:table-cell office:value-type="float" office:value="485871.99"/>
          <table:table-cell office:value-type="float" office:value="516854.65"/>
          <table:table-cell office:value-type="float" office:value="536459.98"/>
          <table:table-cell table:number-columns-repeated="16373"/>
        </table:table-row>
        <table:table-row>
          <table:table-cell office:value-type="float" office:value="16310203025000"/>
          <table:table-cell office:value-type="string" office:string-value="      PRODUTORES"/>
          <table:table-cell office:value-type="float" office:value="1128557.94"/>
          <table:table-cell office:value-type="float" office:value="1001645.8"/>
          <table:table-cell office:value-type="float" office:value="963389.36"/>
          <table:table-cell office:value-type="float" office:value="1134744.49"/>
          <table:table-cell office:value-type="float" office:value="775865.06"/>
          <table:table-cell office:value-type="float" office:value="537248.68000000005"/>
          <table:table-cell office:value-type="float" office:value="479868.07"/>
          <table:table-cell office:value-type="float" office:value="504889.58"/>
          <table:table-cell office:value-type="float" office:value="535726.24"/>
          <table:table-cell table:number-columns-repeated="16373"/>
        </table:table-row>
        <table:table-row>
          <table:table-cell office:value-type="float" office:value="16310203050000"/>
          <table:table-cell office:value-type="string" office:string-value="       COM CORRECAO MONETARIA"/>
          <table:table-cell office:value-type="float" office:value="167409.17000000001"/>
          <table:table-cell office:value-type="float" office:value="99420.49"/>
          <table:table-cell office:value-type="float" office:value="101627.21"/>
          <table:table-cell office:value-type="float" office:value="136236.12"/>
          <table:table-cell office:value-type="float" office:value="136157.59"/>
          <table:table-cell office:value-type="float" office:value="116558.39999999999"/>
          <table:table-cell office:value-type="float" office:value="112371.83"/>
          <table:table-cell office:value-type="float" office:value="134363.19"/>
          <table:table-cell office:value-type="float" office:value="138618.93"/>
          <table:table-cell table:number-columns-repeated="16373"/>
        </table:table-row>
        <table:table-row>
          <table:table-cell office:value-type="float" office:value="16310203075000"/>
          <table:table-cell office:value-type="string" office:string-value="        RECURSOS PROPRIOS"/>
          <table:table-cell office:value-type="float" office:value="166879.82"/>
          <table:table-cell office:value-type="float" office:value="98876.03"/>
          <table:table-cell office:value-type="float" office:value="101067.76"/>
          <table:table-cell office:value-type="float" office:value="135660.51"/>
          <table:table-cell office:value-type="float" office:value="135564.18"/>
          <table:table-cell office:value-type="float" office:value="115945.29"/>
          <table:table-cell office:value-type="float" office:value="112371.83"/>
          <table:table-cell office:value-type="float" office:value="134363.19"/>
          <table:table-cell office:value-type="float" office:value="134415.29999999999"/>
          <table:table-cell table:number-columns-repeated="16373"/>
        </table:table-row>
        <table:table-row>
          <table:table-cell office:value-type="float" office:value="16310203150000"/>
          <table:table-cell office:value-type="string" office:string-value="        RECURSOS DA POUPANCA BNB"/>
          <table:table-cell office:value-type="float" office:value="529.35"/>
          <table:table-cell office:value-type="float" office:value="544.46"/>
          <table:table-cell office:value-type="float" office:value="559.45000000000005"/>
          <table:table-cell office:value-type="float" office:value="575.61"/>
          <table:table-cell office:value-type="float" office:value="593.41"/>
          <table:table-cell office:value-type="float" office:value="613.11"/>
          <table:table-cell table:number-columns-repeated="2"/>
          <table:table-cell office:value-type="float" office:value="4203.63"/>
          <table:table-cell table:number-columns-repeated="16373"/>
        </table:table-row>
        <table:table-row>
          <table:table-cell office:value-type="float" office:value="16310203200000"/>
          <table:table-cell office:value-type="string" office:string-value="         OUTROS"/>
          <table:table-cell office:value-type="float" office:value="529.35"/>
          <table:table-cell office:value-type="float" office:value="544.46"/>
          <table:table-cell office:value-type="float" office:value="559.45000000000005"/>
          <table:table-cell office:value-type="float" office:value="575.61"/>
          <table:table-cell office:value-type="float" office:value="593.41"/>
          <table:table-cell office:value-type="float" office:value="613.11"/>
          <table:table-cell table:number-columns-repeated="2"/>
          <table:table-cell office:value-type="float" office:value="4203.63"/>
          <table:table-cell table:number-columns-repeated="16373"/>
        </table:table-row>
        <table:table-row>
          <table:table-cell office:value-type="float" office:value="16310203225000"/>
          <table:table-cell office:value-type="string" office:string-value="       SEM CORRECAO MONETARIA"/>
          <table:table-cell office:value-type="float" office:value="961148.77"/>
          <table:table-cell office:value-type="float" office:value="902225.31"/>
          <table:table-cell office:value-type="float" office:value="861762.15"/>
          <table:table-cell office:value-type="float" office:value="998508.37"/>
          <table:table-cell office:value-type="float" office:value="639707.47"/>
          <table:table-cell office:value-type="float" office:value="420690.28"/>
          <table:table-cell office:value-type="float" office:value="367496.24"/>
          <table:table-cell office:value-type="float" office:value="370526.39"/>
          <table:table-cell office:value-type="float" office:value="397107.31"/>
          <table:table-cell table:number-columns-repeated="16373"/>
        </table:table-row>
        <table:table-row>
          <table:table-cell office:value-type="float" office:value="16310203250000"/>
          <table:table-cell office:value-type="string" office:string-value="        RECURSOS PROPRIOS"/>
          <table:table-cell office:value-type="float" office:value="961148.77"/>
          <table:table-cell office:value-type="float" office:value="902225.31"/>
          <table:table-cell office:value-type="float" office:value="861762.15"/>
          <table:table-cell office:value-type="float" office:value="998508.37"/>
          <table:table-cell office:value-type="float" office:value="639707.47"/>
          <table:table-cell office:value-type="float" office:value="420690.28"/>
          <table:table-cell office:value-type="float" office:value="367496.24"/>
          <table:table-cell office:value-type="float" office:value="370526.39"/>
          <table:table-cell office:value-type="float" office:value="397107.31"/>
          <table:table-cell table:number-columns-repeated="16373"/>
        </table:table-row>
        <table:table-row>
          <table:table-cell office:value-type="float" office:value="16310203325000"/>
          <table:table-cell office:value-type="string" office:string-value="      PRODUTORES-SUBSIDIADO"/>
          <table:table-cell office:value-type="float" office:value="1556.02"/>
          <table:table-cell office:value-type="float" office:value="1623.87"/>
          <table:table-cell/>
          <table:table-cell office:value-type="float" office:value="74695.87"/>
          <table:table-cell office:value-type="float" office:value="141673.35999999999"/>
          <table:table-cell office:value-type="float" office:value="159747.45000000001"/>
          <table:table-cell office:value-type="float" office:value="159586.32"/>
          <table:table-cell office:value-type="float" office:value="164059.35"/>
          <table:table-cell office:value-type="float" office:value="169351.2"/>
          <table:table-cell table:number-columns-repeated="16373"/>
        </table:table-row>
        <table:table-row>
          <table:table-cell office:value-type="float" office:value="16310203425000"/>
          <table:table-cell office:value-type="string" office:string-value="       SEM CORRECAO MONETARIA"/>
          <table:table-cell office:value-type="float" office:value="1556.02"/>
          <table:table-cell office:value-type="float" office:value="1623.87"/>
          <table:table-cell/>
          <table:table-cell office:value-type="float" office:value="74695.87"/>
          <table:table-cell office:value-type="float" office:value="141673.35999999999"/>
          <table:table-cell office:value-type="float" office:value="159747.45000000001"/>
          <table:table-cell office:value-type="float" office:value="159586.32"/>
          <table:table-cell office:value-type="float" office:value="164059.35"/>
          <table:table-cell office:value-type="float" office:value="169351.2"/>
          <table:table-cell table:number-columns-repeated="16373"/>
        </table:table-row>
        <table:table-row>
          <table:table-cell office:value-type="float" office:value="16310203450000"/>
          <table:table-cell office:value-type="string" office:string-value="        RECURSOS PROPRIOS"/>
          <table:table-cell office:value-type="float" office:value="1556.02"/>
          <table:table-cell office:value-type="float" office:value="1623.87"/>
          <table:table-cell/>
          <table:table-cell office:value-type="float" office:value="74695.87"/>
          <table:table-cell office:value-type="float" office:value="141673.35999999999"/>
          <table:table-cell office:value-type="float" office:value="159747.45000000001"/>
          <table:table-cell office:value-type="float" office:value="159586.32"/>
          <table:table-cell office:value-type="float" office:value="164059.35"/>
          <table:table-cell office:value-type="float" office:value="169351.2"/>
          <table:table-cell table:number-columns-repeated="16373"/>
        </table:table-row>
        <table:table-row>
          <table:table-cell office:value-type="float" office:value="16310203995000"/>
          <table:table-cell office:value-type="string" office:string-value="      (RENDAS A APROPIAR)"/>
          <table:table-cell office:value-type="float" office:value="-270368.65999999997"/>
          <table:table-cell office:value-type="float" office:value="-228113.33"/>
          <table:table-cell office:value-type="float" office:value="-237567.8"/>
          <table:table-cell office:value-type="float" office:value="-369527.7"/>
          <table:table-cell office:value-type="float" office:value="-149884.87"/>
          <table:table-cell office:value-type="float" office:value="-157362.76"/>
          <table:table-cell office:value-type="float" office:value="-153582.39999999999"/>
          <table:table-cell office:value-type="float" office:value="-152094.28"/>
          <table:table-cell office:value-type="float" office:value="-168617.46"/>
          <table:table-cell table:number-columns-repeated="16373"/>
        </table:table-row>
        <table:table-row>
          <table:table-cell office:value-type="float" office:value="16310306000000"/>
          <table:table-cell office:value-type="string" office:string-value="     INVESTIMENTO - AGRICULTURA"/>
          <table:table-cell office:value-type="float" office:value="29960061.010000002"/>
          <table:table-cell office:value-type="float" office:value="28422335.420000002"/>
          <table:table-cell office:value-type="float" office:value="28359099.989999998"/>
          <table:table-cell office:value-type="float" office:value="30187239.550000001"/>
          <table:table-cell office:value-type="float" office:value="31377876.780000001"/>
          <table:table-cell office:value-type="float" office:value="30685840.199999999"/>
          <table:table-cell office:value-type="float" office:value="30486694.98"/>
          <table:table-cell office:value-type="float" office:value="31216772.18"/>
          <table:table-cell office:value-type="float" office:value="33099973.27"/>
          <table:table-cell table:number-columns-repeated="16373"/>
        </table:table-row>
        <table:table-row>
          <table:table-cell office:value-type="float" office:value="16310306025000"/>
          <table:table-cell office:value-type="string" office:string-value="      PRODUTORES"/>
          <table:table-cell office:value-type="float" office:value="32874431.289999999"/>
          <table:table-cell office:value-type="float" office:value="31422486.280000001"/>
          <table:table-cell office:value-type="float" office:value="31490627.530000001"/>
          <table:table-cell office:value-type="float" office:value="34418265.799999997"/>
          <table:table-cell office:value-type="float" office:value="34520580.390000001"/>
          <table:table-cell office:value-type="float" office:value="33562653.350000001"/>
          <table:table-cell office:value-type="float" office:value="34968205.149999999"/>
          <table:table-cell office:value-type="float" office:value="35721945.600000001"/>
          <table:table-cell office:value-type="float" office:value="37916573.979999997"/>
          <table:table-cell table:number-columns-repeated="16373"/>
        </table:table-row>
        <table:table-row>
          <table:table-cell office:value-type="float" office:value="16310306050000"/>
          <table:table-cell office:value-type="string" office:string-value="       COM CORRECAO MONETARIA"/>
          <table:table-cell office:value-type="float" office:value="27676451.609999999"/>
          <table:table-cell office:value-type="float" office:value="28068637.350000001"/>
          <table:table-cell office:value-type="float" office:value="28153544.760000002"/>
          <table:table-cell office:value-type="float" office:value="30456527.579999998"/>
          <table:table-cell office:value-type="float" office:value="31472459.59"/>
          <table:table-cell office:value-type="float" office:value="31077107.690000001"/>
          <table:table-cell office:value-type="float" office:value="30834804.550000001"/>
          <table:table-cell office:value-type="float" office:value="31457431.579999998"/>
          <table:table-cell office:value-type="float" office:value="33449269.18"/>
          <table:table-cell table:number-columns-repeated="16373"/>
        </table:table-row>
        <table:table-row>
          <table:table-cell office:value-type="float" office:value="16310306075000"/>
          <table:table-cell office:value-type="string" office:string-value="        RECURSOS PROPRIOS"/>
          <table:table-cell office:value-type="float" office:value="15619198.16"/>
          <table:table-cell office:value-type="float" office:value="15851765.48"/>
          <table:table-cell office:value-type="float" office:value="15759004.060000001"/>
          <table:table-cell office:value-type="float" office:value="17867690.370000001"/>
          <table:table-cell office:value-type="float" office:value="18343626.559999999"/>
          <table:table-cell office:value-type="float" office:value="17803332.120000001"/>
          <table:table-cell office:value-type="float" office:value="17504152"/>
          <table:table-cell office:value-type="float" office:value="17922594.210000001"/>
          <table:table-cell office:value-type="float" office:value="18053973.109999999"/>
          <table:table-cell table:number-columns-repeated="16373"/>
        </table:table-row>
        <table:table-row>
          <table:table-cell office:value-type="float" office:value="16310306150000"/>
          <table:table-cell office:value-type="string" office:string-value="        RECURSOS DA POUPANCA BNB"/>
          <table:table-cell office:value-type="float" office:value="12057253.449999999"/>
          <table:table-cell office:value-type="float" office:value="12216871.869999999"/>
          <table:table-cell office:value-type="float" office:value="12394540.699999999"/>
          <table:table-cell office:value-type="float" office:value="12588837.210000001"/>
          <table:table-cell office:value-type="float" office:value="13128833.029999999"/>
          <table:table-cell office:value-type="float" office:value="13273775.57"/>
          <table:table-cell office:value-type="float" office:value="13330652.550000001"/>
          <table:table-cell office:value-type="float" office:value="13534837.369999999"/>
          <table:table-cell office:value-type="float" office:value="15395296.07"/>
          <table:table-cell table:number-columns-repeated="16373"/>
        </table:table-row>
        <table:table-row>
          <table:table-cell office:value-type="float" office:value="16310306175000"/>
          <table:table-cell office:value-type="string" office:string-value="         PROJETOS DE IRRIGACAO"/>
          <table:table-cell office:value-type="float" office:value="78885.08"/>
          <table:table-cell office:value-type="float" office:value="80346.649999999994"/>
          <table:table-cell office:value-type="float" office:value="81222.759999999995"/>
          <table:table-cell office:value-type="float" office:value="82063.61"/>
          <table:table-cell office:value-type="float" office:value="82035.53"/>
          <table:table-cell office:value-type="float" office:value="80807.45"/>
          <table:table-cell office:value-type="float" office:value="81320.600000000006"/>
          <table:table-cell office:value-type="float" office:value="81755.83"/>
          <table:table-cell office:value-type="float" office:value="124126.17"/>
          <table:table-cell table:number-columns-repeated="16373"/>
        </table:table-row>
        <table:table-row>
          <table:table-cell office:value-type="float" office:value="16310306200000"/>
          <table:table-cell office:value-type="string" office:string-value="         OUTROS"/>
          <table:table-cell office:value-type="float" office:value="11978368.369999999"/>
          <table:table-cell office:value-type="float" office:value="12136525.220000001"/>
          <table:table-cell office:value-type="float" office:value="12313317.939999999"/>
          <table:table-cell office:value-type="float" office:value="12506773.6"/>
          <table:table-cell office:value-type="float" office:value="13046797.5"/>
          <table:table-cell office:value-type="float" office:value="13192968.119999999"/>
          <table:table-cell office:value-type="float" office:value="13249331.949999999"/>
          <table:table-cell office:value-type="float" office:value="13453081.539999999"/>
          <table:table-cell office:value-type="float" office:value="15271169.9"/>
          <table:table-cell table:number-columns-repeated="16373"/>
        </table:table-row>
        <table:table-row>
          <table:table-cell office:value-type="float" office:value="16310306225000"/>
          <table:table-cell office:value-type="string" office:string-value="       SEM CORRECAO MONETARIA"/>
          <table:table-cell office:value-type="float" office:value="5197979.68"/>
          <table:table-cell office:value-type="float" office:value="3353848.93"/>
          <table:table-cell office:value-type="float" office:value="3337082.77"/>
          <table:table-cell office:value-type="float" office:value="3961738.22"/>
          <table:table-cell office:value-type="float" office:value="3048120.8"/>
          <table:table-cell office:value-type="float" office:value="2485545.66"/>
          <table:table-cell office:value-type="float" office:value="4133400.6"/>
          <table:table-cell office:value-type="float" office:value="4264514.0199999996"/>
          <table:table-cell office:value-type="float" office:value="4467304.8"/>
          <table:table-cell table:number-columns-repeated="16373"/>
        </table:table-row>
        <table:table-row>
          <table:table-cell office:value-type="float" office:value="16310306250000"/>
          <table:table-cell office:value-type="string" office:string-value="        RECURSOS PROPRIOS"/>
          <table:table-cell office:value-type="float" office:value="5197979.68"/>
          <table:table-cell office:value-type="float" office:value="3353848.93"/>
          <table:table-cell office:value-type="float" office:value="3337082.77"/>
          <table:table-cell office:value-type="float" office:value="3961738.22"/>
          <table:table-cell office:value-type="float" office:value="3048120.8"/>
          <table:table-cell office:value-type="float" office:value="2485545.66"/>
          <table:table-cell office:value-type="float" office:value="4133400.6"/>
          <table:table-cell office:value-type="float" office:value="4264514.0199999996"/>
          <table:table-cell office:value-type="float" office:value="4467304.8"/>
          <table:table-cell table:number-columns-repeated="16373"/>
        </table:table-row>
        <table:table-row>
          <table:table-cell office:value-type="float" office:value="16310306325000"/>
          <table:table-cell office:value-type="string" office:string-value="      PRODUTORES-SUBSIDIADO"/>
          <table:table-cell office:value-type="float" office:value="76138.63"/>
          <table:table-cell office:value-type="float" office:value="67470.42"/>
          <table:table-cell office:value-type="float" office:value="66692.77"/>
          <table:table-cell office:value-type="float" office:value="161542.62"/>
          <table:table-cell office:value-type="float" office:value="117995.65"/>
          <table:table-cell office:value-type="float" office:value="122525.78"/>
          <table:table-cell office:value-type="float" office:value="131757.76000000001"/>
          <table:table-cell office:value-type="float" office:value="120418.54"/>
          <table:table-cell office:value-type="float" office:value="122019.95"/>
          <table:table-cell table:number-columns-repeated="16373"/>
        </table:table-row>
        <table:table-row>
          <table:table-cell office:value-type="float" office:value="16310306350000"/>
          <table:table-cell office:value-type="string" office:string-value="       COM CORRECAO MONETARIA"/>
          <table:table-cell office:value-type="float" office:value="27965.14"/>
          <table:table-cell office:value-type="float" office:value="29495.73"/>
          <table:table-cell office:value-type="float" office:value="30114.84"/>
          <table:table-cell office:value-type="float" office:value="16681.78"/>
          <table:table-cell office:value-type="float" office:value="11507.45"/>
          <table:table-cell office:value-type="float" office:value="11507.45"/>
          <table:table-cell office:value-type="float" office:value="11507.45"/>
          <table:table-cell office:value-type="float" office:value="11507.45"/>
          <table:table-cell office:value-type="float" office:value="11507.45"/>
          <table:table-cell table:number-columns-repeated="16373"/>
        </table:table-row>
        <table:table-row>
          <table:table-cell office:value-type="float" office:value="16310306375000"/>
          <table:table-cell office:value-type="string" office:string-value="        RECURSOS PROPRIOS"/>
          <table:table-cell office:value-type="float" office:value="27965.14"/>
          <table:table-cell office:value-type="float" office:value="29495.73"/>
          <table:table-cell office:value-type="float" office:value="30114.84"/>
          <table:table-cell office:value-type="float" office:value="16681.78"/>
          <table:table-cell office:value-type="float" office:value="11507.45"/>
          <table:table-cell office:value-type="float" office:value="11507.45"/>
          <table:table-cell office:value-type="float" office:value="11507.45"/>
          <table:table-cell office:value-type="float" office:value="11507.45"/>
          <table:table-cell office:value-type="float" office:value="11507.45"/>
          <table:table-cell table:number-columns-repeated="16373"/>
        </table:table-row>
        <table:table-row>
          <table:table-cell office:value-type="float" office:value="16310306425000"/>
          <table:table-cell office:value-type="string" office:string-value="       SEM CORRECAO MONETARIA"/>
          <table:table-cell office:value-type="float" office:value="48173.49"/>
          <table:table-cell office:value-type="float" office:value="37974.69"/>
          <table:table-cell office:value-type="float" office:value="36577.93"/>
          <table:table-cell office:value-type="float" office:value="144860.84"/>
          <table:table-cell office:value-type="float" office:value="106488.2"/>
          <table:table-cell office:value-type="float" office:value="111018.33"/>
          <table:table-cell office:value-type="float" office:value="120250.31"/>
          <table:table-cell office:value-type="float" office:value="108911.09"/>
          <table:table-cell office:value-type="float" office:value="110512.5"/>
          <table:table-cell table:number-columns-repeated="16373"/>
        </table:table-row>
        <table:table-row>
          <table:table-cell office:value-type="float" office:value="16310306450000"/>
          <table:table-cell office:value-type="string" office:string-value="        RECURSOS PROPRIOS"/>
          <table:table-cell office:value-type="float" office:value="48173.49"/>
          <table:table-cell office:value-type="float" office:value="37974.69"/>
          <table:table-cell office:value-type="float" office:value="36577.93"/>
          <table:table-cell office:value-type="float" office:value="144860.84"/>
          <table:table-cell office:value-type="float" office:value="106488.2"/>
          <table:table-cell office:value-type="float" office:value="111018.33"/>
          <table:table-cell office:value-type="float" office:value="120250.31"/>
          <table:table-cell office:value-type="float" office:value="108911.09"/>
          <table:table-cell office:value-type="float" office:value="110512.5"/>
          <table:table-cell table:number-columns-repeated="16373"/>
        </table:table-row>
        <table:table-row>
          <table:table-cell office:value-type="float" office:value="16310306500000"/>
          <table:table-cell office:value-type="string" office:string-value="      COOPERATIVAS - REPASSE"/>
          <table:table-cell office:value-type="float" office:value="750254.4"/>
          <table:table-cell office:value-type="float" office:value="774560.67"/>
          <table:table-cell office:value-type="float" office:value="797829.59"/>
          <table:table-cell office:value-type="float" office:value="821624.06"/>
          <table:table-cell table:number-columns-repeated="16378"/>
        </table:table-row>
        <table:table-row>
          <table:table-cell office:value-type="float" office:value="16310306525000"/>
          <table:table-cell office:value-type="string" office:string-value="       COM CORRECAO MONETARIA"/>
          <table:table-cell office:value-type="float" office:value="750254.4"/>
          <table:table-cell office:value-type="float" office:value="774560.67"/>
          <table:table-cell office:value-type="float" office:value="797829.59"/>
          <table:table-cell office:value-type="float" office:value="821624.06"/>
          <table:table-cell table:number-columns-repeated="16378"/>
        </table:table-row>
        <table:table-row>
          <table:table-cell office:value-type="float" office:value="16310306550000"/>
          <table:table-cell office:value-type="string" office:string-value="        RECURSOS PROPRIOS"/>
          <table:table-cell office:value-type="float" office:value="750254.4"/>
          <table:table-cell office:value-type="float" office:value="774560.67"/>
          <table:table-cell office:value-type="float" office:value="797829.59"/>
          <table:table-cell office:value-type="float" office:value="821624.06"/>
          <table:table-cell table:number-columns-repeated="16378"/>
        </table:table-row>
        <table:table-row>
          <table:table-cell office:value-type="float" office:value="16310306984000"/>
          <table:table-cell office:value-type="string" office:string-value="      OPS.ALONGADAS NAO SECURIT.-RES-2238"/>
          <table:table-cell office:value-type="float" office:value="1065315.79"/>
          <table:table-cell office:value-type="float" office:value="1090861.1599999999"/>
          <table:table-cell office:value-type="float" office:value="1126137.22"/>
          <table:table-cell office:value-type="float" office:value="1158737.1299999999"/>
          <table:table-cell office:value-type="float" office:value="1193548.03"/>
          <table:table-cell office:value-type="float" office:value="1230634.44"/>
          <table:table-cell office:value-type="float" office:value="1265329.6100000001"/>
          <table:table-cell office:value-type="float" office:value="1350800.37"/>
          <table:table-cell office:value-type="float" office:value="1244951.8500000001"/>
          <table:table-cell table:number-columns-repeated="16373"/>
        </table:table-row>
        <table:table-row>
          <table:table-cell office:value-type="float" office:value="16310306995000"/>
          <table:table-cell office:value-type="string" office:string-value="      (RENDAS A APROPRIAR)"/>
          <table:table-cell office:value-type="float" office:value="-4806079.0999999996"/>
          <table:table-cell office:value-type="float" office:value="-4933043.1100000003"/>
          <table:table-cell office:value-type="float" office:value="-5122187.12"/>
          <table:table-cell office:value-type="float" office:value="-6372930.0599999996"/>
          <table:table-cell office:value-type="float" office:value="-4454247.29"/>
          <table:table-cell office:value-type="float" office:value="-4229973.37"/>
          <table:table-cell office:value-type="float" office:value="-5878597.54"/>
          <table:table-cell office:value-type="float" office:value="-5976392.3300000001"/>
          <table:table-cell office:value-type="float" office:value="-6183572.5099999998"/>
          <table:table-cell table:number-columns-repeated="16373"/>
        </table:table-row>
        <table:table-row>
          <table:table-cell office:value-type="float" office:value="16310306995100"/>
          <table:table-cell office:value-type="string" office:string-value="       OPS.ALONGADAS NAO SECURIT.-RES-2238"/>
          <table:table-cell office:value-type="float" office:value="-124015.94"/>
          <table:table-cell office:value-type="float" office:value="-155395.31"/>
          <table:table-cell office:value-type="float" office:value="-186368.6"/>
          <table:table-cell office:value-type="float" office:value="-218205.61"/>
          <table:table-cell office:value-type="float" office:value="-252660.78"/>
          <table:table-cell office:value-type="float" office:value="-289378.57"/>
          <table:table-cell office:value-type="float" office:value="-324415.65999999997"/>
          <table:table-cell office:value-type="float" office:value="-391433.51"/>
          <table:table-cell office:value-type="float" office:value="-384560.99"/>
          <table:table-cell table:number-columns-repeated="16373"/>
        </table:table-row>
        <table:table-row>
          <table:table-cell office:value-type="float" office:value="16310306996000"/>
          <table:table-cell office:value-type="string" office:string-value="       OUTRAS"/>
          <table:table-cell office:value-type="float" office:value="-4682063.16"/>
          <table:table-cell office:value-type="float" office:value="-4777647.8"/>
          <table:table-cell office:value-type="float" office:value="-4935818.5199999996"/>
          <table:table-cell office:value-type="float" office:value="-6154724.4500000002"/>
          <table:table-cell office:value-type="float" office:value="-4201586.51"/>
          <table:table-cell office:value-type="float" office:value="-3940594.8"/>
          <table:table-cell office:value-type="float" office:value="-5554181.8799999999"/>
          <table:table-cell office:value-type="float" office:value="-5584958.8200000003"/>
          <table:table-cell office:value-type="float" office:value="-5799011.5199999996"/>
          <table:table-cell table:number-columns-repeated="16373"/>
        </table:table-row>
        <table:table-row>
          <table:table-cell office:value-type="float" office:value="16310409000000"/>
          <table:table-cell office:value-type="string" office:string-value="     INVESTIMENTO - PECUARIA"/>
          <table:table-cell office:value-type="float" office:value="31330163.629999999"/>
          <table:table-cell office:value-type="float" office:value="27025882.050000001"/>
          <table:table-cell office:value-type="float" office:value="33493131.109999999"/>
          <table:table-cell office:value-type="float" office:value="37681417.710000001"/>
          <table:table-cell office:value-type="float" office:value="31823684.32"/>
          <table:table-cell office:value-type="float" office:value="32407780.010000002"/>
          <table:table-cell office:value-type="float" office:value="31395606.469999999"/>
          <table:table-cell office:value-type="float" office:value="31321821.850000001"/>
          <table:table-cell office:value-type="float" office:value="33352173.09"/>
          <table:table-cell table:number-columns-repeated="16373"/>
        </table:table-row>
        <table:table-row>
          <table:table-cell office:value-type="float" office:value="16310409025000"/>
          <table:table-cell office:value-type="string" office:string-value="      PRODUTORES"/>
          <table:table-cell office:value-type="float" office:value="35729109.170000002"/>
          <table:table-cell office:value-type="float" office:value="30671628.300000001"/>
          <table:table-cell office:value-type="float" office:value="37700727.159999996"/>
          <table:table-cell office:value-type="float" office:value="43327801.5"/>
          <table:table-cell office:value-type="float" office:value="34873227.530000001"/>
          <table:table-cell office:value-type="float" office:value="35363887.659999996"/>
          <table:table-cell office:value-type="float" office:value="34079058.210000001"/>
          <table:table-cell office:value-type="float" office:value="33990562.109999999"/>
          <table:table-cell office:value-type="float" office:value="36053120.299999997"/>
          <table:table-cell table:number-columns-repeated="16373"/>
        </table:table-row>
        <table:table-row>
          <table:table-cell office:value-type="float" office:value="16310409050000"/>
          <table:table-cell office:value-type="string" office:string-value="       COM CORRECAO MONETARIA"/>
          <table:table-cell office:value-type="float" office:value="24501170.57"/>
          <table:table-cell office:value-type="float" office:value="21788761.32"/>
          <table:table-cell office:value-type="float" office:value="29053578.350000001"/>
          <table:table-cell office:value-type="float" office:value="30253275.66"/>
          <table:table-cell office:value-type="float" office:value="24507297.07"/>
          <table:table-cell office:value-type="float" office:value="24713548.75"/>
          <table:table-cell office:value-type="float" office:value="24505583.780000001"/>
          <table:table-cell office:value-type="float" office:value="24629005.550000001"/>
          <table:table-cell office:value-type="float" office:value="27208260.960000001"/>
          <table:table-cell table:number-columns-repeated="16373"/>
        </table:table-row>
        <table:table-row>
          <table:table-cell office:value-type="float" office:value="16310409075000"/>
          <table:table-cell office:value-type="string" office:string-value="        RECURSOS PROPRIOS"/>
          <table:table-cell office:value-type="float" office:value="17746136.960000001"/>
          <table:table-cell office:value-type="float" office:value="14983612.07"/>
          <table:table-cell office:value-type="float" office:value="22224469.079999998"/>
          <table:table-cell office:value-type="float" office:value="23856892.670000002"/>
          <table:table-cell office:value-type="float" office:value="18388390.73"/>
          <table:table-cell office:value-type="float" office:value="18710230.129999999"/>
          <table:table-cell office:value-type="float" office:value="18667694.809999999"/>
          <table:table-cell office:value-type="float" office:value="18916068.329999998"/>
          <table:table-cell office:value-type="float" office:value="19363208.449999999"/>
          <table:table-cell table:number-columns-repeated="16373"/>
        </table:table-row>
        <table:table-row>
          <table:table-cell office:value-type="float" office:value="16310409150000"/>
          <table:table-cell office:value-type="string" office:string-value="        RECURSOS DA POUPANCA BNB"/>
          <table:table-cell office:value-type="float" office:value="6755033.6100000003"/>
          <table:table-cell office:value-type="float" office:value="6805149.25"/>
          <table:table-cell office:value-type="float" office:value="6829109.2699999996"/>
          <table:table-cell office:value-type="float" office:value="6396382.9900000002"/>
          <table:table-cell office:value-type="float" office:value="6118906.3399999999"/>
          <table:table-cell office:value-type="float" office:value="6003318.6200000001"/>
          <table:table-cell office:value-type="float" office:value="5837888.9699999997"/>
          <table:table-cell office:value-type="float" office:value="5712937.2199999997"/>
          <table:table-cell office:value-type="float" office:value="7845052.5099999998"/>
          <table:table-cell table:number-columns-repeated="16373"/>
        </table:table-row>
        <table:table-row>
          <table:table-cell office:value-type="float" office:value="16310409175000"/>
          <table:table-cell office:value-type="string" office:string-value="         PROJETOS DE IRRIGACAO"/>
          <table:table-cell office:value-type="float" office:value="93448.43"/>
          <table:table-cell office:value-type="float" office:value="94864.26"/>
          <table:table-cell office:value-type="float" office:value="91166.64"/>
          <table:table-cell office:value-type="float" office:value="92548.85"/>
          <table:table-cell office:value-type="float" office:value="93863.55"/>
          <table:table-cell office:value-type="float" office:value="95278.15"/>
          <table:table-cell office:value-type="float" office:value="96726.51"/>
          <table:table-cell office:value-type="float" office:value="91268.99"/>
          <table:table-cell office:value-type="float" office:value="89299.12"/>
          <table:table-cell table:number-columns-repeated="16373"/>
        </table:table-row>
        <table:table-row>
          <table:table-cell office:value-type="float" office:value="16310409200000"/>
          <table:table-cell office:value-type="string" office:string-value="         OUTROS"/>
          <table:table-cell office:value-type="float" office:value="6661585.1799999997"/>
          <table:table-cell office:value-type="float" office:value="6710284.9900000002"/>
          <table:table-cell office:value-type="float" office:value="6737942.6299999999"/>
          <table:table-cell office:value-type="float" office:value="6303834.1399999997"/>
          <table:table-cell office:value-type="float" office:value="6025042.79"/>
          <table:table-cell office:value-type="float" office:value="5908040.4699999997"/>
          <table:table-cell office:value-type="float" office:value="5741162.46"/>
          <table:table-cell office:value-type="float" office:value="5621668.2300000004"/>
          <table:table-cell office:value-type="float" office:value="7755753.3899999997"/>
          <table:table-cell table:number-columns-repeated="16373"/>
        </table:table-row>
        <table:table-row>
          <table:table-cell office:value-type="float" office:value="16310409225000"/>
          <table:table-cell office:value-type="string" office:string-value="       SEM CORRECAO MONETARIA"/>
          <table:table-cell office:value-type="float" office:value="11227938.6"/>
          <table:table-cell office:value-type="float" office:value="8882866.9800000004"/>
          <table:table-cell office:value-type="float" office:value="8647148.8100000005"/>
          <table:table-cell office:value-type="float" office:value="13074525.84"/>
          <table:table-cell office:value-type="float" office:value="10365930.460000001"/>
          <table:table-cell office:value-type="float" office:value="10650338.91"/>
          <table:table-cell office:value-type="float" office:value="9573474.4299999997"/>
          <table:table-cell office:value-type="float" office:value="9361556.5600000005"/>
          <table:table-cell office:value-type="float" office:value="8844859.3399999999"/>
          <table:table-cell table:number-columns-repeated="16373"/>
        </table:table-row>
        <table:table-row>
          <table:table-cell office:value-type="float" office:value="16310409250000"/>
          <table:table-cell office:value-type="string" office:string-value="        RECURSOS PROPRIOS"/>
          <table:table-cell office:value-type="float" office:value="11227938.6"/>
          <table:table-cell office:value-type="float" office:value="8882866.9800000004"/>
          <table:table-cell office:value-type="float" office:value="8647148.8100000005"/>
          <table:table-cell office:value-type="float" office:value="13074525.84"/>
          <table:table-cell office:value-type="float" office:value="10365930.460000001"/>
          <table:table-cell office:value-type="float" office:value="10650338.91"/>
          <table:table-cell office:value-type="float" office:value="9573474.4299999997"/>
          <table:table-cell office:value-type="float" office:value="9361556.5600000005"/>
          <table:table-cell office:value-type="float" office:value="8844859.3399999999"/>
          <table:table-cell table:number-columns-repeated="16373"/>
        </table:table-row>
        <table:table-row>
          <table:table-cell office:value-type="float" office:value="16310409325000"/>
          <table:table-cell office:value-type="string" office:string-value="      PRODUTORES-SUBSIDIADO"/>
          <table:table-cell office:value-type="float" office:value="299464.46000000002"/>
          <table:table-cell office:value-type="float" office:value="274076.90000000002"/>
          <table:table-cell office:value-type="float" office:value="272796.84000000003"/>
          <table:table-cell office:value-type="float" office:value="672531.58"/>
          <table:table-cell office:value-type="float" office:value="477297.17"/>
          <table:table-cell office:value-type="float" office:value="432534.67"/>
          <table:table-cell office:value-type="float" office:value="338138.2"/>
          <table:table-cell office:value-type="float" office:value="218541.3"/>
          <table:table-cell office:value-type="float" office:value="215073.76"/>
          <table:table-cell table:number-columns-repeated="16373"/>
        </table:table-row>
        <table:table-row>
          <table:table-cell office:value-type="float" office:value="16310409350000"/>
          <table:table-cell office:value-type="string" office:string-value="       COM CORRECAO MONETARIA"/>
          <table:table-cell office:value-type="float" office:value="93078.19"/>
          <table:table-cell office:value-type="float" office:value="59564.94"/>
          <table:table-cell office:value-type="float" office:value="61739.02"/>
          <table:table-cell office:value-type="float" office:value="130539.37"/>
          <table:table-cell office:value-type="float" office:value="70350.19"/>
          <table:table-cell office:value-type="float" office:value="55960.6"/>
          <table:table-cell office:value-type="float" office:value="39505.519999999997"/>
          <table:table-cell office:value-type="float" office:value="29549.96"/>
          <table:table-cell office:value-type="float" office:value="33242.480000000003"/>
          <table:table-cell table:number-columns-repeated="16373"/>
        </table:table-row>
        <table:table-row>
          <table:table-cell office:value-type="float" office:value="16310409375000"/>
          <table:table-cell office:value-type="string" office:string-value="        RECURSOS PROPRIOS"/>
          <table:table-cell office:value-type="float" office:value="93078.19"/>
          <table:table-cell office:value-type="float" office:value="59564.94"/>
          <table:table-cell office:value-type="float" office:value="61739.02"/>
          <table:table-cell office:value-type="float" office:value="130539.37"/>
          <table:table-cell office:value-type="float" office:value="70350.19"/>
          <table:table-cell office:value-type="float" office:value="55960.6"/>
          <table:table-cell office:value-type="float" office:value="39505.519999999997"/>
          <table:table-cell office:value-type="float" office:value="29549.96"/>
          <table:table-cell office:value-type="float" office:value="33242.480000000003"/>
          <table:table-cell table:number-columns-repeated="16373"/>
        </table:table-row>
        <table:table-row>
          <table:table-cell office:value-type="float" office:value="16310409425000"/>
          <table:table-cell office:value-type="string" office:string-value="       SEM CORRECAO MONETARIA"/>
          <table:table-cell office:value-type="float" office:value="206386.27"/>
          <table:table-cell office:value-type="float" office:value="214511.96"/>
          <table:table-cell office:value-type="float" office:value="211057.82"/>
          <table:table-cell office:value-type="float" office:value="541992.21"/>
          <table:table-cell office:value-type="float" office:value="406946.98"/>
          <table:table-cell office:value-type="float" office:value="376574.07"/>
          <table:table-cell office:value-type="float" office:value="298632.68"/>
          <table:table-cell office:value-type="float" office:value="188991.34"/>
          <table:table-cell office:value-type="float" office:value="181831.28"/>
          <table:table-cell table:number-columns-repeated="16373"/>
        </table:table-row>
        <table:table-row>
          <table:table-cell office:value-type="float" office:value="16310409450000"/>
          <table:table-cell office:value-type="string" office:string-value="        RECURSOS PROPRIOS"/>
          <table:table-cell office:value-type="float" office:value="206386.27"/>
          <table:table-cell office:value-type="float" office:value="214511.96"/>
          <table:table-cell office:value-type="float" office:value="211057.82"/>
          <table:table-cell office:value-type="float" office:value="541992.21"/>
          <table:table-cell office:value-type="float" office:value="406946.98"/>
          <table:table-cell office:value-type="float" office:value="376574.07"/>
          <table:table-cell office:value-type="float" office:value="298632.68"/>
          <table:table-cell office:value-type="float" office:value="188991.34"/>
          <table:table-cell office:value-type="float" office:value="181831.28"/>
          <table:table-cell table:number-columns-repeated="16373"/>
        </table:table-row>
        <table:table-row>
          <table:table-cell office:value-type="float" office:value="16310409500000"/>
          <table:table-cell office:value-type="string" office:string-value="      COOPERATIVAS - REPASSE"/>
          <table:table-cell office:value-type="float" office:value="873955.04"/>
          <table:table-cell office:value-type="float" office:value="915490.66"/>
          <table:table-cell office:value-type="float" office:value="952120.42"/>
          <table:table-cell office:value-type="float" office:value="1622516.33"/>
          <table:table-cell office:value-type="float" office:value="1673726.03"/>
          <table:table-cell office:value-type="float" office:value="1684893.61"/>
          <table:table-cell office:value-type="float" office:value="1671538.22"/>
          <table:table-cell office:value-type="float" office:value="1669976.08"/>
          <table:table-cell office:value-type="float" office:value="1684053.74"/>
          <table:table-cell table:number-columns-repeated="16373"/>
        </table:table-row>
        <table:table-row>
          <table:table-cell office:value-type="float" office:value="16310409525000"/>
          <table:table-cell office:value-type="string" office:string-value="       COM CORRECAO MONETARIA"/>
          <table:table-cell office:value-type="float" office:value="506737.01"/>
          <table:table-cell office:value-type="float" office:value="530801.30000000005"/>
          <table:table-cell office:value-type="float" office:value="552039.23"/>
          <table:table-cell office:value-type="float" office:value="1109214.21"/>
          <table:table-cell office:value-type="float" office:value="1668367.45"/>
          <table:table-cell office:value-type="float" office:value="1684893.61"/>
          <table:table-cell office:value-type="float" office:value="1671538.22"/>
          <table:table-cell office:value-type="float" office:value="1669976.08"/>
          <table:table-cell office:value-type="float" office:value="1684053.74"/>
          <table:table-cell table:number-columns-repeated="16373"/>
        </table:table-row>
        <table:table-row>
          <table:table-cell office:value-type="float" office:value="16310409550000"/>
          <table:table-cell office:value-type="string" office:string-value="        RECURSOS PROPRIOS"/>
          <table:table-cell office:value-type="float" office:value="506737.01"/>
          <table:table-cell office:value-type="float" office:value="530801.30000000005"/>
          <table:table-cell office:value-type="float" office:value="552039.23"/>
          <table:table-cell office:value-type="float" office:value="1109214.21"/>
          <table:table-cell office:value-type="float" office:value="1668367.45"/>
          <table:table-cell office:value-type="float" office:value="1684893.61"/>
          <table:table-cell office:value-type="float" office:value="1671538.22"/>
          <table:table-cell office:value-type="float" office:value="1669976.08"/>
          <table:table-cell office:value-type="float" office:value="1684053.74"/>
          <table:table-cell table:number-columns-repeated="16373"/>
        </table:table-row>
        <table:table-row>
          <table:table-cell office:value-type="float" office:value="16310409700000"/>
          <table:table-cell office:value-type="string" office:string-value="       SEM CORRECAO MONETARIA"/>
          <table:table-cell office:value-type="float" office:value="367218.03"/>
          <table:table-cell office:value-type="float" office:value="384689.36"/>
          <table:table-cell office:value-type="float" office:value="400081.19"/>
          <table:table-cell office:value-type="float" office:value="513302.12"/>
          <table:table-cell office:value-type="float" office:value="5358.58"/>
          <table:table-cell table:number-columns-repeated="16377"/>
        </table:table-row>
        <table:table-row>
          <table:table-cell office:value-type="float" office:value="16310409725000"/>
          <table:table-cell office:value-type="string" office:string-value="        RECURSOS PROPRIOS"/>
          <table:table-cell office:value-type="float" office:value="367218.03"/>
          <table:table-cell office:value-type="float" office:value="384689.36"/>
          <table:table-cell office:value-type="float" office:value="400081.19"/>
          <table:table-cell office:value-type="float" office:value="513302.12"/>
          <table:table-cell office:value-type="float" office:value="5358.58"/>
          <table:table-cell table:number-columns-repeated="16377"/>
        </table:table-row>
        <table:table-row>
          <table:table-cell office:value-type="float" office:value="16310409984000"/>
          <table:table-cell office:value-type="string" office:string-value="      OPS.ALONGADAS NAO SECURIT.-RES-2238"/>
          <table:table-cell office:value-type="float" office:value="510804.46"/>
          <table:table-cell office:value-type="float" office:value="523707.18"/>
          <table:table-cell office:value-type="float" office:value="540763.34"/>
          <table:table-cell office:value-type="float" office:value="554648.61"/>
          <table:table-cell office:value-type="float" office:value="576593.96"/>
          <table:table-cell office:value-type="float" office:value="592169.34"/>
          <table:table-cell office:value-type="float" office:value="613417.56999999995"/>
          <table:table-cell office:value-type="float" office:value="669680.13"/>
          <table:table-cell office:value-type="float" office:value="711239.61"/>
          <table:table-cell table:number-columns-repeated="16373"/>
        </table:table-row>
        <table:table-row>
          <table:table-cell office:value-type="float" office:value="16310409995000"/>
          <table:table-cell office:value-type="string" office:string-value="      (RENDAS A APROPRIAR)"/>
          <table:table-cell office:value-type="float" office:value="-6083169.5"/>
          <table:table-cell office:value-type="float" office:value="-5359020.99"/>
          <table:table-cell office:value-type="float" office:value="-5973276.6500000004"/>
          <table:table-cell office:value-type="float" office:value="-8496080.3100000005"/>
          <table:table-cell office:value-type="float" office:value="-5777160.3700000001"/>
          <table:table-cell office:value-type="float" office:value="-5665705.2699999996"/>
          <table:table-cell office:value-type="float" office:value="-5306545.7300000004"/>
          <table:table-cell office:value-type="float" office:value="-5226937.7699999996"/>
          <table:table-cell office:value-type="float" office:value="-5311314.32"/>
          <table:table-cell table:number-columns-repeated="16373"/>
        </table:table-row>
        <table:table-row>
          <table:table-cell office:value-type="float" office:value="16310409995100"/>
          <table:table-cell office:value-type="string" office:string-value="       OPS.ALONGADAS NAO SECURIT.-RES-2238"/>
          <table:table-cell office:value-type="float" office:value="-29889.01"/>
          <table:table-cell office:value-type="float" office:value="-42449.48"/>
          <table:table-cell office:value-type="float" office:value="-55425.46"/>
          <table:table-cell office:value-type="float" office:value="-67765.42"/>
          <table:table-cell office:value-type="float" office:value="-82187.679999999993"/>
          <table:table-cell office:value-type="float" office:value="-96822.080000000002"/>
          <table:table-cell office:value-type="float" office:value="-112985.62"/>
          <table:table-cell office:value-type="float" office:value="-149099.29999999999"/>
          <table:table-cell office:value-type="float" office:value="-165253.06"/>
          <table:table-cell table:number-columns-repeated="16373"/>
        </table:table-row>
        <table:table-row>
          <table:table-cell office:value-type="float" office:value="16310409996000"/>
          <table:table-cell office:value-type="string" office:string-value="       OUTRAS"/>
          <table:table-cell office:value-type="float" office:value="-6053280.4900000002"/>
          <table:table-cell office:value-type="float" office:value="-5316571.51"/>
          <table:table-cell office:value-type="float" office:value="-5917851.1900000004"/>
          <table:table-cell office:value-type="float" office:value="-8428314.8900000006"/>
          <table:table-cell office:value-type="float" office:value="-5694972.6900000004"/>
          <table:table-cell office:value-type="float" office:value="-5568883.1900000004"/>
          <table:table-cell office:value-type="float" office:value="-5193560.1100000003"/>
          <table:table-cell office:value-type="float" office:value="-5077838.47"/>
          <table:table-cell office:value-type="float" office:value="-5146061.26"/>
          <table:table-cell table:number-columns-repeated="16373"/>
        </table:table-row>
        <table:table-row>
          <table:table-cell office:value-type="float" office:value="16310502000000"/>
          <table:table-cell office:value-type="string" office:string-value="     COMERCIALIZACAO - AGRICULTURA"/>
          <table:table-cell table:number-columns-repeated="3"/>
          <table:table-cell office:value-type="float" office:value="494571.64"/>
          <table:table-cell office:value-type="float" office:value="494571.64"/>
          <table:table-cell office:value-type="float" office:value="494571.64"/>
          <table:table-cell table:number-columns-repeated="16376"/>
        </table:table-row>
        <table:table-row>
          <table:table-cell office:value-type="float" office:value="16310502010000"/>
          <table:table-cell office:value-type="string" office:string-value="      PRODUTORES"/>
          <table:table-cell table:number-columns-repeated="3"/>
          <table:table-cell office:value-type="float" office:value="903448.25"/>
          <table:table-cell office:value-type="float" office:value="940124.71"/>
          <table:table-cell office:value-type="float" office:value="979224.02"/>
          <table:table-cell table:number-columns-repeated="16376"/>
        </table:table-row>
        <table:table-row>
          <table:table-cell office:value-type="float" office:value="16310502110000"/>
          <table:table-cell office:value-type="string" office:string-value="       SEM CORRECAO MONETARIA"/>
          <table:table-cell table:number-columns-repeated="3"/>
          <table:table-cell office:value-type="float" office:value="903448.25"/>
          <table:table-cell office:value-type="float" office:value="940124.71"/>
          <table:table-cell office:value-type="float" office:value="979224.02"/>
          <table:table-cell table:number-columns-repeated="16376"/>
        </table:table-row>
        <table:table-row>
          <table:table-cell office:value-type="float" office:value="16310502120000"/>
          <table:table-cell office:value-type="string" office:string-value="        RECURSOS PROPRIOS"/>
          <table:table-cell table:number-columns-repeated="3"/>
          <table:table-cell office:value-type="float" office:value="903448.25"/>
          <table:table-cell office:value-type="float" office:value="940124.71"/>
          <table:table-cell office:value-type="float" office:value="979224.02"/>
          <table:table-cell table:number-columns-repeated="16376"/>
        </table:table-row>
        <table:table-row>
          <table:table-cell office:value-type="float" office:value="16310502995000"/>
          <table:table-cell office:value-type="string" office:string-value="      (RENDAS A APROPRIAR)"/>
          <table:table-cell table:number-columns-repeated="3"/>
          <table:table-cell office:value-type="float" office:value="-408876.61"/>
          <table:table-cell office:value-type="float" office:value="-445553.07"/>
          <table:table-cell office:value-type="float" office:value="-484652.38"/>
          <table:table-cell table:number-columns-repeated="16376"/>
        </table:table-row>
        <table:table-row>
          <table:table-cell office:value-type="float" office:value="16310605000000"/>
          <table:table-cell office:value-type="string" office:string-value="     COMERCIALIZACAO - PECUARIA"/>
          <table:table-cell office:value-type="float" office:value="1214.18"/>
          <table:table-cell office:value-type="float" office:value="1214.18"/>
          <table:table-cell office:value-type="float" office:value="1214.18"/>
          <table:table-cell office:value-type="float" office:value="1214.18"/>
          <table:table-cell office:value-type="float" office:value="1214.18"/>
          <table:table-cell office:value-type="float" office:value="1214.18"/>
          <table:table-cell office:value-type="float" office:value="1214.18"/>
          <table:table-cell office:value-type="float" office:value="1214.18"/>
          <table:table-cell office:value-type="float" office:value="326.27"/>
          <table:table-cell table:number-columns-repeated="16373"/>
        </table:table-row>
        <table:table-row>
          <table:table-cell office:value-type="float" office:value="16310605010000"/>
          <table:table-cell office:value-type="string" office:string-value="      PRODUTORES"/>
          <table:table-cell office:value-type="float" office:value="1347.45"/>
          <table:table-cell office:value-type="float" office:value="1374.8"/>
          <table:table-cell office:value-type="float" office:value="1400.77"/>
          <table:table-cell office:value-type="float" office:value="1430.05"/>
          <table:table-cell office:value-type="float" office:value="1460.7"/>
          <table:table-cell office:value-type="float" office:value="1493.27"/>
          <table:table-cell office:value-type="float" office:value="1526.47"/>
          <table:table-cell office:value-type="float" office:value="1411.87"/>
          <table:table-cell office:value-type="float" office:value="326.27"/>
          <table:table-cell table:number-columns-repeated="16373"/>
        </table:table-row>
        <table:table-row>
          <table:table-cell office:value-type="float" office:value="16310605020000"/>
          <table:table-cell office:value-type="string" office:string-value="       COM CORRECAO MONETARIA"/>
          <table:table-cell office:value-type="float" office:value="1347.45"/>
          <table:table-cell office:value-type="float" office:value="1374.8"/>
          <table:table-cell office:value-type="float" office:value="1400.77"/>
          <table:table-cell office:value-type="float" office:value="1430.05"/>
          <table:table-cell office:value-type="float" office:value="1460.7"/>
          <table:table-cell office:value-type="float" office:value="1493.27"/>
          <table:table-cell office:value-type="float" office:value="1526.47"/>
          <table:table-cell office:value-type="float" office:value="1411.87"/>
          <table:table-cell office:value-type="float" office:value="326.27"/>
          <table:table-cell table:number-columns-repeated="16373"/>
        </table:table-row>
        <table:table-row>
          <table:table-cell office:value-type="float" office:value="16310605070000"/>
          <table:table-cell office:value-type="string" office:string-value="        RECURSOS DA POUPANCA BNB"/>
          <table:table-cell office:value-type="float" office:value="1347.45"/>
          <table:table-cell office:value-type="float" office:value="1374.8"/>
          <table:table-cell office:value-type="float" office:value="1400.77"/>
          <table:table-cell office:value-type="float" office:value="1430.05"/>
          <table:table-cell office:value-type="float" office:value="1460.7"/>
          <table:table-cell office:value-type="float" office:value="1493.27"/>
          <table:table-cell office:value-type="float" office:value="1526.47"/>
          <table:table-cell office:value-type="float" office:value="1411.87"/>
          <table:table-cell office:value-type="float" office:value="326.27"/>
          <table:table-cell table:number-columns-repeated="16373"/>
        </table:table-row>
        <table:table-row>
          <table:table-cell office:value-type="float" office:value="16310605100000"/>
          <table:table-cell office:value-type="string" office:string-value="         OUTROS"/>
          <table:table-cell office:value-type="float" office:value="1347.45"/>
          <table:table-cell office:value-type="float" office:value="1374.8"/>
          <table:table-cell office:value-type="float" office:value="1400.77"/>
          <table:table-cell office:value-type="float" office:value="1430.05"/>
          <table:table-cell office:value-type="float" office:value="1460.7"/>
          <table:table-cell office:value-type="float" office:value="1493.27"/>
          <table:table-cell office:value-type="float" office:value="1526.47"/>
          <table:table-cell office:value-type="float" office:value="1411.87"/>
          <table:table-cell office:value-type="float" office:value="326.27"/>
          <table:table-cell table:number-columns-repeated="16373"/>
        </table:table-row>
        <table:table-row>
          <table:table-cell office:value-type="float" office:value="16310605995000"/>
          <table:table-cell office:value-type="string" office:string-value="      (RENDAS A APROPIAR)"/>
          <table:table-cell office:value-type="float" office:value="-133.27000000000001"/>
          <table:table-cell office:value-type="float" office:value="-160.62"/>
          <table:table-cell office:value-type="float" office:value="-186.59"/>
          <table:table-cell office:value-type="float" office:value="-215.87"/>
          <table:table-cell office:value-type="float" office:value="-246.52"/>
          <table:table-cell office:value-type="float" office:value="-279.08999999999997"/>
          <table:table-cell office:value-type="float" office:value="-312.29000000000002"/>
          <table:table-cell office:value-type="float" office:value="-197.69"/>
          <table:table-cell table:number-columns-repeated="16374"/>
        </table:table-row>
        <table:table-row>
          <table:table-cell office:value-type="float" office:value="16320004000000"/>
          <table:table-cell office:value-type="string" office:string-value="    FINANCIAMENTOS RURAIS-APLICACOES OBRIGATORIAS"/>
          <table:table-cell office:value-type="float" office:value="6287202.8399999999"/>
          <table:table-cell office:value-type="float" office:value="7096934.7300000004"/>
          <table:table-cell office:value-type="float" office:value="7552308.3700000001"/>
          <table:table-cell office:value-type="float" office:value="8266671.9699999997"/>
          <table:table-cell office:value-type="float" office:value="8943818.5600000005"/>
          <table:table-cell office:value-type="float" office:value="9096313.6400000006"/>
          <table:table-cell office:value-type="float" office:value="9138105.4499999993"/>
          <table:table-cell office:value-type="float" office:value="9325231.1400000006"/>
          <table:table-cell office:value-type="float" office:value="9001975.0700000003"/>
          <table:table-cell table:number-columns-repeated="16373"/>
        </table:table-row>
        <table:table-row>
          <table:table-cell office:value-type="float" office:value="16320107000000"/>
          <table:table-cell office:value-type="string" office:string-value="     CUSTEIO - AGRICULTURA"/>
          <table:table-cell office:value-type="float" office:value="46978.83"/>
          <table:table-cell office:value-type="float" office:value="508827.88"/>
          <table:table-cell office:value-type="float" office:value="524135.64"/>
          <table:table-cell office:value-type="float" office:value="585326.88"/>
          <table:table-cell office:value-type="float" office:value="596594.98"/>
          <table:table-cell office:value-type="float" office:value="661148.56000000006"/>
          <table:table-cell office:value-type="float" office:value="664098.31000000006"/>
          <table:table-cell office:value-type="float" office:value="729676.76"/>
          <table:table-cell office:value-type="float" office:value="734160.65"/>
          <table:table-cell table:number-columns-repeated="16373"/>
        </table:table-row>
        <table:table-row>
          <table:table-cell office:value-type="float" office:value="16320107025000"/>
          <table:table-cell office:value-type="string" office:string-value="      PRODUTORES"/>
          <table:table-cell office:value-type="float" office:value="47745.06"/>
          <table:table-cell office:value-type="float" office:value="509948.57"/>
          <table:table-cell office:value-type="float" office:value="525280.06000000006"/>
          <table:table-cell office:value-type="float" office:value="549787.72"/>
          <table:table-cell office:value-type="float" office:value="561240.69999999995"/>
          <table:table-cell office:value-type="float" office:value="625768.57999999996"/>
          <table:table-cell office:value-type="float" office:value="628610"/>
          <table:table-cell office:value-type="float" office:value="694130.21"/>
          <table:table-cell office:value-type="float" office:value="698582.22"/>
          <table:table-cell table:number-columns-repeated="16373"/>
        </table:table-row>
        <table:table-row>
          <table:table-cell office:value-type="float" office:value="16320107050000"/>
          <table:table-cell office:value-type="string" office:string-value="       COM CORRECAO MONETARIA"/>
          <table:table-cell office:value-type="float" office:value="12939.08"/>
          <table:table-cell office:value-type="float" office:value="13053.54"/>
          <table:table-cell office:value-type="float" office:value="13201.51"/>
          <table:table-cell office:value-type="float" office:value="26161.32"/>
          <table:table-cell office:value-type="float" office:value="25562.03"/>
          <table:table-cell office:value-type="float" office:value="25969.58"/>
          <table:table-cell office:value-type="float" office:value="26376.47"/>
          <table:table-cell office:value-type="float" office:value="26818.17"/>
          <table:table-cell office:value-type="float" office:value="27251.34"/>
          <table:table-cell table:number-columns-repeated="16373"/>
        </table:table-row>
        <table:table-row>
          <table:table-cell office:value-type="float" office:value="16320107075000"/>
          <table:table-cell office:value-type="string" office:string-value="        RECURSOS PROPRIOS"/>
          <table:table-cell office:value-type="float" office:value="12939.08"/>
          <table:table-cell office:value-type="float" office:value="13053.54"/>
          <table:table-cell office:value-type="float" office:value="13201.51"/>
          <table:table-cell office:value-type="float" office:value="26161.32"/>
          <table:table-cell office:value-type="float" office:value="25562.03"/>
          <table:table-cell office:value-type="float" office:value="25969.58"/>
          <table:table-cell office:value-type="float" office:value="26376.47"/>
          <table:table-cell office:value-type="float" office:value="26818.17"/>
          <table:table-cell office:value-type="float" office:value="27251.34"/>
          <table:table-cell table:number-columns-repeated="16373"/>
        </table:table-row>
        <table:table-row>
          <table:table-cell office:value-type="float" office:value="16320107175000"/>
          <table:table-cell office:value-type="string" office:string-value="       SEM CORRECAO MONETARIA"/>
          <table:table-cell office:value-type="float" office:value="34805.980000000003"/>
          <table:table-cell office:value-type="float" office:value="496895.03"/>
          <table:table-cell office:value-type="float" office:value="512078.55"/>
          <table:table-cell office:value-type="float" office:value="523626.4"/>
          <table:table-cell office:value-type="float" office:value="535678.67000000004"/>
          <table:table-cell office:value-type="float" office:value="599799"/>
          <table:table-cell office:value-type="float" office:value="602233.53"/>
          <table:table-cell office:value-type="float" office:value="667312.04"/>
          <table:table-cell office:value-type="float" office:value="671330.88"/>
          <table:table-cell table:number-columns-repeated="16373"/>
        </table:table-row>
        <table:table-row>
          <table:table-cell office:value-type="float" office:value="16320107200000"/>
          <table:table-cell office:value-type="string" office:string-value="        RECURSOS PROPRIOS"/>
          <table:table-cell office:value-type="float" office:value="34805.980000000003"/>
          <table:table-cell office:value-type="float" office:value="496895.03"/>
          <table:table-cell office:value-type="float" office:value="512078.55"/>
          <table:table-cell office:value-type="float" office:value="523626.4"/>
          <table:table-cell office:value-type="float" office:value="535678.67000000004"/>
          <table:table-cell office:value-type="float" office:value="599799"/>
          <table:table-cell office:value-type="float" office:value="602233.53"/>
          <table:table-cell office:value-type="float" office:value="667312.04"/>
          <table:table-cell office:value-type="float" office:value="671330.88"/>
          <table:table-cell table:number-columns-repeated="16373"/>
        </table:table-row>
        <table:table-row>
          <table:table-cell office:value-type="float" office:value="16320107275000"/>
          <table:table-cell office:value-type="string" office:string-value="      PRODUTORES SUBSIDIADO"/>
          <table:table-cell table:number-columns-repeated="3"/>
          <table:table-cell office:value-type="float" office:value="38440.42"/>
          <table:table-cell office:value-type="float" office:value="38805.17"/>
          <table:table-cell office:value-type="float" office:value="39185.730000000003"/>
          <table:table-cell office:value-type="float" office:value="39557.550000000003"/>
          <table:table-cell office:value-type="float" office:value="39945.480000000003"/>
          <table:table-cell office:value-type="float" office:value="40337.21"/>
          <table:table-cell table:number-columns-repeated="16373"/>
        </table:table-row>
        <table:table-row>
          <table:table-cell office:value-type="float" office:value="16320107400000"/>
          <table:table-cell office:value-type="string" office:string-value="       SEM CORRECAO MONETARIA"/>
          <table:table-cell table:number-columns-repeated="3"/>
          <table:table-cell office:value-type="float" office:value="38440.42"/>
          <table:table-cell office:value-type="float" office:value="38805.17"/>
          <table:table-cell office:value-type="float" office:value="39185.730000000003"/>
          <table:table-cell office:value-type="float" office:value="39557.550000000003"/>
          <table:table-cell office:value-type="float" office:value="39945.480000000003"/>
          <table:table-cell office:value-type="float" office:value="40337.21"/>
          <table:table-cell table:number-columns-repeated="16373"/>
        </table:table-row>
        <table:table-row>
          <table:table-cell office:value-type="float" office:value="16320107425000"/>
          <table:table-cell office:value-type="string" office:string-value="        RECURSOS PROPRIOS"/>
          <table:table-cell table:number-columns-repeated="3"/>
          <table:table-cell office:value-type="float" office:value="38440.42"/>
          <table:table-cell office:value-type="float" office:value="38805.17"/>
          <table:table-cell office:value-type="float" office:value="39185.730000000003"/>
          <table:table-cell office:value-type="float" office:value="39557.550000000003"/>
          <table:table-cell office:value-type="float" office:value="39945.480000000003"/>
          <table:table-cell office:value-type="float" office:value="40337.21"/>
          <table:table-cell table:number-columns-repeated="16373"/>
        </table:table-row>
        <table:table-row>
          <table:table-cell office:value-type="float" office:value="16320107995000"/>
          <table:table-cell office:value-type="string" office:string-value="      (RENDAS A APROPRIAR)"/>
          <table:table-cell office:value-type="float" office:value="-766.23"/>
          <table:table-cell office:value-type="float" office:value="-1120.69"/>
          <table:table-cell office:value-type="float" office:value="-1144.42"/>
          <table:table-cell office:value-type="float" office:value="-2901.26"/>
          <table:table-cell office:value-type="float" office:value="-3450.89"/>
          <table:table-cell office:value-type="float" office:value="-3805.75"/>
          <table:table-cell office:value-type="float" office:value="-4069.24"/>
          <table:table-cell office:value-type="float" office:value="-4398.93"/>
          <table:table-cell office:value-type="float" office:value="-4758.78"/>
          <table:table-cell table:number-columns-repeated="16373"/>
        </table:table-row>
        <table:table-row>
          <table:table-cell office:value-type="float" office:value="16320200000000"/>
          <table:table-cell office:value-type="string" office:string-value="     CUSTEIO - PECUARIA"/>
          <table:table-cell office:value-type="float" office:value="185934.83"/>
          <table:table-cell office:value-type="float" office:value="190173.82"/>
          <table:table-cell office:value-type="float" office:value="191627.9"/>
          <table:table-cell office:value-type="float" office:value="180015.02"/>
          <table:table-cell office:value-type="float" office:value="201855.83"/>
          <table:table-cell office:value-type="float" office:value="227308.72"/>
          <table:table-cell office:value-type="float" office:value="277537.17"/>
          <table:table-cell office:value-type="float" office:value="338963.74"/>
          <table:table-cell office:value-type="float" office:value="426665.63"/>
          <table:table-cell table:number-columns-repeated="16373"/>
        </table:table-row>
        <table:table-row>
          <table:table-cell office:value-type="float" office:value="16320200025000"/>
          <table:table-cell office:value-type="string" office:string-value="      PRODUTORES"/>
          <table:table-cell office:value-type="float" office:value="202638.14"/>
          <table:table-cell office:value-type="float" office:value="207626.21"/>
          <table:table-cell office:value-type="float" office:value="209466.03"/>
          <table:table-cell office:value-type="float" office:value="197609.04"/>
          <table:table-cell office:value-type="float" office:value="218967.7"/>
          <table:table-cell office:value-type="float" office:value="245327.15"/>
          <table:table-cell office:value-type="float" office:value="301708"/>
          <table:table-cell office:value-type="float" office:value="370548.71"/>
          <table:table-cell office:value-type="float" office:value="461500.55"/>
          <table:table-cell table:number-columns-repeated="16373"/>
        </table:table-row>
        <table:table-row>
          <table:table-cell office:value-type="float" office:value="16320200050000"/>
          <table:table-cell office:value-type="string" office:string-value="       COM CORRECAO MONETARIA"/>
          <table:table-cell office:value-type="float" office:value="8386.4500000000007"/>
          <table:table-cell office:value-type="float" office:value="8447.24"/>
          <table:table-cell office:value-type="float" office:value="8502.5400000000009"/>
          <table:table-cell office:value-type="float" office:value="8564.18"/>
          <table:table-cell office:value-type="float" office:value="8624.25"/>
          <table:table-cell office:value-type="float" office:value="8686.77"/>
          <table:table-cell office:value-type="float" office:value="8222.8700000000008"/>
          <table:table-cell office:value-type="float" office:value="8408.65"/>
          <table:table-cell office:value-type="float" office:value="8589.8700000000008"/>
          <table:table-cell table:number-columns-repeated="16373"/>
        </table:table-row>
        <table:table-row>
          <table:table-cell office:value-type="float" office:value="16320200075000"/>
          <table:table-cell office:value-type="string" office:string-value="        RECURSOS PROPRIOS"/>
          <table:table-cell office:value-type="float" office:value="8386.4500000000007"/>
          <table:table-cell office:value-type="float" office:value="8447.24"/>
          <table:table-cell office:value-type="float" office:value="8502.5400000000009"/>
          <table:table-cell office:value-type="float" office:value="8564.18"/>
          <table:table-cell office:value-type="float" office:value="8624.25"/>
          <table:table-cell office:value-type="float" office:value="8686.77"/>
          <table:table-cell office:value-type="float" office:value="8222.8700000000008"/>
          <table:table-cell office:value-type="float" office:value="8408.65"/>
          <table:table-cell office:value-type="float" office:value="8589.8700000000008"/>
          <table:table-cell table:number-columns-repeated="16373"/>
        </table:table-row>
        <table:table-row>
          <table:table-cell office:value-type="float" office:value="16320200175000"/>
          <table:table-cell office:value-type="string" office:string-value="       SEM CORRECAO MONETARIA"/>
          <table:table-cell office:value-type="float" office:value="194251.69"/>
          <table:table-cell office:value-type="float" office:value="199178.97"/>
          <table:table-cell office:value-type="float" office:value="200963.49"/>
          <table:table-cell office:value-type="float" office:value="189044.86"/>
          <table:table-cell office:value-type="float" office:value="210343.45"/>
          <table:table-cell office:value-type="float" office:value="236640.38"/>
          <table:table-cell office:value-type="float" office:value="293485.13"/>
          <table:table-cell office:value-type="float" office:value="362140.06"/>
          <table:table-cell office:value-type="float" office:value="452910.68"/>
          <table:table-cell table:number-columns-repeated="16373"/>
        </table:table-row>
        <table:table-row>
          <table:table-cell office:value-type="float" office:value="16320200200000"/>
          <table:table-cell office:value-type="string" office:string-value="        RECURSOS PROPRIOS"/>
          <table:table-cell office:value-type="float" office:value="194251.69"/>
          <table:table-cell office:value-type="float" office:value="199178.97"/>
          <table:table-cell office:value-type="float" office:value="200963.49"/>
          <table:table-cell office:value-type="float" office:value="189044.86"/>
          <table:table-cell office:value-type="float" office:value="210343.45"/>
          <table:table-cell office:value-type="float" office:value="236640.38"/>
          <table:table-cell office:value-type="float" office:value="293485.13"/>
          <table:table-cell office:value-type="float" office:value="362140.06"/>
          <table:table-cell office:value-type="float" office:value="452910.68"/>
          <table:table-cell table:number-columns-repeated="16373"/>
        </table:table-row>
        <table:table-row>
          <table:table-cell office:value-type="float" office:value="16320200995000"/>
          <table:table-cell office:value-type="string" office:string-value="      (RENDAS A APROPRIAR)"/>
          <table:table-cell office:value-type="float" office:value="-16703.310000000001"/>
          <table:table-cell office:value-type="float" office:value="-17452.39"/>
          <table:table-cell office:value-type="float" office:value="-17838.13"/>
          <table:table-cell office:value-type="float" office:value="-17594.02"/>
          <table:table-cell office:value-type="float" office:value="-17111.87"/>
          <table:table-cell office:value-type="float" office:value="-18018.43"/>
          <table:table-cell office:value-type="float" office:value="-24170.83"/>
          <table:table-cell office:value-type="float" office:value="-31584.97"/>
          <table:table-cell office:value-type="float" office:value="-34834.92"/>
          <table:table-cell table:number-columns-repeated="16373"/>
        </table:table-row>
        <table:table-row>
          <table:table-cell office:value-type="float" office:value="16320303000000"/>
          <table:table-cell office:value-type="string" office:string-value="     INVESTIMENTO - AGRICULTURA"/>
          <table:table-cell office:value-type="float" office:value="702361.37"/>
          <table:table-cell office:value-type="float" office:value="720281.09"/>
          <table:table-cell office:value-type="float" office:value="906592.62"/>
          <table:table-cell office:value-type="float" office:value="975471.43"/>
          <table:table-cell office:value-type="float" office:value="1054363.9099999999"/>
          <table:table-cell office:value-type="float" office:value="957435.09"/>
          <table:table-cell office:value-type="float" office:value="919459.65"/>
          <table:table-cell office:value-type="float" office:value="916085.46"/>
          <table:table-cell office:value-type="float" office:value="669849.92000000004"/>
          <table:table-cell table:number-columns-repeated="16373"/>
        </table:table-row>
        <table:table-row>
          <table:table-cell office:value-type="float" office:value="16320303025000"/>
          <table:table-cell office:value-type="string" office:string-value="      PRODUTORES"/>
          <table:table-cell office:value-type="float" office:value="652422.65"/>
          <table:table-cell office:value-type="float" office:value="678511.36"/>
          <table:table-cell office:value-type="float" office:value="901159.62"/>
          <table:table-cell office:value-type="float" office:value="965686.47"/>
          <table:table-cell office:value-type="float" office:value="1145051.3600000001"/>
          <table:table-cell office:value-type="float" office:value="1036743.07"/>
          <table:table-cell office:value-type="float" office:value="1033537.64"/>
          <table:table-cell office:value-type="float" office:value="1024880.05"/>
          <table:table-cell office:value-type="float" office:value="780520.31"/>
          <table:table-cell table:number-columns-repeated="16373"/>
        </table:table-row>
        <table:table-row>
          <table:table-cell office:value-type="float" office:value="16320303050000"/>
          <table:table-cell office:value-type="string" office:string-value="       COM CORRECAO MONETARIA"/>
          <table:table-cell office:value-type="float" office:value="526439.31000000006"/>
          <table:table-cell office:value-type="float" office:value="549982.56000000006"/>
          <table:table-cell office:value-type="float" office:value="780776.11"/>
          <table:table-cell office:value-type="float" office:value="838321.7"/>
          <table:table-cell office:value-type="float" office:value="1015033.77"/>
          <table:table-cell office:value-type="float" office:value="936762.16"/>
          <table:table-cell office:value-type="float" office:value="939300.72"/>
          <table:table-cell office:value-type="float" office:value="928933.83"/>
          <table:table-cell office:value-type="float" office:value="683240.16"/>
          <table:table-cell table:number-columns-repeated="16373"/>
        </table:table-row>
        <table:table-row>
          <table:table-cell office:value-type="float" office:value="16320303075000"/>
          <table:table-cell office:value-type="string" office:string-value="        RECURSOS PROPRIOS"/>
          <table:table-cell office:value-type="float" office:value="133262.38"/>
          <table:table-cell office:value-type="float" office:value="150567.4"/>
          <table:table-cell office:value-type="float" office:value="375469.04"/>
          <table:table-cell office:value-type="float" office:value="431165.5"/>
          <table:table-cell office:value-type="float" office:value="601423.25"/>
          <table:table-cell office:value-type="float" office:value="548196.43000000005"/>
          <table:table-cell office:value-type="float" office:value="544558.59"/>
          <table:table-cell office:value-type="float" office:value="539338.29"/>
          <table:table-cell office:value-type="float" office:value="542654.34"/>
          <table:table-cell table:number-columns-repeated="16373"/>
        </table:table-row>
        <table:table-row>
          <table:table-cell office:value-type="float" office:value="16320303150000"/>
          <table:table-cell office:value-type="string" office:string-value="        REPASSES INTERFINANCEIROS"/>
          <table:table-cell office:value-type="float" office:value="393176.93"/>
          <table:table-cell office:value-type="float" office:value="399415.16"/>
          <table:table-cell office:value-type="float" office:value="405307.07"/>
          <table:table-cell office:value-type="float" office:value="407156.2"/>
          <table:table-cell office:value-type="float" office:value="413610.52"/>
          <table:table-cell office:value-type="float" office:value="388565.73"/>
          <table:table-cell office:value-type="float" office:value="394742.13"/>
          <table:table-cell office:value-type="float" office:value="389595.54"/>
          <table:table-cell office:value-type="float" office:value="140585.82"/>
          <table:table-cell table:number-columns-repeated="16373"/>
        </table:table-row>
        <table:table-row>
          <table:table-cell office:value-type="float" office:value="16320303175000"/>
          <table:table-cell office:value-type="string" office:string-value="       SEM CORRECAO MONETARIA"/>
          <table:table-cell office:value-type="float" office:value="125983.34"/>
          <table:table-cell office:value-type="float" office:value="128528.8"/>
          <table:table-cell office:value-type="float" office:value="120383.51"/>
          <table:table-cell office:value-type="float" office:value="127364.77"/>
          <table:table-cell office:value-type="float" office:value="130017.59"/>
          <table:table-cell office:value-type="float" office:value="99980.91"/>
          <table:table-cell office:value-type="float" office:value="94236.92"/>
          <table:table-cell office:value-type="float" office:value="95946.22"/>
          <table:table-cell office:value-type="float" office:value="97280.15"/>
          <table:table-cell table:number-columns-repeated="16373"/>
        </table:table-row>
        <table:table-row>
          <table:table-cell office:value-type="float" office:value="16320303200000"/>
          <table:table-cell office:value-type="string" office:string-value="        RECURSOS PROPRIOS"/>
          <table:table-cell office:value-type="float" office:value="125983.34"/>
          <table:table-cell office:value-type="float" office:value="128528.8"/>
          <table:table-cell office:value-type="float" office:value="120383.51"/>
          <table:table-cell office:value-type="float" office:value="127364.77"/>
          <table:table-cell office:value-type="float" office:value="130017.59"/>
          <table:table-cell office:value-type="float" office:value="99980.91"/>
          <table:table-cell office:value-type="float" office:value="94236.92"/>
          <table:table-cell office:value-type="float" office:value="95946.22"/>
          <table:table-cell office:value-type="float" office:value="97280.15"/>
          <table:table-cell table:number-columns-repeated="16373"/>
        </table:table-row>
        <table:table-row>
          <table:table-cell office:value-type="float" office:value="16320303955000"/>
          <table:table-cell office:value-type="string" office:string-value="      OPS.ALONGADAS NAO SECURIT.-RES-2238"/>
          <table:table-cell office:value-type="float" office:value="78030.740000000005"/>
          <table:table-cell office:value-type="float" office:value="80233.36"/>
          <table:table-cell office:value-type="float" office:value="82435.44"/>
          <table:table-cell office:value-type="float" office:value="84699.01"/>
          <table:table-cell office:value-type="float" office:value="73329.19"/>
          <table:table-cell office:value-type="float" office:value="75902.75"/>
          <table:table-cell office:value-type="float" office:value="78374.05"/>
          <table:table-cell office:value-type="float" office:value="83786"/>
          <table:table-cell office:value-type="float" office:value="86574.41"/>
          <table:table-cell table:number-columns-repeated="16373"/>
        </table:table-row>
        <table:table-row>
          <table:table-cell office:value-type="float" office:value="16320303995000"/>
          <table:table-cell office:value-type="string" office:string-value="      (RENDAS A APROPRIAR)"/>
          <table:table-cell office:value-type="float" office:value="-28092.02"/>
          <table:table-cell office:value-type="float" office:value="-38463.629999999997"/>
          <table:table-cell office:value-type="float" office:value="-77002.44"/>
          <table:table-cell office:value-type="float" office:value="-74914.05"/>
          <table:table-cell office:value-type="float" office:value="-164016.64000000001"/>
          <table:table-cell office:value-type="float" office:value="-155210.73000000001"/>
          <table:table-cell office:value-type="float" office:value="-192452.04"/>
          <table:table-cell office:value-type="float" office:value="-192580.59"/>
          <table:table-cell office:value-type="float" office:value="-197244.79999999999"/>
          <table:table-cell table:number-columns-repeated="16373"/>
        </table:table-row>
        <table:table-row>
          <table:table-cell office:value-type="float" office:value="16320303995100"/>
          <table:table-cell office:value-type="string" office:string-value="       OPS.ALONGADAS NAO SECURIT.-RES-2238"/>
          <table:table-cell office:value-type="float" office:value="-14338.62"/>
          <table:table-cell office:value-type="float" office:value="-16541.240000000002"/>
          <table:table-cell office:value-type="float" office:value="-18743.32"/>
          <table:table-cell office:value-type="float" office:value="-21006.89"/>
          <table:table-cell office:value-type="float" office:value="-19825.02"/>
          <table:table-cell office:value-type="float" office:value="-22398.58"/>
          <table:table-cell office:value-type="float" office:value="-24869.88"/>
          <table:table-cell office:value-type="float" office:value="-30281.83"/>
          <table:table-cell office:value-type="float" office:value="-33070.239999999998"/>
          <table:table-cell table:number-columns-repeated="16373"/>
        </table:table-row>
        <table:table-row>
          <table:table-cell office:value-type="float" office:value="16320303996000"/>
          <table:table-cell office:value-type="string" office:string-value="       OUTRAS"/>
          <table:table-cell office:value-type="float" office:value="-13753.4"/>
          <table:table-cell office:value-type="float" office:value="-21922.39"/>
          <table:table-cell office:value-type="float" office:value="-58259.12"/>
          <table:table-cell office:value-type="float" office:value="-53907.16"/>
          <table:table-cell office:value-type="float" office:value="-144191.62"/>
          <table:table-cell office:value-type="float" office:value="-132812.15"/>
          <table:table-cell office:value-type="float" office:value="-167582.16"/>
          <table:table-cell office:value-type="float" office:value="-162298.76"/>
          <table:table-cell office:value-type="float" office:value="-164174.56"/>
          <table:table-cell table:number-columns-repeated="16373"/>
        </table:table-row>
        <table:table-row>
          <table:table-cell office:value-type="float" office:value="16320406000000"/>
          <table:table-cell office:value-type="string" office:string-value="     INVESTIMENTO - PECUARIA"/>
          <table:table-cell office:value-type="float" office:value="5345717.05"/>
          <table:table-cell office:value-type="float" office:value="5671568.4500000002"/>
          <table:table-cell office:value-type="float" office:value="5924001.4299999997"/>
          <table:table-cell office:value-type="float" office:value="6520043.4699999997"/>
          <table:table-cell office:value-type="float" office:value="7090079.6799999997"/>
          <table:table-cell office:value-type="float" office:value="7249639.7199999997"/>
          <table:table-cell office:value-type="float" office:value="7276376.5099999998"/>
          <table:table-cell office:value-type="float" office:value="7340022.6399999997"/>
          <table:table-cell office:value-type="float" office:value="7171298.8700000001"/>
          <table:table-cell table:number-columns-repeated="16373"/>
        </table:table-row>
        <table:table-row>
          <table:table-cell office:value-type="float" office:value="16320406025000"/>
          <table:table-cell office:value-type="string" office:string-value="      PRODUTORES"/>
          <table:table-cell office:value-type="float" office:value="5957478.7400000002"/>
          <table:table-cell office:value-type="float" office:value="6237231.6500000004"/>
          <table:table-cell office:value-type="float" office:value="6404608.75"/>
          <table:table-cell office:value-type="float" office:value="7013604.0999999996"/>
          <table:table-cell office:value-type="float" office:value="7365213.7800000003"/>
          <table:table-cell office:value-type="float" office:value="7481376.6299999999"/>
          <table:table-cell office:value-type="float" office:value="7480170.7699999996"/>
          <table:table-cell office:value-type="float" office:value="7504050.7599999998"/>
          <table:table-cell office:value-type="float" office:value="7303508.5999999996"/>
          <table:table-cell table:number-columns-repeated="16373"/>
        </table:table-row>
        <table:table-row>
          <table:table-cell office:value-type="float" office:value="16320406050000"/>
          <table:table-cell office:value-type="string" office:string-value="       COM CORRECAO MONETARIA"/>
          <table:table-cell office:value-type="float" office:value="5290186.1100000003"/>
          <table:table-cell office:value-type="float" office:value="5461313.6799999997"/>
          <table:table-cell office:value-type="float" office:value="5620442.5099999998"/>
          <table:table-cell office:value-type="float" office:value="6226686.2000000002"/>
          <table:table-cell office:value-type="float" office:value="6571852.2199999997"/>
          <table:table-cell office:value-type="float" office:value="6672955.9800000004"/>
          <table:table-cell office:value-type="float" office:value="6696533.8200000003"/>
          <table:table-cell office:value-type="float" office:value="6726016.1699999999"/>
          <table:table-cell office:value-type="float" office:value="6528966.4900000002"/>
          <table:table-cell table:number-columns-repeated="16373"/>
        </table:table-row>
        <table:table-row>
          <table:table-cell office:value-type="float" office:value="16320406075000"/>
          <table:table-cell office:value-type="string" office:string-value="        RECURSOS PROPRIOS"/>
          <table:table-cell office:value-type="float" office:value="2916450.43"/>
          <table:table-cell office:value-type="float" office:value="3028919.41"/>
          <table:table-cell office:value-type="float" office:value="3149752.51"/>
          <table:table-cell office:value-type="float" office:value="3333473.31"/>
          <table:table-cell office:value-type="float" office:value="3734846.76"/>
          <table:table-cell office:value-type="float" office:value="3811676.57"/>
          <table:table-cell office:value-type="float" office:value="3856205.68"/>
          <table:table-cell office:value-type="float" office:value="3908053.38"/>
          <table:table-cell office:value-type="float" office:value="3937132.26"/>
          <table:table-cell table:number-columns-repeated="16373"/>
        </table:table-row>
        <table:table-row>
          <table:table-cell office:value-type="float" office:value="16320406150000"/>
          <table:table-cell office:value-type="string" office:string-value="        REPASSES INTERFINANCEIROS"/>
          <table:table-cell office:value-type="float" office:value="2373735.6800000002"/>
          <table:table-cell office:value-type="float" office:value="2432394.27"/>
          <table:table-cell office:value-type="float" office:value="2470690"/>
          <table:table-cell office:value-type="float" office:value="2893212.89"/>
          <table:table-cell office:value-type="float" office:value="2837005.46"/>
          <table:table-cell office:value-type="float" office:value="2861279.41"/>
          <table:table-cell office:value-type="float" office:value="2840328.14"/>
          <table:table-cell office:value-type="float" office:value="2817962.79"/>
          <table:table-cell office:value-type="float" office:value="2591834.23"/>
          <table:table-cell table:number-columns-repeated="16373"/>
        </table:table-row>
        <table:table-row>
          <table:table-cell office:value-type="float" office:value="16320406175000"/>
          <table:table-cell office:value-type="string" office:string-value="       SEM CORRECAO MONETARIA"/>
          <table:table-cell office:value-type="float" office:value="667292.63"/>
          <table:table-cell office:value-type="float" office:value="775917.97"/>
          <table:table-cell office:value-type="float" office:value="784166.24"/>
          <table:table-cell office:value-type="float" office:value="786917.9"/>
          <table:table-cell office:value-type="float" office:value="793361.56"/>
          <table:table-cell office:value-type="float" office:value="808420.65"/>
          <table:table-cell office:value-type="float" office:value="783636.95"/>
          <table:table-cell office:value-type="float" office:value="778034.59"/>
          <table:table-cell office:value-type="float" office:value="774542.11"/>
          <table:table-cell table:number-columns-repeated="16373"/>
        </table:table-row>
        <table:table-row>
          <table:table-cell office:value-type="float" office:value="16320406200000"/>
          <table:table-cell office:value-type="string" office:string-value="        RECURSOS PROPRIOS"/>
          <table:table-cell office:value-type="float" office:value="667292.63"/>
          <table:table-cell office:value-type="float" office:value="775917.97"/>
          <table:table-cell office:value-type="float" office:value="784166.24"/>
          <table:table-cell office:value-type="float" office:value="786917.9"/>
          <table:table-cell office:value-type="float" office:value="793361.56"/>
          <table:table-cell office:value-type="float" office:value="808420.65"/>
          <table:table-cell office:value-type="float" office:value="783636.95"/>
          <table:table-cell office:value-type="float" office:value="778034.59"/>
          <table:table-cell office:value-type="float" office:value="774542.11"/>
          <table:table-cell table:number-columns-repeated="16373"/>
        </table:table-row>
        <table:table-row>
          <table:table-cell office:value-type="float" office:value="16320406275000"/>
          <table:table-cell office:value-type="string" office:string-value="      PRODUTORES-SUBSIDIADO"/>
          <table:table-cell office:value-type="float" office:value="289707.28999999998"/>
          <table:table-cell office:value-type="float" office:value="293051.31"/>
          <table:table-cell office:value-type="float" office:value="295751.34999999998"/>
          <table:table-cell office:value-type="float" office:value="290373.17"/>
          <table:table-cell office:value-type="float" office:value="293755.87"/>
          <table:table-cell office:value-type="float" office:value="290008.46999999997"/>
          <table:table-cell office:value-type="float" office:value="293207.89"/>
          <table:table-cell office:value-type="float" office:value="292963.03000000003"/>
          <table:table-cell office:value-type="float" office:value="296188.98"/>
          <table:table-cell table:number-columns-repeated="16373"/>
        </table:table-row>
        <table:table-row>
          <table:table-cell office:value-type="float" office:value="16320406300000"/>
          <table:table-cell office:value-type="string" office:string-value="       COM CORRECAO MONETARIA"/>
          <table:table-cell office:value-type="float" office:value="268687.21999999997"/>
          <table:table-cell office:value-type="float" office:value="271760.86"/>
          <table:table-cell office:value-type="float" office:value="274730.52"/>
          <table:table-cell office:value-type="float" office:value="269116.11"/>
          <table:table-cell office:value-type="float" office:value="272267.3"/>
          <table:table-cell office:value-type="float" office:value="275609.86"/>
          <table:table-cell office:value-type="float" office:value="278663.14"/>
          <table:table-cell office:value-type="float" office:value="278267.31"/>
          <table:table-cell office:value-type="float" office:value="281340.34000000003"/>
          <table:table-cell table:number-columns-repeated="16373"/>
        </table:table-row>
        <table:table-row>
          <table:table-cell office:value-type="float" office:value="16320406325000"/>
          <table:table-cell office:value-type="string" office:string-value="        RECURSOS PROPRIOS"/>
          <table:table-cell/>
          <table:table-cell office:value-type="float" office:value="61076.67"/>
          <table:table-cell office:value-type="float" office:value="63475.07"/>
          <table:table-cell office:value-type="float" office:value="63360.73"/>
          <table:table-cell office:value-type="float" office:value="65932.91"/>
          <table:table-cell office:value-type="float" office:value="68675"/>
          <table:table-cell office:value-type="float" office:value="71145.22"/>
          <table:table-cell office:value-type="float" office:value="70142.070000000007"/>
          <table:table-cell office:value-type="float" office:value="72605.399999999994"/>
          <table:table-cell table:number-columns-repeated="16373"/>
        </table:table-row>
        <table:table-row>
          <table:table-cell office:value-type="float" office:value="16320406375000"/>
          <table:table-cell office:value-type="string" office:string-value="        REPASSES INTERFINANCEIROS"/>
          <table:table-cell office:value-type="float" office:value="268687.21999999997"/>
          <table:table-cell office:value-type="float" office:value="210684.19"/>
          <table:table-cell office:value-type="float" office:value="211255.45"/>
          <table:table-cell office:value-type="float" office:value="205755.38"/>
          <table:table-cell office:value-type="float" office:value="206334.39"/>
          <table:table-cell office:value-type="float" office:value="206934.86"/>
          <table:table-cell office:value-type="float" office:value="207517.92"/>
          <table:table-cell office:value-type="float" office:value="208125.24"/>
          <table:table-cell office:value-type="float" office:value="208734.94"/>
          <table:table-cell table:number-columns-repeated="16373"/>
        </table:table-row>
        <table:table-row>
          <table:table-cell office:value-type="float" office:value="16320406400000"/>
          <table:table-cell office:value-type="string" office:string-value="       SEM CORRECAO MONETARIA"/>
          <table:table-cell office:value-type="float" office:value="21020.07"/>
          <table:table-cell office:value-type="float" office:value="21290.45"/>
          <table:table-cell office:value-type="float" office:value="21020.83"/>
          <table:table-cell office:value-type="float" office:value="21257.06"/>
          <table:table-cell office:value-type="float" office:value="21488.57"/>
          <table:table-cell office:value-type="float" office:value="14398.61"/>
          <table:table-cell office:value-type="float" office:value="14544.75"/>
          <table:table-cell office:value-type="float" office:value="14695.72"/>
          <table:table-cell office:value-type="float" office:value="14848.64"/>
          <table:table-cell table:number-columns-repeated="16373"/>
        </table:table-row>
        <table:table-row>
          <table:table-cell office:value-type="float" office:value="16320406425000"/>
          <table:table-cell office:value-type="string" office:string-value="        RECURSOS PROPRIOS"/>
          <table:table-cell office:value-type="float" office:value="21020.07"/>
          <table:table-cell office:value-type="float" office:value="21290.45"/>
          <table:table-cell office:value-type="float" office:value="21020.83"/>
          <table:table-cell office:value-type="float" office:value="21257.06"/>
          <table:table-cell office:value-type="float" office:value="21488.57"/>
          <table:table-cell office:value-type="float" office:value="14398.61"/>
          <table:table-cell office:value-type="float" office:value="14544.75"/>
          <table:table-cell office:value-type="float" office:value="14695.72"/>
          <table:table-cell office:value-type="float" office:value="14848.64"/>
          <table:table-cell table:number-columns-repeated="16373"/>
        </table:table-row>
        <table:table-row>
          <table:table-cell office:value-type="float" office:value="16320406995000"/>
          <table:table-cell office:value-type="string" office:string-value="      (RENDAS A APROPRIAR)"/>
          <table:table-cell office:value-type="float" office:value="-901468.98"/>
          <table:table-cell office:value-type="float" office:value="-858714.51"/>
          <table:table-cell office:value-type="float" office:value="-776358.67"/>
          <table:table-cell office:value-type="float" office:value="-783933.8"/>
          <table:table-cell office:value-type="float" office:value="-568889.97"/>
          <table:table-cell office:value-type="float" office:value="-521745.38"/>
          <table:table-cell office:value-type="float" office:value="-497002.15"/>
          <table:table-cell office:value-type="float" office:value="-456991.15"/>
          <table:table-cell office:value-type="float" office:value="-428398.71"/>
          <table:table-cell table:number-columns-repeated="16373"/>
        </table:table-row>
        <table:table-row>
          <table:table-cell office:value-type="float" office:value="16320406996000"/>
          <table:table-cell office:value-type="string" office:string-value="       OUTRAS"/>
          <table:table-cell office:value-type="float" office:value="-901468.98"/>
          <table:table-cell office:value-type="float" office:value="-858714.51"/>
          <table:table-cell office:value-type="float" office:value="-776358.67"/>
          <table:table-cell office:value-type="float" office:value="-783933.8"/>
          <table:table-cell office:value-type="float" office:value="-568889.97"/>
          <table:table-cell office:value-type="float" office:value="-521745.38"/>
          <table:table-cell office:value-type="float" office:value="-497002.15"/>
          <table:table-cell office:value-type="float" office:value="-456991.15"/>
          <table:table-cell office:value-type="float" office:value="-428398.71"/>
          <table:table-cell table:number-columns-repeated="16373"/>
        </table:table-row>
        <table:table-row>
          <table:table-cell office:value-type="float" office:value="16320602000000"/>
          <table:table-cell office:value-type="string" office:string-value="     COMERCIALIZACAO - PECUARIA"/>
          <table:table-cell office:value-type="float" office:value="6210.76"/>
          <table:table-cell office:value-type="float" office:value="6083.49"/>
          <table:table-cell office:value-type="float" office:value="5950.78"/>
          <table:table-cell office:value-type="float" office:value="5815.17"/>
          <table:table-cell office:value-type="float" office:value="924.16"/>
          <table:table-cell office:value-type="float" office:value="781.55"/>
          <table:table-cell office:value-type="float" office:value="633.80999999999995"/>
          <table:table-cell office:value-type="float" office:value="482.54"/>
          <table:table-cell table:number-columns-repeated="16374"/>
        </table:table-row>
        <table:table-row>
          <table:table-cell office:value-type="float" office:value="16320602015000"/>
          <table:table-cell office:value-type="string" office:string-value="      PRODUTORES"/>
          <table:table-cell office:value-type="float" office:value="7008.26"/>
          <table:table-cell office:value-type="float" office:value="7047.52"/>
          <table:table-cell office:value-type="float" office:value="7079.09"/>
          <table:table-cell office:value-type="float" office:value="7122.49"/>
          <table:table-cell office:value-type="float" office:value="924.16"/>
          <table:table-cell office:value-type="float" office:value="781.55"/>
          <table:table-cell office:value-type="float" office:value="633.80999999999995"/>
          <table:table-cell office:value-type="float" office:value="482.54"/>
          <table:table-cell table:number-columns-repeated="16374"/>
        </table:table-row>
        <table:table-row>
          <table:table-cell office:value-type="float" office:value="16320602030000"/>
          <table:table-cell office:value-type="string" office:string-value="       COM CORRECAO MONETARIA"/>
          <table:table-cell office:value-type="float" office:value="7008.26"/>
          <table:table-cell office:value-type="float" office:value="7047.52"/>
          <table:table-cell office:value-type="float" office:value="7079.09"/>
          <table:table-cell office:value-type="float" office:value="7122.49"/>
          <table:table-cell office:value-type="float" office:value="924.16"/>
          <table:table-cell office:value-type="float" office:value="781.55"/>
          <table:table-cell office:value-type="float" office:value="633.80999999999995"/>
          <table:table-cell office:value-type="float" office:value="482.54"/>
          <table:table-cell table:number-columns-repeated="16374"/>
        </table:table-row>
        <table:table-row>
          <table:table-cell office:value-type="float" office:value="16320602105000"/>
          <table:table-cell office:value-type="string" office:string-value="        REPASSES INTERFINANCEIROS"/>
          <table:table-cell office:value-type="float" office:value="7008.26"/>
          <table:table-cell office:value-type="float" office:value="7047.52"/>
          <table:table-cell office:value-type="float" office:value="7079.09"/>
          <table:table-cell office:value-type="float" office:value="7122.49"/>
          <table:table-cell office:value-type="float" office:value="924.16"/>
          <table:table-cell office:value-type="float" office:value="781.55"/>
          <table:table-cell office:value-type="float" office:value="633.80999999999995"/>
          <table:table-cell office:value-type="float" office:value="482.54"/>
          <table:table-cell table:number-columns-repeated="16374"/>
        </table:table-row>
        <table:table-row>
          <table:table-cell office:value-type="float" office:value="16320602995000"/>
          <table:table-cell office:value-type="string" office:string-value="      (RENDAS A APROPRIAR)"/>
          <table:table-cell office:value-type="float" office:value="-797.5"/>
          <table:table-cell office:value-type="float" office:value="-964.03"/>
          <table:table-cell office:value-type="float" office:value="-1128.31"/>
          <table:table-cell office:value-type="float" office:value="-1307.32"/>
          <table:table-cell table:number-columns-repeated="16378"/>
        </table:table-row>
        <table:table-row>
          <table:table-cell office:value-type="float" office:value="16330001000000"/>
          <table:table-cell office:value-type="string" office:string-value="    FINANCIAMENTOS RURAIS-APLIC.REPASSADAS E REFINANC."/>
          <table:table-cell office:value-type="float" office:value="1300871792.1400001"/>
          <table:table-cell office:value-type="float" office:value="1254161447.8099999"/>
          <table:table-cell office:value-type="float" office:value="1263104722.1400001"/>
          <table:table-cell office:value-type="float" office:value="1207384671.3299999"/>
          <table:table-cell office:value-type="float" office:value="1196942392.3399999"/>
          <table:table-cell office:value-type="float" office:value="1198073099.78"/>
          <table:table-cell office:value-type="float" office:value="1166628563.28"/>
          <table:table-cell office:value-type="float" office:value="1155066087.9000001"/>
          <table:table-cell office:value-type="float" office:value="1151761128.3800001"/>
          <table:table-cell table:number-columns-repeated="16373"/>
        </table:table-row>
        <table:table-row>
          <table:table-cell office:value-type="float" office:value="16330104000000"/>
          <table:table-cell office:value-type="string" office:string-value="     CUSTEIO-AGRICULTURA"/>
          <table:table-cell office:value-type="float" office:value="69577992.689999998"/>
          <table:table-cell office:value-type="float" office:value="67737524.609999999"/>
          <table:table-cell office:value-type="float" office:value="69201025.780000001"/>
          <table:table-cell office:value-type="float" office:value="67302240.530000001"/>
          <table:table-cell office:value-type="float" office:value="63321585.310000002"/>
          <table:table-cell office:value-type="float" office:value="65153484.990000002"/>
          <table:table-cell office:value-type="float" office:value="65214648.049999997"/>
          <table:table-cell office:value-type="float" office:value="64386044.399999999"/>
          <table:table-cell office:value-type="float" office:value="62981402.25"/>
          <table:table-cell table:number-columns-repeated="16373"/>
        </table:table-row>
        <table:table-row>
          <table:table-cell office:value-type="float" office:value="16330104023000"/>
          <table:table-cell office:value-type="string" office:string-value="      PRODUTORES"/>
          <table:table-cell office:value-type="float" office:value="74782380.140000001"/>
          <table:table-cell office:value-type="float" office:value="74025004.189999998"/>
          <table:table-cell office:value-type="float" office:value="76501555.890000001"/>
          <table:table-cell office:value-type="float" office:value="78043191.180000007"/>
          <table:table-cell office:value-type="float" office:value="69902830.480000004"/>
          <table:table-cell office:value-type="float" office:value="72156044.599999994"/>
          <table:table-cell office:value-type="float" office:value="72806379.680000007"/>
          <table:table-cell office:value-type="float" office:value="72652271.75"/>
          <table:table-cell office:value-type="float" office:value="71456592.409999996"/>
          <table:table-cell table:number-columns-repeated="16373"/>
        </table:table-row>
        <table:table-row>
          <table:table-cell office:value-type="float" office:value="16330104046000"/>
          <table:table-cell office:value-type="string" office:string-value="       COM CORRECAO MONETARIA"/>
          <table:table-cell office:value-type="float" office:value="602480.38"/>
          <table:table-cell office:value-type="float" office:value="633119.56000000006"/>
          <table:table-cell office:value-type="float" office:value="705185.49"/>
          <table:table-cell office:value-type="float" office:value="793752.28"/>
          <table:table-cell office:value-type="float" office:value="826745.69"/>
          <table:table-cell office:value-type="float" office:value="775415.77"/>
          <table:table-cell office:value-type="float" office:value="806758.24"/>
          <table:table-cell office:value-type="float" office:value="829937.55"/>
          <table:table-cell office:value-type="float" office:value="906578.59"/>
          <table:table-cell table:number-columns-repeated="16373"/>
        </table:table-row>
        <table:table-row>
          <table:table-cell office:value-type="float" office:value="16330104069000"/>
          <table:table-cell office:value-type="string" office:string-value="        RECURSOS GOVERNAMENTAIS"/>
          <table:table-cell office:value-type="float" office:value="602480.38"/>
          <table:table-cell office:value-type="float" office:value="633119.56000000006"/>
          <table:table-cell office:value-type="float" office:value="705185.49"/>
          <table:table-cell office:value-type="float" office:value="793752.28"/>
          <table:table-cell office:value-type="float" office:value="826745.69"/>
          <table:table-cell office:value-type="float" office:value="775415.77"/>
          <table:table-cell office:value-type="float" office:value="806758.24"/>
          <table:table-cell office:value-type="float" office:value="829937.55"/>
          <table:table-cell office:value-type="float" office:value="906578.59"/>
          <table:table-cell table:number-columns-repeated="16373"/>
        </table:table-row>
        <table:table-row>
          <table:table-cell office:value-type="float" office:value="16330104115000"/>
          <table:table-cell office:value-type="string" office:string-value="         OUTROS"/>
          <table:table-cell office:value-type="float" office:value="602480.38"/>
          <table:table-cell office:value-type="float" office:value="633119.56000000006"/>
          <table:table-cell office:value-type="float" office:value="705185.49"/>
          <table:table-cell office:value-type="float" office:value="793752.28"/>
          <table:table-cell office:value-type="float" office:value="826745.69"/>
          <table:table-cell office:value-type="float" office:value="775415.77"/>
          <table:table-cell office:value-type="float" office:value="806758.24"/>
          <table:table-cell office:value-type="float" office:value="829937.55"/>
          <table:table-cell office:value-type="float" office:value="906578.59"/>
          <table:table-cell table:number-columns-repeated="16373"/>
        </table:table-row>
        <table:table-row>
          <table:table-cell office:value-type="float" office:value="16330104138000"/>
          <table:table-cell office:value-type="string" office:string-value="       SEM CORRECAO MONETARIA"/>
          <table:table-cell office:value-type="float" office:value="74179899.760000005"/>
          <table:table-cell office:value-type="float" office:value="73391884.629999995"/>
          <table:table-cell office:value-type="float" office:value="75796370.400000006"/>
          <table:table-cell office:value-type="float" office:value="77249438.900000006"/>
          <table:table-cell office:value-type="float" office:value="69076084.790000007"/>
          <table:table-cell office:value-type="float" office:value="71380628.829999998"/>
          <table:table-cell office:value-type="float" office:value="71999621.439999998"/>
          <table:table-cell office:value-type="float" office:value="71822334.200000003"/>
          <table:table-cell office:value-type="float" office:value="70550013.819999993"/>
          <table:table-cell table:number-columns-repeated="16373"/>
        </table:table-row>
        <table:table-row>
          <table:table-cell office:value-type="float" office:value="16330104161000"/>
          <table:table-cell office:value-type="string" office:string-value="        RECURSOS GOVERNAMENTAIS"/>
          <table:table-cell office:value-type="float" office:value="74179899.760000005"/>
          <table:table-cell office:value-type="float" office:value="73391884.629999995"/>
          <table:table-cell office:value-type="float" office:value="75796370.400000006"/>
          <table:table-cell office:value-type="float" office:value="77249438.900000006"/>
          <table:table-cell office:value-type="float" office:value="69076084.790000007"/>
          <table:table-cell office:value-type="float" office:value="71380628.829999998"/>
          <table:table-cell office:value-type="float" office:value="71999621.439999998"/>
          <table:table-cell office:value-type="float" office:value="71822334.200000003"/>
          <table:table-cell office:value-type="float" office:value="70550013.819999993"/>
          <table:table-cell table:number-columns-repeated="16373"/>
        </table:table-row>
        <table:table-row>
          <table:table-cell office:value-type="float" office:value="16330104185000"/>
          <table:table-cell office:value-type="string" office:string-value="         FAT"/>
          <table:table-cell office:value-type="float" office:value="73642553.140000001"/>
          <table:table-cell office:value-type="float" office:value="72817365.969999999"/>
          <table:table-cell office:value-type="float" office:value="70551853.939999998"/>
          <table:table-cell office:value-type="float" office:value="71749246.469999999"/>
          <table:table-cell office:value-type="float" office:value="66318887.990000002"/>
          <table:table-cell office:value-type="float" office:value="68946814.379999995"/>
          <table:table-cell office:value-type="float" office:value="69746485.840000004"/>
          <table:table-cell office:value-type="float" office:value="69846217.620000005"/>
          <table:table-cell office:value-type="float" office:value="68684696.650000006"/>
          <table:table-cell table:number-columns-repeated="16373"/>
        </table:table-row>
        <table:table-row>
          <table:table-cell office:value-type="float" office:value="16330104185100"/>
          <table:table-cell office:value-type="string" office:string-value="          PROGRAMA ESPECIAL-ESTIAGEM"/>
          <table:table-cell office:value-type="float" office:value="63275.62"/>
          <table:table-cell office:value-type="float" office:value="64346.57"/>
          <table:table-cell table:number-columns-repeated="16380"/>
        </table:table-row>
        <table:table-row>
          <table:table-cell office:value-type="float" office:value="16330104185200"/>
          <table:table-cell office:value-type="string" office:string-value="          OUTROS"/>
          <table:table-cell office:value-type="float" office:value="73579277.519999996"/>
          <table:table-cell office:value-type="float" office:value="72753019.400000006"/>
          <table:table-cell office:value-type="float" office:value="70551853.939999998"/>
          <table:table-cell office:value-type="float" office:value="71749246.469999999"/>
          <table:table-cell office:value-type="float" office:value="66318887.990000002"/>
          <table:table-cell office:value-type="float" office:value="68946814.379999995"/>
          <table:table-cell office:value-type="float" office:value="69746485.840000004"/>
          <table:table-cell office:value-type="float" office:value="69846217.620000005"/>
          <table:table-cell office:value-type="float" office:value="68684696.650000006"/>
          <table:table-cell table:number-columns-repeated="16373"/>
        </table:table-row>
        <table:table-row>
          <table:table-cell office:value-type="float" office:value="16330104207000"/>
          <table:table-cell office:value-type="string" office:string-value="         OUTROS"/>
          <table:table-cell office:value-type="float" office:value="537346.62"/>
          <table:table-cell office:value-type="float" office:value="574518.66"/>
          <table:table-cell office:value-type="float" office:value="5244516.46"/>
          <table:table-cell office:value-type="float" office:value="5500192.4299999997"/>
          <table:table-cell office:value-type="float" office:value="2757196.8"/>
          <table:table-cell office:value-type="float" office:value="2433814.4500000002"/>
          <table:table-cell office:value-type="float" office:value="2253135.6"/>
          <table:table-cell office:value-type="float" office:value="1976116.58"/>
          <table:table-cell office:value-type="float" office:value="1865317.17"/>
          <table:table-cell table:number-columns-repeated="16373"/>
        </table:table-row>
        <table:table-row>
          <table:table-cell office:value-type="float" office:value="16330104230000"/>
          <table:table-cell office:value-type="string" office:string-value="      PRODUTORES SUBSIDIADO"/>
          <table:table-cell office:value-type="float" office:value="7578715.2999999998"/>
          <table:table-cell office:value-type="float" office:value="7720125.5700000003"/>
          <table:table-cell office:value-type="float" office:value="7764774.3099999996"/>
          <table:table-cell office:value-type="float" office:value="7984852.3700000001"/>
          <table:table-cell office:value-type="float" office:value="8120663.6600000001"/>
          <table:table-cell office:value-type="float" office:value="8479606.6099999994"/>
          <table:table-cell office:value-type="float" office:value="8719584.4800000004"/>
          <table:table-cell office:value-type="float" office:value="8852520.9399999995"/>
          <table:table-cell office:value-type="float" office:value="9131897.2200000007"/>
          <table:table-cell table:number-columns-repeated="16373"/>
        </table:table-row>
        <table:table-row>
          <table:table-cell office:value-type="float" office:value="16330104253000"/>
          <table:table-cell office:value-type="string" office:string-value="       COM CORRECAO MONETARIA"/>
          <table:table-cell office:value-type="float" office:value="195572.63"/>
          <table:table-cell office:value-type="float" office:value="192757.31"/>
          <table:table-cell office:value-type="float" office:value="193114.99"/>
          <table:table-cell office:value-type="float" office:value="187750.54"/>
          <table:table-cell office:value-type="float" office:value="189446.3"/>
          <table:table-cell office:value-type="float" office:value="191280.3"/>
          <table:table-cell office:value-type="float" office:value="191819.93"/>
          <table:table-cell office:value-type="float" office:value="190045.85"/>
          <table:table-cell office:value-type="float" office:value="191280.9"/>
          <table:table-cell table:number-columns-repeated="16373"/>
        </table:table-row>
        <table:table-row>
          <table:table-cell office:value-type="float" office:value="16330104276000"/>
          <table:table-cell office:value-type="string" office:string-value="        RECURSOS GOVERNAMENTAIS"/>
          <table:table-cell office:value-type="float" office:value="195572.63"/>
          <table:table-cell office:value-type="float" office:value="192757.31"/>
          <table:table-cell office:value-type="float" office:value="193114.99"/>
          <table:table-cell office:value-type="float" office:value="187750.54"/>
          <table:table-cell office:value-type="float" office:value="189446.3"/>
          <table:table-cell office:value-type="float" office:value="191280.3"/>
          <table:table-cell office:value-type="float" office:value="191819.93"/>
          <table:table-cell office:value-type="float" office:value="190045.85"/>
          <table:table-cell office:value-type="float" office:value="191280.9"/>
          <table:table-cell table:number-columns-repeated="16373"/>
        </table:table-row>
        <table:table-row>
          <table:table-cell office:value-type="float" office:value="16330104322000"/>
          <table:table-cell office:value-type="string" office:string-value="         OUTROS"/>
          <table:table-cell office:value-type="float" office:value="195572.63"/>
          <table:table-cell office:value-type="float" office:value="192757.31"/>
          <table:table-cell office:value-type="float" office:value="193114.99"/>
          <table:table-cell office:value-type="float" office:value="187750.54"/>
          <table:table-cell office:value-type="float" office:value="189446.3"/>
          <table:table-cell office:value-type="float" office:value="191280.3"/>
          <table:table-cell office:value-type="float" office:value="191819.93"/>
          <table:table-cell office:value-type="float" office:value="190045.85"/>
          <table:table-cell office:value-type="float" office:value="191280.9"/>
          <table:table-cell table:number-columns-repeated="16373"/>
        </table:table-row>
        <table:table-row>
          <table:table-cell office:value-type="float" office:value="16330104345000"/>
          <table:table-cell office:value-type="string" office:string-value="       SEM CORRECAO MONETARIA"/>
          <table:table-cell office:value-type="float" office:value="7383142.6699999999"/>
          <table:table-cell office:value-type="float" office:value="7527368.2599999998"/>
          <table:table-cell office:value-type="float" office:value="7571659.3200000003"/>
          <table:table-cell office:value-type="float" office:value="7797101.8300000001"/>
          <table:table-cell office:value-type="float" office:value="7931217.3600000003"/>
          <table:table-cell office:value-type="float" office:value="8288326.3099999996"/>
          <table:table-cell office:value-type="float" office:value="8527764.5500000007"/>
          <table:table-cell office:value-type="float" office:value="8662475.0899999999"/>
          <table:table-cell office:value-type="float" office:value="8940616.3200000003"/>
          <table:table-cell table:number-columns-repeated="16373"/>
        </table:table-row>
        <table:table-row>
          <table:table-cell office:value-type="float" office:value="16330104368000"/>
          <table:table-cell office:value-type="string" office:string-value="        RECURSOS GOVERNAMENTAIS"/>
          <table:table-cell office:value-type="float" office:value="7383142.6699999999"/>
          <table:table-cell office:value-type="float" office:value="7527368.2599999998"/>
          <table:table-cell office:value-type="float" office:value="7571659.3200000003"/>
          <table:table-cell office:value-type="float" office:value="7797101.8300000001"/>
          <table:table-cell office:value-type="float" office:value="7931217.3600000003"/>
          <table:table-cell office:value-type="float" office:value="8288326.3099999996"/>
          <table:table-cell office:value-type="float" office:value="8527764.5500000007"/>
          <table:table-cell office:value-type="float" office:value="8662475.0899999999"/>
          <table:table-cell office:value-type="float" office:value="8940616.3200000003"/>
          <table:table-cell table:number-columns-repeated="16373"/>
        </table:table-row>
        <table:table-row>
          <table:table-cell office:value-type="float" office:value="16330104392000"/>
          <table:table-cell office:value-type="string" office:string-value="         FAT"/>
          <table:table-cell office:value-type="float" office:value="7368929.5499999998"/>
          <table:table-cell office:value-type="float" office:value="7513049.2800000003"/>
          <table:table-cell office:value-type="float" office:value="7547226.9800000004"/>
          <table:table-cell office:value-type="float" office:value="7777239.04"/>
          <table:table-cell office:value-type="float" office:value="7902790.54"/>
          <table:table-cell office:value-type="float" office:value="8260326.5700000003"/>
          <table:table-cell office:value-type="float" office:value="8500176.1699999999"/>
          <table:table-cell office:value-type="float" office:value="8643120.1999999993"/>
          <table:table-cell office:value-type="float" office:value="8926269.2899999991"/>
          <table:table-cell table:number-columns-repeated="16373"/>
        </table:table-row>
        <table:table-row>
          <table:table-cell office:value-type="float" office:value="16330104392100"/>
          <table:table-cell office:value-type="string" office:string-value="          PROGRAMA ESPECIAL-ESTIAGEM"/>
          <table:table-cell office:value-type="float" office:value="11489.27"/>
          <table:table-cell office:value-type="float" office:value="3484.06"/>
          <table:table-cell table:number-columns-repeated="16380"/>
        </table:table-row>
        <table:table-row>
          <table:table-cell office:value-type="float" office:value="16330104392200"/>
          <table:table-cell office:value-type="string" office:string-value="          OUTROS"/>
          <table:table-cell office:value-type="float" office:value="7357440.2800000003"/>
          <table:table-cell office:value-type="float" office:value="7509565.2199999997"/>
          <table:table-cell office:value-type="float" office:value="7547226.9800000004"/>
          <table:table-cell office:value-type="float" office:value="7777239.04"/>
          <table:table-cell office:value-type="float" office:value="7902790.54"/>
          <table:table-cell office:value-type="float" office:value="8260326.5700000003"/>
          <table:table-cell office:value-type="float" office:value="8500176.1699999999"/>
          <table:table-cell office:value-type="float" office:value="8643120.1999999993"/>
          <table:table-cell office:value-type="float" office:value="8926269.2899999991"/>
          <table:table-cell table:number-columns-repeated="16373"/>
        </table:table-row>
        <table:table-row>
          <table:table-cell office:value-type="float" office:value="16330104414000"/>
          <table:table-cell office:value-type="string" office:string-value="         OUTROS"/>
          <table:table-cell office:value-type="float" office:value="14213.12"/>
          <table:table-cell office:value-type="float" office:value="14318.98"/>
          <table:table-cell office:value-type="float" office:value="24432.34"/>
          <table:table-cell office:value-type="float" office:value="19862.79"/>
          <table:table-cell office:value-type="float" office:value="28426.82"/>
          <table:table-cell office:value-type="float" office:value="27999.74"/>
          <table:table-cell office:value-type="float" office:value="27588.38"/>
          <table:table-cell office:value-type="float" office:value="19354.89"/>
          <table:table-cell office:value-type="float" office:value="14347.03"/>
          <table:table-cell table:number-columns-repeated="16373"/>
        </table:table-row>
        <table:table-row>
          <table:table-cell office:value-type="float" office:value="16330104437000"/>
          <table:table-cell office:value-type="string" office:string-value="      COOPERATIVAS-REPASSE"/>
          <table:table-cell office:value-type="float" office:value="873487.56"/>
          <table:table-cell office:value-type="float" office:value="911573.73"/>
          <table:table-cell office:value-type="float" office:value="948046.76"/>
          <table:table-cell office:value-type="float" office:value="985500.42"/>
          <table:table-cell office:value-type="float" office:value="84689.81"/>
          <table:table-cell table:number-columns-repeated="16377"/>
        </table:table-row>
        <table:table-row>
          <table:table-cell office:value-type="float" office:value="16330104552000"/>
          <table:table-cell office:value-type="string" office:string-value="       SEM CORRECAO MONETARIA"/>
          <table:table-cell office:value-type="float" office:value="873487.56"/>
          <table:table-cell office:value-type="float" office:value="911573.73"/>
          <table:table-cell office:value-type="float" office:value="948046.76"/>
          <table:table-cell office:value-type="float" office:value="985500.42"/>
          <table:table-cell office:value-type="float" office:value="84689.81"/>
          <table:table-cell table:number-columns-repeated="16377"/>
        </table:table-row>
        <table:table-row>
          <table:table-cell office:value-type="float" office:value="16330104575000"/>
          <table:table-cell office:value-type="string" office:string-value="        RECURSOS GOVERNAMENTAIS"/>
          <table:table-cell office:value-type="float" office:value="873487.56"/>
          <table:table-cell office:value-type="float" office:value="911573.73"/>
          <table:table-cell office:value-type="float" office:value="948046.76"/>
          <table:table-cell office:value-type="float" office:value="985500.42"/>
          <table:table-cell office:value-type="float" office:value="84689.81"/>
          <table:table-cell table:number-columns-repeated="16377"/>
        </table:table-row>
        <table:table-row>
          <table:table-cell office:value-type="float" office:value="16330104600000"/>
          <table:table-cell office:value-type="string" office:string-value="         FAT"/>
          <table:table-cell office:value-type="float" office:value="873487.56"/>
          <table:table-cell office:value-type="float" office:value="911573.73"/>
          <table:table-cell office:value-type="float" office:value="869753.94"/>
          <table:table-cell office:value-type="float" office:value="904114.56"/>
          <table:table-cell table:number-columns-repeated="16378"/>
        </table:table-row>
        <table:table-row>
          <table:table-cell office:value-type="float" office:value="16330104600200"/>
          <table:table-cell office:value-type="string" office:string-value="          OUTROS"/>
          <table:table-cell office:value-type="float" office:value="873487.56"/>
          <table:table-cell office:value-type="float" office:value="911573.73"/>
          <table:table-cell office:value-type="float" office:value="869753.94"/>
          <table:table-cell office:value-type="float" office:value="904114.56"/>
          <table:table-cell table:number-columns-repeated="16378"/>
        </table:table-row>
        <table:table-row>
          <table:table-cell office:value-type="float" office:value="16330104621000"/>
          <table:table-cell office:value-type="string" office:string-value="         OUTROS"/>
          <table:table-cell table:number-columns-repeated="2"/>
          <table:table-cell office:value-type="float" office:value="78292.820000000007"/>
          <table:table-cell office:value-type="float" office:value="81385.86"/>
          <table:table-cell office:value-type="float" office:value="84689.81"/>
          <table:table-cell table:number-columns-repeated="16377"/>
        </table:table-row>
        <table:table-row>
          <table:table-cell office:value-type="float" office:value="16330104995000"/>
          <table:table-cell office:value-type="string" office:string-value="      (RENDAS A APROPRIAR)"/>
          <table:table-cell office:value-type="float" office:value="-13656590.310000001"/>
          <table:table-cell office:value-type="float" office:value="-14919178.880000001"/>
          <table:table-cell office:value-type="float" office:value="-16013351.18"/>
          <table:table-cell office:value-type="float" office:value="-19711303.440000001"/>
          <table:table-cell office:value-type="float" office:value="-14786598.640000001"/>
          <table:table-cell office:value-type="float" office:value="-15482166.220000001"/>
          <table:table-cell office:value-type="float" office:value="-16311316.109999999"/>
          <table:table-cell office:value-type="float" office:value="-17118748.289999999"/>
          <table:table-cell office:value-type="float" office:value="-17607087.379999999"/>
          <table:table-cell table:number-columns-repeated="16373"/>
        </table:table-row>
        <table:table-row>
          <table:table-cell office:value-type="float" office:value="16330104995100"/>
          <table:table-cell office:value-type="string" office:string-value="       DERUR"/>
          <table:table-cell office:value-type="float" office:value="-13656590.310000001"/>
          <table:table-cell office:value-type="float" office:value="-14919178.880000001"/>
          <table:table-cell office:value-type="float" office:value="-16013351.18"/>
          <table:table-cell office:value-type="float" office:value="-19711303.440000001"/>
          <table:table-cell office:value-type="float" office:value="-14786598.640000001"/>
          <table:table-cell office:value-type="float" office:value="-15482166.220000001"/>
          <table:table-cell office:value-type="float" office:value="-16311316.109999999"/>
          <table:table-cell office:value-type="float" office:value="-17118748.289999999"/>
          <table:table-cell office:value-type="float" office:value="-17607087.379999999"/>
          <table:table-cell table:number-columns-repeated="16373"/>
        </table:table-row>
        <table:table-row>
          <table:table-cell office:value-type="float" office:value="16330104995200"/>
          <table:table-cell office:value-type="string" office:string-value="        FAT"/>
          <table:table-cell office:value-type="float" office:value="-13614370.689999999"/>
          <table:table-cell office:value-type="float" office:value="-14876897.01"/>
          <table:table-cell office:value-type="float" office:value="-14883999.67"/>
          <table:table-cell office:value-type="float" office:value="-18210878.699999999"/>
          <table:table-cell office:value-type="float" office:value="-13805773"/>
          <table:table-cell office:value-type="float" office:value="-14618639.560000001"/>
          <table:table-cell office:value-type="float" office:value="-15487996.48"/>
          <table:table-cell office:value-type="float" office:value="-16420538.859999999"/>
          <table:table-cell office:value-type="float" office:value="-16893573.57"/>
          <table:table-cell table:number-columns-repeated="16373"/>
        </table:table-row>
        <table:table-row>
          <table:table-cell office:value-type="float" office:value="16330104995210"/>
          <table:table-cell office:value-type="string" office:string-value="         PROGRAMA ESPECIAL-ESTIAGEM"/>
          <table:table-cell office:value-type="float" office:value="-7278.31"/>
          <table:table-cell office:value-type="float" office:value="-8096.8"/>
          <table:table-cell table:number-columns-repeated="16380"/>
        </table:table-row>
        <table:table-row>
          <table:table-cell office:value-type="float" office:value="16330104995220"/>
          <table:table-cell office:value-type="string" office:string-value="         OUTROS"/>
          <table:table-cell office:value-type="float" office:value="-13607092.380000001"/>
          <table:table-cell office:value-type="float" office:value="-14868800.210000001"/>
          <table:table-cell office:value-type="float" office:value="-14883999.67"/>
          <table:table-cell office:value-type="float" office:value="-18210878.699999999"/>
          <table:table-cell office:value-type="float" office:value="-13805773"/>
          <table:table-cell office:value-type="float" office:value="-14618639.560000001"/>
          <table:table-cell office:value-type="float" office:value="-15487996.48"/>
          <table:table-cell office:value-type="float" office:value="-16420538.859999999"/>
          <table:table-cell office:value-type="float" office:value="-16893573.57"/>
          <table:table-cell table:number-columns-repeated="16373"/>
        </table:table-row>
        <table:table-row>
          <table:table-cell office:value-type="float" office:value="16330104995400"/>
          <table:table-cell office:value-type="string" office:string-value="        OUTROS"/>
          <table:table-cell office:value-type="float" office:value="-42219.62"/>
          <table:table-cell office:value-type="float" office:value="-42281.87"/>
          <table:table-cell office:value-type="float" office:value="-1129351.51"/>
          <table:table-cell office:value-type="float" office:value="-1500424.74"/>
          <table:table-cell office:value-type="float" office:value="-980825.64"/>
          <table:table-cell office:value-type="float" office:value="-863526.66"/>
          <table:table-cell office:value-type="float" office:value="-823319.63"/>
          <table:table-cell office:value-type="float" office:value="-698209.43"/>
          <table:table-cell office:value-type="float" office:value="-713513.81"/>
          <table:table-cell table:number-columns-repeated="16373"/>
        </table:table-row>
        <table:table-row>
          <table:table-cell office:value-type="float" office:value="16330207000000"/>
          <table:table-cell office:value-type="string" office:string-value="     CUSTEIO-PECUARIA"/>
          <table:table-cell office:value-type="float" office:value="7816687.5"/>
          <table:table-cell office:value-type="float" office:value="6855991.8300000001"/>
          <table:table-cell office:value-type="float" office:value="6609596.4500000002"/>
          <table:table-cell office:value-type="float" office:value="5776817.8799999999"/>
          <table:table-cell office:value-type="float" office:value="5316741.29"/>
          <table:table-cell office:value-type="float" office:value="4979166.34"/>
          <table:table-cell office:value-type="float" office:value="2848548.59"/>
          <table:table-cell office:value-type="float" office:value="2501426.48"/>
          <table:table-cell office:value-type="float" office:value="2497962.23"/>
          <table:table-cell table:number-columns-repeated="16373"/>
        </table:table-row>
        <table:table-row>
          <table:table-cell office:value-type="float" office:value="16330207023000"/>
          <table:table-cell office:value-type="string" office:string-value="      PRODUTORES"/>
          <table:table-cell office:value-type="float" office:value="6532630.7199999997"/>
          <table:table-cell office:value-type="float" office:value="5877009.3099999996"/>
          <table:table-cell office:value-type="float" office:value="5850460.5099999998"/>
          <table:table-cell office:value-type="float" office:value="5326102.79"/>
          <table:table-cell office:value-type="float" office:value="4810481.7300000004"/>
          <table:table-cell office:value-type="float" office:value="4433589.7300000004"/>
          <table:table-cell office:value-type="float" office:value="2710021.97"/>
          <table:table-cell office:value-type="float" office:value="2535277.4500000002"/>
          <table:table-cell office:value-type="float" office:value="2516884.38"/>
          <table:table-cell table:number-columns-repeated="16373"/>
        </table:table-row>
        <table:table-row>
          <table:table-cell office:value-type="float" office:value="16330207046000"/>
          <table:table-cell office:value-type="string" office:string-value="       COM CORRECAO MONETARIA"/>
          <table:table-cell office:value-type="float" office:value="138027.89000000001"/>
          <table:table-cell office:value-type="float" office:value="119127.41"/>
          <table:table-cell office:value-type="float" office:value="104456.49"/>
          <table:table-cell office:value-type="float" office:value="158284.46"/>
          <table:table-cell office:value-type="float" office:value="206210.24"/>
          <table:table-cell office:value-type="float" office:value="263706.96000000002"/>
          <table:table-cell office:value-type="float" office:value="220771.93"/>
          <table:table-cell office:value-type="float" office:value="219996.39"/>
          <table:table-cell office:value-type="float" office:value="223064.69"/>
          <table:table-cell table:number-columns-repeated="16373"/>
        </table:table-row>
        <table:table-row>
          <table:table-cell office:value-type="float" office:value="16330207069000"/>
          <table:table-cell office:value-type="string" office:string-value="        RECURSOS GOVERNAMENTAIS"/>
          <table:table-cell office:value-type="float" office:value="138027.89000000001"/>
          <table:table-cell office:value-type="float" office:value="119127.41"/>
          <table:table-cell office:value-type="float" office:value="104456.49"/>
          <table:table-cell office:value-type="float" office:value="158284.46"/>
          <table:table-cell office:value-type="float" office:value="206210.24"/>
          <table:table-cell office:value-type="float" office:value="263706.96000000002"/>
          <table:table-cell office:value-type="float" office:value="220771.93"/>
          <table:table-cell office:value-type="float" office:value="219996.39"/>
          <table:table-cell office:value-type="float" office:value="223064.69"/>
          <table:table-cell table:number-columns-repeated="16373"/>
        </table:table-row>
        <table:table-row>
          <table:table-cell office:value-type="float" office:value="16330207115000"/>
          <table:table-cell office:value-type="string" office:string-value="         OUTROS"/>
          <table:table-cell office:value-type="float" office:value="138027.89000000001"/>
          <table:table-cell office:value-type="float" office:value="119127.41"/>
          <table:table-cell office:value-type="float" office:value="104456.49"/>
          <table:table-cell office:value-type="float" office:value="158284.46"/>
          <table:table-cell office:value-type="float" office:value="206210.24"/>
          <table:table-cell office:value-type="float" office:value="263706.96000000002"/>
          <table:table-cell office:value-type="float" office:value="220771.93"/>
          <table:table-cell office:value-type="float" office:value="219996.39"/>
          <table:table-cell office:value-type="float" office:value="223064.69"/>
          <table:table-cell table:number-columns-repeated="16373"/>
        </table:table-row>
        <table:table-row>
          <table:table-cell office:value-type="float" office:value="16330207138000"/>
          <table:table-cell office:value-type="string" office:string-value="       SEM CORRECAO MONETARIA"/>
          <table:table-cell office:value-type="float" office:value="6394602.8300000001"/>
          <table:table-cell office:value-type="float" office:value="5757881.9000000004"/>
          <table:table-cell office:value-type="float" office:value="5746004.0199999996"/>
          <table:table-cell office:value-type="float" office:value="5167818.33"/>
          <table:table-cell office:value-type="float" office:value="4604271.49"/>
          <table:table-cell office:value-type="float" office:value="4169882.77"/>
          <table:table-cell office:value-type="float" office:value="2489250.04"/>
          <table:table-cell office:value-type="float" office:value="2315281.06"/>
          <table:table-cell office:value-type="float" office:value="2293819.69"/>
          <table:table-cell table:number-columns-repeated="16373"/>
        </table:table-row>
        <table:table-row>
          <table:table-cell office:value-type="float" office:value="16330207161000"/>
          <table:table-cell office:value-type="string" office:string-value="        RECURSOS GOVERNAMENTAIS"/>
          <table:table-cell office:value-type="float" office:value="6394602.8300000001"/>
          <table:table-cell office:value-type="float" office:value="5757881.9000000004"/>
          <table:table-cell office:value-type="float" office:value="5746004.0199999996"/>
          <table:table-cell office:value-type="float" office:value="5167818.33"/>
          <table:table-cell office:value-type="float" office:value="4604271.49"/>
          <table:table-cell office:value-type="float" office:value="4169882.77"/>
          <table:table-cell office:value-type="float" office:value="2489250.04"/>
          <table:table-cell office:value-type="float" office:value="2315281.06"/>
          <table:table-cell office:value-type="float" office:value="2293819.69"/>
          <table:table-cell table:number-columns-repeated="16373"/>
        </table:table-row>
        <table:table-row>
          <table:table-cell office:value-type="float" office:value="16330207190000"/>
          <table:table-cell office:value-type="string" office:string-value="         FAT"/>
          <table:table-cell office:value-type="float" office:value="6228453.2599999998"/>
          <table:table-cell office:value-type="float" office:value="5604622.1900000004"/>
          <table:table-cell office:value-type="float" office:value="3219463.16"/>
          <table:table-cell office:value-type="float" office:value="2689970.46"/>
          <table:table-cell office:value-type="float" office:value="2441251.81"/>
          <table:table-cell office:value-type="float" office:value="2109885.19"/>
          <table:table-cell office:value-type="float" office:value="1988918.05"/>
          <table:table-cell office:value-type="float" office:value="1936694.29"/>
          <table:table-cell office:value-type="float" office:value="1953652.04"/>
          <table:table-cell table:number-columns-repeated="16373"/>
        </table:table-row>
        <table:table-row>
          <table:table-cell office:value-type="float" office:value="16330207190100"/>
          <table:table-cell office:value-type="string" office:string-value="          PROGRAMA ESPECIAL-ESTIAGEM"/>
          <table:table-cell office:value-type="float" office:value="2452223.2999999998"/>
          <table:table-cell office:value-type="float" office:value="2057880.28"/>
          <table:table-cell office:value-type="float" office:value="141375.42000000001"/>
          <table:table-cell office:value-type="float" office:value="5500.81"/>
          <table:table-cell office:value-type="float" office:value="5526.27"/>
          <table:table-cell office:value-type="float" office:value="5552.71"/>
          <table:table-cell office:value-type="float" office:value="4949.75"/>
          <table:table-cell office:value-type="float" office:value="4973.2700000000004"/>
          <table:table-cell office:value-type="float" office:value="4996.93"/>
          <table:table-cell table:number-columns-repeated="16373"/>
        </table:table-row>
        <table:table-row>
          <table:table-cell office:value-type="float" office:value="16330207190200"/>
          <table:table-cell office:value-type="string" office:string-value="          OUTROS"/>
          <table:table-cell office:value-type="float" office:value="3776229.96"/>
          <table:table-cell office:value-type="float" office:value="3546741.91"/>
          <table:table-cell office:value-type="float" office:value="3078087.74"/>
          <table:table-cell office:value-type="float" office:value="2684469.65"/>
          <table:table-cell office:value-type="float" office:value="2435725.54"/>
          <table:table-cell office:value-type="float" office:value="2104332.48"/>
          <table:table-cell office:value-type="float" office:value="1983968.3"/>
          <table:table-cell office:value-type="float" office:value="1931721.02"/>
          <table:table-cell office:value-type="float" office:value="1948655.11"/>
          <table:table-cell table:number-columns-repeated="16373"/>
        </table:table-row>
        <table:table-row>
          <table:table-cell office:value-type="float" office:value="16330207190500"/>
          <table:table-cell office:value-type="string" office:string-value="         BNDES-PROGRAMA ESPECIAL-ESTIAGEM"/>
          <table:table-cell office:value-type="float" office:value="38052.28"/>
          <table:table-cell office:value-type="float" office:value="22593.26"/>
          <table:table-cell office:value-type="float" office:value="20645.169999999998"/>
          <table:table-cell office:value-type="float" office:value="20977.59"/>
          <table:table-cell office:value-type="float" office:value="21319.38"/>
          <table:table-cell office:value-type="float" office:value="21671.68"/>
          <table:table-cell office:value-type="float" office:value="12074.95"/>
          <table:table-cell office:value-type="float" office:value="3684.7"/>
          <table:table-cell office:value-type="float" office:value="3831.68"/>
          <table:table-cell table:number-columns-repeated="16373"/>
        </table:table-row>
        <table:table-row>
          <table:table-cell office:value-type="float" office:value="16330207207000"/>
          <table:table-cell office:value-type="string" office:string-value="         OUTROS"/>
          <table:table-cell office:value-type="float" office:value="128097.29"/>
          <table:table-cell office:value-type="float" office:value="130666.45"/>
          <table:table-cell office:value-type="float" office:value="2505895.69"/>
          <table:table-cell office:value-type="float" office:value="2456870.2799999998"/>
          <table:table-cell office:value-type="float" office:value="2141700.2999999998"/>
          <table:table-cell office:value-type="float" office:value="2038325.9"/>
          <table:table-cell office:value-type="float" office:value="488257.04"/>
          <table:table-cell office:value-type="float" office:value="374902.07"/>
          <table:table-cell office:value-type="float" office:value="336335.97"/>
          <table:table-cell table:number-columns-repeated="16373"/>
        </table:table-row>
        <table:table-row>
          <table:table-cell office:value-type="float" office:value="16330207230000"/>
          <table:table-cell office:value-type="string" office:string-value="      PRODUTORES SUBSIDIADO"/>
          <table:table-cell office:value-type="float" office:value="1914030.99"/>
          <table:table-cell office:value-type="float" office:value="1599331.38"/>
          <table:table-cell office:value-type="float" office:value="1571842.48"/>
          <table:table-cell office:value-type="float" office:value="1298081.8500000001"/>
          <table:table-cell office:value-type="float" office:value="1314246.58"/>
          <table:table-cell office:value-type="float" office:value="1281933.95"/>
          <table:table-cell office:value-type="float" office:value="312301.65000000002"/>
          <table:table-cell office:value-type="float" office:value="100194.47"/>
          <table:table-cell office:value-type="float" office:value="107332.72"/>
          <table:table-cell table:number-columns-repeated="16373"/>
        </table:table-row>
        <table:table-row>
          <table:table-cell office:value-type="float" office:value="16330207253000"/>
          <table:table-cell office:value-type="string" office:string-value="       COM CORRECAO MONETARIA"/>
          <table:table-cell office:value-type="float" office:value="19544.189999999999"/>
          <table:table-cell office:value-type="float" office:value="15076.94"/>
          <table:table-cell office:value-type="float" office:value="10552.66"/>
          <table:table-cell office:value-type="float" office:value="10878.42"/>
          <table:table-cell office:value-type="float" office:value="11226.28"/>
          <table:table-cell office:value-type="float" office:value="8500.3799999999992"/>
          <table:table-cell office:value-type="float" office:value="6281.87"/>
          <table:table-cell office:value-type="float" office:value="2371.84"/>
          <table:table-cell office:value-type="float" office:value="2466.1999999999998"/>
          <table:table-cell table:number-columns-repeated="16373"/>
        </table:table-row>
        <table:table-row>
          <table:table-cell office:value-type="float" office:value="16330207276000"/>
          <table:table-cell office:value-type="string" office:string-value="        RECURSOS GOVERNAMENTAIS"/>
          <table:table-cell office:value-type="float" office:value="19544.189999999999"/>
          <table:table-cell office:value-type="float" office:value="15076.94"/>
          <table:table-cell office:value-type="float" office:value="10552.66"/>
          <table:table-cell office:value-type="float" office:value="10878.42"/>
          <table:table-cell office:value-type="float" office:value="11226.28"/>
          <table:table-cell office:value-type="float" office:value="8500.3799999999992"/>
          <table:table-cell office:value-type="float" office:value="6281.87"/>
          <table:table-cell office:value-type="float" office:value="2371.84"/>
          <table:table-cell office:value-type="float" office:value="2466.1999999999998"/>
          <table:table-cell table:number-columns-repeated="16373"/>
        </table:table-row>
        <table:table-row>
          <table:table-cell office:value-type="float" office:value="16330207322000"/>
          <table:table-cell office:value-type="string" office:string-value="         OUTROS"/>
          <table:table-cell office:value-type="float" office:value="19544.189999999999"/>
          <table:table-cell office:value-type="float" office:value="15076.94"/>
          <table:table-cell office:value-type="float" office:value="10552.66"/>
          <table:table-cell office:value-type="float" office:value="10878.42"/>
          <table:table-cell office:value-type="float" office:value="11226.28"/>
          <table:table-cell office:value-type="float" office:value="8500.3799999999992"/>
          <table:table-cell office:value-type="float" office:value="6281.87"/>
          <table:table-cell office:value-type="float" office:value="2371.84"/>
          <table:table-cell office:value-type="float" office:value="2466.1999999999998"/>
          <table:table-cell table:number-columns-repeated="16373"/>
        </table:table-row>
        <table:table-row>
          <table:table-cell office:value-type="float" office:value="16330207345000"/>
          <table:table-cell office:value-type="string" office:string-value="       SEM CORRECAO MONETARIA"/>
          <table:table-cell office:value-type="float" office:value="1894486.8"/>
          <table:table-cell office:value-type="float" office:value="1584254.44"/>
          <table:table-cell office:value-type="float" office:value="1561289.82"/>
          <table:table-cell office:value-type="float" office:value="1287203.43"/>
          <table:table-cell office:value-type="float" office:value="1303020.3"/>
          <table:table-cell office:value-type="float" office:value="1273433.57"/>
          <table:table-cell office:value-type="float" office:value="306019.78000000003"/>
          <table:table-cell office:value-type="float" office:value="97822.63"/>
          <table:table-cell office:value-type="float" office:value="104866.52"/>
          <table:table-cell table:number-columns-repeated="16373"/>
        </table:table-row>
        <table:table-row>
          <table:table-cell office:value-type="float" office:value="16330207368000"/>
          <table:table-cell office:value-type="string" office:string-value="        RECURSOS GOVERNAMENTAIS"/>
          <table:table-cell office:value-type="float" office:value="1894486.8"/>
          <table:table-cell office:value-type="float" office:value="1584254.44"/>
          <table:table-cell office:value-type="float" office:value="1561289.82"/>
          <table:table-cell office:value-type="float" office:value="1287203.43"/>
          <table:table-cell office:value-type="float" office:value="1303020.3"/>
          <table:table-cell office:value-type="float" office:value="1273433.57"/>
          <table:table-cell office:value-type="float" office:value="306019.78000000003"/>
          <table:table-cell office:value-type="float" office:value="97822.63"/>
          <table:table-cell office:value-type="float" office:value="104866.52"/>
          <table:table-cell table:number-columns-repeated="16373"/>
        </table:table-row>
        <table:table-row>
          <table:table-cell office:value-type="float" office:value="16330207400000"/>
          <table:table-cell office:value-type="string" office:string-value="         FAT"/>
          <table:table-cell office:value-type="float" office:value="1803732.6"/>
          <table:table-cell office:value-type="float" office:value="1499139.74"/>
          <table:table-cell office:value-type="float" office:value="149857.51999999999"/>
          <table:table-cell office:value-type="float" office:value="37772.370000000003"/>
          <table:table-cell office:value-type="float" office:value="38656.18"/>
          <table:table-cell office:value-type="float" office:value="40905.050000000003"/>
          <table:table-cell office:value-type="float" office:value="41631.58"/>
          <table:table-cell office:value-type="float" office:value="42309.18"/>
          <table:table-cell office:value-type="float" office:value="50206.94"/>
          <table:table-cell table:number-columns-repeated="16373"/>
        </table:table-row>
        <table:table-row>
          <table:table-cell office:value-type="float" office:value="16330207400100"/>
          <table:table-cell office:value-type="string" office:string-value="          PROGRAMA ESPECIAL-ESTIAGEM"/>
          <table:table-cell office:value-type="float" office:value="1765279.44"/>
          <table:table-cell office:value-type="float" office:value="1461610.36"/>
          <table:table-cell office:value-type="float" office:value="111543.98"/>
          <table:table-cell table:number-columns-repeated="16379"/>
        </table:table-row>
        <table:table-row>
          <table:table-cell office:value-type="float" office:value="16330207400200"/>
          <table:table-cell office:value-type="string" office:string-value="          OUTROS"/>
          <table:table-cell office:value-type="float" office:value="38453.160000000003"/>
          <table:table-cell office:value-type="float" office:value="37529.379999999997"/>
          <table:table-cell office:value-type="float" office:value="38313.54"/>
          <table:table-cell office:value-type="float" office:value="37772.370000000003"/>
          <table:table-cell office:value-type="float" office:value="38656.18"/>
          <table:table-cell office:value-type="float" office:value="40905.050000000003"/>
          <table:table-cell office:value-type="float" office:value="41631.58"/>
          <table:table-cell office:value-type="float" office:value="42309.18"/>
          <table:table-cell office:value-type="float" office:value="50206.94"/>
          <table:table-cell table:number-columns-repeated="16373"/>
        </table:table-row>
        <table:table-row>
          <table:table-cell office:value-type="float" office:value="16330207400500"/>
          <table:table-cell office:value-type="string" office:string-value="         BNDES-PROGRAMA ESPECIAL-ESTIAGEM"/>
          <table:table-cell office:value-type="float" office:value="74181.61"/>
          <table:table-cell office:value-type="float" office:value="68515.02"/>
          <table:table-cell office:value-type="float" office:value="67418.81"/>
          <table:table-cell office:value-type="float" office:value="67824.2"/>
          <table:table-cell office:value-type="float" office:value="68202.47"/>
          <table:table-cell office:value-type="float" office:value="66420.899999999994"/>
          <table:table-cell office:value-type="float" office:value="55877.46"/>
          <table:table-cell office:value-type="float" office:value="53509.1"/>
          <table:table-cell office:value-type="float" office:value="53792.65"/>
          <table:table-cell table:number-columns-repeated="16373"/>
        </table:table-row>
        <table:table-row>
          <table:table-cell office:value-type="float" office:value="16330207414000"/>
          <table:table-cell office:value-type="string" office:string-value="         OUTROS"/>
          <table:table-cell office:value-type="float" office:value="16572.59"/>
          <table:table-cell office:value-type="float" office:value="16599.68"/>
          <table:table-cell office:value-type="float" office:value="1344013.49"/>
          <table:table-cell office:value-type="float" office:value="1181606.8600000001"/>
          <table:table-cell office:value-type="float" office:value="1196161.6499999999"/>
          <table:table-cell office:value-type="float" office:value="1166107.6200000001"/>
          <table:table-cell office:value-type="float" office:value="208510.74"/>
          <table:table-cell office:value-type="float" office:value="2004.35"/>
          <table:table-cell office:value-type="float" office:value="866.93"/>
          <table:table-cell table:number-columns-repeated="16373"/>
        </table:table-row>
        <table:table-row>
          <table:table-cell office:value-type="float" office:value="16330207437000"/>
          <table:table-cell office:value-type="string" office:string-value="      COOPERATIVAS-REPASSE"/>
          <table:table-cell office:value-type="float" office:value="543693.32999999996"/>
          <table:table-cell office:value-type="float" office:value="552427.80000000005"/>
          <table:table-cell office:value-type="float" office:value="443549.27"/>
          <table:table-cell office:value-type="float" office:value="461072.2"/>
          <table:table-cell office:value-type="float" office:value="365850.98"/>
          <table:table-cell office:value-type="float" office:value="376965.38"/>
          <table:table-cell office:value-type="float" office:value="392175.98"/>
          <table:table-cell office:value-type="float" office:value="409025.58"/>
          <table:table-cell office:value-type="float" office:value="425341.48"/>
          <table:table-cell table:number-columns-repeated="16373"/>
        </table:table-row>
        <table:table-row>
          <table:table-cell office:value-type="float" office:value="16330207552000"/>
          <table:table-cell office:value-type="string" office:string-value="       SEM CORRECAO MONETARIA"/>
          <table:table-cell office:value-type="float" office:value="543693.32999999996"/>
          <table:table-cell office:value-type="float" office:value="552427.80000000005"/>
          <table:table-cell office:value-type="float" office:value="443549.27"/>
          <table:table-cell office:value-type="float" office:value="461072.2"/>
          <table:table-cell office:value-type="float" office:value="365850.98"/>
          <table:table-cell office:value-type="float" office:value="376965.38"/>
          <table:table-cell office:value-type="float" office:value="392175.98"/>
          <table:table-cell office:value-type="float" office:value="409025.58"/>
          <table:table-cell office:value-type="float" office:value="425341.48"/>
          <table:table-cell table:number-columns-repeated="16373"/>
        </table:table-row>
        <table:table-row>
          <table:table-cell office:value-type="float" office:value="16330207575000"/>
          <table:table-cell office:value-type="string" office:string-value="        RECURSOS GOVERNAMENTAIS"/>
          <table:table-cell office:value-type="float" office:value="543693.32999999996"/>
          <table:table-cell office:value-type="float" office:value="552427.80000000005"/>
          <table:table-cell office:value-type="float" office:value="443549.27"/>
          <table:table-cell office:value-type="float" office:value="461072.2"/>
          <table:table-cell office:value-type="float" office:value="365850.98"/>
          <table:table-cell office:value-type="float" office:value="376965.38"/>
          <table:table-cell office:value-type="float" office:value="392175.98"/>
          <table:table-cell office:value-type="float" office:value="409025.58"/>
          <table:table-cell office:value-type="float" office:value="425341.48"/>
          <table:table-cell table:number-columns-repeated="16373"/>
        </table:table-row>
        <table:table-row>
          <table:table-cell office:value-type="float" office:value="16330207610000"/>
          <table:table-cell office:value-type="string" office:string-value="         FAT"/>
          <table:table-cell office:value-type="float" office:value="543693.32999999996"/>
          <table:table-cell office:value-type="float" office:value="552427.80000000005"/>
          <table:table-cell office:value-type="float" office:value="105332.63"/>
          <table:table-cell office:value-type="float" office:value="109493.92"/>
          <table:table-cell table:number-columns-repeated="16378"/>
        </table:table-row>
        <table:table-row>
          <table:table-cell office:value-type="float" office:value="16330207610200"/>
          <table:table-cell office:value-type="string" office:string-value="          OUTROS"/>
          <table:table-cell office:value-type="float" office:value="543693.32999999996"/>
          <table:table-cell office:value-type="float" office:value="552427.80000000005"/>
          <table:table-cell office:value-type="float" office:value="105332.63"/>
          <table:table-cell office:value-type="float" office:value="109493.92"/>
          <table:table-cell table:number-columns-repeated="16378"/>
        </table:table-row>
        <table:table-row>
          <table:table-cell office:value-type="float" office:value="16330207621000"/>
          <table:table-cell office:value-type="string" office:string-value="         OUTROS"/>
          <table:table-cell table:number-columns-repeated="2"/>
          <table:table-cell office:value-type="float" office:value="338216.64"/>
          <table:table-cell office:value-type="float" office:value="351578.28"/>
          <table:table-cell office:value-type="float" office:value="365850.98"/>
          <table:table-cell office:value-type="float" office:value="376965.38"/>
          <table:table-cell office:value-type="float" office:value="392175.98"/>
          <table:table-cell office:value-type="float" office:value="409025.58"/>
          <table:table-cell office:value-type="float" office:value="425341.48"/>
          <table:table-cell table:number-columns-repeated="16373"/>
        </table:table-row>
        <table:table-row>
          <table:table-cell office:value-type="float" office:value="16330207982020"/>
          <table:table-cell office:value-type="string" office:string-value="      COOPERATIVAS- A PROPRIA"/>
          <table:table-cell table:number-columns-repeated="16382"/>
        </table:table-row>
        <table:table-row>
          <table:table-cell office:value-type="float" office:value="16330207982025"/>
          <table:table-cell office:value-type="string" office:string-value="       SEM CORRECAO MONETARIA"/>
          <table:table-cell table:number-columns-repeated="16382"/>
        </table:table-row>
        <table:table-row>
          <table:table-cell office:value-type="float" office:value="16330207982026"/>
          <table:table-cell office:value-type="string" office:string-value="        RECURSOS GOVERNAMENTAIS"/>
          <table:table-cell table:number-columns-repeated="16382"/>
        </table:table-row>
        <table:table-row>
          <table:table-cell office:value-type="float" office:value="16330207982030"/>
          <table:table-cell office:value-type="string" office:string-value="         FAT"/>
          <table:table-cell table:number-columns-repeated="16382"/>
        </table:table-row>
        <table:table-row>
          <table:table-cell office:value-type="float" office:value="16330207982031"/>
          <table:table-cell office:value-type="string" office:string-value="          PROGRAMA ESPECIAL-ESTIAGEM"/>
          <table:table-cell table:number-columns-repeated="16382"/>
        </table:table-row>
        <table:table-row>
          <table:table-cell office:value-type="float" office:value="16330207995000"/>
          <table:table-cell office:value-type="string" office:string-value="      (RENDAS A APROPRIAR)"/>
          <table:table-cell office:value-type="float" office:value="-1173667.54"/>
          <table:table-cell office:value-type="float" office:value="-1172776.6599999999"/>
          <table:table-cell office:value-type="float" office:value="-1256255.81"/>
          <table:table-cell office:value-type="float" office:value="-1308438.96"/>
          <table:table-cell office:value-type="float" office:value="-1173838"/>
          <table:table-cell office:value-type="float" office:value="-1113322.72"/>
          <table:table-cell office:value-type="float" office:value="-565951.01"/>
          <table:table-cell office:value-type="float" office:value="-543071.02"/>
          <table:table-cell office:value-type="float" office:value="-551596.35"/>
          <table:table-cell table:number-columns-repeated="16373"/>
        </table:table-row>
        <table:table-row>
          <table:table-cell office:value-type="float" office:value="16330207995100"/>
          <table:table-cell office:value-type="string" office:string-value="       DERUR"/>
          <table:table-cell office:value-type="float" office:value="-1173667.54"/>
          <table:table-cell office:value-type="float" office:value="-1172776.6599999999"/>
          <table:table-cell office:value-type="float" office:value="-1256255.81"/>
          <table:table-cell office:value-type="float" office:value="-1308438.96"/>
          <table:table-cell office:value-type="float" office:value="-1173838"/>
          <table:table-cell office:value-type="float" office:value="-1113322.72"/>
          <table:table-cell office:value-type="float" office:value="-565951.01"/>
          <table:table-cell office:value-type="float" office:value="-543071.02"/>
          <table:table-cell office:value-type="float" office:value="-551596.35"/>
          <table:table-cell table:number-columns-repeated="16373"/>
        </table:table-row>
        <table:table-row>
          <table:table-cell office:value-type="float" office:value="16330207995200"/>
          <table:table-cell office:value-type="string" office:string-value="        FAT"/>
          <table:table-cell office:value-type="float" office:value="-1161286.04"/>
          <table:table-cell office:value-type="float" office:value="-1160211.29"/>
          <table:table-cell office:value-type="float" office:value="-692651.28"/>
          <table:table-cell office:value-type="float" office:value="-662320.34"/>
          <table:table-cell office:value-type="float" office:value="-546067.51"/>
          <table:table-cell office:value-type="float" office:value="-440460.92"/>
          <table:table-cell office:value-type="float" office:value="-363944.65"/>
          <table:table-cell office:value-type="float" office:value="-380375"/>
          <table:table-cell office:value-type="float" office:value="-390052.45"/>
          <table:table-cell table:number-columns-repeated="16373"/>
        </table:table-row>
        <table:table-row>
          <table:table-cell office:value-type="float" office:value="16330207995210"/>
          <table:table-cell office:value-type="string" office:string-value="         PROGRAMA ESPECIAL-ESTIAGEM"/>
          <table:table-cell office:value-type="float" office:value="-474842.36"/>
          <table:table-cell office:value-type="float" office:value="-499191.64"/>
          <table:table-cell office:value-type="float" office:value="-86575.43"/>
          <table:table-cell office:value-type="float" office:value="-70893.27"/>
          <table:table-cell office:value-type="float" office:value="-70893.27"/>
          <table:table-cell office:value-type="float" office:value="-57456.06"/>
          <table:table-cell office:value-type="float" office:value="-1433.06"/>
          <table:table-cell office:value-type="float" office:value="-1078.6300000000001"/>
          <table:table-cell office:value-type="float" office:value="-1078.6300000000001"/>
          <table:table-cell table:number-columns-repeated="16373"/>
        </table:table-row>
        <table:table-row>
          <table:table-cell office:value-type="float" office:value="16330207995220"/>
          <table:table-cell office:value-type="string" office:string-value="         OUTROS"/>
          <table:table-cell office:value-type="float" office:value="-686443.68"/>
          <table:table-cell office:value-type="float" office:value="-661019.65"/>
          <table:table-cell office:value-type="float" office:value="-606075.85"/>
          <table:table-cell office:value-type="float" office:value="-591427.06999999995"/>
          <table:table-cell office:value-type="float" office:value="-475174.24"/>
          <table:table-cell office:value-type="float" office:value="-383004.86"/>
          <table:table-cell office:value-type="float" office:value="-362511.59"/>
          <table:table-cell office:value-type="float" office:value="-379296.37"/>
          <table:table-cell office:value-type="float" office:value="-388973.82"/>
          <table:table-cell table:number-columns-repeated="16373"/>
        </table:table-row>
        <table:table-row>
          <table:table-cell office:value-type="float" office:value="16330207995400"/>
          <table:table-cell office:value-type="string" office:string-value="        OUTROS"/>
          <table:table-cell office:value-type="float" office:value="-12381.5"/>
          <table:table-cell office:value-type="float" office:value="-12565.37"/>
          <table:table-cell office:value-type="float" office:value="-563604.53"/>
          <table:table-cell office:value-type="float" office:value="-646118.62"/>
          <table:table-cell office:value-type="float" office:value="-627770.49"/>
          <table:table-cell office:value-type="float" office:value="-672861.8"/>
          <table:table-cell office:value-type="float" office:value="-202006.36"/>
          <table:table-cell office:value-type="float" office:value="-162696.01999999999"/>
          <table:table-cell office:value-type="float" office:value="-161543.9"/>
          <table:table-cell table:number-columns-repeated="16373"/>
        </table:table-row>
        <table:table-row>
          <table:table-cell office:value-type="float" office:value="16330300000000"/>
          <table:table-cell office:value-type="string" office:string-value="     INVESTIMENTO-AGRICULTURA"/>
          <table:table-cell office:value-type="float" office:value="489823355.73000002"/>
          <table:table-cell office:value-type="float" office:value="469140196.79000002"/>
          <table:table-cell office:value-type="float" office:value="473679720.89999998"/>
          <table:table-cell office:value-type="float" office:value="465759554.14999998"/>
          <table:table-cell office:value-type="float" office:value="467654899.86000001"/>
          <table:table-cell office:value-type="float" office:value="470941660.85000002"/>
          <table:table-cell office:value-type="float" office:value="462107890.93000001"/>
          <table:table-cell office:value-type="float" office:value="462529468.92000002"/>
          <table:table-cell office:value-type="float" office:value="460755900.37"/>
          <table:table-cell table:number-columns-repeated="16373"/>
        </table:table-row>
        <table:table-row>
          <table:table-cell office:value-type="float" office:value="16330300023000"/>
          <table:table-cell office:value-type="string" office:string-value="      PRODUTORES"/>
          <table:table-cell office:value-type="float" office:value="349510895.32999998"/>
          <table:table-cell office:value-type="float" office:value="352127366.5"/>
          <table:table-cell office:value-type="float" office:value="351629506.44999999"/>
          <table:table-cell office:value-type="float" office:value="342872864.32999998"/>
          <table:table-cell office:value-type="float" office:value="335781394.01999998"/>
          <table:table-cell office:value-type="float" office:value="337499068.67000002"/>
          <table:table-cell office:value-type="float" office:value="325781337.01999998"/>
          <table:table-cell office:value-type="float" office:value="328936972.47000003"/>
          <table:table-cell office:value-type="float" office:value="326758809.58999997"/>
          <table:table-cell table:number-columns-repeated="16373"/>
        </table:table-row>
        <table:table-row>
          <table:table-cell office:value-type="float" office:value="16330300046000"/>
          <table:table-cell office:value-type="string" office:string-value="       COM CORRECAO MONETARIA"/>
          <table:table-cell office:value-type="float" office:value="103264629.77"/>
          <table:table-cell office:value-type="float" office:value="105690800.59"/>
          <table:table-cell office:value-type="float" office:value="104520188.37"/>
          <table:table-cell office:value-type="float" office:value="101932348.31999999"/>
          <table:table-cell office:value-type="float" office:value="93936816.829999998"/>
          <table:table-cell office:value-type="float" office:value="95598704.260000005"/>
          <table:table-cell office:value-type="float" office:value="95112126.140000001"/>
          <table:table-cell office:value-type="float" office:value="97151881.030000001"/>
          <table:table-cell office:value-type="float" office:value="95290272.560000002"/>
          <table:table-cell table:number-columns-repeated="16373"/>
        </table:table-row>
        <table:table-row>
          <table:table-cell office:value-type="float" office:value="16330300069000"/>
          <table:table-cell office:value-type="string" office:string-value="        RECURSOS GOVERNAMENTAIS"/>
          <table:table-cell office:value-type="float" office:value="103264629.77"/>
          <table:table-cell office:value-type="float" office:value="105690800.59"/>
          <table:table-cell office:value-type="float" office:value="104520188.37"/>
          <table:table-cell office:value-type="float" office:value="101932348.31999999"/>
          <table:table-cell office:value-type="float" office:value="93936816.829999998"/>
          <table:table-cell office:value-type="float" office:value="95598704.260000005"/>
          <table:table-cell office:value-type="float" office:value="95112126.140000001"/>
          <table:table-cell office:value-type="float" office:value="97151881.030000001"/>
          <table:table-cell office:value-type="float" office:value="95290272.560000002"/>
          <table:table-cell table:number-columns-repeated="16373"/>
        </table:table-row>
        <table:table-row>
          <table:table-cell office:value-type="float" office:value="16330300093000"/>
          <table:table-cell office:value-type="string" office:string-value="         PRODECER III"/>
          <table:table-cell table:number-columns-repeated="7"/>
          <table:table-cell office:value-type="float" office:value="2255795.4500000002"/>
          <table:table-cell office:value-type="float" office:value="2230661.23"/>
          <table:table-cell table:number-columns-repeated="16373"/>
        </table:table-row>
        <table:table-row>
          <table:table-cell office:value-type="float" office:value="16330300095000"/>
          <table:table-cell office:value-type="string" office:string-value="         FUNDO ROTATIVO DE TERRAS-FRT"/>
          <table:table-cell office:value-type="float" office:value="7141329.5700000003"/>
          <table:table-cell office:value-type="float" office:value="7218476.0199999996"/>
          <table:table-cell office:value-type="float" office:value="7373333.9400000004"/>
          <table:table-cell office:value-type="float" office:value="7457996.1600000001"/>
          <table:table-cell office:value-type="float" office:value="7400900.96"/>
          <table:table-cell office:value-type="float" office:value="7092480.9900000002"/>
          <table:table-cell office:value-type="float" office:value="7170216.9100000001"/>
          <table:table-cell office:value-type="float" office:value="7252618.75"/>
          <table:table-cell office:value-type="float" office:value="7053652.8499999996"/>
          <table:table-cell table:number-columns-repeated="16373"/>
        </table:table-row>
        <table:table-row>
          <table:table-cell office:value-type="float" office:value="16330300096000"/>
          <table:table-cell office:value-type="string" office:string-value="         MEPF-FUNDO DE TERRAS E DA REF.AGRARIA-BCO.DA TERRA"/>
          <table:table-cell office:value-type="float" office:value="801108.79"/>
          <table:table-cell office:value-type="float" office:value="1327613.3700000001"/>
          <table:table-cell office:value-type="float" office:value="1338183.6000000001"/>
          <table:table-cell office:value-type="float" office:value="821762.85"/>
          <table:table-cell office:value-type="float" office:value="827974.94"/>
          <table:table-cell office:value-type="float" office:value="831861.16"/>
          <table:table-cell office:value-type="float" office:value="834256.27"/>
          <table:table-cell office:value-type="float" office:value="837062.77"/>
          <table:table-cell office:value-type="float" office:value="841128.3"/>
          <table:table-cell table:number-columns-repeated="16373"/>
        </table:table-row>
        <table:table-row>
          <table:table-cell office:value-type="float" office:value="16330300097000"/>
          <table:table-cell office:value-type="string" office:string-value="         RECOOP"/>
          <table:table-cell office:value-type="float" office:value="58730.87"/>
          <table:table-cell office:value-type="float" office:value="60157.97"/>
          <table:table-cell office:value-type="float" office:value="61465.67"/>
          <table:table-cell office:value-type="float" office:value="62695.07"/>
          <table:table-cell office:value-type="float" office:value="63917.27"/>
          <table:table-cell office:value-type="float" office:value="64255.91"/>
          <table:table-cell office:value-type="float" office:value="63862.43"/>
          <table:table-cell office:value-type="float" office:value="63642.62"/>
          <table:table-cell office:value-type="float" office:value="63829.93"/>
          <table:table-cell table:number-columns-repeated="16373"/>
        </table:table-row>
        <table:table-row>
          <table:table-cell office:value-type="float" office:value="16330300115000"/>
          <table:table-cell office:value-type="string" office:string-value="         OUTROS"/>
          <table:table-cell office:value-type="float" office:value="95263460.540000007"/>
          <table:table-cell office:value-type="float" office:value="97084553.230000004"/>
          <table:table-cell office:value-type="float" office:value="95747205.159999996"/>
          <table:table-cell office:value-type="float" office:value="93589894.239999995"/>
          <table:table-cell office:value-type="float" office:value="85644023.659999996"/>
          <table:table-cell office:value-type="float" office:value="87610106.200000003"/>
          <table:table-cell office:value-type="float" office:value="87043790.530000001"/>
          <table:table-cell office:value-type="float" office:value="86742761.439999998"/>
          <table:table-cell office:value-type="float" office:value="85101000.25"/>
          <table:table-cell table:number-columns-repeated="16373"/>
        </table:table-row>
        <table:table-row>
          <table:table-cell office:value-type="float" office:value="16330300138000"/>
          <table:table-cell office:value-type="string" office:string-value="       SEM CORRECAO MONETARIA"/>
          <table:table-cell office:value-type="float" office:value="240620233.86000001"/>
          <table:table-cell office:value-type="float" office:value="240679501.09"/>
          <table:table-cell office:value-type="float" office:value="241255189.47"/>
          <table:table-cell office:value-type="float" office:value="235379509.94999999"/>
          <table:table-cell office:value-type="float" office:value="236966013.47"/>
          <table:table-cell office:value-type="float" office:value="236885520.88999999"/>
          <table:table-cell office:value-type="float" office:value="230669210.88"/>
          <table:table-cell office:value-type="float" office:value="231785091.44"/>
          <table:table-cell office:value-type="float" office:value="231468537.03"/>
          <table:table-cell table:number-columns-repeated="16373"/>
        </table:table-row>
        <table:table-row>
          <table:table-cell office:value-type="float" office:value="16330300161000"/>
          <table:table-cell office:value-type="string" office:string-value="        RECURSOS GOVERNAMENTAIS"/>
          <table:table-cell office:value-type="float" office:value="240620233.86000001"/>
          <table:table-cell office:value-type="float" office:value="240679501.09"/>
          <table:table-cell office:value-type="float" office:value="241255189.47"/>
          <table:table-cell office:value-type="float" office:value="235379509.94999999"/>
          <table:table-cell office:value-type="float" office:value="236966013.47"/>
          <table:table-cell office:value-type="float" office:value="236885520.88999999"/>
          <table:table-cell office:value-type="float" office:value="230669210.88"/>
          <table:table-cell office:value-type="float" office:value="231785091.44"/>
          <table:table-cell office:value-type="float" office:value="231468537.03"/>
          <table:table-cell table:number-columns-repeated="16373"/>
        </table:table-row>
        <table:table-row>
          <table:table-cell office:value-type="float" office:value="16330300190000"/>
          <table:table-cell office:value-type="string" office:string-value="         FAT"/>
          <table:table-cell office:value-type="float" office:value="92549935.090000004"/>
          <table:table-cell office:value-type="float" office:value="88856433.25"/>
          <table:table-cell office:value-type="float" office:value="86106678.969999999"/>
          <table:table-cell office:value-type="float" office:value="82105962.269999996"/>
          <table:table-cell office:value-type="float" office:value="80829345.5"/>
          <table:table-cell office:value-type="float" office:value="81208826.120000005"/>
          <table:table-cell office:value-type="float" office:value="79311638.180000007"/>
          <table:table-cell office:value-type="float" office:value="78934499.049999997"/>
          <table:table-cell office:value-type="float" office:value="77899871.560000002"/>
          <table:table-cell table:number-columns-repeated="16373"/>
        </table:table-row>
        <table:table-row>
          <table:table-cell office:value-type="float" office:value="16330300190100"/>
          <table:table-cell office:value-type="string" office:string-value="          PROGRAMA ESPECIAL-ESTIAGEM"/>
          <table:table-cell office:value-type="float" office:value="605991.01"/>
          <table:table-cell office:value-type="float" office:value="602458.61"/>
          <table:table-cell office:value-type="float" office:value="600788.37"/>
          <table:table-cell office:value-type="float" office:value="549914.99"/>
          <table:table-cell office:value-type="float" office:value="548170.98"/>
          <table:table-cell office:value-type="float" office:value="569276.42000000004"/>
          <table:table-cell office:value-type="float" office:value="520012.51"/>
          <table:table-cell office:value-type="float" office:value="509626.13"/>
          <table:table-cell office:value-type="float" office:value="512845.25"/>
          <table:table-cell table:number-columns-repeated="16373"/>
        </table:table-row>
        <table:table-row>
          <table:table-cell office:value-type="float" office:value="16330300190200"/>
          <table:table-cell office:value-type="string" office:string-value="          OUTROS"/>
          <table:table-cell office:value-type="float" office:value="91943944.079999998"/>
          <table:table-cell office:value-type="float" office:value="88253974.640000001"/>
          <table:table-cell office:value-type="float" office:value="85505890.599999994"/>
          <table:table-cell office:value-type="float" office:value="81556047.280000001"/>
          <table:table-cell office:value-type="float" office:value="80281174.519999996"/>
          <table:table-cell office:value-type="float" office:value="80639549.700000003"/>
          <table:table-cell office:value-type="float" office:value="78791625.670000002"/>
          <table:table-cell office:value-type="float" office:value="78424872.920000002"/>
          <table:table-cell office:value-type="float" office:value="77387026.310000002"/>
          <table:table-cell table:number-columns-repeated="16373"/>
        </table:table-row>
        <table:table-row>
          <table:table-cell office:value-type="float" office:value="16330300190500"/>
          <table:table-cell office:value-type="string" office:string-value="         BNDES-PROGRAMA ESPECIAL-ESTIAGEM"/>
          <table:table-cell office:value-type="float" office:value="781555.42"/>
          <table:table-cell office:value-type="float" office:value="785753.47"/>
          <table:table-cell office:value-type="float" office:value="783982.51"/>
          <table:table-cell office:value-type="float" office:value="785519.12"/>
          <table:table-cell office:value-type="float" office:value="789436.65"/>
          <table:table-cell office:value-type="float" office:value="758206.62"/>
          <table:table-cell office:value-type="float" office:value="728128.8"/>
          <table:table-cell office:value-type="float" office:value="712486.40000000002"/>
          <table:table-cell office:value-type="float" office:value="715708.56"/>
          <table:table-cell table:number-columns-repeated="16373"/>
        </table:table-row>
        <table:table-row>
          <table:table-cell office:value-type="float" office:value="16330300207000"/>
          <table:table-cell office:value-type="string" office:string-value="         OUTROS"/>
          <table:table-cell office:value-type="float" office:value="147288743.34999999"/>
          <table:table-cell office:value-type="float" office:value="151037314.37"/>
          <table:table-cell office:value-type="float" office:value="154364527.99000001"/>
          <table:table-cell office:value-type="float" office:value="152488028.56"/>
          <table:table-cell office:value-type="float" office:value="155347231.31999999"/>
          <table:table-cell office:value-type="float" office:value="154918488.15000001"/>
          <table:table-cell office:value-type="float" office:value="150629443.90000001"/>
          <table:table-cell office:value-type="float" office:value="152138105.99000001"/>
          <table:table-cell office:value-type="float" office:value="152852956.91"/>
          <table:table-cell table:number-columns-repeated="16373"/>
        </table:table-row>
        <table:table-row>
          <table:table-cell office:value-type="float" office:value="16330300215000"/>
          <table:table-cell office:value-type="string" office:string-value="       COM CORRECAO CAMBIAL"/>
          <table:table-cell office:value-type="float" office:value="5626031.7000000002"/>
          <table:table-cell office:value-type="float" office:value="5757064.8200000003"/>
          <table:table-cell office:value-type="float" office:value="5854128.6100000003"/>
          <table:table-cell office:value-type="float" office:value="5561006.0599999996"/>
          <table:table-cell office:value-type="float" office:value="4878563.72"/>
          <table:table-cell office:value-type="float" office:value="5014843.5199999996"/>
          <table:table-cell table:number-columns-repeated="16376"/>
        </table:table-row>
        <table:table-row>
          <table:table-cell office:value-type="float" office:value="16330300215200"/>
          <table:table-cell office:value-type="string" office:string-value="        OUTRAS"/>
          <table:table-cell office:value-type="float" office:value="5626031.7000000002"/>
          <table:table-cell office:value-type="float" office:value="5757064.8200000003"/>
          <table:table-cell office:value-type="float" office:value="5854128.6100000003"/>
          <table:table-cell office:value-type="float" office:value="5561006.0599999996"/>
          <table:table-cell office:value-type="float" office:value="4878563.72"/>
          <table:table-cell office:value-type="float" office:value="5014843.5199999996"/>
          <table:table-cell table:number-columns-repeated="16376"/>
        </table:table-row>
        <table:table-row>
          <table:table-cell office:value-type="float" office:value="16330300230000"/>
          <table:table-cell office:value-type="string" office:string-value="      PRODUTORES SUBSIDIADO"/>
          <table:table-cell office:value-type="float" office:value="51305395.369999997"/>
          <table:table-cell office:value-type="float" office:value="51543371.729999997"/>
          <table:table-cell office:value-type="float" office:value="52258225.710000001"/>
          <table:table-cell office:value-type="float" office:value="41332338.18"/>
          <table:table-cell office:value-type="float" office:value="40008772.380000003"/>
          <table:table-cell office:value-type="float" office:value="39242757.409999996"/>
          <table:table-cell office:value-type="float" office:value="38978453.68"/>
          <table:table-cell office:value-type="float" office:value="37248532.909999996"/>
          <table:table-cell office:value-type="float" office:value="37300418.280000001"/>
          <table:table-cell table:number-columns-repeated="16373"/>
        </table:table-row>
        <table:table-row>
          <table:table-cell office:value-type="float" office:value="16330300253000"/>
          <table:table-cell office:value-type="string" office:string-value="       COM CORRECAO MONETARIA"/>
          <table:table-cell office:value-type="float" office:value="12889475.26"/>
          <table:table-cell office:value-type="float" office:value="13115233.23"/>
          <table:table-cell office:value-type="float" office:value="13327752.73"/>
          <table:table-cell office:value-type="float" office:value="7384092.5700000003"/>
          <table:table-cell office:value-type="float" office:value="7331641.6100000003"/>
          <table:table-cell office:value-type="float" office:value="7081601.3700000001"/>
          <table:table-cell office:value-type="float" office:value="7090767.2400000002"/>
          <table:table-cell office:value-type="float" office:value="5691385.7400000002"/>
          <table:table-cell office:value-type="float" office:value="5590760.6100000003"/>
          <table:table-cell table:number-columns-repeated="16373"/>
        </table:table-row>
        <table:table-row>
          <table:table-cell office:value-type="float" office:value="16330300276000"/>
          <table:table-cell office:value-type="string" office:string-value="        RECURSOS GOVERNAMENTAIS"/>
          <table:table-cell office:value-type="float" office:value="12889475.26"/>
          <table:table-cell office:value-type="float" office:value="13115233.23"/>
          <table:table-cell office:value-type="float" office:value="13327752.73"/>
          <table:table-cell office:value-type="float" office:value="7384092.5700000003"/>
          <table:table-cell office:value-type="float" office:value="7331641.6100000003"/>
          <table:table-cell office:value-type="float" office:value="7081601.3700000001"/>
          <table:table-cell office:value-type="float" office:value="7090767.2400000002"/>
          <table:table-cell office:value-type="float" office:value="5691385.7400000002"/>
          <table:table-cell office:value-type="float" office:value="5590760.6100000003"/>
          <table:table-cell table:number-columns-repeated="16373"/>
        </table:table-row>
        <table:table-row>
          <table:table-cell office:value-type="float" office:value="16330300322000"/>
          <table:table-cell office:value-type="string" office:string-value="         OUTROS"/>
          <table:table-cell office:value-type="float" office:value="12889475.26"/>
          <table:table-cell office:value-type="float" office:value="13115233.23"/>
          <table:table-cell office:value-type="float" office:value="13327752.73"/>
          <table:table-cell office:value-type="float" office:value="7384092.5700000003"/>
          <table:table-cell office:value-type="float" office:value="7331641.6100000003"/>
          <table:table-cell office:value-type="float" office:value="7081601.3700000001"/>
          <table:table-cell office:value-type="float" office:value="7090767.2400000002"/>
          <table:table-cell office:value-type="float" office:value="5691385.7400000002"/>
          <table:table-cell office:value-type="float" office:value="5590760.6100000003"/>
          <table:table-cell table:number-columns-repeated="16373"/>
        </table:table-row>
        <table:table-row>
          <table:table-cell office:value-type="float" office:value="16330300345000"/>
          <table:table-cell office:value-type="string" office:string-value="       SEM CORRECAO MONETARIA"/>
          <table:table-cell office:value-type="float" office:value="38415920.109999999"/>
          <table:table-cell office:value-type="float" office:value="38428138.5"/>
          <table:table-cell office:value-type="float" office:value="38930472.979999997"/>
          <table:table-cell office:value-type="float" office:value="33948245.609999999"/>
          <table:table-cell office:value-type="float" office:value="32677130.77"/>
          <table:table-cell office:value-type="float" office:value="32161156.039999999"/>
          <table:table-cell office:value-type="float" office:value="31887686.440000001"/>
          <table:table-cell office:value-type="float" office:value="31557147.170000002"/>
          <table:table-cell office:value-type="float" office:value="31709657.670000002"/>
          <table:table-cell table:number-columns-repeated="16373"/>
        </table:table-row>
        <table:table-row>
          <table:table-cell office:value-type="float" office:value="16330300368000"/>
          <table:table-cell office:value-type="string" office:string-value="        RECURSOS GOVERNAMENTAIS"/>
          <table:table-cell office:value-type="float" office:value="38415920.109999999"/>
          <table:table-cell office:value-type="float" office:value="38428138.5"/>
          <table:table-cell office:value-type="float" office:value="38930472.979999997"/>
          <table:table-cell office:value-type="float" office:value="33948245.609999999"/>
          <table:table-cell office:value-type="float" office:value="32677130.77"/>
          <table:table-cell office:value-type="float" office:value="32161156.039999999"/>
          <table:table-cell office:value-type="float" office:value="31887686.440000001"/>
          <table:table-cell office:value-type="float" office:value="31557147.170000002"/>
          <table:table-cell office:value-type="float" office:value="31709657.670000002"/>
          <table:table-cell table:number-columns-repeated="16373"/>
        </table:table-row>
        <table:table-row>
          <table:table-cell office:value-type="float" office:value="16330300400000"/>
          <table:table-cell office:value-type="string" office:string-value="         FAT"/>
          <table:table-cell office:value-type="float" office:value="21430902.199999999"/>
          <table:table-cell office:value-type="float" office:value="21498608.940000001"/>
          <table:table-cell office:value-type="float" office:value="21837584.449999999"/>
          <table:table-cell office:value-type="float" office:value="20035726.370000001"/>
          <table:table-cell office:value-type="float" office:value="20058821.399999999"/>
          <table:table-cell office:value-type="float" office:value="20103125.829999998"/>
          <table:table-cell office:value-type="float" office:value="20204003.329999998"/>
          <table:table-cell office:value-type="float" office:value="20427386.059999999"/>
          <table:table-cell office:value-type="float" office:value="20546340.469999999"/>
          <table:table-cell table:number-columns-repeated="16373"/>
        </table:table-row>
        <table:table-row>
          <table:table-cell office:value-type="float" office:value="16330300400100"/>
          <table:table-cell office:value-type="string" office:string-value="          PROGRAMA ESPECIAL-ESTIAGEM"/>
          <table:table-cell office:value-type="float" office:value="1863743.63"/>
          <table:table-cell office:value-type="float" office:value="1868438.04"/>
          <table:table-cell office:value-type="float" office:value="1877365.77"/>
          <table:table-cell office:value-type="float" office:value="1538654.66"/>
          <table:table-cell office:value-type="float" office:value="1539912.65"/>
          <table:table-cell office:value-type="float" office:value="1523154.24"/>
          <table:table-cell office:value-type="float" office:value="1429265.4"/>
          <table:table-cell office:value-type="float" office:value="1336005.17"/>
          <table:table-cell office:value-type="float" office:value="1330074.79"/>
          <table:table-cell table:number-columns-repeated="16373"/>
        </table:table-row>
        <table:table-row>
          <table:table-cell office:value-type="float" office:value="16330300400200"/>
          <table:table-cell office:value-type="string" office:string-value="          OUTROS"/>
          <table:table-cell office:value-type="float" office:value="19567158.57"/>
          <table:table-cell office:value-type="float" office:value="19630170.899999999"/>
          <table:table-cell office:value-type="float" office:value="19960218.68"/>
          <table:table-cell office:value-type="float" office:value="18497071.710000001"/>
          <table:table-cell office:value-type="float" office:value="18518908.75"/>
          <table:table-cell office:value-type="float" office:value="18579971.59"/>
          <table:table-cell office:value-type="float" office:value="18774737.93"/>
          <table:table-cell office:value-type="float" office:value="19091380.890000001"/>
          <table:table-cell office:value-type="float" office:value="19216265.68"/>
          <table:table-cell table:number-columns-repeated="16373"/>
        </table:table-row>
        <table:table-row>
          <table:table-cell office:value-type="float" office:value="16330300400500"/>
          <table:table-cell office:value-type="string" office:string-value="         BNDES-PROGRAMA ESPECIAL-ESTIAGEM"/>
          <table:table-cell office:value-type="float" office:value="5080738.04"/>
          <table:table-cell office:value-type="float" office:value="5096601.46"/>
          <table:table-cell office:value-type="float" office:value="5109247.12"/>
          <table:table-cell office:value-type="float" office:value="5121132.72"/>
          <table:table-cell office:value-type="float" office:value="5096282.3499999996"/>
          <table:table-cell office:value-type="float" office:value="5080765.34"/>
          <table:table-cell office:value-type="float" office:value="4852260.75"/>
          <table:table-cell office:value-type="float" office:value="4226980.5199999996"/>
          <table:table-cell office:value-type="float" office:value="4229733.16"/>
          <table:table-cell table:number-columns-repeated="16373"/>
        </table:table-row>
        <table:table-row>
          <table:table-cell office:value-type="float" office:value="16330300414000"/>
          <table:table-cell office:value-type="string" office:string-value="         OUTROS"/>
          <table:table-cell office:value-type="float" office:value="11904279.869999999"/>
          <table:table-cell office:value-type="float" office:value="11832928.1"/>
          <table:table-cell office:value-type="float" office:value="11983641.41"/>
          <table:table-cell office:value-type="float" office:value="8791386.5199999996"/>
          <table:table-cell office:value-type="float" office:value="7522027.0199999996"/>
          <table:table-cell office:value-type="float" office:value="6977264.8700000001"/>
          <table:table-cell office:value-type="float" office:value="6831422.3600000003"/>
          <table:table-cell office:value-type="float" office:value="6902780.5899999999"/>
          <table:table-cell office:value-type="float" office:value="6933584.04"/>
          <table:table-cell table:number-columns-repeated="16373"/>
        </table:table-row>
        <table:table-row>
          <table:table-cell office:value-type="float" office:value="16330300437000"/>
          <table:table-cell office:value-type="string" office:string-value="      COOPERATIVAS-REPASSE"/>
          <table:table-cell office:value-type="float" office:value="2080602.36"/>
          <table:table-cell office:value-type="float" office:value="2123127.2200000002"/>
          <table:table-cell office:value-type="float" office:value="2164622.83"/>
          <table:table-cell office:value-type="float" office:value="2159349.1"/>
          <table:table-cell office:value-type="float" office:value="1880698.16"/>
          <table:table-cell office:value-type="float" office:value="1888647.72"/>
          <table:table-cell office:value-type="float" office:value="1878994.18"/>
          <table:table-cell office:value-type="float" office:value="1587718.71"/>
          <table:table-cell office:value-type="float" office:value="1599427.72"/>
          <table:table-cell table:number-columns-repeated="16373"/>
        </table:table-row>
        <table:table-row>
          <table:table-cell office:value-type="float" office:value="16330300460000"/>
          <table:table-cell office:value-type="string" office:string-value="       COM CORRECAO MONETARIA"/>
          <table:table-cell office:value-type="float" office:value="1649296.5"/>
          <table:table-cell office:value-type="float" office:value="1685479.26"/>
          <table:table-cell office:value-type="float" office:value="1724175.92"/>
          <table:table-cell office:value-type="float" office:value="1758807.54"/>
          <table:table-cell office:value-type="float" office:value="1731671.97"/>
          <table:table-cell office:value-type="float" office:value="1741157.17"/>
          <table:table-cell office:value-type="float" office:value="1730677.06"/>
          <table:table-cell office:value-type="float" office:value="1438548.29"/>
          <table:table-cell office:value-type="float" office:value="1449395.59"/>
          <table:table-cell table:number-columns-repeated="16373"/>
        </table:table-row>
        <table:table-row>
          <table:table-cell office:value-type="float" office:value="16330300483000"/>
          <table:table-cell office:value-type="string" office:string-value="        RECURSOS GOVERNAMENTAIS"/>
          <table:table-cell office:value-type="float" office:value="1649296.5"/>
          <table:table-cell office:value-type="float" office:value="1685479.26"/>
          <table:table-cell office:value-type="float" office:value="1724175.92"/>
          <table:table-cell office:value-type="float" office:value="1758807.54"/>
          <table:table-cell office:value-type="float" office:value="1731671.97"/>
          <table:table-cell office:value-type="float" office:value="1741157.17"/>
          <table:table-cell office:value-type="float" office:value="1730677.06"/>
          <table:table-cell office:value-type="float" office:value="1438548.29"/>
          <table:table-cell office:value-type="float" office:value="1449395.59"/>
          <table:table-cell table:number-columns-repeated="16373"/>
        </table:table-row>
        <table:table-row>
          <table:table-cell office:value-type="float" office:value="16330300529000"/>
          <table:table-cell office:value-type="string" office:string-value="         OUTROS"/>
          <table:table-cell office:value-type="float" office:value="1649296.5"/>
          <table:table-cell office:value-type="float" office:value="1685479.26"/>
          <table:table-cell office:value-type="float" office:value="1724175.92"/>
          <table:table-cell office:value-type="float" office:value="1758807.54"/>
          <table:table-cell office:value-type="float" office:value="1731671.97"/>
          <table:table-cell office:value-type="float" office:value="1741157.17"/>
          <table:table-cell office:value-type="float" office:value="1730677.06"/>
          <table:table-cell office:value-type="float" office:value="1438548.29"/>
          <table:table-cell office:value-type="float" office:value="1449395.59"/>
          <table:table-cell table:number-columns-repeated="16373"/>
        </table:table-row>
        <table:table-row>
          <table:table-cell office:value-type="float" office:value="16330300552000"/>
          <table:table-cell office:value-type="string" office:string-value="       SEM CORRECAO MONETARIA"/>
          <table:table-cell office:value-type="float" office:value="431305.86"/>
          <table:table-cell office:value-type="float" office:value="437647.96"/>
          <table:table-cell office:value-type="float" office:value="440446.91"/>
          <table:table-cell office:value-type="float" office:value="400541.56"/>
          <table:table-cell office:value-type="float" office:value="149026.19"/>
          <table:table-cell office:value-type="float" office:value="147490.54999999999"/>
          <table:table-cell office:value-type="float" office:value="148317.12"/>
          <table:table-cell office:value-type="float" office:value="149170.42000000001"/>
          <table:table-cell office:value-type="float" office:value="150032.13"/>
          <table:table-cell table:number-columns-repeated="16373"/>
        </table:table-row>
        <table:table-row>
          <table:table-cell office:value-type="float" office:value="16330300575000"/>
          <table:table-cell office:value-type="string" office:string-value="        RECURSOS GOVERNAMENTAIS"/>
          <table:table-cell office:value-type="float" office:value="431305.86"/>
          <table:table-cell office:value-type="float" office:value="437647.96"/>
          <table:table-cell office:value-type="float" office:value="440446.91"/>
          <table:table-cell office:value-type="float" office:value="400541.56"/>
          <table:table-cell office:value-type="float" office:value="149026.19"/>
          <table:table-cell office:value-type="float" office:value="147490.54999999999"/>
          <table:table-cell office:value-type="float" office:value="148317.12"/>
          <table:table-cell office:value-type="float" office:value="149170.42000000001"/>
          <table:table-cell office:value-type="float" office:value="150032.13"/>
          <table:table-cell table:number-columns-repeated="16373"/>
        </table:table-row>
        <table:table-row>
          <table:table-cell office:value-type="float" office:value="16330300610000"/>
          <table:table-cell office:value-type="string" office:string-value="         FAT"/>
          <table:table-cell office:value-type="float" office:value="303910.69"/>
          <table:table-cell office:value-type="float" office:value="309620.76"/>
          <table:table-cell office:value-type="float" office:value="261502.74"/>
          <table:table-cell office:value-type="float" office:value="271302.81"/>
          <table:table-cell office:value-type="float" office:value="19167"/>
          <table:table-cell office:value-type="float" office:value="16987.11"/>
          <table:table-cell office:value-type="float" office:value="17187.18"/>
          <table:table-cell office:value-type="float" office:value="17389.93"/>
          <table:table-cell office:value-type="float" office:value="17597.849999999999"/>
          <table:table-cell table:number-columns-repeated="16373"/>
        </table:table-row>
        <table:table-row>
          <table:table-cell office:value-type="float" office:value="16330300610200"/>
          <table:table-cell office:value-type="string" office:string-value="          OUTROS"/>
          <table:table-cell office:value-type="float" office:value="303910.69"/>
          <table:table-cell office:value-type="float" office:value="309620.76"/>
          <table:table-cell office:value-type="float" office:value="261502.74"/>
          <table:table-cell office:value-type="float" office:value="271302.81"/>
          <table:table-cell office:value-type="float" office:value="19167"/>
          <table:table-cell office:value-type="float" office:value="16987.11"/>
          <table:table-cell office:value-type="float" office:value="17187.18"/>
          <table:table-cell office:value-type="float" office:value="17389.93"/>
          <table:table-cell office:value-type="float" office:value="17597.849999999999"/>
          <table:table-cell table:number-columns-repeated="16373"/>
        </table:table-row>
        <table:table-row>
          <table:table-cell office:value-type="float" office:value="16330300621000"/>
          <table:table-cell office:value-type="string" office:string-value="         OUTROS"/>
          <table:table-cell office:value-type="float" office:value="127395.17"/>
          <table:table-cell office:value-type="float" office:value="128027.2"/>
          <table:table-cell office:value-type="float" office:value="178944.17"/>
          <table:table-cell office:value-type="float" office:value="129238.75"/>
          <table:table-cell office:value-type="float" office:value="129859.19"/>
          <table:table-cell office:value-type="float" office:value="130503.44"/>
          <table:table-cell office:value-type="float" office:value="131129.94"/>
          <table:table-cell office:value-type="float" office:value="131780.49"/>
          <table:table-cell office:value-type="float" office:value="132434.28"/>
          <table:table-cell table:number-columns-repeated="16373"/>
        </table:table-row>
        <table:table-row>
          <table:table-cell office:value-type="float" office:value="16330300644000"/>
          <table:table-cell office:value-type="string" office:string-value="      COOPERATIVAS-SUBSIDIADO"/>
          <table:table-cell office:value-type="float" office:value="1955652.37"/>
          <table:table-cell office:value-type="float" office:value="1993064.91"/>
          <table:table-cell office:value-type="float" office:value="2027682.74"/>
          <table:table-cell office:value-type="float" office:value="2060724.83"/>
          <table:table-cell office:value-type="float" office:value="2102774.9300000002"/>
          <table:table-cell office:value-type="float" office:value="2143543.25"/>
          <table:table-cell office:value-type="float" office:value="2182356.37"/>
          <table:table-cell office:value-type="float" office:value="2225391.42"/>
          <table:table-cell office:value-type="float" office:value="2267946.94"/>
          <table:table-cell table:number-columns-repeated="16373"/>
        </table:table-row>
        <table:table-row>
          <table:table-cell office:value-type="float" office:value="16330300667000"/>
          <table:table-cell office:value-type="string" office:string-value="       COM CORRECAO MONETARIA"/>
          <table:table-cell office:value-type="float" office:value="1719091.16"/>
          <table:table-cell office:value-type="float" office:value="1755282.33"/>
          <table:table-cell office:value-type="float" office:value="1788591.07"/>
          <table:table-cell office:value-type="float" office:value="1820398.11"/>
          <table:table-cell office:value-type="float" office:value="1861237.89"/>
          <table:table-cell office:value-type="float" office:value="1900748.58"/>
          <table:table-cell office:value-type="float" office:value="1938338.47"/>
          <table:table-cell office:value-type="float" office:value="1980102.09"/>
          <table:table-cell office:value-type="float" office:value="2021379.61"/>
          <table:table-cell table:number-columns-repeated="16373"/>
        </table:table-row>
        <table:table-row>
          <table:table-cell office:value-type="float" office:value="16330300690000"/>
          <table:table-cell office:value-type="string" office:string-value="        RECURSOS GOVERNAMENTAIS-A PROPRIA"/>
          <table:table-cell office:value-type="float" office:value="1719091.16"/>
          <table:table-cell office:value-type="float" office:value="1755282.33"/>
          <table:table-cell office:value-type="float" office:value="1788591.07"/>
          <table:table-cell office:value-type="float" office:value="1820398.11"/>
          <table:table-cell office:value-type="float" office:value="1861237.89"/>
          <table:table-cell office:value-type="float" office:value="1900748.58"/>
          <table:table-cell office:value-type="float" office:value="1938338.47"/>
          <table:table-cell office:value-type="float" office:value="1980102.09"/>
          <table:table-cell office:value-type="float" office:value="2021379.61"/>
          <table:table-cell table:number-columns-repeated="16373"/>
        </table:table-row>
        <table:table-row>
          <table:table-cell office:value-type="float" office:value="16330300736000"/>
          <table:table-cell office:value-type="string" office:string-value="         OUTROS"/>
          <table:table-cell office:value-type="float" office:value="1719091.16"/>
          <table:table-cell office:value-type="float" office:value="1755282.33"/>
          <table:table-cell office:value-type="float" office:value="1788591.07"/>
          <table:table-cell office:value-type="float" office:value="1820398.11"/>
          <table:table-cell office:value-type="float" office:value="1861237.89"/>
          <table:table-cell office:value-type="float" office:value="1900748.58"/>
          <table:table-cell office:value-type="float" office:value="1938338.47"/>
          <table:table-cell office:value-type="float" office:value="1980102.09"/>
          <table:table-cell office:value-type="float" office:value="2021379.61"/>
          <table:table-cell table:number-columns-repeated="16373"/>
        </table:table-row>
        <table:table-row>
          <table:table-cell office:value-type="float" office:value="16330300828000"/>
          <table:table-cell office:value-type="string" office:string-value="       SEM CORRECAO MONETARIA"/>
          <table:table-cell office:value-type="float" office:value="236561.21"/>
          <table:table-cell office:value-type="float" office:value="237782.58"/>
          <table:table-cell office:value-type="float" office:value="239091.67"/>
          <table:table-cell office:value-type="float" office:value="240326.72"/>
          <table:table-cell office:value-type="float" office:value="241537.04"/>
          <table:table-cell office:value-type="float" office:value="242794.67"/>
          <table:table-cell office:value-type="float" office:value="244017.9"/>
          <table:table-cell office:value-type="float" office:value="245289.33"/>
          <table:table-cell office:value-type="float" office:value="246567.33"/>
          <table:table-cell table:number-columns-repeated="16373"/>
        </table:table-row>
        <table:table-row>
          <table:table-cell office:value-type="float" office:value="16330300851000"/>
          <table:table-cell office:value-type="string" office:string-value="        RECURSOS GOVERNAMENTAIS-A PROPRIA"/>
          <table:table-cell office:value-type="float" office:value="236561.21"/>
          <table:table-cell office:value-type="float" office:value="237782.58"/>
          <table:table-cell office:value-type="float" office:value="239091.67"/>
          <table:table-cell office:value-type="float" office:value="240326.72"/>
          <table:table-cell office:value-type="float" office:value="241537.04"/>
          <table:table-cell office:value-type="float" office:value="242794.67"/>
          <table:table-cell office:value-type="float" office:value="244017.9"/>
          <table:table-cell office:value-type="float" office:value="245289.33"/>
          <table:table-cell office:value-type="float" office:value="246567.33"/>
          <table:table-cell table:number-columns-repeated="16373"/>
        </table:table-row>
        <table:table-row>
          <table:table-cell office:value-type="float" office:value="16330300880000"/>
          <table:table-cell office:value-type="string" office:string-value="         FAT"/>
          <table:table-cell office:value-type="float" office:value="11820.05"/>
          <table:table-cell office:value-type="float" office:value="11926.45"/>
          <table:table-cell office:value-type="float" office:value="12023.65"/>
          <table:table-cell office:value-type="float" office:value="12132.19"/>
          <table:table-cell office:value-type="float" office:value="12247.01"/>
          <table:table-cell office:value-type="float" office:value="12367.11"/>
          <table:table-cell office:value-type="float" office:value="12484.46"/>
          <table:table-cell office:value-type="float" office:value="12606.89"/>
          <table:table-cell office:value-type="float" office:value="12730.52"/>
          <table:table-cell table:number-columns-repeated="16373"/>
        </table:table-row>
        <table:table-row>
          <table:table-cell office:value-type="float" office:value="16330300880200"/>
          <table:table-cell office:value-type="string" office:string-value="          OUTROS"/>
          <table:table-cell office:value-type="float" office:value="11820.05"/>
          <table:table-cell office:value-type="float" office:value="11926.45"/>
          <table:table-cell office:value-type="float" office:value="12023.65"/>
          <table:table-cell office:value-type="float" office:value="12132.19"/>
          <table:table-cell office:value-type="float" office:value="12247.01"/>
          <table:table-cell office:value-type="float" office:value="12367.11"/>
          <table:table-cell office:value-type="float" office:value="12484.46"/>
          <table:table-cell office:value-type="float" office:value="12606.89"/>
          <table:table-cell office:value-type="float" office:value="12730.52"/>
          <table:table-cell table:number-columns-repeated="16373"/>
        </table:table-row>
        <table:table-row>
          <table:table-cell office:value-type="float" office:value="16330300897000"/>
          <table:table-cell office:value-type="string" office:string-value="         OUTROS"/>
          <table:table-cell office:value-type="float" office:value="224741.16"/>
          <table:table-cell office:value-type="float" office:value="225856.13"/>
          <table:table-cell office:value-type="float" office:value="227068.02"/>
          <table:table-cell office:value-type="float" office:value="228194.53"/>
          <table:table-cell office:value-type="float" office:value="229290.03"/>
          <table:table-cell office:value-type="float" office:value="230427.56"/>
          <table:table-cell office:value-type="float" office:value="231533.44"/>
          <table:table-cell office:value-type="float" office:value="232682.44"/>
          <table:table-cell office:value-type="float" office:value="233836.81"/>
          <table:table-cell table:number-columns-repeated="16373"/>
        </table:table-row>
        <table:table-row>
          <table:table-cell office:value-type="float" office:value="16330300970000"/>
          <table:table-cell office:value-type="string" office:string-value="      COOPERATIVAS- A PROPRIA"/>
          <table:table-cell office:value-type="float" office:value="29897899.27"/>
          <table:table-cell office:value-type="float" office:value="6690314.5700000003"/>
          <table:table-cell office:value-type="float" office:value="6959233.3399999999"/>
          <table:table-cell office:value-type="float" office:value="7087974.2599999998"/>
          <table:table-cell office:value-type="float" office:value="7104315.1200000001"/>
          <table:table-cell office:value-type="float" office:value="7110431.0499999998"/>
          <table:table-cell office:value-type="float" office:value="7088014.8899999997"/>
          <table:table-cell office:value-type="float" office:value="7255708.8899999997"/>
          <table:table-cell office:value-type="float" office:value="7409270.8200000003"/>
          <table:table-cell table:number-columns-repeated="16373"/>
        </table:table-row>
        <table:table-row>
          <table:table-cell office:value-type="float" office:value="16330300970100"/>
          <table:table-cell office:value-type="string" office:string-value="       COM CORRECAO MONETARIA"/>
          <table:table-cell office:value-type="float" office:value="27266145.41"/>
          <table:table-cell office:value-type="float" office:value="4055786.27"/>
          <table:table-cell office:value-type="float" office:value="4015248.54"/>
          <table:table-cell office:value-type="float" office:value="4043656.1"/>
          <table:table-cell office:value-type="float" office:value="3555210.68"/>
          <table:table-cell office:value-type="float" office:value="3577007.78"/>
          <table:table-cell office:value-type="float" office:value="3352007.24"/>
          <table:table-cell office:value-type="float" office:value="3370932.92"/>
          <table:table-cell office:value-type="float" office:value="3522078.67"/>
          <table:table-cell table:number-columns-repeated="16373"/>
        </table:table-row>
        <table:table-row>
          <table:table-cell office:value-type="float" office:value="16330300970200"/>
          <table:table-cell office:value-type="string" office:string-value="        RECURSOS GOVERNAMENTAIS"/>
          <table:table-cell office:value-type="float" office:value="27266145.41"/>
          <table:table-cell office:value-type="float" office:value="4055786.27"/>
          <table:table-cell office:value-type="float" office:value="4015248.54"/>
          <table:table-cell office:value-type="float" office:value="4043656.1"/>
          <table:table-cell office:value-type="float" office:value="3555210.68"/>
          <table:table-cell office:value-type="float" office:value="3577007.78"/>
          <table:table-cell office:value-type="float" office:value="3352007.24"/>
          <table:table-cell office:value-type="float" office:value="3370932.92"/>
          <table:table-cell office:value-type="float" office:value="3522078.67"/>
          <table:table-cell table:number-columns-repeated="16373"/>
        </table:table-row>
        <table:table-row>
          <table:table-cell office:value-type="float" office:value="16330300971000"/>
          <table:table-cell office:value-type="string" office:string-value="         MEPF-FUNDO DE TERRAS E DA REF.AGRARIA-BCO.DA TERRA"/>
          <table:table-cell office:value-type="float" office:value="124423.8"/>
          <table:table-cell table:number-columns-repeated="16381"/>
        </table:table-row>
        <table:table-row>
          <table:table-cell office:value-type="float" office:value="16330300971300"/>
          <table:table-cell office:value-type="string" office:string-value="         RECOOP"/>
          <table:table-cell office:value-type="float" office:value="324604.43"/>
          <table:table-cell office:value-type="float" office:value="332704.15999999997"/>
          <table:table-cell office:value-type="float" office:value="340064.45"/>
          <table:table-cell office:value-type="float" office:value="346596.87"/>
          <table:table-cell office:value-type="float" office:value="353508.43"/>
          <table:table-cell office:value-type="float" office:value="355440.21"/>
          <table:table-cell table:number-columns-repeated="16376"/>
        </table:table-row>
        <table:table-row>
          <table:table-cell office:value-type="float" office:value="16330300983026"/>
          <table:table-cell office:value-type="string" office:string-value="         OUTROS"/>
          <table:table-cell office:value-type="float" office:value="26817117.18"/>
          <table:table-cell office:value-type="float" office:value="3723082.11"/>
          <table:table-cell office:value-type="float" office:value="3675184.09"/>
          <table:table-cell office:value-type="float" office:value="3697059.23"/>
          <table:table-cell office:value-type="float" office:value="3201702.25"/>
          <table:table-cell office:value-type="float" office:value="3221567.57"/>
          <table:table-cell office:value-type="float" office:value="3352007.24"/>
          <table:table-cell office:value-type="float" office:value="3370932.92"/>
          <table:table-cell office:value-type="float" office:value="3522078.67"/>
          <table:table-cell table:number-columns-repeated="16373"/>
        </table:table-row>
        <table:table-row>
          <table:table-cell office:value-type="float" office:value="16330300983027"/>
          <table:table-cell office:value-type="string" office:string-value="       SEM CORRECAO MONETARIA"/>
          <table:table-cell office:value-type="float" office:value="2631753.86"/>
          <table:table-cell office:value-type="float" office:value="2634528.2999999998"/>
          <table:table-cell office:value-type="float" office:value="2943984.8"/>
          <table:table-cell office:value-type="float" office:value="3044318.16"/>
          <table:table-cell office:value-type="float" office:value="3549104.44"/>
          <table:table-cell office:value-type="float" office:value="3533423.27"/>
          <table:table-cell office:value-type="float" office:value="3736007.65"/>
          <table:table-cell office:value-type="float" office:value="3884775.97"/>
          <table:table-cell office:value-type="float" office:value="3887192.15"/>
          <table:table-cell table:number-columns-repeated="16373"/>
        </table:table-row>
        <table:table-row>
          <table:table-cell office:value-type="float" office:value="16330300983028"/>
          <table:table-cell office:value-type="string" office:string-value="        RECURSOS GOVERNAMENTAIS"/>
          <table:table-cell office:value-type="float" office:value="2631753.86"/>
          <table:table-cell office:value-type="float" office:value="2634528.2999999998"/>
          <table:table-cell office:value-type="float" office:value="2943984.8"/>
          <table:table-cell office:value-type="float" office:value="3044318.16"/>
          <table:table-cell office:value-type="float" office:value="3549104.44"/>
          <table:table-cell office:value-type="float" office:value="3533423.27"/>
          <table:table-cell office:value-type="float" office:value="3736007.65"/>
          <table:table-cell office:value-type="float" office:value="3884775.97"/>
          <table:table-cell office:value-type="float" office:value="3887192.15"/>
          <table:table-cell table:number-columns-repeated="16373"/>
        </table:table-row>
        <table:table-row>
          <table:table-cell office:value-type="float" office:value="16330300983030"/>
          <table:table-cell office:value-type="string" office:string-value="         FAT"/>
          <table:table-cell office:value-type="float" office:value="55095.67"/>
          <table:table-cell office:value-type="float" office:value="57235.25"/>
          <table:table-cell office:value-type="float" office:value="59473.27"/>
          <table:table-cell office:value-type="float" office:value="61822.83"/>
          <table:table-cell table:number-columns-repeated="16378"/>
        </table:table-row>
        <table:table-row>
          <table:table-cell office:value-type="float" office:value="16330300983032"/>
          <table:table-cell office:value-type="string" office:string-value="          OUTROS"/>
          <table:table-cell office:value-type="float" office:value="55095.67"/>
          <table:table-cell office:value-type="float" office:value="57235.25"/>
          <table:table-cell office:value-type="float" office:value="59473.27"/>
          <table:table-cell office:value-type="float" office:value="61822.83"/>
          <table:table-cell table:number-columns-repeated="16378"/>
        </table:table-row>
        <table:table-row>
          <table:table-cell office:value-type="float" office:value="16330300983035"/>
          <table:table-cell office:value-type="string" office:string-value="         OUTROS"/>
          <table:table-cell office:value-type="float" office:value="2576658.19"/>
          <table:table-cell office:value-type="float" office:value="2577293.0499999998"/>
          <table:table-cell office:value-type="float" office:value="2884511.53"/>
          <table:table-cell office:value-type="float" office:value="2982495.33"/>
          <table:table-cell office:value-type="float" office:value="3549104.44"/>
          <table:table-cell office:value-type="float" office:value="3533423.27"/>
          <table:table-cell office:value-type="float" office:value="3736007.65"/>
          <table:table-cell office:value-type="float" office:value="3884775.97"/>
          <table:table-cell office:value-type="float" office:value="3887192.15"/>
          <table:table-cell table:number-columns-repeated="16373"/>
        </table:table-row>
        <table:table-row>
          <table:table-cell office:value-type="float" office:value="16330300983500"/>
          <table:table-cell office:value-type="string" office:string-value="      OPS.ALONGADAS NAO SECURIT.-RES-2238"/>
          <table:table-cell office:value-type="float" office:value="6305831.7999999998"/>
          <table:table-cell office:value-type="float" office:value="6806522.6900000004"/>
          <table:table-cell office:value-type="float" office:value="7237347.9299999997"/>
          <table:table-cell office:value-type="float" office:value="7432531.7800000003"/>
          <table:table-cell office:value-type="float" office:value="7879557.6299999999"/>
          <table:table-cell office:value-type="float" office:value="8020855.2000000002"/>
          <table:table-cell office:value-type="float" office:value="8237729.7699999996"/>
          <table:table-cell office:value-type="float" office:value="8721290.9600000009"/>
          <table:table-cell office:value-type="float" office:value="7596173.1399999997"/>
          <table:table-cell table:number-columns-repeated="16373"/>
        </table:table-row>
        <table:table-row>
          <table:table-cell office:value-type="float" office:value="16330300983600"/>
          <table:table-cell office:value-type="string" office:string-value="      RENEGOCIACAO DE DIVIDA - RES.2471"/>
          <table:table-cell office:value-type="float" office:value="118044743.90000001"/>
          <table:table-cell office:value-type="float" office:value="89188210.370000005"/>
          <table:table-cell office:value-type="float" office:value="94274300.760000005"/>
          <table:table-cell office:value-type="float" office:value="104482235.84"/>
          <table:table-cell office:value-type="float" office:value="110042490.02"/>
          <table:table-cell office:value-type="float" office:value="112005792.76000001"/>
          <table:table-cell office:value-type="float" office:value="110974044.55"/>
          <table:table-cell office:value-type="float" office:value="109953384.08"/>
          <table:table-cell office:value-type="float" office:value="111533905.16"/>
          <table:table-cell table:number-columns-repeated="16373"/>
        </table:table-row>
        <table:table-row>
          <table:table-cell office:value-type="float" office:value="16330300995000"/>
          <table:table-cell office:value-type="string" office:string-value="      (RENDAS A APROPRIAR)"/>
          <table:table-cell office:value-type="float" office:value="-69277664.670000002"/>
          <table:table-cell office:value-type="float" office:value="-41331781.200000003"/>
          <table:table-cell office:value-type="float" office:value="-42871198.859999999"/>
          <table:table-cell office:value-type="float" office:value="-41668464.170000002"/>
          <table:table-cell office:value-type="float" office:value="-37145102.399999999"/>
          <table:table-cell office:value-type="float" office:value="-36969435.210000001"/>
          <table:table-cell office:value-type="float" office:value="-33013039.530000001"/>
          <table:table-cell office:value-type="float" office:value="-33399530.52"/>
          <table:table-cell office:value-type="float" office:value="-33710051.280000001"/>
          <table:table-cell table:number-columns-repeated="16373"/>
        </table:table-row>
        <table:table-row>
          <table:table-cell office:value-type="float" office:value="16330300995200"/>
          <table:table-cell office:value-type="string" office:string-value="       DERUR"/>
          <table:table-cell office:value-type="float" office:value="-69277664.670000002"/>
          <table:table-cell office:value-type="float" office:value="-41331781.200000003"/>
          <table:table-cell office:value-type="float" office:value="-42871198.859999999"/>
          <table:table-cell office:value-type="float" office:value="-41668464.170000002"/>
          <table:table-cell office:value-type="float" office:value="-37145102.399999999"/>
          <table:table-cell office:value-type="float" office:value="-36969435.210000001"/>
          <table:table-cell office:value-type="float" office:value="-33013039.530000001"/>
          <table:table-cell office:value-type="float" office:value="-33399530.52"/>
          <table:table-cell office:value-type="float" office:value="-33710051.280000001"/>
          <table:table-cell table:number-columns-repeated="16373"/>
        </table:table-row>
        <table:table-row>
          <table:table-cell office:value-type="float" office:value="16330300995300"/>
          <table:table-cell office:value-type="string" office:string-value="        FAT"/>
          <table:table-cell office:value-type="float" office:value="-9014021.9600000009"/>
          <table:table-cell office:value-type="float" office:value="-9429898.9900000002"/>
          <table:table-cell office:value-type="float" office:value="-8935130.6300000008"/>
          <table:table-cell office:value-type="float" office:value="-7005483.5199999996"/>
          <table:table-cell office:value-type="float" office:value="-7174875.54"/>
          <table:table-cell office:value-type="float" office:value="-7366256.3099999996"/>
          <table:table-cell office:value-type="float" office:value="-7576406.1399999997"/>
          <table:table-cell office:value-type="float" office:value="-7815697.6200000001"/>
          <table:table-cell office:value-type="float" office:value="-8196478.6299999999"/>
          <table:table-cell table:number-columns-repeated="16373"/>
        </table:table-row>
        <table:table-row>
          <table:table-cell office:value-type="float" office:value="16330300995310"/>
          <table:table-cell office:value-type="string" office:string-value="         PROGRAMA ESPECIAL-ESTIAGEM"/>
          <table:table-cell office:value-type="float" office:value="-16660.02"/>
          <table:table-cell office:value-type="float" office:value="-18587.900000000001"/>
          <table:table-cell office:value-type="float" office:value="-20420.740000000002"/>
          <table:table-cell office:value-type="float" office:value="-21807.13"/>
          <table:table-cell office:value-type="float" office:value="-24275.08"/>
          <table:table-cell office:value-type="float" office:value="-27318.19"/>
          <table:table-cell office:value-type="float" office:value="-18042.97"/>
          <table:table-cell office:value-type="float" office:value="-14769.32"/>
          <table:table-cell office:value-type="float" office:value="-19354.47"/>
          <table:table-cell table:number-columns-repeated="16373"/>
        </table:table-row>
        <table:table-row>
          <table:table-cell office:value-type="float" office:value="16330300995320"/>
          <table:table-cell office:value-type="string" office:string-value="         OUTROS"/>
          <table:table-cell office:value-type="float" office:value="-8997361.9399999995"/>
          <table:table-cell office:value-type="float" office:value="-9411311.0899999999"/>
          <table:table-cell office:value-type="float" office:value="-8914709.8900000006"/>
          <table:table-cell office:value-type="float" office:value="-6983676.3899999997"/>
          <table:table-cell office:value-type="float" office:value="-7150600.46"/>
          <table:table-cell office:value-type="float" office:value="-7338938.1200000001"/>
          <table:table-cell office:value-type="float" office:value="-7558363.1699999999"/>
          <table:table-cell office:value-type="float" office:value="-7800928.2999999998"/>
          <table:table-cell office:value-type="float" office:value="-8177124.1600000001"/>
          <table:table-cell table:number-columns-repeated="16373"/>
        </table:table-row>
        <table:table-row>
          <table:table-cell office:value-type="float" office:value="16330300995400"/>
          <table:table-cell office:value-type="string" office:string-value="        PRODECER III"/>
          <table:table-cell office:value-type="float" office:value="-1302.94"/>
          <table:table-cell office:value-type="float" office:value="-1302.94"/>
          <table:table-cell office:value-type="float" office:value="-1302.94"/>
          <table:table-cell office:value-type="float" office:value="-1302.94"/>
          <table:table-cell office:value-type="float" office:value="-1302.94"/>
          <table:table-cell office:value-type="float" office:value="-1302.94"/>
          <table:table-cell office:value-type="float" office:value="-1302.94"/>
          <table:table-cell office:value-type="float" office:value="-217154.78"/>
          <table:table-cell office:value-type="float" office:value="-172501.55"/>
          <table:table-cell table:number-columns-repeated="16373"/>
        </table:table-row>
        <table:table-row>
          <table:table-cell office:value-type="float" office:value="16330300995520"/>
          <table:table-cell office:value-type="string" office:string-value="        OPS.ALONGADAS NAO SECURIT.-RES-2238"/>
          <table:table-cell office:value-type="float" office:value="-2386330.7200000002"/>
          <table:table-cell office:value-type="float" office:value="-2595945.4700000002"/>
          <table:table-cell office:value-type="float" office:value="-2855386.27"/>
          <table:table-cell office:value-type="float" office:value="-3086280.15"/>
          <table:table-cell office:value-type="float" office:value="-3302735.76"/>
          <table:table-cell office:value-type="float" office:value="-3447928.38"/>
          <table:table-cell office:value-type="float" office:value="-3657719.69"/>
          <table:table-cell office:value-type="float" office:value="-3949550.03"/>
          <table:table-cell office:value-type="float" office:value="-3778195.78"/>
          <table:table-cell table:number-columns-repeated="16373"/>
        </table:table-row>
        <table:table-row>
          <table:table-cell office:value-type="float" office:value="16330300995550"/>
          <table:table-cell office:value-type="string" office:string-value="        RENEGOCIACAO DE DIVIDA - RES.2471"/>
          <table:table-cell office:value-type="float" office:value="-17234817.210000001"/>
          <table:table-cell office:value-type="float" office:value="-10564460.960000001"/>
          <table:table-cell office:value-type="float" office:value="-10611738.65"/>
          <table:table-cell office:value-type="float" office:value="-11125909.119999999"/>
          <table:table-cell office:value-type="float" office:value="-11008022.85"/>
          <table:table-cell office:value-type="float" office:value="-10491881.859999999"/>
          <table:table-cell office:value-type="float" office:value="-9841295.4000000004"/>
          <table:table-cell office:value-type="float" office:value="-9272913.6899999995"/>
          <table:table-cell office:value-type="float" office:value="-9397681.7799999993"/>
          <table:table-cell table:number-columns-repeated="16373"/>
        </table:table-row>
        <table:table-row>
          <table:table-cell office:value-type="float" office:value="16330300995580"/>
          <table:table-cell office:value-type="string" office:string-value="        MEPF-FUNDO DE TERRAS E DA REF.AGRARIA-BCO.DA TERRA"/>
          <table:table-cell office:value-type="float" office:value="-17572.57"/>
          <table:table-cell office:value-type="float" office:value="-22696.05"/>
          <table:table-cell office:value-type="float" office:value="-28092.83"/>
          <table:table-cell office:value-type="float" office:value="-20238.400000000001"/>
          <table:table-cell office:value-type="float" office:value="-21135.55"/>
          <table:table-cell office:value-type="float" office:value="-22067.13"/>
          <table:table-cell office:value-type="float" office:value="-22973.06"/>
          <table:table-cell office:value-type="float" office:value="-23913.75"/>
          <table:table-cell office:value-type="float" office:value="-24859.119999999999"/>
          <table:table-cell table:number-columns-repeated="16373"/>
        </table:table-row>
        <table:table-row>
          <table:table-cell office:value-type="float" office:value="16330300995585"/>
          <table:table-cell office:value-type="string" office:string-value="        RECOOP"/>
          <table:table-cell office:value-type="float" office:value="-23131.09"/>
          <table:table-cell office:value-type="float" office:value="-23882.79"/>
          <table:table-cell office:value-type="float" office:value="-25215.57"/>
          <table:table-cell office:value-type="float" office:value="-27046.39"/>
          <table:table-cell office:value-type="float" office:value="-10956.6"/>
          <table:table-cell office:value-type="float" office:value="-11159.3"/>
          <table:table-cell office:value-type="float" office:value="-9930.4500000000007"/>
          <table:table-cell office:value-type="float" office:value="-9193.0400000000009"/>
          <table:table-cell office:value-type="float" office:value="-9109.89"/>
          <table:table-cell table:number-columns-repeated="16373"/>
        </table:table-row>
        <table:table-row>
          <table:table-cell office:value-type="float" office:value="16330300995700"/>
          <table:table-cell office:value-type="string" office:string-value="        OUTROS"/>
          <table:table-cell office:value-type="float" office:value="-40600488.18"/>
          <table:table-cell office:value-type="float" office:value="-18693594"/>
          <table:table-cell office:value-type="float" office:value="-20414331.969999999"/>
          <table:table-cell office:value-type="float" office:value="-20402203.649999999"/>
          <table:table-cell office:value-type="float" office:value="-15626073.16"/>
          <table:table-cell office:value-type="float" office:value="-15628839.289999999"/>
          <table:table-cell office:value-type="float" office:value="-11903411.85"/>
          <table:table-cell office:value-type="float" office:value="-12111107.609999999"/>
          <table:table-cell office:value-type="float" office:value="-12131224.529999999"/>
          <table:table-cell table:number-columns-repeated="16373"/>
        </table:table-row>
        <table:table-row>
          <table:table-cell office:value-type="float" office:value="16330403000000"/>
          <table:table-cell office:value-type="string" office:string-value="     INVESTIMENTO-PECUARIA"/>
          <table:table-cell office:value-type="float" office:value="727315028.19000006"/>
          <table:table-cell office:value-type="float" office:value="704038600.48000002"/>
          <table:table-cell office:value-type="float" office:value="707263960.01999998"/>
          <table:table-cell office:value-type="float" office:value="662692755.61000001"/>
          <table:table-cell office:value-type="float" office:value="654776399.48000002"/>
          <table:table-cell office:value-type="float" office:value="651105710.16999996"/>
          <table:table-cell office:value-type="float" office:value="630544556.5"/>
          <table:table-cell office:value-type="float" office:value="619776369.00999999"/>
          <table:table-cell office:value-type="float" office:value="619623261.40999997"/>
          <table:table-cell table:number-columns-repeated="16373"/>
        </table:table-row>
        <table:table-row>
          <table:table-cell office:value-type="float" office:value="16330403023000"/>
          <table:table-cell office:value-type="string" office:string-value="      PRODUTORES"/>
          <table:table-cell office:value-type="float" office:value="567715761.32000005"/>
          <table:table-cell office:value-type="float" office:value="559640050.38"/>
          <table:table-cell office:value-type="float" office:value="562377390.39999998"/>
          <table:table-cell office:value-type="float" office:value="526368832.80000001"/>
          <table:table-cell office:value-type="float" office:value="512826260.95999998"/>
          <table:table-cell office:value-type="float" office:value="512573376.87"/>
          <table:table-cell office:value-type="float" office:value="494936925.39999998"/>
          <table:table-cell office:value-type="float" office:value="488125794.64999998"/>
          <table:table-cell office:value-type="float" office:value="488265318.75"/>
          <table:table-cell table:number-columns-repeated="16373"/>
        </table:table-row>
        <table:table-row>
          <table:table-cell office:value-type="float" office:value="16330403046000"/>
          <table:table-cell office:value-type="string" office:string-value="       COM CORRECAO MONETARIA"/>
          <table:table-cell office:value-type="float" office:value="110065176.66"/>
          <table:table-cell office:value-type="float" office:value="109685750.64"/>
          <table:table-cell office:value-type="float" office:value="112144009.19"/>
          <table:table-cell office:value-type="float" office:value="113702963.19"/>
          <table:table-cell office:value-type="float" office:value="117007807.79000001"/>
          <table:table-cell office:value-type="float" office:value="118863113.94"/>
          <table:table-cell office:value-type="float" office:value="117910347.95999999"/>
          <table:table-cell office:value-type="float" office:value="117012482.03"/>
          <table:table-cell office:value-type="float" office:value="117066006.63"/>
          <table:table-cell table:number-columns-repeated="16373"/>
        </table:table-row>
        <table:table-row>
          <table:table-cell office:value-type="float" office:value="16330403069000"/>
          <table:table-cell office:value-type="string" office:string-value="        RECURSOS GOVERNAMENTAIS"/>
          <table:table-cell office:value-type="float" office:value="110065176.66"/>
          <table:table-cell office:value-type="float" office:value="109685750.64"/>
          <table:table-cell office:value-type="float" office:value="112144009.19"/>
          <table:table-cell office:value-type="float" office:value="113702963.19"/>
          <table:table-cell office:value-type="float" office:value="117007807.79000001"/>
          <table:table-cell office:value-type="float" office:value="118863113.94"/>
          <table:table-cell office:value-type="float" office:value="117910347.95999999"/>
          <table:table-cell office:value-type="float" office:value="117012482.03"/>
          <table:table-cell office:value-type="float" office:value="117066006.63"/>
          <table:table-cell table:number-columns-repeated="16373"/>
        </table:table-row>
        <table:table-row>
          <table:table-cell office:value-type="float" office:value="16330403092000"/>
          <table:table-cell office:value-type="string" office:string-value="         FINSOCIAL"/>
          <table:table-cell office:value-type="float" office:value="1347475.36"/>
          <table:table-cell office:value-type="float" office:value="1366336.3"/>
          <table:table-cell office:value-type="float" office:value="1384744.74"/>
          <table:table-cell office:value-type="float" office:value="1404603"/>
          <table:table-cell office:value-type="float" office:value="1425359.04"/>
          <table:table-cell office:value-type="float" office:value="1447431.11"/>
          <table:table-cell office:value-type="float" office:value="1469059.29"/>
          <table:table-cell office:value-type="float" office:value="1066802.42"/>
          <table:table-cell office:value-type="float" office:value="1058604.8600000001"/>
          <table:table-cell table:number-columns-repeated="16373"/>
        </table:table-row>
        <table:table-row>
          <table:table-cell office:value-type="float" office:value="16330403115000"/>
          <table:table-cell office:value-type="string" office:string-value="         OUTROS"/>
          <table:table-cell office:value-type="float" office:value="108717701.3"/>
          <table:table-cell office:value-type="float" office:value="108319414.34"/>
          <table:table-cell office:value-type="float" office:value="110759264.45"/>
          <table:table-cell office:value-type="float" office:value="112298360.19"/>
          <table:table-cell office:value-type="float" office:value="115582448.75"/>
          <table:table-cell office:value-type="float" office:value="117415682.83"/>
          <table:table-cell office:value-type="float" office:value="116441288.67"/>
          <table:table-cell office:value-type="float" office:value="115945679.61"/>
          <table:table-cell office:value-type="float" office:value="116007401.77"/>
          <table:table-cell table:number-columns-repeated="16373"/>
        </table:table-row>
        <table:table-row>
          <table:table-cell office:value-type="float" office:value="16330403138000"/>
          <table:table-cell office:value-type="string" office:string-value="       SEM CORRECAO MONETARIA"/>
          <table:table-cell office:value-type="float" office:value="457650584.66000003"/>
          <table:table-cell office:value-type="float" office:value="449954299.74000001"/>
          <table:table-cell office:value-type="float" office:value="450233381.20999998"/>
          <table:table-cell office:value-type="float" office:value="412665869.61000001"/>
          <table:table-cell office:value-type="float" office:value="395818453.17000002"/>
          <table:table-cell office:value-type="float" office:value="393710262.93000001"/>
          <table:table-cell office:value-type="float" office:value="377026577.44"/>
          <table:table-cell office:value-type="float" office:value="371113312.62"/>
          <table:table-cell office:value-type="float" office:value="371199312.12"/>
          <table:table-cell table:number-columns-repeated="16373"/>
        </table:table-row>
        <table:table-row>
          <table:table-cell office:value-type="float" office:value="16330403161000"/>
          <table:table-cell office:value-type="string" office:string-value="        RECURSOS GOVERNAMENTAIS"/>
          <table:table-cell office:value-type="float" office:value="457650584.66000003"/>
          <table:table-cell office:value-type="float" office:value="449954299.74000001"/>
          <table:table-cell office:value-type="float" office:value="450233381.20999998"/>
          <table:table-cell office:value-type="float" office:value="412665869.61000001"/>
          <table:table-cell office:value-type="float" office:value="395818453.17000002"/>
          <table:table-cell office:value-type="float" office:value="393710262.93000001"/>
          <table:table-cell office:value-type="float" office:value="377026577.44"/>
          <table:table-cell office:value-type="float" office:value="371113312.62"/>
          <table:table-cell office:value-type="float" office:value="371199312.12"/>
          <table:table-cell table:number-columns-repeated="16373"/>
        </table:table-row>
        <table:table-row>
          <table:table-cell office:value-type="float" office:value="16330403184000"/>
          <table:table-cell office:value-type="string" office:string-value="         FINSOCIAL"/>
          <table:table-cell office:value-type="float" office:value="686.49"/>
          <table:table-cell office:value-type="float" office:value="716.43"/>
          <table:table-cell office:value-type="float" office:value="745.1"/>
          <table:table-cell office:value-type="float" office:value="774.53"/>
          <table:table-cell office:value-type="float" office:value="805.97"/>
          <table:table-cell office:value-type="float" office:value="839.49"/>
          <table:table-cell office:value-type="float" office:value="873.36"/>
          <table:table-cell office:value-type="float" office:value="910.89"/>
          <table:table-cell office:value-type="float" office:value="947.22"/>
          <table:table-cell table:number-columns-repeated="16373"/>
        </table:table-row>
        <table:table-row>
          <table:table-cell office:value-type="float" office:value="16330403190000"/>
          <table:table-cell office:value-type="string" office:string-value="         FAT"/>
          <table:table-cell office:value-type="float" office:value="323107519.07999998"/>
          <table:table-cell office:value-type="float" office:value="312218973.83999997"/>
          <table:table-cell office:value-type="float" office:value="302712878.86000001"/>
          <table:table-cell office:value-type="float" office:value="269465709.79000002"/>
          <table:table-cell office:value-type="float" office:value="259198797.12"/>
          <table:table-cell office:value-type="float" office:value="257668974.75999999"/>
          <table:table-cell office:value-type="float" office:value="242414807.84999999"/>
          <table:table-cell office:value-type="float" office:value="238090588.55000001"/>
          <table:table-cell office:value-type="float" office:value="235592646.55000001"/>
          <table:table-cell table:number-columns-repeated="16373"/>
        </table:table-row>
        <table:table-row>
          <table:table-cell office:value-type="float" office:value="16330403190100"/>
          <table:table-cell office:value-type="string" office:string-value="          PROGRAMA ESPECIAL-ESTIAGEM"/>
          <table:table-cell office:value-type="float" office:value="13684565.880000001"/>
          <table:table-cell office:value-type="float" office:value="13726243.1"/>
          <table:table-cell office:value-type="float" office:value="13745760.27"/>
          <table:table-cell office:value-type="float" office:value="13180979.98"/>
          <table:table-cell office:value-type="float" office:value="11084925.279999999"/>
          <table:table-cell office:value-type="float" office:value="11093774.140000001"/>
          <table:table-cell office:value-type="float" office:value="10267127.41"/>
          <table:table-cell office:value-type="float" office:value="9199378.5600000005"/>
          <table:table-cell office:value-type="float" office:value="9149843.7200000007"/>
          <table:table-cell table:number-columns-repeated="16373"/>
        </table:table-row>
        <table:table-row>
          <table:table-cell office:value-type="float" office:value="16330403190200"/>
          <table:table-cell office:value-type="string" office:string-value="          OUTROS"/>
          <table:table-cell office:value-type="float" office:value="309422953.19999999"/>
          <table:table-cell office:value-type="float" office:value="298492730.74000001"/>
          <table:table-cell office:value-type="float" office:value="288967118.58999997"/>
          <table:table-cell office:value-type="float" office:value="256284729.81"/>
          <table:table-cell office:value-type="float" office:value="248113871.84"/>
          <table:table-cell office:value-type="float" office:value="246575200.62"/>
          <table:table-cell office:value-type="float" office:value="232147680.44"/>
          <table:table-cell office:value-type="float" office:value="228891209.99000001"/>
          <table:table-cell office:value-type="float" office:value="226442802.83000001"/>
          <table:table-cell table:number-columns-repeated="16373"/>
        </table:table-row>
        <table:table-row>
          <table:table-cell office:value-type="float" office:value="16330403190500"/>
          <table:table-cell office:value-type="string" office:string-value="         BNDES-PROGRAMA ESPECIAL-ESTIAGEM"/>
          <table:table-cell office:value-type="float" office:value="17924122.760000002"/>
          <table:table-cell office:value-type="float" office:value="18002211.210000001"/>
          <table:table-cell office:value-type="float" office:value="18056568.710000001"/>
          <table:table-cell office:value-type="float" office:value="18071353.93"/>
          <table:table-cell office:value-type="float" office:value="18087137.030000001"/>
          <table:table-cell office:value-type="float" office:value="17598339.75"/>
          <table:table-cell office:value-type="float" office:value="16865862.289999999"/>
          <table:table-cell office:value-type="float" office:value="16247252.76"/>
          <table:table-cell office:value-type="float" office:value="16301180.32"/>
          <table:table-cell table:number-columns-repeated="16373"/>
        </table:table-row>
        <table:table-row>
          <table:table-cell office:value-type="float" office:value="16330403207000"/>
          <table:table-cell office:value-type="string" office:string-value="         OUTROS"/>
          <table:table-cell office:value-type="float" office:value="116618256.33"/>
          <table:table-cell office:value-type="float" office:value="119732398.26000001"/>
          <table:table-cell office:value-type="float" office:value="129463188.54000001"/>
          <table:table-cell office:value-type="float" office:value="125128031.36"/>
          <table:table-cell office:value-type="float" office:value="118531713.05"/>
          <table:table-cell office:value-type="float" office:value="118442108.93000001"/>
          <table:table-cell office:value-type="float" office:value="117745033.94"/>
          <table:table-cell office:value-type="float" office:value="116774560.42"/>
          <table:table-cell office:value-type="float" office:value="119304538.03"/>
          <table:table-cell table:number-columns-repeated="16373"/>
        </table:table-row>
        <table:table-row>
          <table:table-cell office:value-type="float" office:value="16330403230000"/>
          <table:table-cell office:value-type="string" office:string-value="      PRODUTORES SUBSIDIADO"/>
          <table:table-cell office:value-type="float" office:value="102506465.29000001"/>
          <table:table-cell office:value-type="float" office:value="102906722.06"/>
          <table:table-cell office:value-type="float" office:value="102618978.63"/>
          <table:table-cell office:value-type="float" office:value="89596652.469999999"/>
          <table:table-cell office:value-type="float" office:value="85214236.25"/>
          <table:table-cell office:value-type="float" office:value="80796989.340000004"/>
          <table:table-cell office:value-type="float" office:value="75121464.769999996"/>
          <table:table-cell office:value-type="float" office:value="70679430.739999995"/>
          <table:table-cell office:value-type="float" office:value="71000781.129999995"/>
          <table:table-cell table:number-columns-repeated="16373"/>
        </table:table-row>
        <table:table-row>
          <table:table-cell office:value-type="float" office:value="16330403253000"/>
          <table:table-cell office:value-type="string" office:string-value="       COM CORRECAO MONETARIA"/>
          <table:table-cell office:value-type="float" office:value="24005832.350000001"/>
          <table:table-cell office:value-type="float" office:value="24261913.539999999"/>
          <table:table-cell office:value-type="float" office:value="24341933.440000001"/>
          <table:table-cell office:value-type="float" office:value="17517024.050000001"/>
          <table:table-cell office:value-type="float" office:value="15744650.08"/>
          <table:table-cell office:value-type="float" office:value="13975941.67"/>
          <table:table-cell office:value-type="float" office:value="13186980.84"/>
          <table:table-cell office:value-type="float" office:value="12228260.25"/>
          <table:table-cell office:value-type="float" office:value="12319310.84"/>
          <table:table-cell table:number-columns-repeated="16373"/>
        </table:table-row>
        <table:table-row>
          <table:table-cell office:value-type="float" office:value="16330403276000"/>
          <table:table-cell office:value-type="string" office:string-value="        RECURSOS GOVERNAMENTAIS"/>
          <table:table-cell office:value-type="float" office:value="24005832.350000001"/>
          <table:table-cell office:value-type="float" office:value="24261913.539999999"/>
          <table:table-cell office:value-type="float" office:value="24341933.440000001"/>
          <table:table-cell office:value-type="float" office:value="17517024.050000001"/>
          <table:table-cell office:value-type="float" office:value="15744650.08"/>
          <table:table-cell office:value-type="float" office:value="13975941.67"/>
          <table:table-cell office:value-type="float" office:value="13186980.84"/>
          <table:table-cell office:value-type="float" office:value="12228260.25"/>
          <table:table-cell office:value-type="float" office:value="12319310.84"/>
          <table:table-cell table:number-columns-repeated="16373"/>
        </table:table-row>
        <table:table-row>
          <table:table-cell office:value-type="float" office:value="16330403299000"/>
          <table:table-cell office:value-type="string" office:string-value="         FINSOCIAL"/>
          <table:table-cell office:value-type="float" office:value="175901.02"/>
          <table:table-cell office:value-type="float" office:value="177582.26"/>
          <table:table-cell office:value-type="float" office:value="179108.3"/>
          <table:table-cell office:value-type="float" office:value="180859.74"/>
          <table:table-cell office:value-type="float" office:value="182564.03"/>
          <table:table-cell office:value-type="float" office:value="184371.38"/>
          <table:table-cell office:value-type="float" office:value="186103.51"/>
          <table:table-cell office:value-type="float" office:value="187992.27"/>
          <table:table-cell office:value-type="float" office:value="189817.81"/>
          <table:table-cell table:number-columns-repeated="16373"/>
        </table:table-row>
        <table:table-row>
          <table:table-cell office:value-type="float" office:value="16330403322000"/>
          <table:table-cell office:value-type="string" office:string-value="         OUTROS"/>
          <table:table-cell office:value-type="float" office:value="23829931.329999998"/>
          <table:table-cell office:value-type="float" office:value="24084331.280000001"/>
          <table:table-cell office:value-type="float" office:value="24162825.140000001"/>
          <table:table-cell office:value-type="float" office:value="17336164.309999999"/>
          <table:table-cell office:value-type="float" office:value="15562086.050000001"/>
          <table:table-cell office:value-type="float" office:value="13791570.289999999"/>
          <table:table-cell office:value-type="float" office:value="13000877.33"/>
          <table:table-cell office:value-type="float" office:value="12040267.98"/>
          <table:table-cell office:value-type="float" office:value="12129493.029999999"/>
          <table:table-cell table:number-columns-repeated="16373"/>
        </table:table-row>
        <table:table-row>
          <table:table-cell office:value-type="float" office:value="16330403345000"/>
          <table:table-cell office:value-type="string" office:string-value="       SEM CORRECAO MONETARIA"/>
          <table:table-cell office:value-type="float" office:value="78500632.939999998"/>
          <table:table-cell office:value-type="float" office:value="78644808.519999996"/>
          <table:table-cell office:value-type="float" office:value="78277045.189999998"/>
          <table:table-cell office:value-type="float" office:value="72079628.420000002"/>
          <table:table-cell office:value-type="float" office:value="69469586.170000002"/>
          <table:table-cell office:value-type="float" office:value="66821047.670000002"/>
          <table:table-cell office:value-type="float" office:value="61934483.93"/>
          <table:table-cell office:value-type="float" office:value="58451170.490000002"/>
          <table:table-cell office:value-type="float" office:value="58681470.289999999"/>
          <table:table-cell table:number-columns-repeated="16373"/>
        </table:table-row>
        <table:table-row>
          <table:table-cell office:value-type="float" office:value="16330403368000"/>
          <table:table-cell office:value-type="string" office:string-value="        RECURSOS GOVERNAMENTAIS"/>
          <table:table-cell office:value-type="float" office:value="78500632.939999998"/>
          <table:table-cell office:value-type="float" office:value="78644808.519999996"/>
          <table:table-cell office:value-type="float" office:value="78277045.189999998"/>
          <table:table-cell office:value-type="float" office:value="72079628.420000002"/>
          <table:table-cell office:value-type="float" office:value="69469586.170000002"/>
          <table:table-cell office:value-type="float" office:value="66821047.670000002"/>
          <table:table-cell office:value-type="float" office:value="61934483.93"/>
          <table:table-cell office:value-type="float" office:value="58451170.490000002"/>
          <table:table-cell office:value-type="float" office:value="58681470.289999999"/>
          <table:table-cell table:number-columns-repeated="16373"/>
        </table:table-row>
        <table:table-row>
          <table:table-cell office:value-type="float" office:value="16330403400000"/>
          <table:table-cell office:value-type="string" office:string-value="         FAT"/>
          <table:table-cell office:value-type="float" office:value="39436790.149999999"/>
          <table:table-cell office:value-type="float" office:value="39319730.630000003"/>
          <table:table-cell office:value-type="float" office:value="39186027.289999999"/>
          <table:table-cell office:value-type="float" office:value="35382677.509999998"/>
          <table:table-cell office:value-type="float" office:value="34913419.049999997"/>
          <table:table-cell office:value-type="float" office:value="34266291.920000002"/>
          <table:table-cell office:value-type="float" office:value="32651817.879999999"/>
          <table:table-cell office:value-type="float" office:value="30908726.329999998"/>
          <table:table-cell office:value-type="float" office:value="30824250.16"/>
          <table:table-cell table:number-columns-repeated="16373"/>
        </table:table-row>
        <table:table-row>
          <table:table-cell office:value-type="float" office:value="16330403400100"/>
          <table:table-cell office:value-type="string" office:string-value="          PROGRAMA ESPECIAL-ESTIAGEM"/>
          <table:table-cell office:value-type="float" office:value="24256671.73"/>
          <table:table-cell office:value-type="float" office:value="24332271.77"/>
          <table:table-cell office:value-type="float" office:value="24397805.969999999"/>
          <table:table-cell office:value-type="float" office:value="21011514.449999999"/>
          <table:table-cell office:value-type="float" office:value="20987158.140000001"/>
          <table:table-cell office:value-type="float" office:value="20492701.859999999"/>
          <table:table-cell office:value-type="float" office:value="18999518.059999999"/>
          <table:table-cell office:value-type="float" office:value="17276559.52"/>
          <table:table-cell office:value-type="float" office:value="17330694.149999999"/>
          <table:table-cell table:number-columns-repeated="16373"/>
        </table:table-row>
        <table:table-row>
          <table:table-cell office:value-type="float" office:value="16330403400200"/>
          <table:table-cell office:value-type="string" office:string-value="          OUTROS"/>
          <table:table-cell office:value-type="float" office:value="15180118.42"/>
          <table:table-cell office:value-type="float" office:value="14987458.859999999"/>
          <table:table-cell office:value-type="float" office:value="14788221.32"/>
          <table:table-cell office:value-type="float" office:value="14371163.060000001"/>
          <table:table-cell office:value-type="float" office:value="13926260.91"/>
          <table:table-cell office:value-type="float" office:value="13773590.060000001"/>
          <table:table-cell office:value-type="float" office:value="13652299.82"/>
          <table:table-cell office:value-type="float" office:value="13632166.810000001"/>
          <table:table-cell office:value-type="float" office:value="13493556.01"/>
          <table:table-cell table:number-columns-repeated="16373"/>
        </table:table-row>
        <table:table-row>
          <table:table-cell office:value-type="float" office:value="16330403400500"/>
          <table:table-cell office:value-type="string" office:string-value="         BNDES-PROGRAMA ESPECIAL-ESTIAGEM"/>
          <table:table-cell office:value-type="float" office:value="18051262.199999999"/>
          <table:table-cell office:value-type="float" office:value="18109049.879999999"/>
          <table:table-cell office:value-type="float" office:value="18152284.510000002"/>
          <table:table-cell office:value-type="float" office:value="18240643.469999999"/>
          <table:table-cell office:value-type="float" office:value="18265084.25"/>
          <table:table-cell office:value-type="float" office:value="18000326.57"/>
          <table:table-cell office:value-type="float" office:value="15595776.74"/>
          <table:table-cell office:value-type="float" office:value="14480976.189999999"/>
          <table:table-cell office:value-type="float" office:value="14495224.02"/>
          <table:table-cell table:number-columns-repeated="16373"/>
        </table:table-row>
        <table:table-row>
          <table:table-cell office:value-type="float" office:value="16330403414000"/>
          <table:table-cell office:value-type="string" office:string-value="         OUTROS"/>
          <table:table-cell office:value-type="float" office:value="21012580.59"/>
          <table:table-cell office:value-type="float" office:value="21216028.010000002"/>
          <table:table-cell office:value-type="float" office:value="20938733.390000001"/>
          <table:table-cell office:value-type="float" office:value="18456307.440000001"/>
          <table:table-cell office:value-type="float" office:value="16291082.869999999"/>
          <table:table-cell office:value-type="float" office:value="14554429.18"/>
          <table:table-cell office:value-type="float" office:value="13686889.310000001"/>
          <table:table-cell office:value-type="float" office:value="13061467.970000001"/>
          <table:table-cell office:value-type="float" office:value="13361996.109999999"/>
          <table:table-cell table:number-columns-repeated="16373"/>
        </table:table-row>
        <table:table-row>
          <table:table-cell office:value-type="float" office:value="16330403437000"/>
          <table:table-cell office:value-type="string" office:string-value="      COOPERATIVAS-REPASSE"/>
          <table:table-cell office:value-type="float" office:value="3657503.44"/>
          <table:table-cell office:value-type="float" office:value="3710778.49"/>
          <table:table-cell office:value-type="float" office:value="2612106.67"/>
          <table:table-cell office:value-type="float" office:value="2738719.04"/>
          <table:table-cell office:value-type="float" office:value="5993088.4299999997"/>
          <table:table-cell office:value-type="float" office:value="6021625.2599999998"/>
          <table:table-cell office:value-type="float" office:value="5666846.04"/>
          <table:table-cell office:value-type="float" office:value="5601324.6200000001"/>
          <table:table-cell office:value-type="float" office:value="5646623.7599999998"/>
          <table:table-cell table:number-columns-repeated="16373"/>
        </table:table-row>
        <table:table-row>
          <table:table-cell office:value-type="float" office:value="16330403460000"/>
          <table:table-cell office:value-type="string" office:string-value="       COM CORRECAO MONETARIA"/>
          <table:table-cell office:value-type="float" office:value="2668793.39"/>
          <table:table-cell office:value-type="float" office:value="2753195.09"/>
          <table:table-cell office:value-type="float" office:value="1650718.19"/>
          <table:table-cell office:value-type="float" office:value="1862369.35"/>
          <table:table-cell office:value-type="float" office:value="5372693.3799999999"/>
          <table:table-cell office:value-type="float" office:value="5415001.2000000002"/>
          <table:table-cell office:value-type="float" office:value="5388502.6799999997"/>
          <table:table-cell office:value-type="float" office:value="5320327.04"/>
          <table:table-cell office:value-type="float" office:value="5362943.4800000004"/>
          <table:table-cell table:number-columns-repeated="16373"/>
        </table:table-row>
        <table:table-row>
          <table:table-cell office:value-type="float" office:value="16330403483000"/>
          <table:table-cell office:value-type="string" office:string-value="        RECURSOS GOVERNAMENTAIS"/>
          <table:table-cell office:value-type="float" office:value="2668793.39"/>
          <table:table-cell office:value-type="float" office:value="2753195.09"/>
          <table:table-cell office:value-type="float" office:value="1650718.19"/>
          <table:table-cell office:value-type="float" office:value="1862369.35"/>
          <table:table-cell office:value-type="float" office:value="5372693.3799999999"/>
          <table:table-cell office:value-type="float" office:value="5415001.2000000002"/>
          <table:table-cell office:value-type="float" office:value="5388502.6799999997"/>
          <table:table-cell office:value-type="float" office:value="5320327.04"/>
          <table:table-cell office:value-type="float" office:value="5362943.4800000004"/>
          <table:table-cell table:number-columns-repeated="16373"/>
        </table:table-row>
        <table:table-row>
          <table:table-cell office:value-type="float" office:value="16330403529000"/>
          <table:table-cell office:value-type="string" office:string-value="         OUTROS"/>
          <table:table-cell office:value-type="float" office:value="2668793.39"/>
          <table:table-cell office:value-type="float" office:value="2753195.09"/>
          <table:table-cell office:value-type="float" office:value="1650718.19"/>
          <table:table-cell office:value-type="float" office:value="1862369.35"/>
          <table:table-cell office:value-type="float" office:value="5372693.3799999999"/>
          <table:table-cell office:value-type="float" office:value="5415001.2000000002"/>
          <table:table-cell office:value-type="float" office:value="5388502.6799999997"/>
          <table:table-cell office:value-type="float" office:value="5320327.04"/>
          <table:table-cell office:value-type="float" office:value="5362943.4800000004"/>
          <table:table-cell table:number-columns-repeated="16373"/>
        </table:table-row>
        <table:table-row>
          <table:table-cell office:value-type="float" office:value="16330403552000"/>
          <table:table-cell office:value-type="string" office:string-value="       SEM CORRECAO MONETARIA"/>
          <table:table-cell office:value-type="float" office:value="988710.05"/>
          <table:table-cell office:value-type="float" office:value="957583.4"/>
          <table:table-cell office:value-type="float" office:value="961388.48"/>
          <table:table-cell office:value-type="float" office:value="876349.69"/>
          <table:table-cell office:value-type="float" office:value="620395.05000000005"/>
          <table:table-cell office:value-type="float" office:value="606624.06000000006"/>
          <table:table-cell office:value-type="float" office:value="278343.36"/>
          <table:table-cell office:value-type="float" office:value="280997.58"/>
          <table:table-cell office:value-type="float" office:value="283680.28000000003"/>
          <table:table-cell table:number-columns-repeated="16373"/>
        </table:table-row>
        <table:table-row>
          <table:table-cell office:value-type="float" office:value="16330403575000"/>
          <table:table-cell office:value-type="string" office:string-value="        RECURSOS GOVERNAMENTAIS"/>
          <table:table-cell office:value-type="float" office:value="988710.05"/>
          <table:table-cell office:value-type="float" office:value="957583.4"/>
          <table:table-cell office:value-type="float" office:value="961388.48"/>
          <table:table-cell office:value-type="float" office:value="876349.69"/>
          <table:table-cell office:value-type="float" office:value="620395.05000000005"/>
          <table:table-cell office:value-type="float" office:value="606624.06000000006"/>
          <table:table-cell office:value-type="float" office:value="278343.36"/>
          <table:table-cell office:value-type="float" office:value="280997.58"/>
          <table:table-cell office:value-type="float" office:value="283680.28000000003"/>
          <table:table-cell table:number-columns-repeated="16373"/>
        </table:table-row>
        <table:table-row>
          <table:table-cell office:value-type="float" office:value="16330403610000"/>
          <table:table-cell office:value-type="string" office:string-value="         FAT"/>
          <table:table-cell office:value-type="float" office:value="776381.34"/>
          <table:table-cell office:value-type="float" office:value="741537.22"/>
          <table:table-cell office:value-type="float" office:value="683257.84"/>
          <table:table-cell office:value-type="float" office:value="595129.80000000005"/>
          <table:table-cell office:value-type="float" office:value="491248.73"/>
          <table:table-cell office:value-type="float" office:value="499781.28"/>
          <table:table-cell office:value-type="float" office:value="170968.22"/>
          <table:table-cell office:value-type="float" office:value="173069.05"/>
          <table:table-cell office:value-type="float" office:value="175195.89"/>
          <table:table-cell table:number-columns-repeated="16373"/>
        </table:table-row>
        <table:table-row>
          <table:table-cell office:value-type="float" office:value="16330403610200"/>
          <table:table-cell office:value-type="string" office:string-value="          OUTROS"/>
          <table:table-cell office:value-type="float" office:value="776381.34"/>
          <table:table-cell office:value-type="float" office:value="741537.22"/>
          <table:table-cell office:value-type="float" office:value="683257.84"/>
          <table:table-cell office:value-type="float" office:value="595129.80000000005"/>
          <table:table-cell office:value-type="float" office:value="491248.73"/>
          <table:table-cell office:value-type="float" office:value="499781.28"/>
          <table:table-cell office:value-type="float" office:value="170968.22"/>
          <table:table-cell office:value-type="float" office:value="173069.05"/>
          <table:table-cell office:value-type="float" office:value="175195.89"/>
          <table:table-cell table:number-columns-repeated="16373"/>
        </table:table-row>
        <table:table-row>
          <table:table-cell office:value-type="float" office:value="16330403621000"/>
          <table:table-cell office:value-type="string" office:string-value="         OUTROS"/>
          <table:table-cell office:value-type="float" office:value="212328.71"/>
          <table:table-cell office:value-type="float" office:value="216046.18"/>
          <table:table-cell office:value-type="float" office:value="278130.64"/>
          <table:table-cell office:value-type="float" office:value="281219.89"/>
          <table:table-cell office:value-type="float" office:value="129146.32"/>
          <table:table-cell office:value-type="float" office:value="106842.78"/>
          <table:table-cell office:value-type="float" office:value="107375.14"/>
          <table:table-cell office:value-type="float" office:value="107928.53"/>
          <table:table-cell office:value-type="float" office:value="108484.39"/>
          <table:table-cell table:number-columns-repeated="16373"/>
        </table:table-row>
        <table:table-row>
          <table:table-cell office:value-type="float" office:value="16330403644000"/>
          <table:table-cell office:value-type="string" office:string-value="      COOPERATIVAS-SUBSIDIADO"/>
          <table:table-cell office:value-type="float" office:value="1063439.1499999999"/>
          <table:table-cell office:value-type="float" office:value="1078100.6100000001"/>
          <table:table-cell office:value-type="float" office:value="1091905.03"/>
          <table:table-cell office:value-type="float" office:value="1106464.2"/>
          <table:table-cell office:value-type="float" office:value="1121671.98"/>
          <table:table-cell office:value-type="float" office:value="517575.81"/>
          <table:table-cell office:value-type="float" office:value="522159.88"/>
          <table:table-cell office:value-type="float" office:value="527330.93999999994"/>
          <table:table-cell office:value-type="float" office:value="532422.26"/>
          <table:table-cell table:number-columns-repeated="16373"/>
        </table:table-row>
        <table:table-row>
          <table:table-cell office:value-type="float" office:value="16330403667000"/>
          <table:table-cell office:value-type="string" office:string-value="       COM CORRECAO MONETARIA"/>
          <table:table-cell office:value-type="float" office:value="558359.86"/>
          <table:table-cell office:value-type="float" office:value="570480.66"/>
          <table:table-cell office:value-type="float" office:value="581979.31000000006"/>
          <table:table-cell office:value-type="float" office:value="593973.43999999994"/>
          <table:table-cell office:value-type="float" office:value="606686.65"/>
          <table:table-cell table:number-columns-repeated="16377"/>
        </table:table-row>
        <table:table-row>
          <table:table-cell office:value-type="float" office:value="16330403759000"/>
          <table:table-cell office:value-type="string" office:string-value="        RECURSOS GOVERNAMENTAIS-P/REPASSE"/>
          <table:table-cell office:value-type="float" office:value="558359.86"/>
          <table:table-cell office:value-type="float" office:value="570480.66"/>
          <table:table-cell office:value-type="float" office:value="581979.31000000006"/>
          <table:table-cell office:value-type="float" office:value="593973.43999999994"/>
          <table:table-cell office:value-type="float" office:value="606686.65"/>
          <table:table-cell table:number-columns-repeated="16377"/>
        </table:table-row>
        <table:table-row>
          <table:table-cell office:value-type="float" office:value="16330403805000"/>
          <table:table-cell office:value-type="string" office:string-value="         OUTROS"/>
          <table:table-cell office:value-type="float" office:value="558359.86"/>
          <table:table-cell office:value-type="float" office:value="570480.66"/>
          <table:table-cell office:value-type="float" office:value="581979.31000000006"/>
          <table:table-cell office:value-type="float" office:value="593973.43999999994"/>
          <table:table-cell office:value-type="float" office:value="606686.65"/>
          <table:table-cell table:number-columns-repeated="16377"/>
        </table:table-row>
        <table:table-row>
          <table:table-cell office:value-type="float" office:value="16330403828000"/>
          <table:table-cell office:value-type="string" office:string-value="       SEM CORRECAO MONETARIA"/>
          <table:table-cell office:value-type="float" office:value="505079.29"/>
          <table:table-cell office:value-type="float" office:value="507619.95"/>
          <table:table-cell office:value-type="float" office:value="509925.72"/>
          <table:table-cell office:value-type="float" office:value="512490.76"/>
          <table:table-cell office:value-type="float" office:value="514985.33"/>
          <table:table-cell office:value-type="float" office:value="517575.81"/>
          <table:table-cell office:value-type="float" office:value="522159.88"/>
          <table:table-cell office:value-type="float" office:value="527330.93999999994"/>
          <table:table-cell office:value-type="float" office:value="532422.26"/>
          <table:table-cell table:number-columns-repeated="16373"/>
        </table:table-row>
        <table:table-row>
          <table:table-cell office:value-type="float" office:value="16330403920000"/>
          <table:table-cell office:value-type="string" office:string-value="        RECURSOS GOVERNAMENTAIS-P/REPASSE"/>
          <table:table-cell office:value-type="float" office:value="505079.29"/>
          <table:table-cell office:value-type="float" office:value="507619.95"/>
          <table:table-cell office:value-type="float" office:value="509925.72"/>
          <table:table-cell office:value-type="float" office:value="512490.76"/>
          <table:table-cell office:value-type="float" office:value="514985.33"/>
          <table:table-cell office:value-type="float" office:value="517575.81"/>
          <table:table-cell office:value-type="float" office:value="522159.88"/>
          <table:table-cell office:value-type="float" office:value="527330.93999999994"/>
          <table:table-cell office:value-type="float" office:value="532422.26"/>
          <table:table-cell table:number-columns-repeated="16373"/>
        </table:table-row>
        <table:table-row>
          <table:table-cell office:value-type="float" office:value="16330403950500"/>
          <table:table-cell office:value-type="string" office:string-value="         BNDES-PROGRAMA ESPECIAL-ESTIAGEM"/>
          <table:table-cell office:value-type="float" office:value="505079.29"/>
          <table:table-cell office:value-type="float" office:value="507619.95"/>
          <table:table-cell office:value-type="float" office:value="509925.72"/>
          <table:table-cell office:value-type="float" office:value="512490.76"/>
          <table:table-cell office:value-type="float" office:value="514985.33"/>
          <table:table-cell office:value-type="float" office:value="517575.81"/>
          <table:table-cell office:value-type="float" office:value="522159.88"/>
          <table:table-cell office:value-type="float" office:value="527330.93999999994"/>
          <table:table-cell office:value-type="float" office:value="532422.26"/>
          <table:table-cell table:number-columns-repeated="16373"/>
        </table:table-row>
        <table:table-row>
          <table:table-cell office:value-type="float" office:value="16330403982020"/>
          <table:table-cell office:value-type="string" office:string-value="      COOPERATIVAS- A PROPRIA"/>
          <table:table-cell office:value-type="float" office:value="5239068.3"/>
          <table:table-cell office:value-type="float" office:value="5110190.46"/>
          <table:table-cell office:value-type="float" office:value="4961858.16"/>
          <table:table-cell office:value-type="float" office:value="5261930.5199999996"/>
          <table:table-cell office:value-type="float" office:value="5381680.2599999998"/>
          <table:table-cell office:value-type="float" office:value="5472839.3600000003"/>
          <table:table-cell office:value-type="float" office:value="5466055.3099999996"/>
          <table:table-cell office:value-type="float" office:value="5468062.1799999997"/>
          <table:table-cell office:value-type="float" office:value="5517648.7400000002"/>
          <table:table-cell table:number-columns-repeated="16373"/>
        </table:table-row>
        <table:table-row>
          <table:table-cell office:value-type="float" office:value="16330403982021"/>
          <table:table-cell office:value-type="string" office:string-value="       COM CORRECAO MONETARIA"/>
          <table:table-cell office:value-type="float" office:value="2452406.46"/>
          <table:table-cell office:value-type="float" office:value="2510469.27"/>
          <table:table-cell office:value-type="float" office:value="2553924.35"/>
          <table:table-cell office:value-type="float" office:value="2788154.72"/>
          <table:table-cell office:value-type="float" office:value="3900348.26"/>
          <table:table-cell office:value-type="float" office:value="3934280.41"/>
          <table:table-cell office:value-type="float" office:value="3930062.97"/>
          <table:table-cell office:value-type="float" office:value="3923158.02"/>
          <table:table-cell office:value-type="float" office:value="3963813.97"/>
          <table:table-cell table:number-columns-repeated="16373"/>
        </table:table-row>
        <table:table-row>
          <table:table-cell office:value-type="float" office:value="16330403982024"/>
          <table:table-cell office:value-type="string" office:string-value="        OUTROS"/>
          <table:table-cell office:value-type="float" office:value="2452406.46"/>
          <table:table-cell office:value-type="float" office:value="2510469.27"/>
          <table:table-cell office:value-type="float" office:value="2553924.35"/>
          <table:table-cell office:value-type="float" office:value="2788154.72"/>
          <table:table-cell office:value-type="float" office:value="3900348.26"/>
          <table:table-cell office:value-type="float" office:value="3934280.41"/>
          <table:table-cell office:value-type="float" office:value="3930062.97"/>
          <table:table-cell office:value-type="float" office:value="3923158.02"/>
          <table:table-cell office:value-type="float" office:value="3963813.97"/>
          <table:table-cell table:number-columns-repeated="16373"/>
        </table:table-row>
        <table:table-row>
          <table:table-cell office:value-type="float" office:value="16330403982025"/>
          <table:table-cell office:value-type="string" office:string-value="       SEM CORRECAO MONETARIA"/>
          <table:table-cell office:value-type="float" office:value="2786661.84"/>
          <table:table-cell office:value-type="float" office:value="2599721.19"/>
          <table:table-cell office:value-type="float" office:value="2407933.81"/>
          <table:table-cell office:value-type="float" office:value="2473775.7999999998"/>
          <table:table-cell office:value-type="float" office:value="1481332"/>
          <table:table-cell office:value-type="float" office:value="1538558.95"/>
          <table:table-cell office:value-type="float" office:value="1535992.34"/>
          <table:table-cell office:value-type="float" office:value="1544904.16"/>
          <table:table-cell office:value-type="float" office:value="1553834.77"/>
          <table:table-cell table:number-columns-repeated="16373"/>
        </table:table-row>
        <table:table-row>
          <table:table-cell office:value-type="float" office:value="16330403982026"/>
          <table:table-cell office:value-type="string" office:string-value="        RECURSOS GOVERNAMENTAIS"/>
          <table:table-cell office:value-type="float" office:value="2786661.84"/>
          <table:table-cell office:value-type="float" office:value="2599721.19"/>
          <table:table-cell office:value-type="float" office:value="2407933.81"/>
          <table:table-cell office:value-type="float" office:value="2473775.7999999998"/>
          <table:table-cell office:value-type="float" office:value="1481332"/>
          <table:table-cell office:value-type="float" office:value="1538558.95"/>
          <table:table-cell office:value-type="float" office:value="1535992.34"/>
          <table:table-cell office:value-type="float" office:value="1544904.16"/>
          <table:table-cell office:value-type="float" office:value="1553834.77"/>
          <table:table-cell table:number-columns-repeated="16373"/>
        </table:table-row>
        <table:table-row>
          <table:table-cell office:value-type="float" office:value="16330403982030"/>
          <table:table-cell office:value-type="string" office:string-value="         FAT"/>
          <table:table-cell office:value-type="float" office:value="1571244.28"/>
          <table:table-cell office:value-type="float" office:value="1412421.84"/>
          <table:table-cell office:value-type="float" office:value="1182462.19"/>
          <table:table-cell office:value-type="float" office:value="1259761"/>
          <table:table-cell office:value-type="float" office:value="275589.03000000003"/>
          <table:table-cell office:value-type="float" office:value="137050.4"/>
          <table:table-cell office:value-type="float" office:value="127912.87"/>
          <table:table-cell office:value-type="float" office:value="129955.74"/>
          <table:table-cell office:value-type="float" office:value="132008.51"/>
          <table:table-cell table:number-columns-repeated="16373"/>
        </table:table-row>
        <table:table-row>
          <table:table-cell office:value-type="float" office:value="16330403982032"/>
          <table:table-cell office:value-type="string" office:string-value="          OUTROS"/>
          <table:table-cell office:value-type="float" office:value="1571244.28"/>
          <table:table-cell office:value-type="float" office:value="1412421.84"/>
          <table:table-cell office:value-type="float" office:value="1182462.19"/>
          <table:table-cell office:value-type="float" office:value="1259761"/>
          <table:table-cell office:value-type="float" office:value="275589.03000000003"/>
          <table:table-cell office:value-type="float" office:value="137050.4"/>
          <table:table-cell office:value-type="float" office:value="127912.87"/>
          <table:table-cell office:value-type="float" office:value="129955.74"/>
          <table:table-cell office:value-type="float" office:value="132008.51"/>
          <table:table-cell table:number-columns-repeated="16373"/>
        </table:table-row>
        <table:table-row>
          <table:table-cell office:value-type="float" office:value="16330403982035"/>
          <table:table-cell office:value-type="string" office:string-value="         OUTROS"/>
          <table:table-cell office:value-type="float" office:value="1215417.56"/>
          <table:table-cell office:value-type="float" office:value="1187299.3500000001"/>
          <table:table-cell office:value-type="float" office:value="1225471.6200000001"/>
          <table:table-cell office:value-type="float" office:value="1214014.8"/>
          <table:table-cell office:value-type="float" office:value="1205742.97"/>
          <table:table-cell office:value-type="float" office:value="1401508.55"/>
          <table:table-cell office:value-type="float" office:value="1408079.47"/>
          <table:table-cell office:value-type="float" office:value="1414948.42"/>
          <table:table-cell office:value-type="float" office:value="1421826.26"/>
          <table:table-cell table:number-columns-repeated="16373"/>
        </table:table-row>
        <table:table-row>
          <table:table-cell office:value-type="float" office:value="16330403983000"/>
          <table:table-cell office:value-type="string" office:string-value="      OPS.ALONGADAS NAO SECURIT.-RES-2238"/>
          <table:table-cell office:value-type="float" office:value="1569398.84"/>
          <table:table-cell office:value-type="float" office:value="1621168.86"/>
          <table:table-cell office:value-type="float" office:value="1682896.41"/>
          <table:table-cell office:value-type="float" office:value="1733587.49"/>
          <table:table-cell office:value-type="float" office:value="1789030.52"/>
          <table:table-cell office:value-type="float" office:value="1848069.74"/>
          <table:table-cell office:value-type="float" office:value="1898620.54"/>
          <table:table-cell office:value-type="float" office:value="1985087.82"/>
          <table:table-cell office:value-type="float" office:value="2067069.82"/>
          <table:table-cell table:number-columns-repeated="16373"/>
        </table:table-row>
        <table:table-row>
          <table:table-cell office:value-type="float" office:value="16330403983100"/>
          <table:table-cell office:value-type="string" office:string-value="      RENEGOCIACAO DE DIVIDA - RES.2471"/>
          <table:table-cell office:value-type="float" office:value="87197535.959999993"/>
          <table:table-cell office:value-type="float" office:value="68615167.840000004"/>
          <table:table-cell office:value-type="float" office:value="71662739.510000005"/>
          <table:table-cell office:value-type="float" office:value="75489821.829999998"/>
          <table:table-cell office:value-type="float" office:value="80336946.340000004"/>
          <table:table-cell office:value-type="float" office:value="80953812.349999994"/>
          <table:table-cell office:value-type="float" office:value="79507219.310000002"/>
          <table:table-cell office:value-type="float" office:value="78388686.819999993"/>
          <table:table-cell office:value-type="float" office:value="78976182.430000007"/>
          <table:table-cell table:number-columns-repeated="16373"/>
        </table:table-row>
        <table:table-row>
          <table:table-cell office:value-type="float" office:value="16330403995000"/>
          <table:table-cell office:value-type="string" office:string-value="      (RENDAS A APROPRIAR)"/>
          <table:table-cell office:value-type="float" office:value="-41634144.109999999"/>
          <table:table-cell office:value-type="float" office:value="-38643578.219999999"/>
          <table:table-cell office:value-type="float" office:value="-39743914.789999999"/>
          <table:table-cell office:value-type="float" office:value="-39603252.740000002"/>
          <table:table-cell office:value-type="float" office:value="-37886515.259999998"/>
          <table:table-cell office:value-type="float" office:value="-37078578.560000002"/>
          <table:table-cell office:value-type="float" office:value="-32574734.75"/>
          <table:table-cell office:value-type="float" office:value="-30999348.760000002"/>
          <table:table-cell office:value-type="float" office:value="-32382785.48"/>
          <table:table-cell table:number-columns-repeated="16373"/>
        </table:table-row>
        <table:table-row>
          <table:table-cell office:value-type="float" office:value="16330403995200"/>
          <table:table-cell office:value-type="string" office:string-value="       DERUR"/>
          <table:table-cell office:value-type="float" office:value="-41634144.109999999"/>
          <table:table-cell office:value-type="float" office:value="-38643578.219999999"/>
          <table:table-cell office:value-type="float" office:value="-39743914.789999999"/>
          <table:table-cell office:value-type="float" office:value="-39603252.740000002"/>
          <table:table-cell office:value-type="float" office:value="-37886515.259999998"/>
          <table:table-cell office:value-type="float" office:value="-37078578.560000002"/>
          <table:table-cell office:value-type="float" office:value="-32574734.75"/>
          <table:table-cell office:value-type="float" office:value="-30999348.760000002"/>
          <table:table-cell office:value-type="float" office:value="-32382785.48"/>
          <table:table-cell table:number-columns-repeated="16373"/>
        </table:table-row>
        <table:table-row>
          <table:table-cell office:value-type="float" office:value="16330403995400"/>
          <table:table-cell office:value-type="string" office:string-value="        FAT"/>
          <table:table-cell office:value-type="float" office:value="-20105776.579999998"/>
          <table:table-cell office:value-type="float" office:value="-20756986.309999999"/>
          <table:table-cell office:value-type="float" office:value="-19029370.579999998"/>
          <table:table-cell office:value-type="float" office:value="-18400406.129999999"/>
          <table:table-cell office:value-type="float" office:value="-19054694.98"/>
          <table:table-cell office:value-type="float" office:value="-19321382.489999998"/>
          <table:table-cell office:value-type="float" office:value="-16341627.050000001"/>
          <table:table-cell office:value-type="float" office:value="-16313886.109999999"/>
          <table:table-cell office:value-type="float" office:value="-17138176.829999998"/>
          <table:table-cell table:number-columns-repeated="16373"/>
        </table:table-row>
        <table:table-row>
          <table:table-cell office:value-type="float" office:value="16330403995410"/>
          <table:table-cell office:value-type="string" office:string-value="         PROGRAMA ESPECIAL-ESTIAGEM"/>
          <table:table-cell office:value-type="float" office:value="-336842.9"/>
          <table:table-cell office:value-type="float" office:value="-355315.35"/>
          <table:table-cell office:value-type="float" office:value="-383252.18"/>
          <table:table-cell office:value-type="float" office:value="-396095.23"/>
          <table:table-cell office:value-type="float" office:value="-423380.04"/>
          <table:table-cell office:value-type="float" office:value="-417604.67"/>
          <table:table-cell office:value-type="float" office:value="-315126.44"/>
          <table:table-cell office:value-type="float" office:value="-182008.62"/>
          <table:table-cell office:value-type="float" office:value="-248495.18"/>
          <table:table-cell table:number-columns-repeated="16373"/>
        </table:table-row>
        <table:table-row>
          <table:table-cell office:value-type="float" office:value="16330403995415"/>
          <table:table-cell office:value-type="string" office:string-value="         OUTROS"/>
          <table:table-cell office:value-type="float" office:value="-19768933.68"/>
          <table:table-cell office:value-type="float" office:value="-20401670.960000001"/>
          <table:table-cell office:value-type="float" office:value="-18646118.399999999"/>
          <table:table-cell office:value-type="float" office:value="-18004310.899999999"/>
          <table:table-cell office:value-type="float" office:value="-18631314.940000001"/>
          <table:table-cell office:value-type="float" office:value="-18903777.82"/>
          <table:table-cell office:value-type="float" office:value="-16026500.609999999"/>
          <table:table-cell office:value-type="float" office:value="-16131877.49"/>
          <table:table-cell office:value-type="float" office:value="-16889681.649999999"/>
          <table:table-cell table:number-columns-repeated="16373"/>
        </table:table-row>
        <table:table-row>
          <table:table-cell office:value-type="float" office:value="16330403995420"/>
          <table:table-cell office:value-type="string" office:string-value="        OPS.ALONGADAS NAO SECURIT.-RES-2238"/>
          <table:table-cell office:value-type="float" office:value="-305273.28999999998"/>
          <table:table-cell office:value-type="float" office:value="-356584.31"/>
          <table:table-cell office:value-type="float" office:value="-406616.12"/>
          <table:table-cell office:value-type="float" office:value="-458199.37"/>
          <table:table-cell office:value-type="float" office:value="-513079.4"/>
          <table:table-cell office:value-type="float" office:value="-576141.06000000006"/>
          <table:table-cell office:value-type="float" office:value="-630908.78"/>
          <table:table-cell office:value-type="float" office:value="-697568.23"/>
          <table:table-cell office:value-type="float" office:value="-760443.49"/>
          <table:table-cell table:number-columns-repeated="16373"/>
        </table:table-row>
        <table:table-row>
          <table:table-cell office:value-type="float" office:value="16330403995450"/>
          <table:table-cell office:value-type="string" office:string-value="        RENEGOCIACAO DE DIVIDA - RES.2471"/>
          <table:table-cell office:value-type="float" office:value="-12475857.369999999"/>
          <table:table-cell office:value-type="float" office:value="-8655368.8200000003"/>
          <table:table-cell office:value-type="float" office:value="-8157991.0499999998"/>
          <table:table-cell office:value-type="float" office:value="-8022971.04"/>
          <table:table-cell office:value-type="float" office:value="-8031601.1900000004"/>
          <table:table-cell office:value-type="float" office:value="-7631635.5199999996"/>
          <table:table-cell office:value-type="float" office:value="-6936070.96"/>
          <table:table-cell office:value-type="float" office:value="-6003753.1900000004"/>
          <table:table-cell office:value-type="float" office:value="-6007768.3899999997"/>
          <table:table-cell table:number-columns-repeated="16373"/>
        </table:table-row>
        <table:table-row>
          <table:table-cell office:value-type="float" office:value="16330403995800"/>
          <table:table-cell office:value-type="string" office:string-value="        OUTROS"/>
          <table:table-cell office:value-type="float" office:value="-8747236.8699999992"/>
          <table:table-cell office:value-type="float" office:value="-8874638.7799999993"/>
          <table:table-cell office:value-type="float" office:value="-12149937.039999999"/>
          <table:table-cell office:value-type="float" office:value="-12721676.199999999"/>
          <table:table-cell office:value-type="float" office:value="-10287139.689999999"/>
          <table:table-cell office:value-type="float" office:value="-9549419.4900000002"/>
          <table:table-cell office:value-type="float" office:value="-8666127.9600000009"/>
          <table:table-cell office:value-type="float" office:value="-7984141.2300000004"/>
          <table:table-cell office:value-type="float" office:value="-8476396.7699999996"/>
          <table:table-cell table:number-columns-repeated="16373"/>
        </table:table-row>
        <table:table-row>
          <table:table-cell office:value-type="float" office:value="16330506000000"/>
          <table:table-cell office:value-type="string" office:string-value="     COMERCIALIZACAO-AGRICULTURA"/>
          <table:table-cell office:value-type="float" office:value="5072514.26"/>
          <table:table-cell office:value-type="float" office:value="5083258.2300000004"/>
          <table:table-cell office:value-type="float" office:value="5093057.29"/>
          <table:table-cell office:value-type="float" office:value="4600928.2"/>
          <table:table-cell office:value-type="float" office:value="4611559.74"/>
          <table:table-cell office:value-type="float" office:value="4622656.42"/>
          <table:table-cell office:value-type="float" office:value="4633502.91"/>
          <table:table-cell office:value-type="float" office:value="4616393.8499999996"/>
          <table:table-cell office:value-type="float" office:value="4627477.93"/>
          <table:table-cell table:number-columns-repeated="16373"/>
        </table:table-row>
        <table:table-row>
          <table:table-cell office:value-type="float" office:value="16330506030000"/>
          <table:table-cell office:value-type="string" office:string-value="      PRODUTORES"/>
          <table:table-cell office:value-type="float" office:value="1359233.13"/>
          <table:table-cell office:value-type="float" office:value="1414813.31"/>
          <table:table-cell office:value-type="float" office:value="982165.59"/>
          <table:table-cell office:value-type="float" office:value="105712.78"/>
          <table:table-cell office:value-type="float" office:value="106782.87"/>
          <table:table-cell office:value-type="float" office:value="107900.59"/>
          <table:table-cell office:value-type="float" office:value="108993.53"/>
          <table:table-cell office:value-type="float" office:value="81705.06"/>
          <table:table-cell office:value-type="float" office:value="82506.31"/>
          <table:table-cell table:number-columns-repeated="16373"/>
        </table:table-row>
        <table:table-row>
          <table:table-cell office:value-type="float" office:value="16330506120000"/>
          <table:table-cell office:value-type="string" office:string-value="       SEM CORRECAO MONETARIA"/>
          <table:table-cell office:value-type="float" office:value="1359233.13"/>
          <table:table-cell office:value-type="float" office:value="1414813.31"/>
          <table:table-cell office:value-type="float" office:value="982165.59"/>
          <table:table-cell office:value-type="float" office:value="105712.78"/>
          <table:table-cell office:value-type="float" office:value="106782.87"/>
          <table:table-cell office:value-type="float" office:value="107900.59"/>
          <table:table-cell office:value-type="float" office:value="108993.53"/>
          <table:table-cell office:value-type="float" office:value="81705.06"/>
          <table:table-cell office:value-type="float" office:value="82506.31"/>
          <table:table-cell table:number-columns-repeated="16373"/>
        </table:table-row>
        <table:table-row>
          <table:table-cell office:value-type="float" office:value="16330506150000"/>
          <table:table-cell office:value-type="string" office:string-value="        RECURSOS GOVERNAMENTAIS"/>
          <table:table-cell office:value-type="float" office:value="1359233.13"/>
          <table:table-cell office:value-type="float" office:value="1414813.31"/>
          <table:table-cell office:value-type="float" office:value="982165.59"/>
          <table:table-cell office:value-type="float" office:value="105712.78"/>
          <table:table-cell office:value-type="float" office:value="106782.87"/>
          <table:table-cell office:value-type="float" office:value="107900.59"/>
          <table:table-cell office:value-type="float" office:value="108993.53"/>
          <table:table-cell office:value-type="float" office:value="81705.06"/>
          <table:table-cell office:value-type="float" office:value="82506.31"/>
          <table:table-cell table:number-columns-repeated="16373"/>
        </table:table-row>
        <table:table-row>
          <table:table-cell office:value-type="float" office:value="16330506150200"/>
          <table:table-cell office:value-type="string" office:string-value="         FAT"/>
          <table:table-cell office:value-type="float" office:value="1282802.93"/>
          <table:table-cell office:value-type="float" office:value="1337633.5900000001"/>
          <table:table-cell office:value-type="float" office:value="35189.61"/>
          <table:table-cell office:value-type="float" office:value="27086.400000000001"/>
          <table:table-cell office:value-type="float" office:value="27410.19"/>
          <table:table-cell office:value-type="float" office:value="27749.53"/>
          <table:table-cell office:value-type="float" office:value="28081.94"/>
          <table:table-cell table:number-columns-repeated="16375"/>
        </table:table-row>
        <table:table-row>
          <table:table-cell office:value-type="float" office:value="16330506150400"/>
          <table:table-cell office:value-type="string" office:string-value="         OUTROS"/>
          <table:table-cell office:value-type="float" office:value="76430.2"/>
          <table:table-cell office:value-type="float" office:value="77179.72"/>
          <table:table-cell office:value-type="float" office:value="946975.98"/>
          <table:table-cell office:value-type="float" office:value="78626.38"/>
          <table:table-cell office:value-type="float" office:value="79372.679999999993"/>
          <table:table-cell office:value-type="float" office:value="80151.06"/>
          <table:table-cell office:value-type="float" office:value="80911.59"/>
          <table:table-cell office:value-type="float" office:value="81705.06"/>
          <table:table-cell office:value-type="float" office:value="82506.31"/>
          <table:table-cell table:number-columns-repeated="16373"/>
        </table:table-row>
        <table:table-row>
          <table:table-cell office:value-type="float" office:value="16330506180000"/>
          <table:table-cell office:value-type="string" office:string-value="      COOPERATIVAS"/>
          <table:table-cell office:value-type="float" office:value="1079508.79"/>
          <table:table-cell office:value-type="float" office:value="1089020.1299999999"/>
          <table:table-cell office:value-type="float" office:value="1097694.03"/>
          <table:table-cell office:value-type="float" office:value="1107390.0900000001"/>
          <table:table-cell office:value-type="float" office:value="1116867.1299999999"/>
          <table:table-cell office:value-type="float" office:value="1126757.97"/>
          <table:table-cell office:value-type="float" office:value="1136425.3799999999"/>
          <table:table-cell office:value-type="float" office:value="1146514.8799999999"/>
          <table:table-cell office:value-type="float" office:value="1156706.8700000001"/>
          <table:table-cell table:number-columns-repeated="16373"/>
        </table:table-row>
        <table:table-row>
          <table:table-cell office:value-type="float" office:value="16330506270000"/>
          <table:table-cell office:value-type="string" office:string-value="       SEM CORRECAO MONETARIA"/>
          <table:table-cell office:value-type="float" office:value="1079508.79"/>
          <table:table-cell office:value-type="float" office:value="1089020.1299999999"/>
          <table:table-cell office:value-type="float" office:value="1097694.03"/>
          <table:table-cell office:value-type="float" office:value="1107390.0900000001"/>
          <table:table-cell office:value-type="float" office:value="1116867.1299999999"/>
          <table:table-cell office:value-type="float" office:value="1126757.97"/>
          <table:table-cell office:value-type="float" office:value="1136425.3799999999"/>
          <table:table-cell office:value-type="float" office:value="1146514.8799999999"/>
          <table:table-cell office:value-type="float" office:value="1156706.8700000001"/>
          <table:table-cell table:number-columns-repeated="16373"/>
        </table:table-row>
        <table:table-row>
          <table:table-cell office:value-type="float" office:value="16330506300000"/>
          <table:table-cell office:value-type="string" office:string-value="        RECURSOS GOVERNAMENTAIS"/>
          <table:table-cell office:value-type="float" office:value="1079508.79"/>
          <table:table-cell office:value-type="float" office:value="1089020.1299999999"/>
          <table:table-cell office:value-type="float" office:value="1097694.03"/>
          <table:table-cell office:value-type="float" office:value="1107390.0900000001"/>
          <table:table-cell office:value-type="float" office:value="1116867.1299999999"/>
          <table:table-cell office:value-type="float" office:value="1126757.97"/>
          <table:table-cell office:value-type="float" office:value="1136425.3799999999"/>
          <table:table-cell office:value-type="float" office:value="1146514.8799999999"/>
          <table:table-cell office:value-type="float" office:value="1156706.8700000001"/>
          <table:table-cell table:number-columns-repeated="16373"/>
        </table:table-row>
        <table:table-row>
          <table:table-cell office:value-type="float" office:value="16330506300400"/>
          <table:table-cell office:value-type="string" office:string-value="         OUTROS"/>
          <table:table-cell office:value-type="float" office:value="1079508.79"/>
          <table:table-cell office:value-type="float" office:value="1089020.1299999999"/>
          <table:table-cell office:value-type="float" office:value="1097694.03"/>
          <table:table-cell office:value-type="float" office:value="1107390.0900000001"/>
          <table:table-cell office:value-type="float" office:value="1116867.1299999999"/>
          <table:table-cell office:value-type="float" office:value="1126757.97"/>
          <table:table-cell office:value-type="float" office:value="1136425.3799999999"/>
          <table:table-cell office:value-type="float" office:value="1146514.8799999999"/>
          <table:table-cell office:value-type="float" office:value="1156706.8700000001"/>
          <table:table-cell table:number-columns-repeated="16373"/>
        </table:table-row>
        <table:table-row>
          <table:table-cell office:value-type="float" office:value="16330506330000"/>
          <table:table-cell office:value-type="string" office:string-value="      ADIANTAMENTOS S/PRODUTOS A VENDA-COOPERATIVAS"/>
          <table:table-cell office:value-type="float" office:value="4187379.65"/>
          <table:table-cell office:value-type="float" office:value="4345238.99"/>
          <table:table-cell office:value-type="float" office:value="4412794.9000000004"/>
          <table:table-cell office:value-type="float" office:value="4543470.41"/>
          <table:table-cell office:value-type="float" office:value="4613954.18"/>
          <table:table-cell office:value-type="float" office:value="4660290.99"/>
          <table:table-cell office:value-type="float" office:value="4627055.18"/>
          <table:table-cell office:value-type="float" office:value="4579447.9800000004"/>
          <table:table-cell office:value-type="float" office:value="4616573.76"/>
          <table:table-cell table:number-columns-repeated="16373"/>
        </table:table-row>
        <table:table-row>
          <table:table-cell office:value-type="float" office:value="16330506360000"/>
          <table:table-cell office:value-type="string" office:string-value="       COM CORRECAO MONETARIA"/>
          <table:table-cell office:value-type="float" office:value="4179186.67"/>
          <table:table-cell office:value-type="float" office:value="4336961.33"/>
          <table:table-cell office:value-type="float" office:value="4404440.01"/>
          <table:table-cell office:value-type="float" office:value="4535029.17"/>
          <table:table-cell office:value-type="float" office:value="4605428.53"/>
          <table:table-cell office:value-type="float" office:value="4651677.22"/>
          <table:table-cell office:value-type="float" office:value="4618355.2699999996"/>
          <table:table-cell office:value-type="float" office:value="4570658.16"/>
          <table:table-cell office:value-type="float" office:value="4607693.0999999996"/>
          <table:table-cell table:number-columns-repeated="16373"/>
        </table:table-row>
        <table:table-row>
          <table:table-cell office:value-type="float" office:value="16330506390000"/>
          <table:table-cell office:value-type="string" office:string-value="        RECURSOS GOVERNAMENTAIS"/>
          <table:table-cell office:value-type="float" office:value="4179186.67"/>
          <table:table-cell office:value-type="float" office:value="4336961.33"/>
          <table:table-cell office:value-type="float" office:value="4404440.01"/>
          <table:table-cell office:value-type="float" office:value="4535029.17"/>
          <table:table-cell office:value-type="float" office:value="4605428.53"/>
          <table:table-cell office:value-type="float" office:value="4651677.22"/>
          <table:table-cell office:value-type="float" office:value="4618355.2699999996"/>
          <table:table-cell office:value-type="float" office:value="4570658.16"/>
          <table:table-cell office:value-type="float" office:value="4607693.0999999996"/>
          <table:table-cell table:number-columns-repeated="16373"/>
        </table:table-row>
        <table:table-row>
          <table:table-cell office:value-type="float" office:value="16330506420000"/>
          <table:table-cell office:value-type="string" office:string-value="       SEM CORRECAO MONETARIA"/>
          <table:table-cell office:value-type="float" office:value="8192.98"/>
          <table:table-cell office:value-type="float" office:value="8277.66"/>
          <table:table-cell office:value-type="float" office:value="8354.89"/>
          <table:table-cell office:value-type="float" office:value="8441.24"/>
          <table:table-cell office:value-type="float" office:value="8525.65"/>
          <table:table-cell office:value-type="float" office:value="8613.77"/>
          <table:table-cell office:value-type="float" office:value="8699.91"/>
          <table:table-cell office:value-type="float" office:value="8789.82"/>
          <table:table-cell office:value-type="float" office:value="8880.66"/>
          <table:table-cell table:number-columns-repeated="16373"/>
        </table:table-row>
        <table:table-row>
          <table:table-cell office:value-type="float" office:value="16330506450000"/>
          <table:table-cell office:value-type="string" office:string-value="        RECURSOS GOVERNAMENTAIS"/>
          <table:table-cell office:value-type="float" office:value="8192.98"/>
          <table:table-cell office:value-type="float" office:value="8277.66"/>
          <table:table-cell office:value-type="float" office:value="8354.89"/>
          <table:table-cell office:value-type="float" office:value="8441.24"/>
          <table:table-cell office:value-type="float" office:value="8525.65"/>
          <table:table-cell office:value-type="float" office:value="8613.77"/>
          <table:table-cell office:value-type="float" office:value="8699.91"/>
          <table:table-cell office:value-type="float" office:value="8789.82"/>
          <table:table-cell office:value-type="float" office:value="8880.66"/>
          <table:table-cell table:number-columns-repeated="16373"/>
        </table:table-row>
        <table:table-row>
          <table:table-cell office:value-type="float" office:value="16330506450400"/>
          <table:table-cell office:value-type="string" office:string-value="         OUTROS"/>
          <table:table-cell office:value-type="float" office:value="8192.98"/>
          <table:table-cell office:value-type="float" office:value="8277.66"/>
          <table:table-cell office:value-type="float" office:value="8354.89"/>
          <table:table-cell office:value-type="float" office:value="8441.24"/>
          <table:table-cell office:value-type="float" office:value="8525.65"/>
          <table:table-cell office:value-type="float" office:value="8613.77"/>
          <table:table-cell office:value-type="float" office:value="8699.91"/>
          <table:table-cell office:value-type="float" office:value="8789.82"/>
          <table:table-cell office:value-type="float" office:value="8880.66"/>
          <table:table-cell table:number-columns-repeated="16373"/>
        </table:table-row>
        <table:table-row>
          <table:table-cell office:value-type="float" office:value="16330506995000"/>
          <table:table-cell office:value-type="string" office:string-value="      (RENDAS A APROPRIAR)"/>
          <table:table-cell office:value-type="float" office:value="-1553607.31"/>
          <table:table-cell office:value-type="float" office:value="-1765814.2"/>
          <table:table-cell office:value-type="float" office:value="-1399597.23"/>
          <table:table-cell office:value-type="float" office:value="-1155645.08"/>
          <table:table-cell office:value-type="float" office:value="-1226044.44"/>
          <table:table-cell office:value-type="float" office:value="-1272293.1299999999"/>
          <table:table-cell office:value-type="float" office:value="-1238971.18"/>
          <table:table-cell office:value-type="float" office:value="-1191274.07"/>
          <table:table-cell office:value-type="float" office:value="-1228309.01"/>
          <table:table-cell table:number-columns-repeated="16373"/>
        </table:table-row>
        <table:table-row>
          <table:table-cell office:value-type="float" office:value="16330506995200"/>
          <table:table-cell office:value-type="string" office:string-value="       DERUR"/>
          <table:table-cell office:value-type="float" office:value="-1553607.31"/>
          <table:table-cell office:value-type="float" office:value="-1765814.2"/>
          <table:table-cell office:value-type="float" office:value="-1399597.23"/>
          <table:table-cell office:value-type="float" office:value="-1155645.08"/>
          <table:table-cell office:value-type="float" office:value="-1226044.44"/>
          <table:table-cell office:value-type="float" office:value="-1272293.1299999999"/>
          <table:table-cell office:value-type="float" office:value="-1238971.18"/>
          <table:table-cell office:value-type="float" office:value="-1191274.07"/>
          <table:table-cell office:value-type="float" office:value="-1228309.01"/>
          <table:table-cell table:number-columns-repeated="16373"/>
        </table:table-row>
        <table:table-row>
          <table:table-cell office:value-type="float" office:value="16330506995400"/>
          <table:table-cell office:value-type="string" office:string-value="        FAT"/>
          <table:table-cell office:value-type="float" office:value="-1546397.87"/>
          <table:table-cell office:value-type="float" office:value="-1758604.76"/>
          <table:table-cell office:value-type="float" office:value="-1017846.48"/>
          <table:table-cell office:value-type="float" office:value="-1148435.6399999999"/>
          <table:table-cell office:value-type="float" office:value="-1218835"/>
          <table:table-cell office:value-type="float" office:value="-1265083.69"/>
          <table:table-cell office:value-type="float" office:value="-1231761.74"/>
          <table:table-cell office:value-type="float" office:value="-1184064.6299999999"/>
          <table:table-cell office:value-type="float" office:value="-1221099.57"/>
          <table:table-cell table:number-columns-repeated="16373"/>
        </table:table-row>
        <table:table-row>
          <table:table-cell office:value-type="float" office:value="16330506995800"/>
          <table:table-cell office:value-type="string" office:string-value="        OUTROS"/>
          <table:table-cell office:value-type="float" office:value="-7209.44"/>
          <table:table-cell office:value-type="float" office:value="-7209.44"/>
          <table:table-cell office:value-type="float" office:value="-381750.75"/>
          <table:table-cell office:value-type="float" office:value="-7209.44"/>
          <table:table-cell office:value-type="float" office:value="-7209.44"/>
          <table:table-cell office:value-type="float" office:value="-7209.44"/>
          <table:table-cell office:value-type="float" office:value="-7209.44"/>
          <table:table-cell office:value-type="float" office:value="-7209.44"/>
          <table:table-cell office:value-type="float" office:value="-7209.44"/>
          <table:table-cell table:number-columns-repeated="16373"/>
        </table:table-row>
        <table:table-row>
          <table:table-cell office:value-type="float" office:value="16330609000000"/>
          <table:table-cell office:value-type="string" office:string-value="     COMERCIALIZACAO-PECUARIA"/>
          <table:table-cell office:value-type="float" office:value="1266213.77"/>
          <table:table-cell office:value-type="float" office:value="1305875.8700000001"/>
          <table:table-cell office:value-type="float" office:value="1257361.7"/>
          <table:table-cell office:value-type="float" office:value="1252374.96"/>
          <table:table-cell office:value-type="float" office:value="1261206.6599999999"/>
          <table:table-cell office:value-type="float" office:value="1270421.01"/>
          <table:table-cell office:value-type="float" office:value="1279416.3"/>
          <table:table-cell office:value-type="float" office:value="1256385.24"/>
          <table:table-cell office:value-type="float" office:value="1275124.19"/>
          <table:table-cell table:number-columns-repeated="16373"/>
        </table:table-row>
        <table:table-row>
          <table:table-cell office:value-type="float" office:value="16330609030000"/>
          <table:table-cell office:value-type="string" office:string-value="      PRODUTORES"/>
          <table:table-cell office:value-type="float" office:value="1268322.1299999999"/>
          <table:table-cell office:value-type="float" office:value="1307984.23"/>
          <table:table-cell office:value-type="float" office:value="1259470.06"/>
          <table:table-cell office:value-type="float" office:value="1252374.96"/>
          <table:table-cell office:value-type="float" office:value="1261206.6599999999"/>
          <table:table-cell office:value-type="float" office:value="1270421.01"/>
          <table:table-cell office:value-type="float" office:value="1279416.3"/>
          <table:table-cell office:value-type="float" office:value="1256385.24"/>
          <table:table-cell office:value-type="float" office:value="1275124.19"/>
          <table:table-cell table:number-columns-repeated="16373"/>
        </table:table-row>
        <table:table-row>
          <table:table-cell office:value-type="float" office:value="16330609060000"/>
          <table:table-cell office:value-type="string" office:string-value="       COM CORRECAO MONETARIA"/>
          <table:table-cell office:value-type="float" office:value="320334.92"/>
          <table:table-cell office:value-type="float" office:value="324306.65999999997"/>
          <table:table-cell office:value-type="float" office:value="327943.09999999998"/>
          <table:table-cell office:value-type="float" office:value="315911.52"/>
          <table:table-cell office:value-type="float" office:value="319940.34999999998"/>
          <table:table-cell office:value-type="float" office:value="324165.56"/>
          <table:table-cell office:value-type="float" office:value="328307.28000000003"/>
          <table:table-cell office:value-type="float" office:value="332643.13"/>
          <table:table-cell office:value-type="float" office:value="337035.97"/>
          <table:table-cell table:number-columns-repeated="16373"/>
        </table:table-row>
        <table:table-row>
          <table:table-cell office:value-type="float" office:value="16330609090000"/>
          <table:table-cell office:value-type="string" office:string-value="        RECURSOS GOVERNAMENTAIS"/>
          <table:table-cell office:value-type="float" office:value="320334.92"/>
          <table:table-cell office:value-type="float" office:value="324306.65999999997"/>
          <table:table-cell office:value-type="float" office:value="327943.09999999998"/>
          <table:table-cell office:value-type="float" office:value="315911.52"/>
          <table:table-cell office:value-type="float" office:value="319940.34999999998"/>
          <table:table-cell office:value-type="float" office:value="324165.56"/>
          <table:table-cell office:value-type="float" office:value="328307.28000000003"/>
          <table:table-cell office:value-type="float" office:value="332643.13"/>
          <table:table-cell office:value-type="float" office:value="337035.97"/>
          <table:table-cell table:number-columns-repeated="16373"/>
        </table:table-row>
        <table:table-row>
          <table:table-cell office:value-type="float" office:value="16330609120000"/>
          <table:table-cell office:value-type="string" office:string-value="       SEM CORRECAO MONETARIA"/>
          <table:table-cell office:value-type="float" office:value="947987.21"/>
          <table:table-cell office:value-type="float" office:value="983677.57"/>
          <table:table-cell office:value-type="float" office:value="931526.96"/>
          <table:table-cell office:value-type="float" office:value="936463.44"/>
          <table:table-cell office:value-type="float" office:value="941266.31"/>
          <table:table-cell office:value-type="float" office:value="946255.45"/>
          <table:table-cell office:value-type="float" office:value="951109.02"/>
          <table:table-cell office:value-type="float" office:value="923742.11"/>
          <table:table-cell office:value-type="float" office:value="938088.22"/>
          <table:table-cell table:number-columns-repeated="16373"/>
        </table:table-row>
        <table:table-row>
          <table:table-cell office:value-type="float" office:value="16330609150000"/>
          <table:table-cell office:value-type="string" office:string-value="        RECURSOS GOVERNAMENTAIS"/>
          <table:table-cell office:value-type="float" office:value="947987.21"/>
          <table:table-cell office:value-type="float" office:value="983677.57"/>
          <table:table-cell office:value-type="float" office:value="931526.96"/>
          <table:table-cell office:value-type="float" office:value="936463.44"/>
          <table:table-cell office:value-type="float" office:value="941266.31"/>
          <table:table-cell office:value-type="float" office:value="946255.45"/>
          <table:table-cell office:value-type="float" office:value="951109.02"/>
          <table:table-cell office:value-type="float" office:value="923742.11"/>
          <table:table-cell office:value-type="float" office:value="938088.22"/>
          <table:table-cell table:number-columns-repeated="16373"/>
        </table:table-row>
        <table:table-row>
          <table:table-cell office:value-type="float" office:value="16330609155000"/>
          <table:table-cell office:value-type="string" office:string-value="         FAT"/>
          <table:table-cell table:number-columns-repeated="8"/>
          <table:table-cell office:value-type="float" office:value="9437.2800000000007"/>
          <table:table-cell table:number-columns-repeated="16373"/>
        </table:table-row>
        <table:table-row>
          <table:table-cell office:value-type="float" office:value="16330609160000"/>
          <table:table-cell office:value-type="string" office:string-value="         OUTROS"/>
          <table:table-cell office:value-type="float" office:value="947987.21"/>
          <table:table-cell office:value-type="float" office:value="983677.57"/>
          <table:table-cell office:value-type="float" office:value="931526.96"/>
          <table:table-cell office:value-type="float" office:value="936463.44"/>
          <table:table-cell office:value-type="float" office:value="941266.31"/>
          <table:table-cell office:value-type="float" office:value="946255.45"/>
          <table:table-cell office:value-type="float" office:value="951109.02"/>
          <table:table-cell office:value-type="float" office:value="923742.11"/>
          <table:table-cell office:value-type="float" office:value="928650.94"/>
          <table:table-cell table:number-columns-repeated="16373"/>
        </table:table-row>
        <table:table-row>
          <table:table-cell office:value-type="float" office:value="16330609995000"/>
          <table:table-cell office:value-type="string" office:string-value="      (RENDAS A APROPRIAR)"/>
          <table:table-cell office:value-type="float" office:value="-2108.36"/>
          <table:table-cell office:value-type="float" office:value="-2108.36"/>
          <table:table-cell office:value-type="float" office:value="-2108.36"/>
          <table:table-cell table:number-columns-repeated="16379"/>
        </table:table-row>
        <table:table-row>
          <table:table-cell office:value-type="float" office:value="16330609995200"/>
          <table:table-cell office:value-type="string" office:string-value="       DERUR"/>
          <table:table-cell office:value-type="float" office:value="-2108.36"/>
          <table:table-cell office:value-type="float" office:value="-2108.36"/>
          <table:table-cell office:value-type="float" office:value="-2108.36"/>
          <table:table-cell table:number-columns-repeated="16379"/>
        </table:table-row>
        <table:table-row>
          <table:table-cell office:value-type="float" office:value="16330609995800"/>
          <table:table-cell office:value-type="string" office:string-value="        OUTROS"/>
          <table:table-cell office:value-type="float" office:value="-2108.36"/>
          <table:table-cell office:value-type="float" office:value="-2108.36"/>
          <table:table-cell office:value-type="float" office:value="-2108.36"/>
          <table:table-cell table:number-columns-repeated="16379"/>
        </table:table-row>
        <table:table-row>
          <table:table-cell office:value-type="float" office:value="16340008000000"/>
          <table:table-cell office:value-type="string" office:string-value="    FINANCIAMENTOS AGROINDUSTRIAIS"/>
          <table:table-cell office:value-type="float" office:value="11483451.59"/>
          <table:table-cell office:value-type="float" office:value="10871787.109999999"/>
          <table:table-cell office:value-type="float" office:value="10852783.74"/>
          <table:table-cell office:value-type="float" office:value="10878782.279999999"/>
          <table:table-cell office:value-type="float" office:value="10832606.32"/>
          <table:table-cell office:value-type="float" office:value="10808283.279999999"/>
          <table:table-cell office:value-type="float" office:value="10498023.51"/>
          <table:table-cell office:value-type="float" office:value="10401470.810000001"/>
          <table:table-cell office:value-type="float" office:value="10309030.68"/>
          <table:table-cell table:number-columns-repeated="16373"/>
        </table:table-row>
        <table:table-row>
          <table:table-cell office:value-type="float" office:value="16340101000000"/>
          <table:table-cell office:value-type="string" office:string-value="     INVESTIMENTO-AGROINDUSTRIA DE BENEFICIAMENTO"/>
          <table:table-cell office:value-type="float" office:value="4244249.6100000003"/>
          <table:table-cell office:value-type="float" office:value="4070151.31"/>
          <table:table-cell office:value-type="float" office:value="4119510.79"/>
          <table:table-cell office:value-type="float" office:value="4176491.67"/>
          <table:table-cell office:value-type="float" office:value="4182368.26"/>
          <table:table-cell office:value-type="float" office:value="4209533.8899999997"/>
          <table:table-cell office:value-type="float" office:value="3977313.6"/>
          <table:table-cell office:value-type="float" office:value="3934157.62"/>
          <table:table-cell office:value-type="float" office:value="3914641.91"/>
          <table:table-cell table:number-columns-repeated="16373"/>
        </table:table-row>
        <table:table-row>
          <table:table-cell office:value-type="float" office:value="16340101200000"/>
          <table:table-cell office:value-type="string" office:string-value="      SETOR PRIVADO"/>
          <table:table-cell office:value-type="float" office:value="4244249.6100000003"/>
          <table:table-cell office:value-type="float" office:value="4070151.31"/>
          <table:table-cell office:value-type="float" office:value="4119510.79"/>
          <table:table-cell office:value-type="float" office:value="4176491.67"/>
          <table:table-cell office:value-type="float" office:value="4182368.26"/>
          <table:table-cell office:value-type="float" office:value="4209533.8899999997"/>
          <table:table-cell office:value-type="float" office:value="3977313.6"/>
          <table:table-cell office:value-type="float" office:value="3934157.62"/>
          <table:table-cell office:value-type="float" office:value="3914641.91"/>
          <table:table-cell table:number-columns-repeated="16373"/>
        </table:table-row>
        <table:table-row>
          <table:table-cell office:value-type="float" office:value="16340101400000"/>
          <table:table-cell office:value-type="string" office:string-value="       INDUSTRIA"/>
          <table:table-cell office:value-type="float" office:value="4244249.6100000003"/>
          <table:table-cell office:value-type="float" office:value="4070151.31"/>
          <table:table-cell office:value-type="float" office:value="4119510.79"/>
          <table:table-cell office:value-type="float" office:value="4176491.67"/>
          <table:table-cell office:value-type="float" office:value="4182368.26"/>
          <table:table-cell office:value-type="float" office:value="4209533.8899999997"/>
          <table:table-cell office:value-type="float" office:value="3977313.6"/>
          <table:table-cell office:value-type="float" office:value="3934157.62"/>
          <table:table-cell office:value-type="float" office:value="3914641.91"/>
          <table:table-cell table:number-columns-repeated="16373"/>
        </table:table-row>
        <table:table-row>
          <table:table-cell office:value-type="float" office:value="16340101600000"/>
          <table:table-cell office:value-type="string" office:string-value="        COM CORRECAO MONETARIA"/>
          <table:table-cell office:value-type="float" office:value="2322129.4900000002"/>
          <table:table-cell office:value-type="float" office:value="2040652.71"/>
          <table:table-cell office:value-type="float" office:value="2068744.5"/>
          <table:table-cell office:value-type="float" office:value="2107567.2400000002"/>
          <table:table-cell office:value-type="float" office:value="2139242.9700000002"/>
          <table:table-cell office:value-type="float" office:value="2172435.46"/>
          <table:table-cell office:value-type="float" office:value="1895934.7"/>
          <table:table-cell office:value-type="float" office:value="1887642.69"/>
          <table:table-cell office:value-type="float" office:value="1915906.25"/>
          <table:table-cell table:number-columns-repeated="16373"/>
        </table:table-row>
        <table:table-row>
          <table:table-cell office:value-type="float" office:value="16340101671000"/>
          <table:table-cell office:value-type="string" office:string-value="         RECURSOS DO BNDES"/>
          <table:table-cell office:value-type="float" office:value="1931437.96"/>
          <table:table-cell office:value-type="float" office:value="1734839.9"/>
          <table:table-cell office:value-type="float" office:value="1757062.68"/>
          <table:table-cell office:value-type="float" office:value="1789022.1"/>
          <table:table-cell office:value-type="float" office:value="1687979.77"/>
          <table:table-cell office:value-type="float" office:value="1708790.57"/>
          <table:table-cell office:value-type="float" office:value="1645214.47"/>
          <table:table-cell office:value-type="float" office:value="1628198.85"/>
          <table:table-cell office:value-type="float" office:value="1647308.41"/>
          <table:table-cell table:number-columns-repeated="16373"/>
        </table:table-row>
        <table:table-row>
          <table:table-cell office:value-type="float" office:value="16340101700000"/>
          <table:table-cell office:value-type="string" office:string-value="         OUTROS"/>
          <table:table-cell office:value-type="float" office:value="390691.53"/>
          <table:table-cell office:value-type="float" office:value="305812.81"/>
          <table:table-cell office:value-type="float" office:value="311681.82"/>
          <table:table-cell office:value-type="float" office:value="318545.14"/>
          <table:table-cell office:value-type="float" office:value="451263.2"/>
          <table:table-cell office:value-type="float" office:value="463644.89"/>
          <table:table-cell office:value-type="float" office:value="250720.23"/>
          <table:table-cell office:value-type="float" office:value="259443.84"/>
          <table:table-cell office:value-type="float" office:value="268597.84000000003"/>
          <table:table-cell table:number-columns-repeated="16373"/>
        </table:table-row>
        <table:table-row>
          <table:table-cell office:value-type="float" office:value="16340101800000"/>
          <table:table-cell office:value-type="string" office:string-value="        SEM CORRECAO MONETARIA"/>
          <table:table-cell office:value-type="float" office:value="2282836.36"/>
          <table:table-cell office:value-type="float" office:value="2264559.91"/>
          <table:table-cell office:value-type="float" office:value="2273988.94"/>
          <table:table-cell office:value-type="float" office:value="2305995.8199999998"/>
          <table:table-cell office:value-type="float" office:value="2291084.5299999998"/>
          <table:table-cell office:value-type="float" office:value="2277310.33"/>
          <table:table-cell office:value-type="float" office:value="2264580.12"/>
          <table:table-cell office:value-type="float" office:value="2251815.35"/>
          <table:table-cell office:value-type="float" office:value="2238420.7200000002"/>
          <table:table-cell table:number-columns-repeated="16373"/>
        </table:table-row>
        <table:table-row>
          <table:table-cell office:value-type="float" office:value="16340101800100"/>
          <table:table-cell office:value-type="string" office:string-value="         FAT"/>
          <table:table-cell office:value-type="float" office:value="253640.64"/>
          <table:table-cell office:value-type="float" office:value="263389.01"/>
          <table:table-cell office:value-type="float" office:value="28372.77"/>
          <table:table-cell office:value-type="float" office:value="28558.04"/>
          <table:table-cell office:value-type="float" office:value="28753.59"/>
          <table:table-cell office:value-type="float" office:value="28368.94"/>
          <table:table-cell office:value-type="float" office:value="28053"/>
          <table:table-cell office:value-type="float" office:value="27270.57"/>
          <table:table-cell office:value-type="float" office:value="27445.93"/>
          <table:table-cell table:number-columns-repeated="16373"/>
        </table:table-row>
        <table:table-row>
          <table:table-cell office:value-type="float" office:value="16340101800900"/>
          <table:table-cell office:value-type="string" office:string-value="         OUTROS"/>
          <table:table-cell office:value-type="float" office:value="2029195.72"/>
          <table:table-cell office:value-type="float" office:value="2001170.9"/>
          <table:table-cell office:value-type="float" office:value="2245616.17"/>
          <table:table-cell office:value-type="float" office:value="2277437.7799999998"/>
          <table:table-cell office:value-type="float" office:value="2262330.94"/>
          <table:table-cell office:value-type="float" office:value="2248941.39"/>
          <table:table-cell office:value-type="float" office:value="2236527.12"/>
          <table:table-cell office:value-type="float" office:value="2224544.7799999998"/>
          <table:table-cell office:value-type="float" office:value="2210974.79"/>
          <table:table-cell table:number-columns-repeated="16373"/>
        </table:table-row>
        <table:table-row>
          <table:table-cell office:value-type="float" office:value="16340101995000"/>
          <table:table-cell office:value-type="string" office:string-value="        (RENDAS A APROPRIAR)"/>
          <table:table-cell office:value-type="float" office:value="-360716.24"/>
          <table:table-cell office:value-type="float" office:value="-235061.31"/>
          <table:table-cell office:value-type="float" office:value="-223222.65"/>
          <table:table-cell office:value-type="float" office:value="-237071.39"/>
          <table:table-cell office:value-type="float" office:value="-247959.24"/>
          <table:table-cell office:value-type="float" office:value="-240211.9"/>
          <table:table-cell office:value-type="float" office:value="-183201.22"/>
          <table:table-cell office:value-type="float" office:value="-205300.42"/>
          <table:table-cell office:value-type="float" office:value="-239685.06"/>
          <table:table-cell table:number-columns-repeated="16373"/>
        </table:table-row>
        <table:table-row>
          <table:table-cell office:value-type="float" office:value="16340101995200"/>
          <table:table-cell office:value-type="string" office:string-value="         DERUR"/>
          <table:table-cell office:value-type="float" office:value="-360716.24"/>
          <table:table-cell office:value-type="float" office:value="-235061.31"/>
          <table:table-cell office:value-type="float" office:value="-223222.65"/>
          <table:table-cell office:value-type="float" office:value="-237071.39"/>
          <table:table-cell office:value-type="float" office:value="-247959.24"/>
          <table:table-cell office:value-type="float" office:value="-240211.9"/>
          <table:table-cell office:value-type="float" office:value="-183201.22"/>
          <table:table-cell office:value-type="float" office:value="-205300.42"/>
          <table:table-cell office:value-type="float" office:value="-239685.06"/>
          <table:table-cell table:number-columns-repeated="16373"/>
        </table:table-row>
        <table:table-row>
          <table:table-cell office:value-type="float" office:value="16340101995400"/>
          <table:table-cell office:value-type="string" office:string-value="          FAT"/>
          <table:table-cell office:value-type="float" office:value="-164146.85"/>
          <table:table-cell office:value-type="float" office:value="-179366.48"/>
          <table:table-cell office:value-type="float" office:value="-58643.75"/>
          <table:table-cell office:value-type="float" office:value="-64402.84"/>
          <table:table-cell office:value-type="float" office:value="-70600.039999999994"/>
          <table:table-cell office:value-type="float" office:value="-77303.89"/>
          <table:table-cell table:number-columns-repeated="16376"/>
        </table:table-row>
        <table:table-row>
          <table:table-cell office:value-type="float" office:value="16340101995800"/>
          <table:table-cell office:value-type="string" office:string-value="          OUTROS"/>
          <table:table-cell office:value-type="float" office:value="-196569.39"/>
          <table:table-cell office:value-type="float" office:value="-55694.83"/>
          <table:table-cell office:value-type="float" office:value="-164578.9"/>
          <table:table-cell office:value-type="float" office:value="-172668.55"/>
          <table:table-cell office:value-type="float" office:value="-177359.2"/>
          <table:table-cell office:value-type="float" office:value="-162908.01"/>
          <table:table-cell office:value-type="float" office:value="-183201.22"/>
          <table:table-cell office:value-type="float" office:value="-205300.42"/>
          <table:table-cell office:value-type="float" office:value="-239685.06"/>
          <table:table-cell table:number-columns-repeated="16373"/>
        </table:table-row>
        <table:table-row>
          <table:table-cell office:value-type="float" office:value="16340204000000"/>
          <table:table-cell office:value-type="string" office:string-value="     INVESTIMENTO-AGROINDUSTRIA DE TRANSFORMACAO"/>
          <table:table-cell office:value-type="float" office:value="3606722.65"/>
          <table:table-cell office:value-type="float" office:value="3517824.52"/>
          <table:table-cell office:value-type="float" office:value="3434087.66"/>
          <table:table-cell office:value-type="float" office:value="3366122.72"/>
          <table:table-cell office:value-type="float" office:value="3287508.67"/>
          <table:table-cell office:value-type="float" office:value="3215906.87"/>
          <table:table-cell office:value-type="float" office:value="3139442.45"/>
          <table:table-cell office:value-type="float" office:value="3066788.53"/>
          <table:table-cell office:value-type="float" office:value="2991919.69"/>
          <table:table-cell table:number-columns-repeated="16373"/>
        </table:table-row>
        <table:table-row>
          <table:table-cell office:value-type="float" office:value="16340204200000"/>
          <table:table-cell office:value-type="string" office:string-value="      SETOR PRIVADO"/>
          <table:table-cell office:value-type="float" office:value="3606722.65"/>
          <table:table-cell office:value-type="float" office:value="3517824.52"/>
          <table:table-cell office:value-type="float" office:value="3434087.66"/>
          <table:table-cell office:value-type="float" office:value="3366122.72"/>
          <table:table-cell office:value-type="float" office:value="3287508.67"/>
          <table:table-cell office:value-type="float" office:value="3215906.87"/>
          <table:table-cell office:value-type="float" office:value="3139442.45"/>
          <table:table-cell office:value-type="float" office:value="3066788.53"/>
          <table:table-cell office:value-type="float" office:value="2991919.69"/>
          <table:table-cell table:number-columns-repeated="16373"/>
        </table:table-row>
        <table:table-row>
          <table:table-cell office:value-type="float" office:value="16340204400000"/>
          <table:table-cell office:value-type="string" office:string-value="       INDUSTRIA"/>
          <table:table-cell office:value-type="float" office:value="3606722.65"/>
          <table:table-cell office:value-type="float" office:value="3517824.52"/>
          <table:table-cell office:value-type="float" office:value="3434087.66"/>
          <table:table-cell office:value-type="float" office:value="3366122.72"/>
          <table:table-cell office:value-type="float" office:value="3287508.67"/>
          <table:table-cell office:value-type="float" office:value="3215906.87"/>
          <table:table-cell office:value-type="float" office:value="3139442.45"/>
          <table:table-cell office:value-type="float" office:value="3066788.53"/>
          <table:table-cell office:value-type="float" office:value="2991919.69"/>
          <table:table-cell table:number-columns-repeated="16373"/>
        </table:table-row>
        <table:table-row>
          <table:table-cell office:value-type="float" office:value="16340204600000"/>
          <table:table-cell office:value-type="string" office:string-value="        COM CORRECAO MONETARIA"/>
          <table:table-cell office:value-type="float" office:value="3203604.17"/>
          <table:table-cell office:value-type="float" office:value="3134707.29"/>
          <table:table-cell office:value-type="float" office:value="3058578.31"/>
          <table:table-cell office:value-type="float" office:value="2990371.82"/>
          <table:table-cell office:value-type="float" office:value="2921415.68"/>
          <table:table-cell office:value-type="float" office:value="2852231.69"/>
          <table:table-cell office:value-type="float" office:value="2779370.03"/>
          <table:table-cell office:value-type="float" office:value="2709507.76"/>
          <table:table-cell office:value-type="float" office:value="2637242.7000000002"/>
          <table:table-cell table:number-columns-repeated="16373"/>
        </table:table-row>
        <table:table-row>
          <table:table-cell office:value-type="float" office:value="16340204671000"/>
          <table:table-cell office:value-type="string" office:string-value="         RECURSOS DO BNDES"/>
          <table:table-cell office:value-type="float" office:value="3203604.17"/>
          <table:table-cell office:value-type="float" office:value="3134707.29"/>
          <table:table-cell office:value-type="float" office:value="3058578.31"/>
          <table:table-cell office:value-type="float" office:value="2990371.82"/>
          <table:table-cell office:value-type="float" office:value="2921415.68"/>
          <table:table-cell office:value-type="float" office:value="2852231.69"/>
          <table:table-cell office:value-type="float" office:value="2779370.03"/>
          <table:table-cell office:value-type="float" office:value="2709507.76"/>
          <table:table-cell office:value-type="float" office:value="2637242.7000000002"/>
          <table:table-cell table:number-columns-repeated="16373"/>
        </table:table-row>
        <table:table-row>
          <table:table-cell office:value-type="float" office:value="16340204800000"/>
          <table:table-cell office:value-type="string" office:string-value="        SEM CORRECAO MONETARIA"/>
          <table:table-cell office:value-type="float" office:value="407483.81"/>
          <table:table-cell office:value-type="float" office:value="387512.41"/>
          <table:table-cell office:value-type="float" office:value="381657.59999999998"/>
          <table:table-cell office:value-type="float" office:value="383715.59"/>
          <table:table-cell office:value-type="float" office:value="377372.49"/>
          <table:table-cell office:value-type="float" office:value="378517.69"/>
          <table:table-cell office:value-type="float" office:value="378634.75"/>
          <table:table-cell office:value-type="float" office:value="379968.89"/>
          <table:table-cell office:value-type="float" office:value="381427.9"/>
          <table:table-cell table:number-columns-repeated="16373"/>
        </table:table-row>
        <table:table-row>
          <table:table-cell office:value-type="float" office:value="16340204800500"/>
          <table:table-cell office:value-type="string" office:string-value="         FAT"/>
          <table:table-cell office:value-type="float" office:value="348542.99"/>
          <table:table-cell office:value-type="float" office:value="326911.07"/>
          <table:table-cell office:value-type="float" office:value="289402.56"/>
          <table:table-cell office:value-type="float" office:value="288462.84999999998"/>
          <table:table-cell office:value-type="float" office:value="278804.94"/>
          <table:table-cell office:value-type="float" office:value="276387.13"/>
          <table:table-cell office:value-type="float" office:value="272784.37"/>
          <table:table-cell office:value-type="float" office:value="269992.71999999997"/>
          <table:table-cell office:value-type="float" office:value="267388.94"/>
          <table:table-cell table:number-columns-repeated="16373"/>
        </table:table-row>
        <table:table-row>
          <table:table-cell office:value-type="float" office:value="16340204804500"/>
          <table:table-cell office:value-type="string" office:string-value="         OUTROS"/>
          <table:table-cell office:value-type="float" office:value="58940.82"/>
          <table:table-cell office:value-type="float" office:value="60601.34"/>
          <table:table-cell office:value-type="float" office:value="92255.039999999994"/>
          <table:table-cell office:value-type="float" office:value="95252.74"/>
          <table:table-cell office:value-type="float" office:value="98567.55"/>
          <table:table-cell office:value-type="float" office:value="102130.56"/>
          <table:table-cell office:value-type="float" office:value="105850.38"/>
          <table:table-cell office:value-type="float" office:value="109976.17"/>
          <table:table-cell office:value-type="float" office:value="114038.96"/>
          <table:table-cell table:number-columns-repeated="16373"/>
        </table:table-row>
        <table:table-row>
          <table:table-cell office:value-type="float" office:value="16340204995000"/>
          <table:table-cell office:value-type="string" office:string-value="        (RENDAS A APROPRIAR)"/>
          <table:table-cell office:value-type="float" office:value="-4365.33"/>
          <table:table-cell office:value-type="float" office:value="-4395.18"/>
          <table:table-cell office:value-type="float" office:value="-6148.25"/>
          <table:table-cell office:value-type="float" office:value="-7964.69"/>
          <table:table-cell office:value-type="float" office:value="-11279.5"/>
          <table:table-cell office:value-type="float" office:value="-14842.51"/>
          <table:table-cell office:value-type="float" office:value="-18562.330000000002"/>
          <table:table-cell office:value-type="float" office:value="-22688.12"/>
          <table:table-cell office:value-type="float" office:value="-26750.91"/>
          <table:table-cell table:number-columns-repeated="16373"/>
        </table:table-row>
        <table:table-row>
          <table:table-cell office:value-type="float" office:value="16340204995200"/>
          <table:table-cell office:value-type="string" office:string-value="         DERUR"/>
          <table:table-cell office:value-type="float" office:value="-4365.33"/>
          <table:table-cell office:value-type="float" office:value="-4395.18"/>
          <table:table-cell office:value-type="float" office:value="-6148.25"/>
          <table:table-cell office:value-type="float" office:value="-7964.69"/>
          <table:table-cell office:value-type="float" office:value="-11279.5"/>
          <table:table-cell office:value-type="float" office:value="-14842.51"/>
          <table:table-cell office:value-type="float" office:value="-18562.330000000002"/>
          <table:table-cell office:value-type="float" office:value="-22688.12"/>
          <table:table-cell office:value-type="float" office:value="-26750.91"/>
          <table:table-cell table:number-columns-repeated="16373"/>
        </table:table-row>
        <table:table-row>
          <table:table-cell office:value-type="float" office:value="16340204995400"/>
          <table:table-cell office:value-type="string" office:string-value="          FAT"/>
          <table:table-cell office:value-type="float" office:value="-1630.67"/>
          <table:table-cell table:number-columns-repeated="16381"/>
        </table:table-row>
        <table:table-row>
          <table:table-cell office:value-type="float" office:value="16340204995800"/>
          <table:table-cell office:value-type="string" office:string-value="          OUTROS"/>
          <table:table-cell office:value-type="float" office:value="-2734.66"/>
          <table:table-cell office:value-type="float" office:value="-4395.18"/>
          <table:table-cell office:value-type="float" office:value="-6148.25"/>
          <table:table-cell office:value-type="float" office:value="-7964.69"/>
          <table:table-cell office:value-type="float" office:value="-11279.5"/>
          <table:table-cell office:value-type="float" office:value="-14842.51"/>
          <table:table-cell office:value-type="float" office:value="-18562.330000000002"/>
          <table:table-cell office:value-type="float" office:value="-22688.12"/>
          <table:table-cell office:value-type="float" office:value="-26750.91"/>
          <table:table-cell table:number-columns-repeated="16373"/>
        </table:table-row>
        <table:table-row>
          <table:table-cell office:value-type="float" office:value="16340307000000"/>
          <table:table-cell office:value-type="string" office:string-value="     INVESTIMENTO-AGROINDUSTRIA-OUTROS FINS"/>
          <table:table-cell office:value-type="float" office:value="479178.15"/>
          <table:table-cell office:value-type="float" office:value="283409.83"/>
          <table:table-cell office:value-type="float" office:value="283695.82"/>
          <table:table-cell office:value-type="float" office:value="284211.37"/>
          <table:table-cell office:value-type="float" office:value="284489.3"/>
          <table:table-cell office:value-type="float" office:value="284670.07"/>
          <table:table-cell office:value-type="float" office:value="284532.09000000003"/>
          <table:table-cell office:value-type="float" office:value="283683.65999999997"/>
          <table:table-cell office:value-type="float" office:value="283825.96000000002"/>
          <table:table-cell table:number-columns-repeated="16373"/>
        </table:table-row>
        <table:table-row>
          <table:table-cell office:value-type="float" office:value="16340307200000"/>
          <table:table-cell office:value-type="string" office:string-value="      SETOR PRIVADO"/>
          <table:table-cell office:value-type="float" office:value="479178.15"/>
          <table:table-cell office:value-type="float" office:value="283409.83"/>
          <table:table-cell office:value-type="float" office:value="283695.82"/>
          <table:table-cell office:value-type="float" office:value="284211.37"/>
          <table:table-cell office:value-type="float" office:value="284489.3"/>
          <table:table-cell office:value-type="float" office:value="284670.07"/>
          <table:table-cell office:value-type="float" office:value="284532.09000000003"/>
          <table:table-cell office:value-type="float" office:value="283683.65999999997"/>
          <table:table-cell office:value-type="float" office:value="283825.96000000002"/>
          <table:table-cell table:number-columns-repeated="16373"/>
        </table:table-row>
        <table:table-row>
          <table:table-cell office:value-type="float" office:value="16340307400000"/>
          <table:table-cell office:value-type="string" office:string-value="       INDUSTRIA"/>
          <table:table-cell office:value-type="float" office:value="479178.15"/>
          <table:table-cell office:value-type="float" office:value="283409.83"/>
          <table:table-cell office:value-type="float" office:value="283695.82"/>
          <table:table-cell office:value-type="float" office:value="284211.37"/>
          <table:table-cell office:value-type="float" office:value="284489.3"/>
          <table:table-cell office:value-type="float" office:value="284670.07"/>
          <table:table-cell office:value-type="float" office:value="284532.09000000003"/>
          <table:table-cell office:value-type="float" office:value="283683.65999999997"/>
          <table:table-cell office:value-type="float" office:value="283825.96000000002"/>
          <table:table-cell table:number-columns-repeated="16373"/>
        </table:table-row>
        <table:table-row>
          <table:table-cell office:value-type="float" office:value="16340307600000"/>
          <table:table-cell office:value-type="string" office:string-value="        COM CORRECAO MONETARIA"/>
          <table:table-cell office:value-type="float" office:value="1215012.08"/>
          <table:table-cell office:value-type="float" office:value="1036292.71"/>
          <table:table-cell office:value-type="float" office:value="1077355.71"/>
          <table:table-cell office:value-type="float" office:value="1119744.6299999999"/>
          <table:table-cell office:value-type="float" office:value="1164751.06"/>
          <table:table-cell office:value-type="float" office:value="1212615.1200000001"/>
          <table:table-cell office:value-type="float" office:value="1258260.1000000001"/>
          <table:table-cell office:value-type="float" office:value="1310687"/>
          <table:table-cell office:value-type="float" office:value="1362417.2"/>
          <table:table-cell table:number-columns-repeated="16373"/>
        </table:table-row>
        <table:table-row>
          <table:table-cell office:value-type="float" office:value="16340307671000"/>
          <table:table-cell office:value-type="string" office:string-value="         RECURSOS DO BNDES"/>
          <table:table-cell office:value-type="float" office:value="17288.98"/>
          <table:table-cell office:value-type="float" office:value="17149.349999999999"/>
          <table:table-cell office:value-type="float" office:value="17435.34"/>
          <table:table-cell office:value-type="float" office:value="17950.89"/>
          <table:table-cell office:value-type="float" office:value="18228.82"/>
          <table:table-cell office:value-type="float" office:value="18409.59"/>
          <table:table-cell office:value-type="float" office:value="18271.61"/>
          <table:table-cell office:value-type="float" office:value="17423.18"/>
          <table:table-cell office:value-type="float" office:value="17565.48"/>
          <table:table-cell table:number-columns-repeated="16373"/>
        </table:table-row>
        <table:table-row>
          <table:table-cell office:value-type="float" office:value="16340307680000"/>
          <table:table-cell office:value-type="string" office:string-value="         OPS.ALONGADAS NAO SECURIT.-RES-2238"/>
          <table:table-cell office:value-type="float" office:value="1197723.1000000001"/>
          <table:table-cell office:value-type="float" office:value="1019143.36"/>
          <table:table-cell office:value-type="float" office:value="1059920.3700000001"/>
          <table:table-cell office:value-type="float" office:value="1101793.74"/>
          <table:table-cell office:value-type="float" office:value="1146522.24"/>
          <table:table-cell office:value-type="float" office:value="1194205.53"/>
          <table:table-cell office:value-type="float" office:value="1239988.49"/>
          <table:table-cell office:value-type="float" office:value="1293263.82"/>
          <table:table-cell office:value-type="float" office:value="1344851.72"/>
          <table:table-cell table:number-columns-repeated="16373"/>
        </table:table-row>
        <table:table-row>
          <table:table-cell office:value-type="float" office:value="16340307800000"/>
          <table:table-cell office:value-type="string" office:string-value="        SEM CORRECAO MONETARIA"/>
          <table:table-cell table:number-columns-repeated="16382"/>
        </table:table-row>
        <table:table-row>
          <table:table-cell office:value-type="float" office:value="16340307800500"/>
          <table:table-cell office:value-type="string" office:string-value="         FAT"/>
          <table:table-cell table:number-columns-repeated="16382"/>
        </table:table-row>
        <table:table-row>
          <table:table-cell office:value-type="float" office:value="16340307804500"/>
          <table:table-cell office:value-type="string" office:string-value="         OUTROS"/>
          <table:table-cell table:number-columns-repeated="16382"/>
        </table:table-row>
        <table:table-row>
          <table:table-cell office:value-type="float" office:value="16340307995000"/>
          <table:table-cell office:value-type="string" office:string-value="        (RENDAS A APROPRIAR)"/>
          <table:table-cell office:value-type="float" office:value="-735833.93"/>
          <table:table-cell office:value-type="float" office:value="-752882.88"/>
          <table:table-cell office:value-type="float" office:value="-793659.89"/>
          <table:table-cell office:value-type="float" office:value="-835533.26"/>
          <table:table-cell office:value-type="float" office:value="-880261.76"/>
          <table:table-cell office:value-type="float" office:value="-927945.05"/>
          <table:table-cell office:value-type="float" office:value="-973728.01"/>
          <table:table-cell office:value-type="float" office:value="-1027003.34"/>
          <table:table-cell office:value-type="float" office:value="-1078591.24"/>
          <table:table-cell table:number-columns-repeated="16373"/>
        </table:table-row>
        <table:table-row>
          <table:table-cell office:value-type="float" office:value="16340307995200"/>
          <table:table-cell office:value-type="string" office:string-value="         DERUR"/>
          <table:table-cell office:value-type="float" office:value="-735833.93"/>
          <table:table-cell office:value-type="float" office:value="-752882.88"/>
          <table:table-cell office:value-type="float" office:value="-793659.89"/>
          <table:table-cell office:value-type="float" office:value="-835533.26"/>
          <table:table-cell office:value-type="float" office:value="-880261.76"/>
          <table:table-cell office:value-type="float" office:value="-927945.05"/>
          <table:table-cell office:value-type="float" office:value="-973728.01"/>
          <table:table-cell office:value-type="float" office:value="-1027003.34"/>
          <table:table-cell office:value-type="float" office:value="-1078591.24"/>
          <table:table-cell table:number-columns-repeated="16373"/>
        </table:table-row>
        <table:table-row>
          <table:table-cell office:value-type="float" office:value="16340307995420"/>
          <table:table-cell office:value-type="string" office:string-value="          OPS.ALONGADAS NAO SECURIT.-RES-2238"/>
          <table:table-cell office:value-type="float" office:value="-735833.93"/>
          <table:table-cell office:value-type="float" office:value="-752882.88"/>
          <table:table-cell office:value-type="float" office:value="-793659.89"/>
          <table:table-cell office:value-type="float" office:value="-835533.26"/>
          <table:table-cell office:value-type="float" office:value="-880261.76"/>
          <table:table-cell office:value-type="float" office:value="-927945.05"/>
          <table:table-cell office:value-type="float" office:value="-973728.01"/>
          <table:table-cell office:value-type="float" office:value="-1027003.34"/>
          <table:table-cell office:value-type="float" office:value="-1078591.24"/>
          <table:table-cell table:number-columns-repeated="16373"/>
        </table:table-row>
        <table:table-row>
          <table:table-cell office:value-type="float" office:value="16340307995800"/>
          <table:table-cell office:value-type="string" office:string-value="          OUTROS"/>
          <table:table-cell table:number-columns-repeated="16382"/>
        </table:table-row>
        <table:table-row>
          <table:table-cell office:value-type="float" office:value="16340400000000"/>
          <table:table-cell office:value-type="string" office:string-value="     INVESTIMENTO - SERVICOS"/>
          <table:table-cell office:value-type="float" office:value="272894.28999999998"/>
          <table:table-cell office:value-type="float" office:value="272894.28999999998"/>
          <table:table-cell office:value-type="float" office:value="272894.28999999998"/>
          <table:table-cell office:value-type="float" office:value="272894.28999999998"/>
          <table:table-cell office:value-type="float" office:value="272894.28999999998"/>
          <table:table-cell office:value-type="float" office:value="272894.28999999998"/>
          <table:table-cell office:value-type="float" office:value="272894.28999999998"/>
          <table:table-cell office:value-type="float" office:value="294922.75"/>
          <table:table-cell office:value-type="float" office:value="294922.75"/>
          <table:table-cell table:number-columns-repeated="16373"/>
        </table:table-row>
        <table:table-row>
          <table:table-cell office:value-type="float" office:value="16340400120000"/>
          <table:table-cell office:value-type="string" office:string-value="      SETOR PRIVADO"/>
          <table:table-cell office:value-type="float" office:value="272894.28999999998"/>
          <table:table-cell office:value-type="float" office:value="272894.28999999998"/>
          <table:table-cell office:value-type="float" office:value="272894.28999999998"/>
          <table:table-cell office:value-type="float" office:value="272894.28999999998"/>
          <table:table-cell office:value-type="float" office:value="272894.28999999998"/>
          <table:table-cell office:value-type="float" office:value="272894.28999999998"/>
          <table:table-cell office:value-type="float" office:value="272894.28999999998"/>
          <table:table-cell office:value-type="float" office:value="294922.75"/>
          <table:table-cell office:value-type="float" office:value="294922.75"/>
          <table:table-cell table:number-columns-repeated="16373"/>
        </table:table-row>
        <table:table-row>
          <table:table-cell office:value-type="float" office:value="16340400240000"/>
          <table:table-cell office:value-type="string" office:string-value="       INDUSTRIA"/>
          <table:table-cell office:value-type="float" office:value="272894.28999999998"/>
          <table:table-cell office:value-type="float" office:value="272894.28999999998"/>
          <table:table-cell office:value-type="float" office:value="272894.28999999998"/>
          <table:table-cell office:value-type="float" office:value="272894.28999999998"/>
          <table:table-cell office:value-type="float" office:value="272894.28999999998"/>
          <table:table-cell office:value-type="float" office:value="272894.28999999998"/>
          <table:table-cell office:value-type="float" office:value="272894.28999999998"/>
          <table:table-cell office:value-type="float" office:value="294922.75"/>
          <table:table-cell office:value-type="float" office:value="294922.75"/>
          <table:table-cell table:number-columns-repeated="16373"/>
        </table:table-row>
        <table:table-row>
          <table:table-cell office:value-type="float" office:value="16340400360000"/>
          <table:table-cell office:value-type="string" office:string-value="        COM CORRECAO MONETARIA"/>
          <table:table-cell office:value-type="float" office:value="312608.25"/>
          <table:table-cell office:value-type="float" office:value="317053.34999999998"/>
          <table:table-cell office:value-type="float" office:value="321161.01"/>
          <table:table-cell office:value-type="float" office:value="325793.84999999998"/>
          <table:table-cell office:value-type="float" office:value="330734.56"/>
          <table:table-cell office:value-type="float" office:value="335936.1"/>
          <table:table-cell office:value-type="float" office:value="341105.33"/>
          <table:table-cell office:value-type="float" office:value="346887.37"/>
          <table:table-cell office:value-type="float" office:value="352847.43"/>
          <table:table-cell table:number-columns-repeated="16373"/>
        </table:table-row>
        <table:table-row>
          <table:table-cell office:value-type="float" office:value="16340400370000"/>
          <table:table-cell office:value-type="string" office:string-value="         OUTRAS"/>
          <table:table-cell office:value-type="float" office:value="312608.25"/>
          <table:table-cell office:value-type="float" office:value="317053.34999999998"/>
          <table:table-cell office:value-type="float" office:value="321161.01"/>
          <table:table-cell office:value-type="float" office:value="325793.84999999998"/>
          <table:table-cell office:value-type="float" office:value="330734.56"/>
          <table:table-cell office:value-type="float" office:value="335936.1"/>
          <table:table-cell office:value-type="float" office:value="341105.33"/>
          <table:table-cell office:value-type="float" office:value="346887.37"/>
          <table:table-cell office:value-type="float" office:value="352847.43"/>
          <table:table-cell table:number-columns-repeated="16373"/>
        </table:table-row>
        <table:table-row>
          <table:table-cell office:value-type="float" office:value="16340400480000"/>
          <table:table-cell office:value-type="string" office:string-value="        SEM CORRECAO MONETARIA"/>
          <table:table-cell table:number-columns-repeated="7"/>
          <table:table-cell office:value-type="float" office:value="109397.6"/>
          <table:table-cell office:value-type="float" office:value="113735.35"/>
          <table:table-cell table:number-columns-repeated="16373"/>
        </table:table-row>
        <table:table-row>
          <table:table-cell office:value-type="float" office:value="16340400489500"/>
          <table:table-cell office:value-type="string" office:string-value="         OUTROS"/>
          <table:table-cell table:number-columns-repeated="7"/>
          <table:table-cell office:value-type="float" office:value="109397.6"/>
          <table:table-cell office:value-type="float" office:value="113735.35"/>
          <table:table-cell table:number-columns-repeated="16373"/>
        </table:table-row>
        <table:table-row>
          <table:table-cell office:value-type="float" office:value="16340400995000"/>
          <table:table-cell office:value-type="string" office:string-value="        (RENDAS A APROPRIAR)"/>
          <table:table-cell office:value-type="float" office:value="-39713.96"/>
          <table:table-cell office:value-type="float" office:value="-44159.06"/>
          <table:table-cell office:value-type="float" office:value="-48266.720000000001"/>
          <table:table-cell office:value-type="float" office:value="-52899.56"/>
          <table:table-cell office:value-type="float" office:value="-57840.27"/>
          <table:table-cell office:value-type="float" office:value="-63041.81"/>
          <table:table-cell office:value-type="float" office:value="-68211.039999999994"/>
          <table:table-cell office:value-type="float" office:value="-161362.22"/>
          <table:table-cell office:value-type="float" office:value="-171660.03"/>
          <table:table-cell table:number-columns-repeated="16373"/>
        </table:table-row>
        <table:table-row>
          <table:table-cell office:value-type="float" office:value="16340400995200"/>
          <table:table-cell office:value-type="string" office:string-value="         DERUR"/>
          <table:table-cell office:value-type="float" office:value="-39713.96"/>
          <table:table-cell office:value-type="float" office:value="-44159.06"/>
          <table:table-cell office:value-type="float" office:value="-48266.720000000001"/>
          <table:table-cell office:value-type="float" office:value="-52899.56"/>
          <table:table-cell office:value-type="float" office:value="-57840.27"/>
          <table:table-cell office:value-type="float" office:value="-63041.81"/>
          <table:table-cell office:value-type="float" office:value="-68211.039999999994"/>
          <table:table-cell office:value-type="float" office:value="-161362.22"/>
          <table:table-cell office:value-type="float" office:value="-171660.03"/>
          <table:table-cell table:number-columns-repeated="16373"/>
        </table:table-row>
        <table:table-row>
          <table:table-cell office:value-type="float" office:value="16340400995800"/>
          <table:table-cell office:value-type="string" office:string-value="          OUTROS"/>
          <table:table-cell office:value-type="float" office:value="-39713.96"/>
          <table:table-cell office:value-type="float" office:value="-44159.06"/>
          <table:table-cell office:value-type="float" office:value="-48266.720000000001"/>
          <table:table-cell office:value-type="float" office:value="-52899.56"/>
          <table:table-cell office:value-type="float" office:value="-57840.27"/>
          <table:table-cell office:value-type="float" office:value="-63041.81"/>
          <table:table-cell office:value-type="float" office:value="-68211.039999999994"/>
          <table:table-cell office:value-type="float" office:value="-161362.22"/>
          <table:table-cell office:value-type="float" office:value="-171660.03"/>
          <table:table-cell table:number-columns-repeated="16373"/>
        </table:table-row>
        <table:table-row>
          <table:table-cell office:value-type="float" office:value="16340503000000"/>
          <table:table-cell office:value-type="string" office:string-value="     INVESTIMENTO - PESSOAS FISICAS"/>
          <table:table-cell office:value-type="float" office:value="2798093.08"/>
          <table:table-cell office:value-type="float" office:value="2667221.29"/>
          <table:table-cell office:value-type="float" office:value="2700875.98"/>
          <table:table-cell office:value-type="float" office:value="2737343.03"/>
          <table:table-cell office:value-type="float" office:value="2763626.6"/>
          <table:table-cell office:value-type="float" office:value="2783558.96"/>
          <table:table-cell office:value-type="float" office:value="2793439.08"/>
          <table:table-cell office:value-type="float" office:value="2791474.04"/>
          <table:table-cell office:value-type="float" office:value="2793276.16"/>
          <table:table-cell table:number-columns-repeated="16373"/>
        </table:table-row>
        <table:table-row>
          <table:table-cell office:value-type="float" office:value="16340503120000"/>
          <table:table-cell office:value-type="string" office:string-value="      SETOR PRIVADO"/>
          <table:table-cell office:value-type="float" office:value="2798093.08"/>
          <table:table-cell office:value-type="float" office:value="2667221.29"/>
          <table:table-cell office:value-type="float" office:value="2700875.98"/>
          <table:table-cell office:value-type="float" office:value="2737343.03"/>
          <table:table-cell office:value-type="float" office:value="2763626.6"/>
          <table:table-cell office:value-type="float" office:value="2783558.96"/>
          <table:table-cell office:value-type="float" office:value="2793439.08"/>
          <table:table-cell office:value-type="float" office:value="2791474.04"/>
          <table:table-cell office:value-type="float" office:value="2793276.16"/>
          <table:table-cell table:number-columns-repeated="16373"/>
        </table:table-row>
        <table:table-row>
          <table:table-cell office:value-type="float" office:value="16340503240000"/>
          <table:table-cell office:value-type="string" office:string-value="       INDUSTRIA"/>
          <table:table-cell office:value-type="float" office:value="2798093.08"/>
          <table:table-cell office:value-type="float" office:value="2667221.29"/>
          <table:table-cell office:value-type="float" office:value="2700875.98"/>
          <table:table-cell office:value-type="float" office:value="2737343.03"/>
          <table:table-cell office:value-type="float" office:value="2763626.6"/>
          <table:table-cell office:value-type="float" office:value="2783558.96"/>
          <table:table-cell office:value-type="float" office:value="2793439.08"/>
          <table:table-cell office:value-type="float" office:value="2791474.04"/>
          <table:table-cell office:value-type="float" office:value="2793276.16"/>
          <table:table-cell table:number-columns-repeated="16373"/>
        </table:table-row>
        <table:table-row>
          <table:table-cell office:value-type="float" office:value="16340503360000"/>
          <table:table-cell office:value-type="string" office:string-value="        COM CORRECAO MONETARIA"/>
          <table:table-cell office:value-type="float" office:value="2589533.04"/>
          <table:table-cell office:value-type="float" office:value="2433303.33"/>
          <table:table-cell office:value-type="float" office:value="2471470.42"/>
          <table:table-cell office:value-type="float" office:value="2522853.0099999998"/>
          <table:table-cell office:value-type="float" office:value="2565620.44"/>
          <table:table-cell office:value-type="float" office:value="2606133.33"/>
          <table:table-cell office:value-type="float" office:value="2634595.67"/>
          <table:table-cell office:value-type="float" office:value="2666586.36"/>
          <table:table-cell office:value-type="float" office:value="2713305.03"/>
          <table:table-cell table:number-columns-repeated="16373"/>
        </table:table-row>
        <table:table-row>
          <table:table-cell office:value-type="float" office:value="16340503400000"/>
          <table:table-cell office:value-type="string" office:string-value="         RECURSOS DO BNDES"/>
          <table:table-cell office:value-type="float" office:value="2589533.04"/>
          <table:table-cell office:value-type="float" office:value="2185247.4700000002"/>
          <table:table-cell office:value-type="float" office:value="2213489.5699999998"/>
          <table:table-cell office:value-type="float" office:value="2254680.33"/>
          <table:table-cell office:value-type="float" office:value="2264619.41"/>
          <table:table-cell office:value-type="float" office:value="2292613.7999999998"/>
          <table:table-cell office:value-type="float" office:value="2159985.59"/>
          <table:table-cell office:value-type="float" office:value="2110256.59"/>
          <table:table-cell office:value-type="float" office:value="2134783.4300000002"/>
          <table:table-cell table:number-columns-repeated="16373"/>
        </table:table-row>
        <table:table-row>
          <table:table-cell office:value-type="float" office:value="16340503405000"/>
          <table:table-cell office:value-type="string" office:string-value="         RECURSOS DE OUTRAS FONTES"/>
          <table:table-cell/>
          <table:table-cell office:value-type="float" office:value="248055.86"/>
          <table:table-cell office:value-type="float" office:value="257980.85"/>
          <table:table-cell office:value-type="float" office:value="268172.68"/>
          <table:table-cell office:value-type="float" office:value="301001.03000000003"/>
          <table:table-cell office:value-type="float" office:value="313519.53000000003"/>
          <table:table-cell office:value-type="float" office:value="474610.08"/>
          <table:table-cell office:value-type="float" office:value="556329.77"/>
          <table:table-cell office:value-type="float" office:value="578521.59999999998"/>
          <table:table-cell table:number-columns-repeated="16373"/>
        </table:table-row>
        <table:table-row>
          <table:table-cell office:value-type="float" office:value="16340503480000"/>
          <table:table-cell office:value-type="string" office:string-value="        SEM CORRECAO MONETARIA"/>
          <table:table-cell office:value-type="float" office:value="487734.13"/>
          <table:table-cell office:value-type="float" office:value="506016.94"/>
          <table:table-cell office:value-type="float" office:value="523678.19"/>
          <table:table-cell office:value-type="float" office:value="541658.44999999995"/>
          <table:table-cell office:value-type="float" office:value="561132.89"/>
          <table:table-cell office:value-type="float" office:value="581923.47"/>
          <table:table-cell office:value-type="float" office:value="615040.18000000005"/>
          <table:table-cell office:value-type="float" office:value="638369.43000000005"/>
          <table:table-cell office:value-type="float" office:value="661025.02"/>
          <table:table-cell table:number-columns-repeated="16373"/>
        </table:table-row>
        <table:table-row>
          <table:table-cell office:value-type="float" office:value="16340503490000"/>
          <table:table-cell office:value-type="string" office:string-value="         FAT"/>
          <table:table-cell office:value-type="float" office:value="46534.8"/>
          <table:table-cell office:value-type="float" office:value="47246.38"/>
          <table:table-cell office:value-type="float" office:value="47907.61"/>
          <table:table-cell office:value-type="float" office:value="48626.9"/>
          <table:table-cell office:value-type="float" office:value="49382.73"/>
          <table:table-cell office:value-type="float" office:value="50179.360000000001"/>
          <table:table-cell office:value-type="float" office:value="63801.74"/>
          <table:table-cell office:value-type="float" office:value="64806.45"/>
          <table:table-cell office:value-type="float" office:value="65818.38"/>
          <table:table-cell table:number-columns-repeated="16373"/>
        </table:table-row>
        <table:table-row>
          <table:table-cell office:value-type="float" office:value="16340503590000"/>
          <table:table-cell office:value-type="string" office:string-value="         OUTROS"/>
          <table:table-cell office:value-type="float" office:value="441199.33"/>
          <table:table-cell office:value-type="float" office:value="458770.56"/>
          <table:table-cell office:value-type="float" office:value="475770.58"/>
          <table:table-cell office:value-type="float" office:value="493031.55"/>
          <table:table-cell office:value-type="float" office:value="511750.16"/>
          <table:table-cell office:value-type="float" office:value="531744.11"/>
          <table:table-cell office:value-type="float" office:value="551238.43999999994"/>
          <table:table-cell office:value-type="float" office:value="573562.98"/>
          <table:table-cell office:value-type="float" office:value="595206.64"/>
          <table:table-cell table:number-columns-repeated="16373"/>
        </table:table-row>
        <table:table-row>
          <table:table-cell office:value-type="float" office:value="16340503995000"/>
          <table:table-cell office:value-type="string" office:string-value="        (RENDAS A APROPRIAR)"/>
          <table:table-cell office:value-type="float" office:value="-279174.09000000003"/>
          <table:table-cell office:value-type="float" office:value="-272098.98"/>
          <table:table-cell office:value-type="float" office:value="-294272.63"/>
          <table:table-cell office:value-type="float" office:value="-327168.43"/>
          <table:table-cell office:value-type="float" office:value="-363126.73"/>
          <table:table-cell office:value-type="float" office:value="-404497.84"/>
          <table:table-cell office:value-type="float" office:value="-456196.77"/>
          <table:table-cell office:value-type="float" office:value="-513481.75"/>
          <table:table-cell office:value-type="float" office:value="-581053.89"/>
          <table:table-cell table:number-columns-repeated="16373"/>
        </table:table-row>
        <table:table-row>
          <table:table-cell office:value-type="float" office:value="16340503995200"/>
          <table:table-cell office:value-type="string" office:string-value="         DERUR"/>
          <table:table-cell office:value-type="float" office:value="-279174.09000000003"/>
          <table:table-cell office:value-type="float" office:value="-272098.98"/>
          <table:table-cell office:value-type="float" office:value="-294272.63"/>
          <table:table-cell office:value-type="float" office:value="-327168.43"/>
          <table:table-cell office:value-type="float" office:value="-363126.73"/>
          <table:table-cell office:value-type="float" office:value="-404497.84"/>
          <table:table-cell office:value-type="float" office:value="-456196.77"/>
          <table:table-cell office:value-type="float" office:value="-513481.75"/>
          <table:table-cell office:value-type="float" office:value="-581053.89"/>
          <table:table-cell table:number-columns-repeated="16373"/>
        </table:table-row>
        <table:table-row>
          <table:table-cell office:value-type="float" office:value="16340503995400"/>
          <table:table-cell office:value-type="string" office:string-value="          FAT"/>
          <table:table-cell office:value-type="float" office:value="-3093.7"/>
          <table:table-cell office:value-type="float" office:value="-3784.82"/>
          <table:table-cell office:value-type="float" office:value="-4446.05"/>
          <table:table-cell office:value-type="float" office:value="-5165.34"/>
          <table:table-cell office:value-type="float" office:value="-5921.17"/>
          <table:table-cell office:value-type="float" office:value="-6717.8"/>
          <table:table-cell office:value-type="float" office:value="-8928.4599999999991"/>
          <table:table-cell office:value-type="float" office:value="-9769.65"/>
          <table:table-cell office:value-type="float" office:value="-10608.25"/>
          <table:table-cell table:number-columns-repeated="16373"/>
        </table:table-row>
        <table:table-row>
          <table:table-cell office:value-type="float" office:value="16340503995420"/>
          <table:table-cell office:value-type="string" office:string-value="          OPS.ALONGADAS NAO SECURIT.-RES-2238"/>
          <table:table-cell office:value-type="float" office:value="-12202.93"/>
          <table:table-cell office:value-type="float" office:value="-27458.48"/>
          <table:table-cell office:value-type="float" office:value="-42067.89"/>
          <table:table-cell office:value-type="float" office:value="-57070.1"/>
          <table:table-cell office:value-type="float" office:value="-73095.23"/>
          <table:table-cell office:value-type="float" office:value="-90178.99"/>
          <table:table-cell office:value-type="float" office:value="-106581.91"/>
          <table:table-cell office:value-type="float" office:value="-125669.16"/>
          <table:table-cell office:value-type="float" office:value="-144151.85"/>
          <table:table-cell table:number-columns-repeated="16373"/>
        </table:table-row>
        <table:table-row>
          <table:table-cell office:value-type="float" office:value="16340503995800"/>
          <table:table-cell office:value-type="string" office:string-value="          OUTROS"/>
          <table:table-cell office:value-type="float" office:value="-263877.46000000002"/>
          <table:table-cell office:value-type="float" office:value="-240855.67999999999"/>
          <table:table-cell office:value-type="float" office:value="-247758.69"/>
          <table:table-cell office:value-type="float" office:value="-264932.99"/>
          <table:table-cell office:value-type="float" office:value="-284110.33"/>
          <table:table-cell office:value-type="float" office:value="-307601.05"/>
          <table:table-cell office:value-type="float" office:value="-340686.4"/>
          <table:table-cell office:value-type="float" office:value="-378042.94"/>
          <table:table-cell office:value-type="float" office:value="-426293.79"/>
          <table:table-cell table:number-columns-repeated="16373"/>
        </table:table-row>
        <table:table-row>
          <table:table-cell office:value-type="float" office:value="16340606000000"/>
          <table:table-cell office:value-type="string" office:string-value="     CAPITAL DE GIRO"/>
          <table:table-cell office:value-type="float" office:value="82313.81"/>
          <table:table-cell office:value-type="float" office:value="60285.87"/>
          <table:table-cell office:value-type="float" office:value="41719.199999999997"/>
          <table:table-cell office:value-type="float" office:value="41719.199999999997"/>
          <table:table-cell office:value-type="float" office:value="41719.199999999997"/>
          <table:table-cell office:value-type="float" office:value="41719.199999999997"/>
          <table:table-cell office:value-type="float" office:value="30402"/>
          <table:table-cell office:value-type="float" office:value="30444.21"/>
          <table:table-cell office:value-type="float" office:value="30444.21"/>
          <table:table-cell table:number-columns-repeated="16373"/>
        </table:table-row>
        <table:table-row>
          <table:table-cell office:value-type="float" office:value="16340606050000"/>
          <table:table-cell office:value-type="string" office:string-value="      SETOR PRIVADO"/>
          <table:table-cell office:value-type="float" office:value="82313.81"/>
          <table:table-cell office:value-type="float" office:value="60285.87"/>
          <table:table-cell office:value-type="float" office:value="41719.199999999997"/>
          <table:table-cell office:value-type="float" office:value="41719.199999999997"/>
          <table:table-cell office:value-type="float" office:value="41719.199999999997"/>
          <table:table-cell office:value-type="float" office:value="41719.199999999997"/>
          <table:table-cell office:value-type="float" office:value="30402"/>
          <table:table-cell office:value-type="float" office:value="30444.21"/>
          <table:table-cell office:value-type="float" office:value="30444.21"/>
          <table:table-cell table:number-columns-repeated="16373"/>
        </table:table-row>
        <table:table-row>
          <table:table-cell office:value-type="float" office:value="16340606100000"/>
          <table:table-cell office:value-type="string" office:string-value="       INDUSTRIA"/>
          <table:table-cell office:value-type="float" office:value="82313.81"/>
          <table:table-cell office:value-type="float" office:value="60285.87"/>
          <table:table-cell office:value-type="float" office:value="41719.199999999997"/>
          <table:table-cell office:value-type="float" office:value="41719.199999999997"/>
          <table:table-cell office:value-type="float" office:value="41719.199999999997"/>
          <table:table-cell office:value-type="float" office:value="41719.199999999997"/>
          <table:table-cell office:value-type="float" office:value="30402"/>
          <table:table-cell office:value-type="float" office:value="30444.21"/>
          <table:table-cell office:value-type="float" office:value="30444.21"/>
          <table:table-cell table:number-columns-repeated="16373"/>
        </table:table-row>
        <table:table-row>
          <table:table-cell office:value-type="float" office:value="16340606300000"/>
          <table:table-cell office:value-type="string" office:string-value="        SEM CORRECAO MONETARIA"/>
          <table:table-cell office:value-type="float" office:value="87604.89"/>
          <table:table-cell office:value-type="float" office:value="66299.63"/>
          <table:table-cell office:value-type="float" office:value="46309.120000000003"/>
          <table:table-cell office:value-type="float" office:value="47244.86"/>
          <table:table-cell office:value-type="float" office:value="48241.49"/>
          <table:table-cell office:value-type="float" office:value="49338.91"/>
          <table:table-cell office:value-type="float" office:value="35738.19"/>
          <table:table-cell office:value-type="float" office:value="35534.97"/>
          <table:table-cell office:value-type="float" office:value="33931.269999999997"/>
          <table:table-cell table:number-columns-repeated="16373"/>
        </table:table-row>
        <table:table-row>
          <table:table-cell office:value-type="float" office:value="16340606300500"/>
          <table:table-cell office:value-type="string" office:string-value="         FAT"/>
          <table:table-cell office:value-type="float" office:value="67639.13"/>
          <table:table-cell office:value-type="float" office:value="45463.31"/>
          <table:table-cell office:value-type="float" office:value="46309.120000000003"/>
          <table:table-cell office:value-type="float" office:value="47244.86"/>
          <table:table-cell office:value-type="float" office:value="48241.49"/>
          <table:table-cell office:value-type="float" office:value="49338.91"/>
          <table:table-cell office:value-type="float" office:value="35738.19"/>
          <table:table-cell office:value-type="float" office:value="35534.97"/>
          <table:table-cell office:value-type="float" office:value="33931.269999999997"/>
          <table:table-cell table:number-columns-repeated="16373"/>
        </table:table-row>
        <table:table-row>
          <table:table-cell office:value-type="float" office:value="16340606309500"/>
          <table:table-cell office:value-type="string" office:string-value="         OUTROS"/>
          <table:table-cell office:value-type="float" office:value="19965.759999999998"/>
          <table:table-cell office:value-type="float" office:value="20836.32"/>
          <table:table-cell table:number-columns-repeated="16380"/>
        </table:table-row>
        <table:table-row>
          <table:table-cell office:value-type="float" office:value="16340606995000"/>
          <table:table-cell office:value-type="string" office:string-value="        (RENDAS A APROPRIAR)"/>
          <table:table-cell office:value-type="float" office:value="-5291.08"/>
          <table:table-cell office:value-type="float" office:value="-6013.76"/>
          <table:table-cell office:value-type="float" office:value="-4589.92"/>
          <table:table-cell office:value-type="float" office:value="-5525.66"/>
          <table:table-cell office:value-type="float" office:value="-6522.29"/>
          <table:table-cell office:value-type="float" office:value="-7619.71"/>
          <table:table-cell office:value-type="float" office:value="-5336.19"/>
          <table:table-cell office:value-type="float" office:value="-5090.76"/>
          <table:table-cell office:value-type="float" office:value="-3487.06"/>
          <table:table-cell table:number-columns-repeated="16373"/>
        </table:table-row>
        <table:table-row>
          <table:table-cell office:value-type="float" office:value="16340606995200"/>
          <table:table-cell office:value-type="string" office:string-value="         DERUR"/>
          <table:table-cell office:value-type="float" office:value="-5291.08"/>
          <table:table-cell office:value-type="float" office:value="-6013.76"/>
          <table:table-cell office:value-type="float" office:value="-4589.92"/>
          <table:table-cell office:value-type="float" office:value="-5525.66"/>
          <table:table-cell office:value-type="float" office:value="-6522.29"/>
          <table:table-cell office:value-type="float" office:value="-7619.71"/>
          <table:table-cell office:value-type="float" office:value="-5336.19"/>
          <table:table-cell office:value-type="float" office:value="-5090.76"/>
          <table:table-cell office:value-type="float" office:value="-3487.06"/>
          <table:table-cell table:number-columns-repeated="16373"/>
        </table:table-row>
        <table:table-row>
          <table:table-cell office:value-type="float" office:value="16340606995400"/>
          <table:table-cell office:value-type="string" office:string-value="          FAT"/>
          <table:table-cell office:value-type="float" office:value="-3891.99"/>
          <table:table-cell office:value-type="float" office:value="-3744.11"/>
          <table:table-cell office:value-type="float" office:value="-4589.92"/>
          <table:table-cell office:value-type="float" office:value="-5525.66"/>
          <table:table-cell office:value-type="float" office:value="-6522.29"/>
          <table:table-cell office:value-type="float" office:value="-7619.71"/>
          <table:table-cell office:value-type="float" office:value="-5336.19"/>
          <table:table-cell office:value-type="float" office:value="-5090.76"/>
          <table:table-cell office:value-type="float" office:value="-3487.06"/>
          <table:table-cell table:number-columns-repeated="16373"/>
        </table:table-row>
        <table:table-row>
          <table:table-cell office:value-type="float" office:value="16340606995800"/>
          <table:table-cell office:value-type="string" office:string-value="          OUTROS"/>
          <table:table-cell office:value-type="float" office:value="-1399.09"/>
          <table:table-cell office:value-type="float" office:value="-2269.65"/>
          <table:table-cell table:number-columns-repeated="16380"/>
        </table:table-row>
        <table:table-row>
          <table:table-cell office:value-type="float" office:value="16400003000000"/>
          <table:table-cell office:value-type="string" office:string-value="   FINANCIAMENTOS IMOBILIARIOS"/>
          <table:table-cell office:value-type="float" office:value="7164703.6200000001"/>
          <table:table-cell office:value-type="float" office:value="6734427.7300000004"/>
          <table:table-cell office:value-type="float" office:value="3681488.55"/>
          <table:table-cell office:value-type="float" office:value="1120870.4099999999"/>
          <table:table-cell office:value-type="float" office:value="806625.03"/>
          <table:table-cell office:value-type="float" office:value="406466.22"/>
          <table:table-cell office:value-type="float" office:value="341392.52"/>
          <table:table-cell office:value-type="float" office:value="327276.37"/>
          <table:table-cell office:value-type="float" office:value="324020.68"/>
          <table:table-cell table:number-columns-repeated="16373"/>
        </table:table-row>
        <table:table-row>
          <table:table-cell office:value-type="float" office:value="16430004000000"/>
          <table:table-cell office:value-type="string" office:string-value="    FINANCIAMENTOS HABITACIONAIS"/>
          <table:table-cell office:value-type="float" office:value="5598218.04"/>
          <table:table-cell office:value-type="float" office:value="5122239.21"/>
          <table:table-cell office:value-type="float" office:value="2879130.61"/>
          <table:table-cell office:value-type="float" office:value="901651.49"/>
          <table:table-cell office:value-type="float" office:value="625729.67000000004"/>
          <table:table-cell office:value-type="float" office:value="314258.98"/>
          <table:table-cell office:value-type="float" office:value="287470.48"/>
          <table:table-cell office:value-type="float" office:value="271506.46000000002"/>
          <table:table-cell office:value-type="float" office:value="266454.93"/>
          <table:table-cell table:number-columns-repeated="16373"/>
        </table:table-row>
        <table:table-row>
          <table:table-cell office:value-type="float" office:value="16430004050000"/>
          <table:table-cell office:value-type="string" office:string-value="      AMBIENTE DE RECURSOS HUMANOS"/>
          <table:table-cell office:value-type="float" office:value="5598218.04"/>
          <table:table-cell office:value-type="float" office:value="5122239.21"/>
          <table:table-cell office:value-type="float" office:value="2879130.61"/>
          <table:table-cell office:value-type="float" office:value="901651.49"/>
          <table:table-cell office:value-type="float" office:value="625729.67000000004"/>
          <table:table-cell office:value-type="float" office:value="314258.98"/>
          <table:table-cell office:value-type="float" office:value="287470.48"/>
          <table:table-cell office:value-type="float" office:value="271506.46000000002"/>
          <table:table-cell office:value-type="float" office:value="266454.93"/>
          <table:table-cell table:number-columns-repeated="16373"/>
        </table:table-row>
        <table:table-row>
          <table:table-cell office:value-type="float" office:value="16430004100000"/>
          <table:table-cell office:value-type="string" office:string-value="       SETOR PRIVADO"/>
          <table:table-cell office:value-type="float" office:value="5598218.04"/>
          <table:table-cell office:value-type="float" office:value="5122239.21"/>
          <table:table-cell office:value-type="float" office:value="2879130.61"/>
          <table:table-cell office:value-type="float" office:value="901651.49"/>
          <table:table-cell office:value-type="float" office:value="625729.67000000004"/>
          <table:table-cell office:value-type="float" office:value="314258.98"/>
          <table:table-cell office:value-type="float" office:value="287470.48"/>
          <table:table-cell office:value-type="float" office:value="271506.46000000002"/>
          <table:table-cell office:value-type="float" office:value="266454.93"/>
          <table:table-cell table:number-columns-repeated="16373"/>
        </table:table-row>
        <table:table-row>
          <table:table-cell office:value-type="float" office:value="16430004300000"/>
          <table:table-cell office:value-type="string" office:string-value="        HABITACAO"/>
          <table:table-cell office:value-type="float" office:value="5598218.04"/>
          <table:table-cell office:value-type="float" office:value="5122239.21"/>
          <table:table-cell office:value-type="float" office:value="2879130.61"/>
          <table:table-cell office:value-type="float" office:value="901651.49"/>
          <table:table-cell office:value-type="float" office:value="625729.67000000004"/>
          <table:table-cell office:value-type="float" office:value="314258.98"/>
          <table:table-cell office:value-type="float" office:value="287470.48"/>
          <table:table-cell office:value-type="float" office:value="271506.46000000002"/>
          <table:table-cell office:value-type="float" office:value="266454.93"/>
          <table:table-cell table:number-columns-repeated="16373"/>
        </table:table-row>
        <table:table-row>
          <table:table-cell office:value-type="float" office:value="16430004350000"/>
          <table:table-cell office:value-type="string" office:string-value="         PESSOAS FISICAS"/>
          <table:table-cell office:value-type="float" office:value="6835136.5800000001"/>
          <table:table-cell office:value-type="float" office:value="6512168.4500000002"/>
          <table:table-cell office:value-type="float" office:value="3603814.82"/>
          <table:table-cell office:value-type="float" office:value="1159535.3400000001"/>
          <table:table-cell office:value-type="float" office:value="831036.44"/>
          <table:table-cell office:value-type="float" office:value="473115.27"/>
          <table:table-cell office:value-type="float" office:value="347510"/>
          <table:table-cell office:value-type="float" office:value="318587.21000000002"/>
          <table:table-cell office:value-type="float" office:value="313387.07"/>
          <table:table-cell table:number-columns-repeated="16373"/>
        </table:table-row>
        <table:table-row>
          <table:table-cell office:value-type="float" office:value="16430004400000"/>
          <table:table-cell office:value-type="string" office:string-value="          COM CORRECAO MONETARIA"/>
          <table:table-cell office:value-type="float" office:value="6835136.5800000001"/>
          <table:table-cell office:value-type="float" office:value="6512168.4500000002"/>
          <table:table-cell office:value-type="float" office:value="3603814.82"/>
          <table:table-cell office:value-type="float" office:value="1159535.3400000001"/>
          <table:table-cell office:value-type="float" office:value="831036.44"/>
          <table:table-cell office:value-type="float" office:value="473115.27"/>
          <table:table-cell office:value-type="float" office:value="347510"/>
          <table:table-cell office:value-type="float" office:value="318587.21000000002"/>
          <table:table-cell office:value-type="float" office:value="313387.07"/>
          <table:table-cell table:number-columns-repeated="16373"/>
        </table:table-row>
        <table:table-row>
          <table:table-cell office:value-type="float" office:value="16430004450000"/>
          <table:table-cell office:value-type="string" office:string-value="           IMOBILIARIOS BNB-SEM COBERTURA DO FCVS"/>
          <table:table-cell office:value-type="float" office:value="275528.19"/>
          <table:table-cell office:value-type="float" office:value="278462.84999999998"/>
          <table:table-cell office:value-type="float" office:value="280215.64"/>
          <table:table-cell office:value-type="float" office:value="132034.5"/>
          <table:table-cell office:value-type="float" office:value="133604"/>
          <table:table-cell office:value-type="float" office:value="117033.07"/>
          <table:table-cell office:value-type="float" office:value="118475.51"/>
          <table:table-cell office:value-type="float" office:value="119920.6"/>
          <table:table-cell office:value-type="float" office:value="121272.27"/>
          <table:table-cell table:number-columns-repeated="16373"/>
        </table:table-row>
        <table:table-row>
          <table:table-cell office:value-type="float" office:value="16430004500000"/>
          <table:table-cell office:value-type="string" office:string-value="           IMOBILIARIOS BNB-COM COBERTURA DO FCVS"/>
          <table:table-cell office:value-type="float" office:value="6559238.54"/>
          <table:table-cell office:value-type="float" office:value="6233242.9000000004"/>
          <table:table-cell office:value-type="float" office:value="3318518.31"/>
          <table:table-cell office:value-type="float" office:value="1022918.15"/>
          <table:table-cell office:value-type="float" office:value="693208.9"/>
          <table:table-cell office:value-type="float" office:value="343887.78"/>
          <table:table-cell office:value-type="float" office:value="210364.96"/>
          <table:table-cell office:value-type="float" office:value="182132.28"/>
          <table:table-cell office:value-type="float" office:value="182017.06"/>
          <table:table-cell table:number-columns-repeated="16373"/>
        </table:table-row>
        <table:table-row>
          <table:table-cell office:value-type="float" office:value="16430004505000"/>
          <table:table-cell office:value-type="string" office:string-value="           PRESTACAO MENSAL"/>
          <table:table-cell office:value-type="float" office:value="369.85"/>
          <table:table-cell office:value-type="float" office:value="462.7"/>
          <table:table-cell office:value-type="float" office:value="5080.87"/>
          <table:table-cell office:value-type="float" office:value="4582.6899999999996"/>
          <table:table-cell office:value-type="float" office:value="4223.54"/>
          <table:table-cell office:value-type="float" office:value="12194.42"/>
          <table:table-cell office:value-type="float" office:value="18669.53"/>
          <table:table-cell office:value-type="float" office:value="16534.330000000002"/>
          <table:table-cell office:value-type="float" office:value="10097.74"/>
          <table:table-cell table:number-columns-repeated="16373"/>
        </table:table-row>
        <table:table-row>
          <table:table-cell office:value-type="float" office:value="16430004870000"/>
          <table:table-cell office:value-type="string" office:string-value="         RENDAS A INCORPORAR-COM COBERTURA DO FCVS"/>
          <table:table-cell office:value-type="float" office:value="70200.52"/>
          <table:table-cell office:value-type="float" office:value="37654.79"/>
          <table:table-cell office:value-type="float" office:value="35030.58"/>
          <table:table-cell office:value-type="float" office:value="13776.91"/>
          <table:table-cell office:value-type="float" office:value="3471.52"/>
          <table:table-cell office:value-type="float" office:value="3235.79"/>
          <table:table-cell office:value-type="float" office:value="3018.12"/>
          <table:table-cell office:value-type="float" office:value="1288.8399999999999"/>
          <table:table-cell office:value-type="float" office:value="2261.16"/>
          <table:table-cell table:number-columns-repeated="16373"/>
        </table:table-row>
        <table:table-row>
          <table:table-cell office:value-type="float" office:value="16430004875000"/>
          <table:table-cell office:value-type="string" office:string-value="         RENDAS A INCORPORAR-SEM COBERTURA DO FCVS"/>
          <table:table-cell office:value-type="float" office:value="1828.27"/>
          <table:table-cell office:value-type="float" office:value="1394.76"/>
          <table:table-cell office:value-type="float" office:value="1769.47"/>
          <table:table-cell office:value-type="float" office:value="769.3"/>
          <table:table-cell office:value-type="float" office:value="524.49"/>
          <table:table-cell office:value-type="float" office:value="569.83000000000004"/>
          <table:table-cell office:value-type="float" office:value="576.73"/>
          <table:table-cell office:value-type="float" office:value="597.44000000000005"/>
          <table:table-cell office:value-type="float" office:value="557.24"/>
          <table:table-cell table:number-columns-repeated="16373"/>
        </table:table-row>
        <table:table-row>
          <table:table-cell office:value-type="float" office:value="16430004950000"/>
          <table:table-cell office:value-type="string" office:string-value="         (RENDAS A APROPRIAR)"/>
          <table:table-cell office:value-type="float" office:value="-1308947.33"/>
          <table:table-cell office:value-type="float" office:value="-1428978.79"/>
          <table:table-cell office:value-type="float" office:value="-761484.26"/>
          <table:table-cell office:value-type="float" office:value="-272430.06"/>
          <table:table-cell office:value-type="float" office:value="-209302.78"/>
          <table:table-cell office:value-type="float" office:value="-162661.91"/>
          <table:table-cell office:value-type="float" office:value="-63634.37"/>
          <table:table-cell office:value-type="float" office:value="-48967.03"/>
          <table:table-cell office:value-type="float" office:value="-49750.54"/>
          <table:table-cell table:number-columns-repeated="16373"/>
        </table:table-row>
        <table:table-row>
          <table:table-cell office:value-type="float" office:value="16430004951000"/>
          <table:table-cell office:value-type="string" office:string-value="          PESSOAS FISICAS-COM COBERTURA DO FCVS"/>
          <table:table-cell office:value-type="float" office:value="-1307738.44"/>
          <table:table-cell office:value-type="float" office:value="-1427433"/>
          <table:table-cell office:value-type="float" office:value="-759993.46"/>
          <table:table-cell office:value-type="float" office:value="-271830.76"/>
          <table:table-cell office:value-type="float" office:value="-208770.03"/>
          <table:table-cell office:value-type="float" office:value="-162183.79999999999"/>
          <table:table-cell office:value-type="float" office:value="-63134.37"/>
          <table:table-cell office:value-type="float" office:value="-48465.75"/>
          <table:table-cell office:value-type="float" office:value="-49283"/>
          <table:table-cell table:number-columns-repeated="16373"/>
        </table:table-row>
        <table:table-row>
          <table:table-cell office:value-type="float" office:value="16430004952000"/>
          <table:table-cell office:value-type="string" office:string-value="          PESSOAS FISICAS-SEM COBERTURA DO FCVS"/>
          <table:table-cell office:value-type="float" office:value="-1208.8900000000001"/>
          <table:table-cell office:value-type="float" office:value="-1545.79"/>
          <table:table-cell office:value-type="float" office:value="-1490.8"/>
          <table:table-cell office:value-type="float" office:value="-599.29999999999995"/>
          <table:table-cell office:value-type="float" office:value="-532.75"/>
          <table:table-cell office:value-type="float" office:value="-478.11"/>
          <table:table-cell office:value-type="float" office:value="-500"/>
          <table:table-cell office:value-type="float" office:value="-501.28"/>
          <table:table-cell office:value-type="float" office:value="-467.54"/>
          <table:table-cell table:number-columns-repeated="16373"/>
        </table:table-row>
        <table:table-row>
          <table:table-cell office:value-type="float" office:value="16435009000000"/>
          <table:table-cell office:value-type="string" office:string-value="    FINANCIAMENTOS SEM COBERTURA DO FCVS-DEC.97222/88"/>
          <table:table-cell office:value-type="float" office:value="1566485.58"/>
          <table:table-cell office:value-type="float" office:value="1612188.52"/>
          <table:table-cell office:value-type="float" office:value="802357.94"/>
          <table:table-cell office:value-type="float" office:value="219218.92"/>
          <table:table-cell office:value-type="float" office:value="180895.35999999999"/>
          <table:table-cell office:value-type="float" office:value="92207.24"/>
          <table:table-cell office:value-type="float" office:value="53922.04"/>
          <table:table-cell office:value-type="float" office:value="55769.91"/>
          <table:table-cell office:value-type="float" office:value="57565.75"/>
          <table:table-cell table:number-columns-repeated="16373"/>
        </table:table-row>
        <table:table-row>
          <table:table-cell office:value-type="float" office:value="16435009800000"/>
          <table:table-cell office:value-type="string" office:string-value="      SETOR PRIVADO"/>
          <table:table-cell office:value-type="float" office:value="1566485.58"/>
          <table:table-cell office:value-type="float" office:value="1612188.52"/>
          <table:table-cell office:value-type="float" office:value="802357.94"/>
          <table:table-cell office:value-type="float" office:value="219218.92"/>
          <table:table-cell office:value-type="float" office:value="180895.35999999999"/>
          <table:table-cell office:value-type="float" office:value="92207.24"/>
          <table:table-cell office:value-type="float" office:value="53922.04"/>
          <table:table-cell office:value-type="float" office:value="55769.91"/>
          <table:table-cell office:value-type="float" office:value="57565.75"/>
          <table:table-cell table:number-columns-repeated="16373"/>
        </table:table-row>
        <table:table-row>
          <table:table-cell office:value-type="float" office:value="16435009850000"/>
          <table:table-cell office:value-type="string" office:string-value="       HABITACAO"/>
          <table:table-cell office:value-type="float" office:value="1566485.58"/>
          <table:table-cell office:value-type="float" office:value="1612188.52"/>
          <table:table-cell office:value-type="float" office:value="802357.94"/>
          <table:table-cell office:value-type="float" office:value="219218.92"/>
          <table:table-cell office:value-type="float" office:value="180895.35999999999"/>
          <table:table-cell office:value-type="float" office:value="92207.24"/>
          <table:table-cell office:value-type="float" office:value="53922.04"/>
          <table:table-cell office:value-type="float" office:value="55769.91"/>
          <table:table-cell office:value-type="float" office:value="57565.75"/>
          <table:table-cell table:number-columns-repeated="16373"/>
        </table:table-row>
        <table:table-row>
          <table:table-cell office:value-type="float" office:value="16435009900000"/>
          <table:table-cell office:value-type="string" office:string-value="        COM CORRECAO MONETARIA"/>
          <table:table-cell office:value-type="float" office:value="1566485.58"/>
          <table:table-cell office:value-type="float" office:value="1612188.52"/>
          <table:table-cell office:value-type="float" office:value="802357.94"/>
          <table:table-cell office:value-type="float" office:value="219218.92"/>
          <table:table-cell office:value-type="float" office:value="180895.35999999999"/>
          <table:table-cell office:value-type="float" office:value="92207.24"/>
          <table:table-cell office:value-type="float" office:value="53922.04"/>
          <table:table-cell office:value-type="float" office:value="55769.91"/>
          <table:table-cell office:value-type="float" office:value="57565.75"/>
          <table:table-cell table:number-columns-repeated="16373"/>
        </table:table-row>
        <table:table-row>
          <table:table-cell office:value-type="float" office:value="16600009000000"/>
          <table:table-cell office:value-type="string" office:string-value="   FINANCIAMENTOS DE INFRAESTRUTURA E DESENVOLVIMENTO"/>
          <table:table-cell office:value-type="float" office:value="1149365862.8699999"/>
          <table:table-cell office:value-type="float" office:value="1157518593.29"/>
          <table:table-cell office:value-type="float" office:value="1160655563.99"/>
          <table:table-cell office:value-type="float" office:value="1085168150.1800001"/>
          <table:table-cell office:value-type="float" office:value="939614030.44000006"/>
          <table:table-cell office:value-type="float" office:value="981194463.46000004"/>
          <table:table-cell office:value-type="float" office:value="935666710.90999997"/>
          <table:table-cell office:value-type="float" office:value="949726108.13999999"/>
          <table:table-cell office:value-type="float" office:value="940107114.87"/>
          <table:table-cell table:number-columns-repeated="16373"/>
        </table:table-row>
        <table:table-row>
          <table:table-cell office:value-type="float" office:value="16610006000000"/>
          <table:table-cell office:value-type="string" office:string-value="    FINANCIAMENTOS DE INFRAESTRUTURA E DESENVOLVIMENTO"/>
          <table:table-cell office:value-type="float" office:value="1149365862.8699999"/>
          <table:table-cell office:value-type="float" office:value="1157518593.29"/>
          <table:table-cell office:value-type="float" office:value="1160655563.99"/>
          <table:table-cell office:value-type="float" office:value="1085168150.1800001"/>
          <table:table-cell office:value-type="float" office:value="939614030.44000006"/>
          <table:table-cell office:value-type="float" office:value="981194463.46000004"/>
          <table:table-cell office:value-type="float" office:value="935666710.90999997"/>
          <table:table-cell office:value-type="float" office:value="949726108.13999999"/>
          <table:table-cell office:value-type="float" office:value="940107114.87"/>
          <table:table-cell table:number-columns-repeated="16373"/>
        </table:table-row>
        <table:table-row>
          <table:table-cell office:value-type="float" office:value="16610006000450"/>
          <table:table-cell office:value-type="string" office:string-value="      SETOR PUBLICO FEDERAL"/>
          <table:table-cell office:value-type="float" office:value="8810857.7699999996"/>
          <table:table-cell office:value-type="float" office:value="8121710.5800000001"/>
          <table:table-cell office:value-type="float" office:value="7027153.0499999998"/>
          <table:table-cell office:value-type="float" office:value="5975990.1399999997"/>
          <table:table-cell office:value-type="float" office:value="4985734.54"/>
          <table:table-cell office:value-type="float" office:value="4080123.8"/>
          <table:table-cell office:value-type="float" office:value="3164192.78"/>
          <table:table-cell office:value-type="float" office:value="2245750.1800000002"/>
          <table:table-cell office:value-type="float" office:value="1337182.52"/>
          <table:table-cell table:number-columns-repeated="16373"/>
        </table:table-row>
        <table:table-row>
          <table:table-cell office:value-type="float" office:value="16610006012150"/>
          <table:table-cell office:value-type="string" office:string-value="       ATIVIDADES EMPRESARIAIS"/>
          <table:table-cell office:value-type="float" office:value="8810857.7699999996"/>
          <table:table-cell office:value-type="float" office:value="8121710.5800000001"/>
          <table:table-cell office:value-type="float" office:value="7027153.0499999998"/>
          <table:table-cell office:value-type="float" office:value="5975990.1399999997"/>
          <table:table-cell office:value-type="float" office:value="4985734.54"/>
          <table:table-cell office:value-type="float" office:value="4080123.8"/>
          <table:table-cell office:value-type="float" office:value="3164192.78"/>
          <table:table-cell office:value-type="float" office:value="2245750.1800000002"/>
          <table:table-cell office:value-type="float" office:value="1337182.52"/>
          <table:table-cell table:number-columns-repeated="16373"/>
        </table:table-row>
        <table:table-row>
          <table:table-cell office:value-type="float" office:value="16610006012600"/>
          <table:table-cell office:value-type="string" office:string-value="        INDUSTRIA"/>
          <table:table-cell office:value-type="float" office:value="8810857.7699999996"/>
          <table:table-cell office:value-type="float" office:value="8121710.5800000001"/>
          <table:table-cell office:value-type="float" office:value="7027153.0499999998"/>
          <table:table-cell office:value-type="float" office:value="5975990.1399999997"/>
          <table:table-cell office:value-type="float" office:value="4985734.54"/>
          <table:table-cell office:value-type="float" office:value="4080123.8"/>
          <table:table-cell office:value-type="float" office:value="3164192.78"/>
          <table:table-cell office:value-type="float" office:value="2245750.1800000002"/>
          <table:table-cell office:value-type="float" office:value="1337182.52"/>
          <table:table-cell table:number-columns-repeated="16373"/>
        </table:table-row>
        <table:table-row>
          <table:table-cell office:value-type="float" office:value="16610006013050"/>
          <table:table-cell office:value-type="string" office:string-value="         DEPRI"/>
          <table:table-cell office:value-type="float" office:value="8810857.7699999996"/>
          <table:table-cell office:value-type="float" office:value="8121710.5800000001"/>
          <table:table-cell office:value-type="float" office:value="7027153.0499999998"/>
          <table:table-cell office:value-type="float" office:value="5975990.1399999997"/>
          <table:table-cell office:value-type="float" office:value="4985734.54"/>
          <table:table-cell office:value-type="float" office:value="4080123.8"/>
          <table:table-cell office:value-type="float" office:value="3164192.78"/>
          <table:table-cell office:value-type="float" office:value="2245750.1800000002"/>
          <table:table-cell office:value-type="float" office:value="1337182.52"/>
          <table:table-cell table:number-columns-repeated="16373"/>
        </table:table-row>
        <table:table-row>
          <table:table-cell office:value-type="float" office:value="16610006013500"/>
          <table:table-cell office:value-type="string" office:string-value="          COM CORRECAO MONETARIA"/>
          <table:table-cell office:value-type="float" office:value="647143.9"/>
          <table:table-cell office:value-type="float" office:value="459864.51"/>
          <table:table-cell office:value-type="float" office:value="263527.37"/>
          <table:table-cell office:value-type="float" office:value="99030.17"/>
          <table:table-cell office:value-type="float" office:value="1874.99"/>
          <table:table-cell table:number-columns-repeated="16377"/>
        </table:table-row>
        <table:table-row>
          <table:table-cell office:value-type="float" office:value="16610006013550"/>
          <table:table-cell office:value-type="string" office:string-value="           RECURSOS DO BNDES"/>
          <table:table-cell office:value-type="float" office:value="647143.9"/>
          <table:table-cell office:value-type="float" office:value="459864.51"/>
          <table:table-cell office:value-type="float" office:value="263527.37"/>
          <table:table-cell office:value-type="float" office:value="99030.17"/>
          <table:table-cell office:value-type="float" office:value="1874.99"/>
          <table:table-cell table:number-columns-repeated="16377"/>
        </table:table-row>
        <table:table-row>
          <table:table-cell office:value-type="float" office:value="16610006013650"/>
          <table:table-cell office:value-type="string" office:string-value="            FINAME-ESPECIAL"/>
          <table:table-cell office:value-type="float" office:value="647143.9"/>
          <table:table-cell office:value-type="float" office:value="459864.51"/>
          <table:table-cell office:value-type="float" office:value="263527.37"/>
          <table:table-cell office:value-type="float" office:value="99030.17"/>
          <table:table-cell office:value-type="float" office:value="1874.99"/>
          <table:table-cell table:number-columns-repeated="16377"/>
        </table:table-row>
        <table:table-row>
          <table:table-cell office:value-type="float" office:value="16610006014850"/>
          <table:table-cell office:value-type="string" office:string-value="          SEM CORRECAO MONETARIA"/>
          <table:table-cell office:value-type="float" office:value="8163713.8700000001"/>
          <table:table-cell office:value-type="float" office:value="7661846.0700000003"/>
          <table:table-cell office:value-type="float" office:value="6763625.6799999997"/>
          <table:table-cell office:value-type="float" office:value="5876959.9699999997"/>
          <table:table-cell office:value-type="float" office:value="4983859.55"/>
          <table:table-cell office:value-type="float" office:value="4080123.8"/>
          <table:table-cell office:value-type="float" office:value="3164192.78"/>
          <table:table-cell office:value-type="float" office:value="2245750.1800000002"/>
          <table:table-cell office:value-type="float" office:value="1337182.52"/>
          <table:table-cell table:number-columns-repeated="16373"/>
        </table:table-row>
        <table:table-row>
          <table:table-cell office:value-type="float" office:value="16610006016050"/>
          <table:table-cell office:value-type="string" office:string-value="           OUTROS RECURSOS"/>
          <table:table-cell office:value-type="float" office:value="8163713.8700000001"/>
          <table:table-cell office:value-type="float" office:value="7661846.0700000003"/>
          <table:table-cell office:value-type="float" office:value="6763625.6799999997"/>
          <table:table-cell office:value-type="float" office:value="5876959.9699999997"/>
          <table:table-cell office:value-type="float" office:value="4983859.55"/>
          <table:table-cell office:value-type="float" office:value="4080123.8"/>
          <table:table-cell office:value-type="float" office:value="3164192.78"/>
          <table:table-cell office:value-type="float" office:value="2245750.1800000002"/>
          <table:table-cell office:value-type="float" office:value="1337182.52"/>
          <table:table-cell table:number-columns-repeated="16373"/>
        </table:table-row>
        <table:table-row>
          <table:table-cell office:value-type="float" office:value="16610006023400"/>
          <table:table-cell office:value-type="string" office:string-value="      SETOR PUBLICO ESTADUAL"/>
          <table:table-cell office:value-type="float" office:value="1057217115.49"/>
          <table:table-cell office:value-type="float" office:value="1065625255.9299999"/>
          <table:table-cell office:value-type="float" office:value="1069539490.09"/>
          <table:table-cell office:value-type="float" office:value="999330557.27999997"/>
          <table:table-cell office:value-type="float" office:value="863257528.25999999"/>
          <table:table-cell office:value-type="float" office:value="903016658.96000004"/>
          <table:table-cell office:value-type="float" office:value="861776338.78999996"/>
          <table:table-cell office:value-type="float" office:value="876295641.28999996"/>
          <table:table-cell office:value-type="float" office:value="868350940.11000001"/>
          <table:table-cell table:number-columns-repeated="16373"/>
        </table:table-row>
        <table:table-row>
          <table:table-cell office:value-type="float" office:value="16610006023850"/>
          <table:table-cell office:value-type="string" office:string-value="       GOVERNO"/>
          <table:table-cell office:value-type="float" office:value="1057217115.49"/>
          <table:table-cell office:value-type="float" office:value="1065625255.9299999"/>
          <table:table-cell office:value-type="float" office:value="1069539490.09"/>
          <table:table-cell office:value-type="float" office:value="999330557.27999997"/>
          <table:table-cell office:value-type="float" office:value="863257528.25999999"/>
          <table:table-cell office:value-type="float" office:value="903016658.96000004"/>
          <table:table-cell office:value-type="float" office:value="861776338.78999996"/>
          <table:table-cell office:value-type="float" office:value="876295641.28999996"/>
          <table:table-cell office:value-type="float" office:value="868350940.11000001"/>
          <table:table-cell table:number-columns-repeated="16373"/>
        </table:table-row>
        <table:table-row>
          <table:table-cell office:value-type="float" office:value="16610006024300"/>
          <table:table-cell office:value-type="string" office:string-value="        ADMINISTRACAO DIRETA"/>
          <table:table-cell office:value-type="float" office:value="1056424066.55"/>
          <table:table-cell office:value-type="float" office:value="1064846164.01"/>
          <table:table-cell office:value-type="float" office:value="1068775997.77"/>
          <table:table-cell office:value-type="float" office:value="998580835.71000004"/>
          <table:table-cell office:value-type="float" office:value="862521686.95000005"/>
          <table:table-cell office:value-type="float" office:value="902294729.26999998"/>
          <table:table-cell office:value-type="float" office:value="861069159.37"/>
          <table:table-cell office:value-type="float" office:value="875602440.98000002"/>
          <table:table-cell office:value-type="float" office:value="867672315.77999997"/>
          <table:table-cell table:number-columns-repeated="16373"/>
        </table:table-row>
        <table:table-row>
          <table:table-cell office:value-type="float" office:value="16610006024750"/>
          <table:table-cell office:value-type="string" office:string-value="         DEPRI"/>
          <table:table-cell office:value-type="float" office:value="1056424066.55"/>
          <table:table-cell office:value-type="float" office:value="1064846164.01"/>
          <table:table-cell office:value-type="float" office:value="1068775997.77"/>
          <table:table-cell office:value-type="float" office:value="998580835.71000004"/>
          <table:table-cell office:value-type="float" office:value="862521686.95000005"/>
          <table:table-cell office:value-type="float" office:value="902294729.26999998"/>
          <table:table-cell office:value-type="float" office:value="861069159.37"/>
          <table:table-cell office:value-type="float" office:value="875602440.98000002"/>
          <table:table-cell office:value-type="float" office:value="867672315.77999997"/>
          <table:table-cell table:number-columns-repeated="16373"/>
        </table:table-row>
        <table:table-row>
          <table:table-cell office:value-type="float" office:value="16610006025200"/>
          <table:table-cell office:value-type="string" office:string-value="          COM CORRECAO MONETARIA"/>
          <table:table-cell office:value-type="float" office:value="26429003.18"/>
          <table:table-cell office:value-type="float" office:value="24849442.440000001"/>
          <table:table-cell office:value-type="float" office:value="23124629.77"/>
          <table:table-cell office:value-type="float" office:value="21394220.800000001"/>
          <table:table-cell office:value-type="float" office:value="19644537.59"/>
          <table:table-cell office:value-type="float" office:value="17949591.870000001"/>
          <table:table-cell office:value-type="float" office:value="16034605.359999999"/>
          <table:table-cell office:value-type="float" office:value="14170886.82"/>
          <table:table-cell office:value-type="float" office:value="12250333.210000001"/>
          <table:table-cell table:number-columns-repeated="16373"/>
        </table:table-row>
        <table:table-row>
          <table:table-cell office:value-type="float" office:value="16610006025550"/>
          <table:table-cell office:value-type="string" office:string-value="           RECURSOS DO FUNGETUR"/>
          <table:table-cell office:value-type="float" office:value="5534010.4900000002"/>
          <table:table-cell office:value-type="float" office:value="5465054.3700000001"/>
          <table:table-cell office:value-type="float" office:value="5298301.05"/>
          <table:table-cell office:value-type="float" office:value="5175803.7"/>
          <table:table-cell office:value-type="float" office:value="5058365.6399999997"/>
          <table:table-cell office:value-type="float" office:value="4954428.4400000004"/>
          <table:table-cell office:value-type="float" office:value="4834916.75"/>
          <table:table-cell office:value-type="float" office:value="4719915.62"/>
          <table:table-cell office:value-type="float" office:value="4599785.97"/>
          <table:table-cell table:number-columns-repeated="16373"/>
        </table:table-row>
        <table:table-row>
          <table:table-cell office:value-type="float" office:value="16610006025700"/>
          <table:table-cell office:value-type="string" office:string-value="            OUTROS"/>
          <table:table-cell office:value-type="float" office:value="5534010.4900000002"/>
          <table:table-cell office:value-type="float" office:value="5465054.3700000001"/>
          <table:table-cell office:value-type="float" office:value="5298301.05"/>
          <table:table-cell office:value-type="float" office:value="5175803.7"/>
          <table:table-cell office:value-type="float" office:value="5058365.6399999997"/>
          <table:table-cell office:value-type="float" office:value="4954428.4400000004"/>
          <table:table-cell office:value-type="float" office:value="4834916.75"/>
          <table:table-cell office:value-type="float" office:value="4719915.62"/>
          <table:table-cell office:value-type="float" office:value="4599785.97"/>
          <table:table-cell table:number-columns-repeated="16373"/>
        </table:table-row>
        <table:table-row>
          <table:table-cell office:value-type="float" office:value="16610006026150"/>
          <table:table-cell office:value-type="string" office:string-value="           RECURSOS DO BNB"/>
          <table:table-cell office:value-type="float" office:value="20894992.690000001"/>
          <table:table-cell office:value-type="float" office:value="19384388.07"/>
          <table:table-cell office:value-type="float" office:value="17826328.719999999"/>
          <table:table-cell office:value-type="float" office:value="16218417.1"/>
          <table:table-cell office:value-type="float" office:value="14586171.949999999"/>
          <table:table-cell office:value-type="float" office:value="12920132.539999999"/>
          <table:table-cell office:value-type="float" office:value="11199688.609999999"/>
          <table:table-cell office:value-type="float" office:value="9450971.1999999993"/>
          <table:table-cell office:value-type="float" office:value="7650547.2400000002"/>
          <table:table-cell table:number-columns-repeated="16373"/>
        </table:table-row>
        <table:table-row>
          <table:table-cell office:value-type="float" office:value="16610006026250"/>
          <table:table-cell office:value-type="string" office:string-value="            SERVICOS BASICOS"/>
          <table:table-cell office:value-type="float" office:value="20894992.690000001"/>
          <table:table-cell office:value-type="float" office:value="19384388.07"/>
          <table:table-cell office:value-type="float" office:value="17826328.719999999"/>
          <table:table-cell office:value-type="float" office:value="16218417.1"/>
          <table:table-cell office:value-type="float" office:value="14586171.949999999"/>
          <table:table-cell office:value-type="float" office:value="12920132.539999999"/>
          <table:table-cell office:value-type="float" office:value="11199688.609999999"/>
          <table:table-cell office:value-type="float" office:value="9450971.1999999993"/>
          <table:table-cell office:value-type="float" office:value="7650547.2400000002"/>
          <table:table-cell table:number-columns-repeated="16373"/>
        </table:table-row>
        <table:table-row>
          <table:table-cell office:value-type="float" office:value="16610006026350"/>
          <table:table-cell office:value-type="string" office:string-value="           OUTROS RECURSOS"/>
          <table:table-cell table:number-columns-repeated="5"/>
          <table:table-cell office:value-type="float" office:value="75030.89"/>
          <table:table-cell table:number-columns-repeated="16376"/>
        </table:table-row>
        <table:table-row>
          <table:table-cell office:value-type="float" office:value="16610006026550"/>
          <table:table-cell office:value-type="string" office:string-value="          SEM CORRECAO MONETARIA"/>
          <table:table-cell table:number-columns-repeated="16382"/>
        </table:table-row>
        <table:table-row>
          <table:table-cell office:value-type="float" office:value="16610006027500"/>
          <table:table-cell office:value-type="string" office:string-value="           OUTROS RECURSOS"/>
          <table:table-cell table:number-columns-repeated="16382"/>
        </table:table-row>
        <table:table-row>
          <table:table-cell office:value-type="float" office:value="16610006027900"/>
          <table:table-cell office:value-type="string" office:string-value="          COM CORRECAO CAMBIAL"/>
          <table:table-cell office:value-type="float" office:value="1029995063.37"/>
          <table:table-cell office:value-type="float" office:value="1039996721.5700001"/>
          <table:table-cell office:value-type="float" office:value="1045651368"/>
          <table:table-cell office:value-type="float" office:value="977186614.90999997"/>
          <table:table-cell office:value-type="float" office:value="842877149.36000001"/>
          <table:table-cell office:value-type="float" office:value="884345137.39999998"/>
          <table:table-cell office:value-type="float" office:value="845034554.00999999"/>
          <table:table-cell office:value-type="float" office:value="861431554.15999997"/>
          <table:table-cell office:value-type="float" office:value="855421982.57000005"/>
          <table:table-cell table:number-columns-repeated="16373"/>
        </table:table-row>
        <table:table-row>
          <table:table-cell office:value-type="float" office:value="16610006029000"/>
          <table:table-cell office:value-type="string" office:string-value="           RECURSOS DO BID"/>
          <table:table-cell office:value-type="float" office:value="1029995063.37"/>
          <table:table-cell office:value-type="float" office:value="1039996721.5700001"/>
          <table:table-cell office:value-type="float" office:value="1045651368"/>
          <table:table-cell office:value-type="float" office:value="977186614.90999997"/>
          <table:table-cell office:value-type="float" office:value="842877149.36000001"/>
          <table:table-cell office:value-type="float" office:value="884345137.39999998"/>
          <table:table-cell office:value-type="float" office:value="845034554.00999999"/>
          <table:table-cell office:value-type="float" office:value="861431554.15999997"/>
          <table:table-cell office:value-type="float" office:value="855421982.57000005"/>
          <table:table-cell table:number-columns-repeated="16373"/>
        </table:table-row>
        <table:table-row>
          <table:table-cell office:value-type="float" office:value="16610006029100"/>
          <table:table-cell office:value-type="string" office:string-value="            CONTRATO PRODETUR"/>
          <table:table-cell office:value-type="float" office:value="1029995063.37"/>
          <table:table-cell office:value-type="float" office:value="1039996721.5700001"/>
          <table:table-cell office:value-type="float" office:value="1045651368"/>
          <table:table-cell office:value-type="float" office:value="977186614.90999997"/>
          <table:table-cell office:value-type="float" office:value="842877149.36000001"/>
          <table:table-cell office:value-type="float" office:value="884345137.39999998"/>
          <table:table-cell office:value-type="float" office:value="845034554.00999999"/>
          <table:table-cell office:value-type="float" office:value="861431554.15999997"/>
          <table:table-cell office:value-type="float" office:value="855421982.57000005"/>
          <table:table-cell table:number-columns-repeated="16373"/>
        </table:table-row>
        <table:table-row>
          <table:table-cell office:value-type="float" office:value="16610006029700"/>
          <table:table-cell office:value-type="string" office:string-value="        ADMINISTRACAO INDIRETA"/>
          <table:table-cell office:value-type="float" office:value="793048.94"/>
          <table:table-cell office:value-type="float" office:value="779091.92"/>
          <table:table-cell office:value-type="float" office:value="763492.32"/>
          <table:table-cell office:value-type="float" office:value="749721.57"/>
          <table:table-cell office:value-type="float" office:value="735841.31"/>
          <table:table-cell office:value-type="float" office:value="721929.69"/>
          <table:table-cell office:value-type="float" office:value="707179.42"/>
          <table:table-cell office:value-type="float" office:value="693200.31"/>
          <table:table-cell office:value-type="float" office:value="678624.33"/>
          <table:table-cell table:number-columns-repeated="16373"/>
        </table:table-row>
        <table:table-row>
          <table:table-cell office:value-type="float" office:value="16610006030150"/>
          <table:table-cell office:value-type="string" office:string-value="         DEPRI"/>
          <table:table-cell office:value-type="float" office:value="793048.94"/>
          <table:table-cell office:value-type="float" office:value="779091.92"/>
          <table:table-cell office:value-type="float" office:value="763492.32"/>
          <table:table-cell office:value-type="float" office:value="749721.57"/>
          <table:table-cell office:value-type="float" office:value="735841.31"/>
          <table:table-cell office:value-type="float" office:value="721929.69"/>
          <table:table-cell office:value-type="float" office:value="707179.42"/>
          <table:table-cell office:value-type="float" office:value="693200.31"/>
          <table:table-cell office:value-type="float" office:value="678624.33"/>
          <table:table-cell table:number-columns-repeated="16373"/>
        </table:table-row>
        <table:table-row>
          <table:table-cell office:value-type="float" office:value="16610006030600"/>
          <table:table-cell office:value-type="string" office:string-value="          COM CORRECAO MONETARIA"/>
          <table:table-cell office:value-type="float" office:value="793048.94"/>
          <table:table-cell office:value-type="float" office:value="779091.92"/>
          <table:table-cell office:value-type="float" office:value="763492.32"/>
          <table:table-cell office:value-type="float" office:value="749721.57"/>
          <table:table-cell office:value-type="float" office:value="735841.31"/>
          <table:table-cell office:value-type="float" office:value="721929.69"/>
          <table:table-cell office:value-type="float" office:value="707179.42"/>
          <table:table-cell office:value-type="float" office:value="693200.31"/>
          <table:table-cell office:value-type="float" office:value="678624.33"/>
          <table:table-cell table:number-columns-repeated="16373"/>
        </table:table-row>
        <table:table-row>
          <table:table-cell office:value-type="float" office:value="16610006030650"/>
          <table:table-cell office:value-type="string" office:string-value="           RECURSOS DO BNDES"/>
          <table:table-cell office:value-type="float" office:value="793048.94"/>
          <table:table-cell office:value-type="float" office:value="779091.92"/>
          <table:table-cell office:value-type="float" office:value="763492.32"/>
          <table:table-cell office:value-type="float" office:value="749721.57"/>
          <table:table-cell office:value-type="float" office:value="735841.31"/>
          <table:table-cell office:value-type="float" office:value="721929.69"/>
          <table:table-cell office:value-type="float" office:value="707179.42"/>
          <table:table-cell office:value-type="float" office:value="693200.31"/>
          <table:table-cell office:value-type="float" office:value="678624.33"/>
          <table:table-cell table:number-columns-repeated="16373"/>
        </table:table-row>
        <table:table-row>
          <table:table-cell office:value-type="float" office:value="16610006030800"/>
          <table:table-cell office:value-type="string" office:string-value="            FINAME-AUTOMATICO"/>
          <table:table-cell office:value-type="float" office:value="793048.94"/>
          <table:table-cell office:value-type="float" office:value="779091.92"/>
          <table:table-cell office:value-type="float" office:value="763492.32"/>
          <table:table-cell office:value-type="float" office:value="749721.57"/>
          <table:table-cell office:value-type="float" office:value="735841.31"/>
          <table:table-cell office:value-type="float" office:value="721929.69"/>
          <table:table-cell office:value-type="float" office:value="707179.42"/>
          <table:table-cell office:value-type="float" office:value="693200.31"/>
          <table:table-cell office:value-type="float" office:value="678624.33"/>
          <table:table-cell table:number-columns-repeated="16373"/>
        </table:table-row>
        <table:table-row>
          <table:table-cell office:value-type="float" office:value="16610006046350"/>
          <table:table-cell office:value-type="string" office:string-value="      SETOR PUBLICO MUNICIPAL"/>
          <table:table-cell office:value-type="float" office:value="67770343.609999999"/>
          <table:table-cell office:value-type="float" office:value="68174287"/>
          <table:table-cell office:value-type="float" office:value="68360327.969999999"/>
          <table:table-cell office:value-type="float" office:value="64014430.25"/>
          <table:table-cell office:value-type="float" office:value="55528557.689999998"/>
          <table:table-cell office:value-type="float" office:value="57999116.969999999"/>
          <table:table-cell office:value-type="float" office:value="55291522.439999998"/>
          <table:table-cell office:value-type="float" office:value="56163260.189999998"/>
          <table:table-cell office:value-type="float" office:value="55357019.549999997"/>
          <table:table-cell table:number-columns-repeated="16373"/>
        </table:table-row>
        <table:table-row>
          <table:table-cell office:value-type="float" office:value="16610006046800"/>
          <table:table-cell office:value-type="string" office:string-value="       GOVERNO"/>
          <table:table-cell office:value-type="float" office:value="67770343.609999999"/>
          <table:table-cell office:value-type="float" office:value="68174287"/>
          <table:table-cell office:value-type="float" office:value="68360327.969999999"/>
          <table:table-cell office:value-type="float" office:value="64014430.25"/>
          <table:table-cell office:value-type="float" office:value="55528557.689999998"/>
          <table:table-cell office:value-type="float" office:value="57999116.969999999"/>
          <table:table-cell office:value-type="float" office:value="55291522.439999998"/>
          <table:table-cell office:value-type="float" office:value="56163260.189999998"/>
          <table:table-cell office:value-type="float" office:value="55357019.549999997"/>
          <table:table-cell table:number-columns-repeated="16373"/>
        </table:table-row>
        <table:table-row>
          <table:table-cell office:value-type="float" office:value="16610006047250"/>
          <table:table-cell office:value-type="string" office:string-value="        ADMINISTRACAO DIRETA"/>
          <table:table-cell office:value-type="float" office:value="67770343.609999999"/>
          <table:table-cell office:value-type="float" office:value="68174287"/>
          <table:table-cell office:value-type="float" office:value="68360327.969999999"/>
          <table:table-cell office:value-type="float" office:value="64014430.25"/>
          <table:table-cell office:value-type="float" office:value="55528557.689999998"/>
          <table:table-cell office:value-type="float" office:value="57999116.969999999"/>
          <table:table-cell office:value-type="float" office:value="55291522.439999998"/>
          <table:table-cell office:value-type="float" office:value="56163260.189999998"/>
          <table:table-cell office:value-type="float" office:value="55357019.549999997"/>
          <table:table-cell table:number-columns-repeated="16373"/>
        </table:table-row>
        <table:table-row>
          <table:table-cell office:value-type="float" office:value="16610006047700"/>
          <table:table-cell office:value-type="string" office:string-value="         DEPRI"/>
          <table:table-cell office:value-type="float" office:value="67770343.609999999"/>
          <table:table-cell office:value-type="float" office:value="68174287"/>
          <table:table-cell office:value-type="float" office:value="68360327.969999999"/>
          <table:table-cell office:value-type="float" office:value="64014430.25"/>
          <table:table-cell office:value-type="float" office:value="55528557.689999998"/>
          <table:table-cell office:value-type="float" office:value="57999116.969999999"/>
          <table:table-cell office:value-type="float" office:value="55291522.439999998"/>
          <table:table-cell office:value-type="float" office:value="56163260.189999998"/>
          <table:table-cell office:value-type="float" office:value="55357019.549999997"/>
          <table:table-cell table:number-columns-repeated="16373"/>
        </table:table-row>
        <table:table-row>
          <table:table-cell office:value-type="float" office:value="16610006048150"/>
          <table:table-cell office:value-type="string" office:string-value="          COM CORRECAO MONETARIA"/>
          <table:table-cell office:value-type="float" office:value="3038112.54"/>
          <table:table-cell office:value-type="float" office:value="2995438.82"/>
          <table:table-cell office:value-type="float" office:value="2948499.51"/>
          <table:table-cell office:value-type="float" office:value="2905502.37"/>
          <table:table-cell office:value-type="float" office:value="2833534"/>
          <table:table-cell office:value-type="float" office:value="2818153.29"/>
          <table:table-cell office:value-type="float" office:value="2773644.5"/>
          <table:table-cell office:value-type="float" office:value="2728536.88"/>
          <table:table-cell office:value-type="float" office:value="2684216.9700000002"/>
          <table:table-cell table:number-columns-repeated="16373"/>
        </table:table-row>
        <table:table-row>
          <table:table-cell office:value-type="float" office:value="16610006048500"/>
          <table:table-cell office:value-type="string" office:string-value="           RECURSOS DO FUNGETUR"/>
          <table:table-cell office:value-type="float" office:value="1564367.89"/>
          <table:table-cell office:value-type="float" office:value="1538031.31"/>
          <table:table-cell office:value-type="float" office:value="1510195.55"/>
          <table:table-cell office:value-type="float" office:value="1484968.69"/>
          <table:table-cell office:value-type="float" office:value="1458142.61"/>
          <table:table-cell office:value-type="float" office:value="1432190"/>
          <table:table-cell office:value-type="float" office:value="1404870.84"/>
          <table:table-cell office:value-type="float" office:value="1378131.34"/>
          <table:table-cell office:value-type="float" office:value="1350802.26"/>
          <table:table-cell table:number-columns-repeated="16373"/>
        </table:table-row>
        <table:table-row>
          <table:table-cell office:value-type="float" office:value="16610006048650"/>
          <table:table-cell office:value-type="string" office:string-value="            OUTROS"/>
          <table:table-cell office:value-type="float" office:value="1564367.89"/>
          <table:table-cell office:value-type="float" office:value="1538031.31"/>
          <table:table-cell office:value-type="float" office:value="1510195.55"/>
          <table:table-cell office:value-type="float" office:value="1484968.69"/>
          <table:table-cell office:value-type="float" office:value="1458142.61"/>
          <table:table-cell office:value-type="float" office:value="1432190"/>
          <table:table-cell office:value-type="float" office:value="1404870.84"/>
          <table:table-cell office:value-type="float" office:value="1378131.34"/>
          <table:table-cell office:value-type="float" office:value="1350802.26"/>
          <table:table-cell table:number-columns-repeated="16373"/>
        </table:table-row>
        <table:table-row>
          <table:table-cell office:value-type="float" office:value="16610006048850"/>
          <table:table-cell office:value-type="string" office:string-value="           RECURSOS DA CEF"/>
          <table:table-cell office:value-type="float" office:value="1446095.46"/>
          <table:table-cell office:value-type="float" office:value="1428857.42"/>
          <table:table-cell office:value-type="float" office:value="1410484.14"/>
          <table:table-cell office:value-type="float" office:value="1393133.95"/>
          <table:table-cell office:value-type="float" office:value="1375206.58"/>
          <table:table-cell office:value-type="float" office:value="1358023.42"/>
          <table:table-cell office:value-type="float" office:value="1339988.18"/>
          <table:table-cell office:value-type="float" office:value="1322613.82"/>
          <table:table-cell office:value-type="float" office:value="1304734.03"/>
          <table:table-cell table:number-columns-repeated="16373"/>
        </table:table-row>
        <table:table-row>
          <table:table-cell office:value-type="float" office:value="16610006049000"/>
          <table:table-cell office:value-type="string" office:string-value="            PROMUNICIPIO CURA"/>
          <table:table-cell office:value-type="float" office:value="1020294.06"/>
          <table:table-cell office:value-type="float" office:value="1010937.13"/>
          <table:table-cell office:value-type="float" office:value="1000794.71"/>
          <table:table-cell office:value-type="float" office:value="991462.05"/>
          <table:table-cell office:value-type="float" office:value="981770.06"/>
          <table:table-cell office:value-type="float" office:value="972647.23"/>
          <table:table-cell office:value-type="float" office:value="962960.64"/>
          <table:table-cell office:value-type="float" office:value="953855.93"/>
          <table:table-cell office:value-type="float" office:value="944186.56"/>
          <table:table-cell table:number-columns-repeated="16373"/>
        </table:table-row>
        <table:table-row>
          <table:table-cell office:value-type="float" office:value="16610006049100"/>
          <table:table-cell office:value-type="string" office:string-value="            PROMUNICIPIO PROMORAR"/>
          <table:table-cell office:value-type="float" office:value="47756.55"/>
          <table:table-cell office:value-type="float" office:value="45879.11"/>
          <table:table-cell office:value-type="float" office:value="43957.120000000003"/>
          <table:table-cell office:value-type="float" office:value="42112.54"/>
          <table:table-cell office:value-type="float" office:value="40183.19"/>
          <table:table-cell office:value-type="float" office:value="38318.57"/>
          <table:table-cell office:value-type="float" office:value="36409.94"/>
          <table:table-cell office:value-type="float" office:value="34508.92"/>
          <table:table-cell office:value-type="float" office:value="32655.200000000001"/>
          <table:table-cell table:number-columns-repeated="16373"/>
        </table:table-row>
        <table:table-row>
          <table:table-cell office:value-type="float" office:value="16610006049150"/>
          <table:table-cell office:value-type="string" office:string-value="            PROMUNICIPIO PRODURB"/>
          <table:table-cell office:value-type="float" office:value="378044.85"/>
          <table:table-cell office:value-type="float" office:value="372041.18"/>
          <table:table-cell office:value-type="float" office:value="365732.31"/>
          <table:table-cell office:value-type="float" office:value="359559.36"/>
          <table:table-cell office:value-type="float" office:value="353253.33"/>
          <table:table-cell office:value-type="float" office:value="347057.62"/>
          <table:table-cell office:value-type="float" office:value="340617.6"/>
          <table:table-cell office:value-type="float" office:value="334248.96999999997"/>
          <table:table-cell office:value-type="float" office:value="327892.27"/>
          <table:table-cell table:number-columns-repeated="16373"/>
        </table:table-row>
        <table:table-row>
          <table:table-cell office:value-type="float" office:value="16610006049250"/>
          <table:table-cell office:value-type="string" office:string-value="           RECURSOS DO BNB"/>
          <table:table-cell office:value-type="float" office:value="27649.19"/>
          <table:table-cell office:value-type="float" office:value="28550.09"/>
          <table:table-cell office:value-type="float" office:value="27819.82"/>
          <table:table-cell office:value-type="float" office:value="27399.73"/>
          <table:table-cell office:value-type="float" office:value="184.81"/>
          <table:table-cell office:value-type="float" office:value="27939.87"/>
          <table:table-cell office:value-type="float" office:value="28785.48"/>
          <table:table-cell office:value-type="float" office:value="27791.72"/>
          <table:table-cell office:value-type="float" office:value="28680.68"/>
          <table:table-cell table:number-columns-repeated="16373"/>
        </table:table-row>
        <table:table-row>
          <table:table-cell office:value-type="float" office:value="16610006049350"/>
          <table:table-cell office:value-type="string" office:string-value="            SERVICOS BASICOS"/>
          <table:table-cell office:value-type="float" office:value="27649.19"/>
          <table:table-cell office:value-type="float" office:value="28550.09"/>
          <table:table-cell office:value-type="float" office:value="27819.82"/>
          <table:table-cell office:value-type="float" office:value="27399.73"/>
          <table:table-cell office:value-type="float" office:value="184.81"/>
          <table:table-cell office:value-type="float" office:value="27939.87"/>
          <table:table-cell office:value-type="float" office:value="28785.48"/>
          <table:table-cell office:value-type="float" office:value="27791.72"/>
          <table:table-cell office:value-type="float" office:value="28680.68"/>
          <table:table-cell table:number-columns-repeated="16373"/>
        </table:table-row>
        <table:table-row>
          <table:table-cell office:value-type="float" office:value="16610006050850"/>
          <table:table-cell office:value-type="string" office:string-value="          COM CORRECAO CAMBIAL"/>
          <table:table-cell office:value-type="float" office:value="64732231.07"/>
          <table:table-cell office:value-type="float" office:value="65178848.18"/>
          <table:table-cell office:value-type="float" office:value="65411828.460000001"/>
          <table:table-cell office:value-type="float" office:value="61108927.880000003"/>
          <table:table-cell office:value-type="float" office:value="52695023.689999998"/>
          <table:table-cell office:value-type="float" office:value="55180963.68"/>
          <table:table-cell office:value-type="float" office:value="52517877.939999998"/>
          <table:table-cell office:value-type="float" office:value="53434723.310000002"/>
          <table:table-cell office:value-type="float" office:value="52672802.579999998"/>
          <table:table-cell table:number-columns-repeated="16373"/>
        </table:table-row>
        <table:table-row>
          <table:table-cell office:value-type="float" office:value="16610006050900"/>
          <table:table-cell office:value-type="string" office:string-value="           RECURSOS DO BID"/>
          <table:table-cell office:value-type="float" office:value="64732231.07"/>
          <table:table-cell office:value-type="float" office:value="65178848.18"/>
          <table:table-cell office:value-type="float" office:value="65411828.460000001"/>
          <table:table-cell office:value-type="float" office:value="61108927.880000003"/>
          <table:table-cell office:value-type="float" office:value="52695023.689999998"/>
          <table:table-cell office:value-type="float" office:value="55180963.68"/>
          <table:table-cell office:value-type="float" office:value="52517877.939999998"/>
          <table:table-cell office:value-type="float" office:value="53434723.310000002"/>
          <table:table-cell office:value-type="float" office:value="52672802.579999998"/>
          <table:table-cell table:number-columns-repeated="16373"/>
        </table:table-row>
        <table:table-row>
          <table:table-cell office:value-type="float" office:value="16610006050930"/>
          <table:table-cell office:value-type="string" office:string-value="            CONTRATO PRODETUR"/>
          <table:table-cell office:value-type="float" office:value="64732231.07"/>
          <table:table-cell office:value-type="float" office:value="65178848.18"/>
          <table:table-cell office:value-type="float" office:value="65411828.460000001"/>
          <table:table-cell office:value-type="float" office:value="61108927.880000003"/>
          <table:table-cell office:value-type="float" office:value="52695023.689999998"/>
          <table:table-cell office:value-type="float" office:value="55180963.68"/>
          <table:table-cell office:value-type="float" office:value="52517877.939999998"/>
          <table:table-cell office:value-type="float" office:value="53434723.310000002"/>
          <table:table-cell office:value-type="float" office:value="52672802.579999998"/>
          <table:table-cell table:number-columns-repeated="16373"/>
        </table:table-row>
        <table:table-row>
          <table:table-cell office:value-type="float" office:value="16610006069300"/>
          <table:table-cell office:value-type="string" office:string-value="      SETOR PRIVADO"/>
          <table:table-cell office:value-type="float" office:value="15567546"/>
          <table:table-cell office:value-type="float" office:value="15597339.779999999"/>
          <table:table-cell office:value-type="float" office:value="15728592.880000001"/>
          <table:table-cell office:value-type="float" office:value="15847172.51"/>
          <table:table-cell office:value-type="float" office:value="15842209.949999999"/>
          <table:table-cell office:value-type="float" office:value="16098563.73"/>
          <table:table-cell office:value-type="float" office:value="15434656.9"/>
          <table:table-cell office:value-type="float" office:value="15021456.48"/>
          <table:table-cell office:value-type="float" office:value="15061972.689999999"/>
          <table:table-cell table:number-columns-repeated="16373"/>
        </table:table-row>
        <table:table-row>
          <table:table-cell office:value-type="float" office:value="16610006075150"/>
          <table:table-cell office:value-type="string" office:string-value="       OUTROS SERVICOS"/>
          <table:table-cell office:value-type="float" office:value="15567546"/>
          <table:table-cell office:value-type="float" office:value="15597339.779999999"/>
          <table:table-cell office:value-type="float" office:value="15728592.880000001"/>
          <table:table-cell office:value-type="float" office:value="15847172.51"/>
          <table:table-cell office:value-type="float" office:value="15842209.949999999"/>
          <table:table-cell office:value-type="float" office:value="16098563.73"/>
          <table:table-cell office:value-type="float" office:value="15434656.9"/>
          <table:table-cell office:value-type="float" office:value="15021456.48"/>
          <table:table-cell office:value-type="float" office:value="15061972.689999999"/>
          <table:table-cell table:number-columns-repeated="16373"/>
        </table:table-row>
        <table:table-row>
          <table:table-cell office:value-type="float" office:value="16610006075600"/>
          <table:table-cell office:value-type="string" office:string-value="        DEPRI"/>
          <table:table-cell office:value-type="float" office:value="15567546"/>
          <table:table-cell office:value-type="float" office:value="15597339.779999999"/>
          <table:table-cell office:value-type="float" office:value="15728592.880000001"/>
          <table:table-cell office:value-type="float" office:value="15847172.51"/>
          <table:table-cell office:value-type="float" office:value="15842209.949999999"/>
          <table:table-cell office:value-type="float" office:value="16098563.73"/>
          <table:table-cell office:value-type="float" office:value="15434656.9"/>
          <table:table-cell office:value-type="float" office:value="15021456.48"/>
          <table:table-cell office:value-type="float" office:value="15061972.689999999"/>
          <table:table-cell table:number-columns-repeated="16373"/>
        </table:table-row>
        <table:table-row>
          <table:table-cell office:value-type="float" office:value="16610006076050"/>
          <table:table-cell office:value-type="string" office:string-value="         COM CORRECAO MONETARIA"/>
          <table:table-cell office:value-type="float" office:value="15567546"/>
          <table:table-cell office:value-type="float" office:value="15597339.779999999"/>
          <table:table-cell office:value-type="float" office:value="15728592.880000001"/>
          <table:table-cell office:value-type="float" office:value="15847172.51"/>
          <table:table-cell office:value-type="float" office:value="15842209.949999999"/>
          <table:table-cell office:value-type="float" office:value="16098563.73"/>
          <table:table-cell office:value-type="float" office:value="15434656.9"/>
          <table:table-cell office:value-type="float" office:value="15021456.48"/>
          <table:table-cell office:value-type="float" office:value="15061972.689999999"/>
          <table:table-cell table:number-columns-repeated="16373"/>
        </table:table-row>
        <table:table-row>
          <table:table-cell office:value-type="float" office:value="16610006076400"/>
          <table:table-cell office:value-type="string" office:string-value="          RECURSOS DO BNB"/>
          <table:table-cell office:value-type="float" office:value="15567546"/>
          <table:table-cell office:value-type="float" office:value="15597339.779999999"/>
          <table:table-cell office:value-type="float" office:value="15728592.880000001"/>
          <table:table-cell office:value-type="float" office:value="15847172.51"/>
          <table:table-cell office:value-type="float" office:value="15842209.949999999"/>
          <table:table-cell office:value-type="float" office:value="16098563.73"/>
          <table:table-cell office:value-type="float" office:value="15434656.9"/>
          <table:table-cell office:value-type="float" office:value="15021456.48"/>
          <table:table-cell office:value-type="float" office:value="15061972.689999999"/>
          <table:table-cell table:number-columns-repeated="16373"/>
        </table:table-row>
        <table:table-row>
          <table:table-cell office:value-type="float" office:value="16610006076650"/>
          <table:table-cell office:value-type="string" office:string-value="           OUTROS"/>
          <table:table-cell office:value-type="float" office:value="15567546"/>
          <table:table-cell office:value-type="float" office:value="15597339.779999999"/>
          <table:table-cell office:value-type="float" office:value="15728592.880000001"/>
          <table:table-cell office:value-type="float" office:value="15847172.51"/>
          <table:table-cell office:value-type="float" office:value="15842209.949999999"/>
          <table:table-cell office:value-type="float" office:value="16098563.73"/>
          <table:table-cell office:value-type="float" office:value="15434656.9"/>
          <table:table-cell office:value-type="float" office:value="15021456.48"/>
          <table:table-cell office:value-type="float" office:value="15061972.689999999"/>
          <table:table-cell table:number-columns-repeated="16373"/>
        </table:table-row>
        <table:table-row>
          <table:table-cell office:value-type="float" office:value="16900008000000"/>
          <table:table-cell office:value-type="string" office:string-value="   PROVISOES PARA OPERACOES DE CREDITO"/>
          <table:table-cell office:value-type="float" office:value="-805497749.19000006"/>
          <table:table-cell office:value-type="float" office:value="-815179576.62"/>
          <table:table-cell office:value-type="float" office:value="-828070014.24000001"/>
          <table:table-cell office:value-type="float" office:value="-798548490.40999997"/>
          <table:table-cell office:value-type="float" office:value="-726532566.58000004"/>
          <table:table-cell office:value-type="float" office:value="-730161190.10000002"/>
          <table:table-cell office:value-type="float" office:value="-687488123.17999995"/>
          <table:table-cell office:value-type="float" office:value="-664924801.21000004"/>
          <table:table-cell office:value-type="float" office:value="-641946016.19000006"/>
          <table:table-cell table:number-columns-repeated="16373"/>
        </table:table-row>
        <table:table-row>
          <table:table-cell office:value-type="float" office:value="16920002000000"/>
          <table:table-cell office:value-type="string" office:string-value="    (PROVISAO PARA EMPRESTIMOS E TITULOS DESCONTADOS)"/>
          <table:table-cell office:value-type="float" office:value="-68114215.950000003"/>
          <table:table-cell office:value-type="float" office:value="-72571041.090000004"/>
          <table:table-cell office:value-type="float" office:value="-73502344.510000005"/>
          <table:table-cell office:value-type="float" office:value="-62631687.25"/>
          <table:table-cell office:value-type="float" office:value="-41874355.719999999"/>
          <table:table-cell office:value-type="float" office:value="-44001391.780000001"/>
          <table:table-cell office:value-type="float" office:value="-43915751.490000002"/>
          <table:table-cell office:value-type="float" office:value="-31009262.870000001"/>
          <table:table-cell office:value-type="float" office:value="-31186646.52"/>
          <table:table-cell table:number-columns-repeated="16373"/>
        </table:table-row>
        <table:table-row>
          <table:table-cell office:value-type="float" office:value="16920002050000"/>
          <table:table-cell office:value-type="string" office:string-value="      PROVISAO PARA EMPRESTIMOS"/>
          <table:table-cell office:value-type="float" office:value="-67935213.010000005"/>
          <table:table-cell office:value-type="float" office:value="-72446242.519999996"/>
          <table:table-cell office:value-type="float" office:value="-73441991.109999999"/>
          <table:table-cell office:value-type="float" office:value="-62594320.189999998"/>
          <table:table-cell office:value-type="float" office:value="-41836913.909999996"/>
          <table:table-cell office:value-type="float" office:value="-43972424.380000003"/>
          <table:table-cell office:value-type="float" office:value="-43886482.75"/>
          <table:table-cell office:value-type="float" office:value="-30974389.690000001"/>
          <table:table-cell office:value-type="float" office:value="-31172616.699999999"/>
          <table:table-cell table:number-columns-repeated="16373"/>
        </table:table-row>
        <table:table-row>
          <table:table-cell office:value-type="float" office:value="16920002100000"/>
          <table:table-cell office:value-type="string" office:string-value="       PROVISAO PARA ADIANTAMENTOS A DEPOSITANTES"/>
          <table:table-cell office:value-type="float" office:value="-93901.759999999995"/>
          <table:table-cell office:value-type="float" office:value="-75458.399999999994"/>
          <table:table-cell office:value-type="float" office:value="-62363.15"/>
          <table:table-cell office:value-type="float" office:value="-128041.36"/>
          <table:table-cell office:value-type="float" office:value="-42145.52"/>
          <table:table-cell office:value-type="float" office:value="-155292.22"/>
          <table:table-cell office:value-type="float" office:value="-264393.02"/>
          <table:table-cell office:value-type="float" office:value="-143067.95000000001"/>
          <table:table-cell office:value-type="float" office:value="-109759.99"/>
          <table:table-cell table:number-columns-repeated="16373"/>
        </table:table-row>
        <table:table-row>
          <table:table-cell office:value-type="float" office:value="16920002120000"/>
          <table:table-cell office:value-type="string" office:string-value="        RISCO NIVEL A"/>
          <table:table-cell office:value-type="float" office:value="-0.37"/>
          <table:table-cell/>
          <table:table-cell office:value-type="float" office:value="-1.17"/>
          <table:table-cell/>
          <table:table-cell office:value-type="float" office:value="-0.66"/>
          <table:table-cell office:value-type="float" office:value="-3.45"/>
          <table:table-cell office:value-type="float" office:value="-0.67"/>
          <table:table-cell office:value-type="float" office:value="-0.64"/>
          <table:table-cell table:number-columns-repeated="16374"/>
        </table:table-row>
        <table:table-row>
          <table:table-cell office:value-type="float" office:value="16920002150000"/>
          <table:table-cell office:value-type="string" office:string-value="        RISCO NIVEL D"/>
          <table:table-cell office:value-type="float" office:value="-8168.78"/>
          <table:table-cell office:value-type="float" office:value="-660.32"/>
          <table:table-cell office:value-type="float" office:value="-300.27999999999997"/>
          <table:table-cell office:value-type="float" office:value="-6235.62"/>
          <table:table-cell office:value-type="float" office:value="-35807.31"/>
          <table:table-cell office:value-type="float" office:value="-5633.93"/>
          <table:table-cell office:value-type="float" office:value="-130.66999999999999"/>
          <table:table-cell/>
          <table:table-cell office:value-type="float" office:value="-198.23"/>
          <table:table-cell table:number-columns-repeated="16373"/>
        </table:table-row>
        <table:table-row>
          <table:table-cell office:value-type="float" office:value="16920002160000"/>
          <table:table-cell office:value-type="string" office:string-value="        RISCO NIVEL E"/>
          <table:table-cell office:value-type="float" office:value="-904.2"/>
          <table:table-cell office:value-type="float" office:value="-516.16"/>
          <table:table-cell office:value-type="float" office:value="-361.03"/>
          <table:table-cell/>
          <table:table-cell office:value-type="float" office:value="-5.15"/>
          <table:table-cell table:number-columns-repeated="16377"/>
        </table:table-row>
        <table:table-row>
          <table:table-cell office:value-type="float" office:value="16920002170000"/>
          <table:table-cell office:value-type="string" office:string-value="        RISCO NIVEL F"/>
          <table:table-cell office:value-type="float" office:value="-9.3800000000000008"/>
          <table:table-cell table:number-columns-repeated="2"/>
          <table:table-cell office:value-type="float" office:value="-132.02000000000001"/>
          <table:table-cell table:number-columns-repeated="16378"/>
        </table:table-row>
        <table:table-row>
          <table:table-cell office:value-type="float" office:value="16920002180000"/>
          <table:table-cell office:value-type="string" office:string-value="        RISCO NIVEL G"/>
          <table:table-cell office:value-type="float" office:value="-726.29"/>
          <table:table-cell table:number-columns-repeated="3"/>
          <table:table-cell office:value-type="float" office:value="-178.27"/>
          <table:table-cell table:number-columns-repeated="16377"/>
        </table:table-row>
        <table:table-row>
          <table:table-cell office:value-type="float" office:value="16920002190000"/>
          <table:table-cell office:value-type="string" office:string-value="        RISCO NIVEL H"/>
          <table:table-cell office:value-type="float" office:value="-84092.74"/>
          <table:table-cell office:value-type="float" office:value="-74281.919999999998"/>
          <table:table-cell office:value-type="float" office:value="-61700.67"/>
          <table:table-cell office:value-type="float" office:value="-121673.72"/>
          <table:table-cell office:value-type="float" office:value="-6154.13"/>
          <table:table-cell office:value-type="float" office:value="-149654.84"/>
          <table:table-cell office:value-type="float" office:value="-264261.68"/>
          <table:table-cell office:value-type="float" office:value="-143067.31"/>
          <table:table-cell office:value-type="float" office:value="-109561.76"/>
          <table:table-cell table:number-columns-repeated="16373"/>
        </table:table-row>
        <table:table-row>
          <table:table-cell office:value-type="float" office:value="16920002300000"/>
          <table:table-cell office:value-type="string" office:string-value="       PROVISAO PARA OUTROS EMPRESTIMOS"/>
          <table:table-cell office:value-type="float" office:value="-67841311.25"/>
          <table:table-cell office:value-type="float" office:value="-72370784.120000005"/>
          <table:table-cell office:value-type="float" office:value="-73379627.959999993"/>
          <table:table-cell office:value-type="float" office:value="-62466278.829999998"/>
          <table:table-cell office:value-type="float" office:value="-41794768.390000001"/>
          <table:table-cell office:value-type="float" office:value="-43817132.159999996"/>
          <table:table-cell office:value-type="float" office:value="-43622089.729999997"/>
          <table:table-cell office:value-type="float" office:value="-30831321.739999998"/>
          <table:table-cell office:value-type="float" office:value="-31062856.710000001"/>
          <table:table-cell table:number-columns-repeated="16373"/>
        </table:table-row>
        <table:table-row>
          <table:table-cell office:value-type="float" office:value="16920002310000"/>
          <table:table-cell office:value-type="string" office:string-value="        RISCO NIVEL AA"/>
          <table:table-cell office:value-type="float" office:value="-3317.62"/>
          <table:table-cell table:number-columns-repeated="16381"/>
        </table:table-row>
        <table:table-row>
          <table:table-cell office:value-type="float" office:value="16920002320000"/>
          <table:table-cell office:value-type="string" office:string-value="        RISCO NIVEL A"/>
          <table:table-cell office:value-type="float" office:value="-378706.39"/>
          <table:table-cell office:value-type="float" office:value="-377808.81"/>
          <table:table-cell office:value-type="float" office:value="-390456.04"/>
          <table:table-cell office:value-type="float" office:value="-394177.07"/>
          <table:table-cell office:value-type="float" office:value="-383737.32"/>
          <table:table-cell office:value-type="float" office:value="-390952.43"/>
          <table:table-cell office:value-type="float" office:value="-401872.91"/>
          <table:table-cell office:value-type="float" office:value="-396147.68"/>
          <table:table-cell office:value-type="float" office:value="-417340.28"/>
          <table:table-cell table:number-columns-repeated="16373"/>
        </table:table-row>
        <table:table-row>
          <table:table-cell office:value-type="float" office:value="16920002330000"/>
          <table:table-cell office:value-type="string" office:string-value="        RISCO NIVEL B"/>
          <table:table-cell office:value-type="float" office:value="-29280.32"/>
          <table:table-cell office:value-type="float" office:value="-32461.68"/>
          <table:table-cell office:value-type="float" office:value="-33249.800000000003"/>
          <table:table-cell office:value-type="float" office:value="-121088.38"/>
          <table:table-cell office:value-type="float" office:value="-132873.51999999999"/>
          <table:table-cell office:value-type="float" office:value="-126664.33"/>
          <table:table-cell office:value-type="float" office:value="-113737.46"/>
          <table:table-cell office:value-type="float" office:value="-221682.94"/>
          <table:table-cell office:value-type="float" office:value="-223621.57"/>
          <table:table-cell table:number-columns-repeated="16373"/>
        </table:table-row>
        <table:table-row>
          <table:table-cell office:value-type="float" office:value="16920002340000"/>
          <table:table-cell office:value-type="string" office:string-value="        RISCO NIVEL C"/>
          <table:table-cell office:value-type="float" office:value="-314671.02"/>
          <table:table-cell office:value-type="float" office:value="-188836.51"/>
          <table:table-cell office:value-type="float" office:value="-197669.66"/>
          <table:table-cell office:value-type="float" office:value="-223195.95"/>
          <table:table-cell office:value-type="float" office:value="-188367.82"/>
          <table:table-cell office:value-type="float" office:value="-75914.92"/>
          <table:table-cell office:value-type="float" office:value="-78867.14"/>
          <table:table-cell office:value-type="float" office:value="-72929.66"/>
          <table:table-cell office:value-type="float" office:value="-81518.240000000005"/>
          <table:table-cell table:number-columns-repeated="16373"/>
        </table:table-row>
        <table:table-row>
          <table:table-cell office:value-type="float" office:value="16920002350000"/>
          <table:table-cell office:value-type="string" office:string-value="        RISCO NIVEL D"/>
          <table:table-cell office:value-type="float" office:value="-1582693.98"/>
          <table:table-cell office:value-type="float" office:value="-1556266.09"/>
          <table:table-cell office:value-type="float" office:value="-999061.68"/>
          <table:table-cell office:value-type="float" office:value="-164836.39000000001"/>
          <table:table-cell office:value-type="float" office:value="-148535.48000000001"/>
          <table:table-cell office:value-type="float" office:value="-145423.29"/>
          <table:table-cell office:value-type="float" office:value="-142410.04999999999"/>
          <table:table-cell office:value-type="float" office:value="-119453.02"/>
          <table:table-cell office:value-type="float" office:value="-123029.26"/>
          <table:table-cell table:number-columns-repeated="16373"/>
        </table:table-row>
        <table:table-row>
          <table:table-cell office:value-type="float" office:value="16920002360000"/>
          <table:table-cell office:value-type="string" office:string-value="        RISCO NIVEL E"/>
          <table:table-cell office:value-type="float" office:value="-433084.77"/>
          <table:table-cell office:value-type="float" office:value="-539257.36"/>
          <table:table-cell office:value-type="float" office:value="-2090703.03"/>
          <table:table-cell office:value-type="float" office:value="-532904.47"/>
          <table:table-cell office:value-type="float" office:value="-407700.02"/>
          <table:table-cell office:value-type="float" office:value="-559105.85"/>
          <table:table-cell office:value-type="float" office:value="-273463.28999999998"/>
          <table:table-cell office:value-type="float" office:value="-426434.95"/>
          <table:table-cell office:value-type="float" office:value="-397676.94"/>
          <table:table-cell table:number-columns-repeated="16373"/>
        </table:table-row>
        <table:table-row>
          <table:table-cell office:value-type="float" office:value="16920002370000"/>
          <table:table-cell office:value-type="string" office:string-value="        RISCO NIVEL F"/>
          <table:table-cell office:value-type="float" office:value="-3455113.11"/>
          <table:table-cell office:value-type="float" office:value="-2991448.15"/>
          <table:table-cell office:value-type="float" office:value="-2833799.94"/>
          <table:table-cell office:value-type="float" office:value="-27665921.210000001"/>
          <table:table-cell office:value-type="float" office:value="-3106006.01"/>
          <table:table-cell office:value-type="float" office:value="-3310788.4"/>
          <table:table-cell office:value-type="float" office:value="-3605095.03"/>
          <table:table-cell office:value-type="float" office:value="-3589444.2"/>
          <table:table-cell office:value-type="float" office:value="-3572825.35"/>
          <table:table-cell table:number-columns-repeated="16373"/>
        </table:table-row>
        <table:table-row>
          <table:table-cell office:value-type="float" office:value="16920002380000"/>
          <table:table-cell office:value-type="string" office:string-value="        RISCO NIVEL G"/>
          <table:table-cell office:value-type="float" office:value="-53048656.479999997"/>
          <table:table-cell office:value-type="float" office:value="-41299816"/>
          <table:table-cell office:value-type="float" office:value="-42154447.810000002"/>
          <table:table-cell office:value-type="float" office:value="-12010401.6"/>
          <table:table-cell office:value-type="float" office:value="-16298577.199999999"/>
          <table:table-cell office:value-type="float" office:value="-12224031.859999999"/>
          <table:table-cell office:value-type="float" office:value="-12239316.83"/>
          <table:table-cell office:value-type="float" office:value="-11986731.1"/>
          <table:table-cell office:value-type="float" office:value="-12070765.880000001"/>
          <table:table-cell table:number-columns-repeated="16373"/>
        </table:table-row>
        <table:table-row>
          <table:table-cell office:value-type="float" office:value="16920002390000"/>
          <table:table-cell office:value-type="string" office:string-value="        RISCO NIVEL H"/>
          <table:table-cell office:value-type="float" office:value="-8595787.5600000005"/>
          <table:table-cell office:value-type="float" office:value="-25384889.52"/>
          <table:table-cell office:value-type="float" office:value="-24680240"/>
          <table:table-cell office:value-type="float" office:value="-21353753.760000002"/>
          <table:table-cell office:value-type="float" office:value="-21128971.02"/>
          <table:table-cell office:value-type="float" office:value="-26984251.079999998"/>
          <table:table-cell office:value-type="float" office:value="-26767327.02"/>
          <table:table-cell office:value-type="float" office:value="-14018498.189999999"/>
          <table:table-cell office:value-type="float" office:value="-14176079.189999999"/>
          <table:table-cell table:number-columns-repeated="16373"/>
        </table:table-row>
        <table:table-row>
          <table:table-cell office:value-type="float" office:value="16920002500000"/>
          <table:table-cell office:value-type="string" office:string-value="      PROVISAO PARA TITULOS DESCONTADOS"/>
          <table:table-cell office:value-type="float" office:value="-179002.94"/>
          <table:table-cell office:value-type="float" office:value="-124798.57"/>
          <table:table-cell office:value-type="float" office:value="-60353.4"/>
          <table:table-cell office:value-type="float" office:value="-37367.06"/>
          <table:table-cell office:value-type="float" office:value="-37441.81"/>
          <table:table-cell office:value-type="float" office:value="-28967.4"/>
          <table:table-cell office:value-type="float" office:value="-29268.74"/>
          <table:table-cell office:value-type="float" office:value="-34873.18"/>
          <table:table-cell office:value-type="float" office:value="-14029.82"/>
          <table:table-cell table:number-columns-repeated="16373"/>
        </table:table-row>
        <table:table-row>
          <table:table-cell office:value-type="float" office:value="16920002520000"/>
          <table:table-cell office:value-type="string" office:string-value="       RISCO NIVEL A"/>
          <table:table-cell office:value-type="float" office:value="-1163.79"/>
          <table:table-cell office:value-type="float" office:value="-548.59"/>
          <table:table-cell office:value-type="float" office:value="-488.83"/>
          <table:table-cell office:value-type="float" office:value="-125.53"/>
          <table:table-cell office:value-type="float" office:value="-1196.54"/>
          <table:table-cell office:value-type="float" office:value="-1407"/>
          <table:table-cell office:value-type="float" office:value="-1571.36"/>
          <table:table-cell office:value-type="float" office:value="-6819.89"/>
          <table:table-cell office:value-type="float" office:value="-12528.74"/>
          <table:table-cell table:number-columns-repeated="16373"/>
        </table:table-row>
        <table:table-row>
          <table:table-cell office:value-type="float" office:value="16920002530000"/>
          <table:table-cell office:value-type="string" office:string-value="       RISCO NIVEL B"/>
          <table:table-cell office:value-type="float" office:value="-4.78"/>
          <table:table-cell office:value-type="float" office:value="-61.57"/>
          <table:table-cell office:value-type="float" office:value="-42.99"/>
          <table:table-cell office:value-type="float" office:value="-1342.01"/>
          <table:table-cell office:value-type="float" office:value="-387.75"/>
          <table:table-cell office:value-type="float" office:value="-823.45"/>
          <table:table-cell office:value-type="float" office:value="-687.13"/>
          <table:table-cell office:value-type="float" office:value="-845.98"/>
          <table:table-cell office:value-type="float" office:value="-1501.08"/>
          <table:table-cell table:number-columns-repeated="16373"/>
        </table:table-row>
        <table:table-row>
          <table:table-cell office:value-type="float" office:value="16920002540000"/>
          <table:table-cell office:value-type="string" office:string-value="       RISCO NIVEL C"/>
          <table:table-cell office:value-type="float" office:value="-57.03"/>
          <table:table-cell/>
          <table:table-cell office:value-type="float" office:value="-150"/>
          <table:table-cell office:value-type="float" office:value="-42"/>
          <table:table-cell table:number-columns-repeated="16378"/>
        </table:table-row>
        <table:table-row>
          <table:table-cell office:value-type="float" office:value="16920002550000"/>
          <table:table-cell office:value-type="string" office:string-value="       RISCO NIVEL D"/>
          <table:table-cell office:value-type="float" office:value="-143308.07"/>
          <table:table-cell office:value-type="float" office:value="-64071.24"/>
          <table:table-cell office:value-type="float" office:value="-2309.06"/>
          <table:table-cell table:number-columns-repeated="2"/>
          <table:table-cell office:value-type="float" office:value="-1247.1500000000001"/>
          <table:table-cell office:value-type="float" office:value="-1520.45"/>
          <table:table-cell office:value-type="float" office:value="-373.11"/>
          <table:table-cell table:number-columns-repeated="16374"/>
        </table:table-row>
        <table:table-row>
          <table:table-cell office:value-type="float" office:value="16920002560000"/>
          <table:table-cell office:value-type="string" office:string-value="       RISCO NIVEL E"/>
          <table:table-cell/>
          <table:table-cell office:value-type="float" office:value="-12903"/>
          <table:table-cell table:number-columns-repeated="16380"/>
        </table:table-row>
        <table:table-row>
          <table:table-cell office:value-type="float" office:value="16920002570000"/>
          <table:table-cell office:value-type="string" office:string-value="       RISCO NIVEL F"/>
          <table:table-cell office:value-type="float" office:value="-12744.9"/>
          <table:table-cell/>
          <table:table-cell office:value-type="float" office:value="-21505"/>
          <table:table-cell table:number-columns-repeated="16379"/>
        </table:table-row>
        <table:table-row>
          <table:table-cell office:value-type="float" office:value="16920002590000"/>
          <table:table-cell office:value-type="string" office:string-value="       RISCO NIVEL H"/>
          <table:table-cell office:value-type="float" office:value="-21724.37"/>
          <table:table-cell office:value-type="float" office:value="-47214.17"/>
          <table:table-cell office:value-type="float" office:value="-35857.519999999997"/>
          <table:table-cell office:value-type="float" office:value="-35857.519999999997"/>
          <table:table-cell office:value-type="float" office:value="-35857.519999999997"/>
          <table:table-cell office:value-type="float" office:value="-25489.8"/>
          <table:table-cell office:value-type="float" office:value="-25489.8"/>
          <table:table-cell office:value-type="float" office:value="-26834.2"/>
          <table:table-cell table:number-columns-repeated="16374"/>
        </table:table-row>
        <table:table-row>
          <table:table-cell office:value-type="float" office:value="16930009000000"/>
          <table:table-cell office:value-type="string" office:string-value="    (PROVISAO PARA FINANCIAMENTOS)"/>
          <table:table-cell office:value-type="float" office:value="-383634978.5"/>
          <table:table-cell office:value-type="float" office:value="-401925833.31999999"/>
          <table:table-cell office:value-type="float" office:value="-398797300.27999997"/>
          <table:table-cell office:value-type="float" office:value="-398337263.31999999"/>
          <table:table-cell office:value-type="float" office:value="-377387218.25999999"/>
          <table:table-cell office:value-type="float" office:value="-382249079.73000002"/>
          <table:table-cell office:value-type="float" office:value="-363550383.98000002"/>
          <table:table-cell office:value-type="float" office:value="-357534188.51999998"/>
          <table:table-cell office:value-type="float" office:value="-324076791.37"/>
          <table:table-cell table:number-columns-repeated="16373"/>
        </table:table-row>
        <table:table-row>
          <table:table-cell office:value-type="float" office:value="16930009200000"/>
          <table:table-cell office:value-type="string" office:string-value="      PROVISAO PARA FINANCIAMENTOS A EXPORTACAO"/>
          <table:table-cell office:value-type="float" office:value="-1502782.34"/>
          <table:table-cell office:value-type="float" office:value="-2742356.27"/>
          <table:table-cell office:value-type="float" office:value="-2755997.86"/>
          <table:table-cell office:value-type="float" office:value="-144049.97"/>
          <table:table-cell office:value-type="float" office:value="-164493.16"/>
          <table:table-cell office:value-type="float" office:value="-123949.65"/>
          <table:table-cell office:value-type="float" office:value="-37858.980000000003"/>
          <table:table-cell office:value-type="float" office:value="-58112.959999999999"/>
          <table:table-cell office:value-type="float" office:value="-60091.79"/>
          <table:table-cell table:number-columns-repeated="16373"/>
        </table:table-row>
        <table:table-row>
          <table:table-cell office:value-type="float" office:value="16930009201000"/>
          <table:table-cell office:value-type="string" office:string-value="       RISCO NIVEL AA"/>
          <table:table-cell office:value-type="float" office:value="-495.29"/>
          <table:table-cell table:number-columns-repeated="16381"/>
        </table:table-row>
        <table:table-row>
          <table:table-cell office:value-type="float" office:value="16930009202000"/>
          <table:table-cell office:value-type="string" office:string-value="       RISCO NIVEL A"/>
          <table:table-cell table:number-columns-repeated="4"/>
          <table:table-cell office:value-type="float" office:value="-22522.73"/>
          <table:table-cell office:value-type="float" office:value="-22883.759999999998"/>
          <table:table-cell office:value-type="float" office:value="-22701.66"/>
          <table:table-cell office:value-type="float" office:value="-32850.76"/>
          <table:table-cell office:value-type="float" office:value="-34829.589999999997"/>
          <table:table-cell table:number-columns-repeated="16373"/>
        </table:table-row>
        <table:table-row>
          <table:table-cell office:value-type="float" office:value="16930009204000"/>
          <table:table-cell office:value-type="string" office:string-value="       RISCO NIVEL C"/>
          <table:table-cell/>
          <table:table-cell office:value-type="float" office:value="-1515.73"/>
          <table:table-cell table:number-columns-repeated="16380"/>
        </table:table-row>
        <table:table-row>
          <table:table-cell office:value-type="float" office:value="16930009205000"/>
          <table:table-cell office:value-type="string" office:string-value="       RISCO NIVEL D"/>
          <table:table-cell office:value-type="float" office:value="-1449482.27"/>
          <table:table-cell table:number-columns-repeated="16381"/>
        </table:table-row>
        <table:table-row>
          <table:table-cell office:value-type="float" office:value="16930009206000"/>
          <table:table-cell office:value-type="string" office:string-value="       RISCO NIVEL E"/>
          <table:table-cell office:value-type="float" office:value="-50725.24"/>
          <table:table-cell/>
          <table:table-cell office:value-type="float" office:value="-15157.32"/>
          <table:table-cell office:value-type="float" office:value="-15157.32"/>
          <table:table-cell office:value-type="float" office:value="-15157.32"/>
          <table:table-cell office:value-type="float" office:value="-15157.32"/>
          <table:table-cell office:value-type="float" office:value="-15157.32"/>
          <table:table-cell table:number-columns-repeated="16375"/>
        </table:table-row>
        <table:table-row>
          <table:table-cell office:value-type="float" office:value="16930009207000"/>
          <table:table-cell office:value-type="string" office:string-value="       RISCO NIVEL F"/>
          <table:table-cell table:number-columns-repeated="7"/>
          <table:table-cell office:value-type="float" office:value="-25262.2"/>
          <table:table-cell office:value-type="float" office:value="-25262.2"/>
          <table:table-cell table:number-columns-repeated="16373"/>
        </table:table-row>
        <table:table-row>
          <table:table-cell office:value-type="float" office:value="16930009208000"/>
          <table:table-cell office:value-type="string" office:string-value="       RISCO NIVEL G"/>
          <table:table-cell office:value-type="float" office:value="-2079.54"/>
          <table:table-cell table:number-columns-repeated="16381"/>
        </table:table-row>
        <table:table-row>
          <table:table-cell office:value-type="float" office:value="16930009209000"/>
          <table:table-cell office:value-type="string" office:string-value="       RISCO NIVEL H"/>
          <table:table-cell/>
          <table:table-cell office:value-type="float" office:value="-2740840.54"/>
          <table:table-cell office:value-type="float" office:value="-2740840.54"/>
          <table:table-cell office:value-type="float" office:value="-128892.65"/>
          <table:table-cell office:value-type="float" office:value="-126813.11"/>
          <table:table-cell office:value-type="float" office:value="-85908.57"/>
          <table:table-cell table:number-columns-repeated="16376"/>
        </table:table-row>
        <table:table-row>
          <table:table-cell office:value-type="float" office:value="16930009300000"/>
          <table:table-cell office:value-type="string" office:string-value="      PROVISAO PARA FINANC.EM MOEDAS ESTRANGEIRAS"/>
          <table:table-cell table:number-columns-repeated="3"/>
          <table:table-cell office:value-type="float" office:value="-8113.04"/>
          <table:table-cell office:value-type="float" office:value="-6998.94"/>
          <table:table-cell office:value-type="float" office:value="-7242.22"/>
          <table:table-cell office:value-type="float" office:value="-5365.01"/>
          <table:table-cell office:value-type="float" office:value="-5616.15"/>
          <table:table-cell office:value-type="float" office:value="-5532.87"/>
          <table:table-cell table:number-columns-repeated="16373"/>
        </table:table-row>
        <table:table-row>
          <table:table-cell office:value-type="float" office:value="16930009302000"/>
          <table:table-cell office:value-type="string" office:string-value="       RISCO NIVEL A"/>
          <table:table-cell table:number-columns-repeated="3"/>
          <table:table-cell office:value-type="float" office:value="-8113.03"/>
          <table:table-cell office:value-type="float" office:value="-6998.93"/>
          <table:table-cell office:value-type="float" office:value="-7242.21"/>
          <table:table-cell office:value-type="float" office:value="-5365.01"/>
          <table:table-cell office:value-type="float" office:value="-5616.15"/>
          <table:table-cell office:value-type="float" office:value="-5532.87"/>
          <table:table-cell table:number-columns-repeated="16373"/>
        </table:table-row>
        <table:table-row>
          <table:table-cell office:value-type="float" office:value="16930009304000"/>
          <table:table-cell office:value-type="string" office:string-value="       RISCO NIVEL C"/>
          <table:table-cell table:number-columns-repeated="16382"/>
        </table:table-row>
        <table:table-row>
          <table:table-cell office:value-type="float" office:value="16930009309000"/>
          <table:table-cell office:value-type="string" office:string-value="       RISCO NIVEL H"/>
          <table:table-cell table:number-columns-repeated="3"/>
          <table:table-cell office:value-type="float" office:value="-0.01"/>
          <table:table-cell office:value-type="float" office:value="-0.01"/>
          <table:table-cell office:value-type="float" office:value="-0.01"/>
          <table:table-cell table:number-columns-repeated="16376"/>
        </table:table-row>
        <table:table-row>
          <table:table-cell office:value-type="float" office:value="16930009800000"/>
          <table:table-cell office:value-type="string" office:string-value="      PROVISAO PARA OUTROS FINANCIAMENTOS"/>
          <table:table-cell office:value-type="float" office:value="-382132196.16000003"/>
          <table:table-cell office:value-type="float" office:value="-399183477.05000001"/>
          <table:table-cell office:value-type="float" office:value="-396041302.42000002"/>
          <table:table-cell office:value-type="float" office:value="-398185100.31"/>
          <table:table-cell office:value-type="float" office:value="-377215726.16000003"/>
          <table:table-cell office:value-type="float" office:value="-382117887.86000001"/>
          <table:table-cell office:value-type="float" office:value="-363507159.99000001"/>
          <table:table-cell office:value-type="float" office:value="-357470459.41000003"/>
          <table:table-cell office:value-type="float" office:value="-324011166.70999998"/>
          <table:table-cell table:number-columns-repeated="16373"/>
        </table:table-row>
        <table:table-row>
          <table:table-cell office:value-type="float" office:value="16930009801000"/>
          <table:table-cell office:value-type="string" office:string-value="       RISCO NIVEL AA"/>
          <table:table-cell office:value-type="float" office:value="-206651.92"/>
          <table:table-cell table:number-columns-repeated="16381"/>
        </table:table-row>
        <table:table-row>
          <table:table-cell office:value-type="float" office:value="16930009802000"/>
          <table:table-cell office:value-type="string" office:string-value="       RISCO NIVEL A"/>
          <table:table-cell office:value-type="float" office:value="-823636.99"/>
          <table:table-cell office:value-type="float" office:value="-794235.13"/>
          <table:table-cell office:value-type="float" office:value="-720379.09"/>
          <table:table-cell office:value-type="float" office:value="-605537.96"/>
          <table:table-cell office:value-type="float" office:value="-527856.28"/>
          <table:table-cell office:value-type="float" office:value="-456437.84"/>
          <table:table-cell office:value-type="float" office:value="-444804.4"/>
          <table:table-cell office:value-type="float" office:value="-464104.46"/>
          <table:table-cell office:value-type="float" office:value="-460570.88"/>
          <table:table-cell table:number-columns-repeated="16373"/>
        </table:table-row>
        <table:table-row>
          <table:table-cell office:value-type="float" office:value="16930009803000"/>
          <table:table-cell office:value-type="string" office:string-value="       RISCO NIVEL B"/>
          <table:table-cell office:value-type="float" office:value="-2180638.0499999998"/>
          <table:table-cell office:value-type="float" office:value="-1883936.64"/>
          <table:table-cell office:value-type="float" office:value="-1924874.24"/>
          <table:table-cell office:value-type="float" office:value="-2052032.76"/>
          <table:table-cell office:value-type="float" office:value="-2137131.09"/>
          <table:table-cell office:value-type="float" office:value="-2000870.06"/>
          <table:table-cell office:value-type="float" office:value="-2082437.4"/>
          <table:table-cell office:value-type="float" office:value="-1826863.72"/>
          <table:table-cell office:value-type="float" office:value="-1744071.28"/>
          <table:table-cell table:number-columns-repeated="16373"/>
        </table:table-row>
        <table:table-row>
          <table:table-cell office:value-type="float" office:value="16930009804000"/>
          <table:table-cell office:value-type="string" office:string-value="       RISCO NIVEL C"/>
          <table:table-cell office:value-type="float" office:value="-4482581.24"/>
          <table:table-cell office:value-type="float" office:value="-3444655.94"/>
          <table:table-cell office:value-type="float" office:value="-3518260.76"/>
          <table:table-cell office:value-type="float" office:value="-2980392.27"/>
          <table:table-cell office:value-type="float" office:value="-2806381.08"/>
          <table:table-cell office:value-type="float" office:value="-2912548.09"/>
          <table:table-cell office:value-type="float" office:value="-2352829.96"/>
          <table:table-cell office:value-type="float" office:value="-2800216.19"/>
          <table:table-cell office:value-type="float" office:value="-2480580.56"/>
          <table:table-cell table:number-columns-repeated="16373"/>
        </table:table-row>
        <table:table-row>
          <table:table-cell office:value-type="float" office:value="16930009805000"/>
          <table:table-cell office:value-type="string" office:string-value="       RISCO NIVEL D"/>
          <table:table-cell office:value-type="float" office:value="-13755926.5"/>
          <table:table-cell office:value-type="float" office:value="-6703950.75"/>
          <table:table-cell office:value-type="float" office:value="-6389391.1900000004"/>
          <table:table-cell office:value-type="float" office:value="-7427275.1299999999"/>
          <table:table-cell office:value-type="float" office:value="-5764012.0800000001"/>
          <table:table-cell office:value-type="float" office:value="-5925735.5199999996"/>
          <table:table-cell office:value-type="float" office:value="-6061272.2800000003"/>
          <table:table-cell office:value-type="float" office:value="-5715110.5"/>
          <table:table-cell office:value-type="float" office:value="-6385132.1900000004"/>
          <table:table-cell table:number-columns-repeated="16373"/>
        </table:table-row>
        <table:table-row>
          <table:table-cell office:value-type="float" office:value="16930009806000"/>
          <table:table-cell office:value-type="string" office:string-value="       RISCO NIVEL E"/>
          <table:table-cell office:value-type="float" office:value="-33736723.380000003"/>
          <table:table-cell office:value-type="float" office:value="-28385173.41"/>
          <table:table-cell office:value-type="float" office:value="-22542507.719999999"/>
          <table:table-cell office:value-type="float" office:value="-23020416.289999999"/>
          <table:table-cell office:value-type="float" office:value="-21959841.530000001"/>
          <table:table-cell office:value-type="float" office:value="-24058456.260000002"/>
          <table:table-cell office:value-type="float" office:value="-24059806.390000001"/>
          <table:table-cell office:value-type="float" office:value="-25493453.460000001"/>
          <table:table-cell office:value-type="float" office:value="-28460123.41"/>
          <table:table-cell table:number-columns-repeated="16373"/>
        </table:table-row>
        <table:table-row>
          <table:table-cell office:value-type="float" office:value="16930009807000"/>
          <table:table-cell office:value-type="string" office:string-value="       RISCO NIVEL F"/>
          <table:table-cell office:value-type="float" office:value="-66526149.909999996"/>
          <table:table-cell office:value-type="float" office:value="-50534770.450000003"/>
          <table:table-cell office:value-type="float" office:value="-63135826.25"/>
          <table:table-cell office:value-type="float" office:value="-60939233.170000002"/>
          <table:table-cell office:value-type="float" office:value="-50699774.219999999"/>
          <table:table-cell office:value-type="float" office:value="-51878570.579999998"/>
          <table:table-cell office:value-type="float" office:value="-42269863.859999999"/>
          <table:table-cell office:value-type="float" office:value="-41880551.369999997"/>
          <table:table-cell office:value-type="float" office:value="-36180130.780000001"/>
          <table:table-cell table:number-columns-repeated="16373"/>
        </table:table-row>
        <table:table-row>
          <table:table-cell office:value-type="float" office:value="16930009808000"/>
          <table:table-cell office:value-type="string" office:string-value="       RISCO NIVEL G"/>
          <table:table-cell office:value-type="float" office:value="-125790824.27"/>
          <table:table-cell office:value-type="float" office:value="-33772336.390000001"/>
          <table:table-cell office:value-type="float" office:value="-40349841.57"/>
          <table:table-cell office:value-type="float" office:value="-28512773.760000002"/>
          <table:table-cell office:value-type="float" office:value="-41610557.950000003"/>
          <table:table-cell office:value-type="float" office:value="-30783072.390000001"/>
          <table:table-cell office:value-type="float" office:value="-39153275.880000003"/>
          <table:table-cell office:value-type="float" office:value="-37648243.899999999"/>
          <table:table-cell office:value-type="float" office:value="-27679361.460000001"/>
          <table:table-cell table:number-columns-repeated="16373"/>
        </table:table-row>
        <table:table-row>
          <table:table-cell office:value-type="float" office:value="16930009809000"/>
          <table:table-cell office:value-type="string" office:string-value="       RISCO NIVEL H"/>
          <table:table-cell office:value-type="float" office:value="-134629063.90000001"/>
          <table:table-cell office:value-type="float" office:value="-273664418.33999997"/>
          <table:table-cell office:value-type="float" office:value="-257460221.59999999"/>
          <table:table-cell office:value-type="float" office:value="-272647438.97000003"/>
          <table:table-cell office:value-type="float" office:value="-251710171.93000001"/>
          <table:table-cell office:value-type="float" office:value="-264102197.12"/>
          <table:table-cell office:value-type="float" office:value="-247082869.81999999"/>
          <table:table-cell office:value-type="float" office:value="-241641915.81"/>
          <table:table-cell office:value-type="float" office:value="-220621196.15000001"/>
          <table:table-cell table:number-columns-repeated="16373"/>
        </table:table-row>
        <table:table-row>
          <table:table-cell office:value-type="float" office:value="16940006000000"/>
          <table:table-cell office:value-type="string" office:string-value="    (PROVISAO PARA FINANCS.RURAIS E AGROINDUSTRIAIS)"/>
          <table:table-cell office:value-type="float" office:value="-347390495.50999999"/>
          <table:table-cell office:value-type="float" office:value="-334271791.89999998"/>
          <table:table-cell office:value-type="float" office:value="-349642827.97000003"/>
          <table:table-cell office:value-type="float" office:value="-331935502.12"/>
          <table:table-cell office:value-type="float" office:value="-302323920.44"/>
          <table:table-cell office:value-type="float" office:value="-298951166.98000002"/>
          <table:table-cell office:value-type="float" office:value="-274974270.39999998"/>
          <table:table-cell office:value-type="float" office:value="-271304594.54000002"/>
          <table:table-cell office:value-type="float" office:value="-274567643.00999999"/>
          <table:table-cell table:number-columns-repeated="16373"/>
        </table:table-row>
        <table:table-row>
          <table:table-cell office:value-type="float" office:value="16940006050000"/>
          <table:table-cell office:value-type="string" office:string-value="      PROVISAO PARA FINANCIAMENTOS RURAIS"/>
          <table:table-cell office:value-type="float" office:value="-345971381.06"/>
          <table:table-cell office:value-type="float" office:value="-332966592.88999999"/>
          <table:table-cell office:value-type="float" office:value="-348142323.76999998"/>
          <table:table-cell office:value-type="float" office:value="-330134527.06999999"/>
          <table:table-cell office:value-type="float" office:value="-299959193.37"/>
          <table:table-cell office:value-type="float" office:value="-296614208.39999998"/>
          <table:table-cell office:value-type="float" office:value="-272496490.51999998"/>
          <table:table-cell office:value-type="float" office:value="-268567869.94999999"/>
          <table:table-cell office:value-type="float" office:value="-271838398.74000001"/>
          <table:table-cell table:number-columns-repeated="16373"/>
        </table:table-row>
        <table:table-row>
          <table:table-cell office:value-type="float" office:value="16940006100000"/>
          <table:table-cell office:value-type="string" office:string-value="       RISCO NIVEL AA"/>
          <table:table-cell office:value-type="float" office:value="-11534.65"/>
          <table:table-cell table:number-columns-repeated="16381"/>
        </table:table-row>
        <table:table-row>
          <table:table-cell office:value-type="float" office:value="16940006120000"/>
          <table:table-cell office:value-type="string" office:string-value="       RISCO NIVEL A"/>
          <table:table-cell office:value-type="float" office:value="-320208.90000000002"/>
          <table:table-cell office:value-type="float" office:value="-185424.89"/>
          <table:table-cell office:value-type="float" office:value="-175070.64"/>
          <table:table-cell office:value-type="float" office:value="-154326.17000000001"/>
          <table:table-cell office:value-type="float" office:value="-172091.51"/>
          <table:table-cell office:value-type="float" office:value="-194252.33"/>
          <table:table-cell office:value-type="float" office:value="-213342.56"/>
          <table:table-cell office:value-type="float" office:value="-203939.7"/>
          <table:table-cell office:value-type="float" office:value="-224901.65"/>
          <table:table-cell table:number-columns-repeated="16373"/>
        </table:table-row>
        <table:table-row>
          <table:table-cell office:value-type="float" office:value="16940006140000"/>
          <table:table-cell office:value-type="string" office:string-value="       RISCO NIVEL B"/>
          <table:table-cell office:value-type="float" office:value="-2199552.7000000002"/>
          <table:table-cell office:value-type="float" office:value="-1981150.05"/>
          <table:table-cell office:value-type="float" office:value="-1827795.56"/>
          <table:table-cell office:value-type="float" office:value="-1656612.09"/>
          <table:table-cell office:value-type="float" office:value="-1560605.45"/>
          <table:table-cell office:value-type="float" office:value="-1487366.09"/>
          <table:table-cell office:value-type="float" office:value="-1447172.56"/>
          <table:table-cell office:value-type="float" office:value="-1390316.99"/>
          <table:table-cell office:value-type="float" office:value="-1316094.0900000001"/>
          <table:table-cell table:number-columns-repeated="16373"/>
        </table:table-row>
        <table:table-row>
          <table:table-cell office:value-type="float" office:value="16940006160000"/>
          <table:table-cell office:value-type="string" office:string-value="       RISCO NIVEL C"/>
          <table:table-cell office:value-type="float" office:value="-4795086.28"/>
          <table:table-cell office:value-type="float" office:value="-4669063.3099999996"/>
          <table:table-cell office:value-type="float" office:value="-4759916.68"/>
          <table:table-cell office:value-type="float" office:value="-4215302.12"/>
          <table:table-cell office:value-type="float" office:value="-3706059.7"/>
          <table:table-cell office:value-type="float" office:value="-3596704.55"/>
          <table:table-cell office:value-type="float" office:value="-3310092.39"/>
          <table:table-cell office:value-type="float" office:value="-3342893.96"/>
          <table:table-cell office:value-type="float" office:value="-3330960.34"/>
          <table:table-cell table:number-columns-repeated="16373"/>
        </table:table-row>
        <table:table-row>
          <table:table-cell office:value-type="float" office:value="16940006180000"/>
          <table:table-cell office:value-type="string" office:string-value="       RISCO NIVEL D"/>
          <table:table-cell office:value-type="float" office:value="-7413448.7000000002"/>
          <table:table-cell office:value-type="float" office:value="-7149744.2400000002"/>
          <table:table-cell office:value-type="float" office:value="-7304889.2599999998"/>
          <table:table-cell office:value-type="float" office:value="-6811806.5099999998"/>
          <table:table-cell office:value-type="float" office:value="-7278408.1500000004"/>
          <table:table-cell office:value-type="float" office:value="-6718715.1900000004"/>
          <table:table-cell office:value-type="float" office:value="-6088981.1200000001"/>
          <table:table-cell office:value-type="float" office:value="-5235972.79"/>
          <table:table-cell office:value-type="float" office:value="-5339141.41"/>
          <table:table-cell table:number-columns-repeated="16373"/>
        </table:table-row>
        <table:table-row>
          <table:table-cell office:value-type="float" office:value="16940006200000"/>
          <table:table-cell office:value-type="string" office:string-value="       RISCO NIVEL E"/>
          <table:table-cell office:value-type="float" office:value="-19932396.789999999"/>
          <table:table-cell office:value-type="float" office:value="-20343621.75"/>
          <table:table-cell office:value-type="float" office:value="-17564551.68"/>
          <table:table-cell office:value-type="float" office:value="-16597755.869999999"/>
          <table:table-cell office:value-type="float" office:value="-18019200.57"/>
          <table:table-cell office:value-type="float" office:value="-18877931.640000001"/>
          <table:table-cell office:value-type="float" office:value="-18417712.219999999"/>
          <table:table-cell office:value-type="float" office:value="-17592347.059999999"/>
          <table:table-cell office:value-type="float" office:value="-13232465.869999999"/>
          <table:table-cell table:number-columns-repeated="16373"/>
        </table:table-row>
        <table:table-row>
          <table:table-cell office:value-type="float" office:value="16940006220000"/>
          <table:table-cell office:value-type="string" office:string-value="       RISCO NIVEL F"/>
          <table:table-cell office:value-type="float" office:value="-38781515.75"/>
          <table:table-cell office:value-type="float" office:value="-30345234.140000001"/>
          <table:table-cell office:value-type="float" office:value="-31499257.34"/>
          <table:table-cell office:value-type="float" office:value="-27222136.280000001"/>
          <table:table-cell office:value-type="float" office:value="-23266881.890000001"/>
          <table:table-cell office:value-type="float" office:value="-26832154.600000001"/>
          <table:table-cell office:value-type="float" office:value="-30736063.91"/>
          <table:table-cell office:value-type="float" office:value="-29307509.420000002"/>
          <table:table-cell office:value-type="float" office:value="-30193677.210000001"/>
          <table:table-cell table:number-columns-repeated="16373"/>
        </table:table-row>
        <table:table-row>
          <table:table-cell office:value-type="float" office:value="16940006240000"/>
          <table:table-cell office:value-type="string" office:string-value="       RISCO NIVEL G"/>
          <table:table-cell office:value-type="float" office:value="-53048230.670000002"/>
          <table:table-cell office:value-type="float" office:value="-44570792.960000001"/>
          <table:table-cell office:value-type="float" office:value="-44558705.770000003"/>
          <table:table-cell office:value-type="float" office:value="-43040649.840000004"/>
          <table:table-cell office:value-type="float" office:value="-40320762.640000001"/>
          <table:table-cell office:value-type="float" office:value="-39049788.109999999"/>
          <table:table-cell office:value-type="float" office:value="-38526075.170000002"/>
          <table:table-cell office:value-type="float" office:value="-46547679.270000003"/>
          <table:table-cell office:value-type="float" office:value="-50390645.689999998"/>
          <table:table-cell table:number-columns-repeated="16373"/>
        </table:table-row>
        <table:table-row>
          <table:table-cell office:value-type="float" office:value="16940006260000"/>
          <table:table-cell office:value-type="string" office:string-value="       RISCO NIVEL H"/>
          <table:table-cell office:value-type="float" office:value="-219469406.62"/>
          <table:table-cell office:value-type="float" office:value="-223721561.55000001"/>
          <table:table-cell office:value-type="float" office:value="-240452136.84"/>
          <table:table-cell office:value-type="float" office:value="-230435938.19"/>
          <table:table-cell office:value-type="float" office:value="-205635183.46000001"/>
          <table:table-cell office:value-type="float" office:value="-199857295.88999999"/>
          <table:table-cell office:value-type="float" office:value="-173757050.59"/>
          <table:table-cell office:value-type="float" office:value="-164947210.75999999"/>
          <table:table-cell office:value-type="float" office:value="-167810512.47999999"/>
          <table:table-cell table:number-columns-repeated="16373"/>
        </table:table-row>
        <table:table-row>
          <table:table-cell office:value-type="float" office:value="16940006400000"/>
          <table:table-cell office:value-type="string" office:string-value="      PROVISAO PARA FINANCIAMENTOS AGROINDUSTRIAIS"/>
          <table:table-cell office:value-type="float" office:value="-1419114.45"/>
          <table:table-cell office:value-type="float" office:value="-1305199.01"/>
          <table:table-cell office:value-type="float" office:value="-1500504.2"/>
          <table:table-cell office:value-type="float" office:value="-1800975.05"/>
          <table:table-cell office:value-type="float" office:value="-2364727.0699999998"/>
          <table:table-cell office:value-type="float" office:value="-2336958.58"/>
          <table:table-cell office:value-type="float" office:value="-2477779.88"/>
          <table:table-cell office:value-type="float" office:value="-2736724.59"/>
          <table:table-cell office:value-type="float" office:value="-2729244.27"/>
          <table:table-cell table:number-columns-repeated="16373"/>
        </table:table-row>
        <table:table-row>
          <table:table-cell office:value-type="float" office:value="16940006440000"/>
          <table:table-cell office:value-type="string" office:string-value="       RISCO NIVEL A"/>
          <table:table-cell office:value-type="float" office:value="-8938.9"/>
          <table:table-cell office:value-type="float" office:value="-167.86"/>
          <table:table-cell office:value-type="float" office:value="-282.92"/>
          <table:table-cell office:value-type="float" office:value="-142.79"/>
          <table:table-cell office:value-type="float" office:value="-143.77000000000001"/>
          <table:table-cell office:value-type="float" office:value="-141.84"/>
          <table:table-cell office:value-type="float" office:value="-140.26"/>
          <table:table-cell office:value-type="float" office:value="-136.35"/>
          <table:table-cell office:value-type="float" office:value="-137.22999999999999"/>
          <table:table-cell table:number-columns-repeated="16373"/>
        </table:table-row>
        <table:table-row>
          <table:table-cell office:value-type="float" office:value="16940006460000"/>
          <table:table-cell office:value-type="string" office:string-value="       RISCO NIVEL B"/>
          <table:table-cell office:value-type="float" office:value="-10593.12"/>
          <table:table-cell office:value-type="float" office:value="-7344.02"/>
          <table:table-cell office:value-type="float" office:value="-7424.21"/>
          <table:table-cell office:value-type="float" office:value="-7498.08"/>
          <table:table-cell office:value-type="float" office:value="-7326.04"/>
          <table:table-cell office:value-type="float" office:value="-7562.82"/>
          <table:table-cell office:value-type="float" office:value="-7658.68"/>
          <table:table-cell office:value-type="float" office:value="-7781.63"/>
          <table:table-cell office:value-type="float" office:value="-17934.66"/>
          <table:table-cell table:number-columns-repeated="16373"/>
        </table:table-row>
        <table:table-row>
          <table:table-cell office:value-type="float" office:value="16940006480000"/>
          <table:table-cell office:value-type="string" office:string-value="       RISCO NIVEL C"/>
          <table:table-cell office:value-type="float" office:value="-21160.17"/>
          <table:table-cell office:value-type="float" office:value="-27626.75"/>
          <table:table-cell office:value-type="float" office:value="-26861.22"/>
          <table:table-cell office:value-type="float" office:value="-22464.14"/>
          <table:table-cell office:value-type="float" office:value="-21582.67"/>
          <table:table-cell office:value-type="float" office:value="-21429.71"/>
          <table:table-cell office:value-type="float" office:value="-5130.41"/>
          <table:table-cell office:value-type="float" office:value="-5071.6099999999997"/>
          <table:table-cell office:value-type="float" office:value="-27899.62"/>
          <table:table-cell table:number-columns-repeated="16373"/>
        </table:table-row>
        <table:table-row>
          <table:table-cell office:value-type="float" office:value="16940006500000"/>
          <table:table-cell office:value-type="string" office:string-value="       RISCO NIVEL D"/>
          <table:table-cell office:value-type="float" office:value="-264082.05"/>
          <table:table-cell office:value-type="float" office:value="-393786.77"/>
          <table:table-cell office:value-type="float" office:value="-391310.07"/>
          <table:table-cell office:value-type="float" office:value="-510710.89"/>
          <table:table-cell office:value-type="float" office:value="-488780.91"/>
          <table:table-cell office:value-type="float" office:value="-476513.69"/>
          <table:table-cell office:value-type="float" office:value="-521203.03"/>
          <table:table-cell office:value-type="float" office:value="-457836.36"/>
          <table:table-cell office:value-type="float" office:value="-270452.59999999998"/>
          <table:table-cell table:number-columns-repeated="16373"/>
        </table:table-row>
        <table:table-row>
          <table:table-cell office:value-type="float" office:value="16940006520000"/>
          <table:table-cell office:value-type="string" office:string-value="       RISCO NIVEL E"/>
          <table:table-cell office:value-type="float" office:value="-361858.22"/>
          <table:table-cell office:value-type="float" office:value="-450960.57"/>
          <table:table-cell office:value-type="float" office:value="-137859.5"/>
          <table:table-cell office:value-type="float" office:value="-117595"/>
          <table:table-cell office:value-type="float" office:value="-25775.25"/>
          <table:table-cell office:value-type="float" office:value="-34766.29"/>
          <table:table-cell office:value-type="float" office:value="-25080.18"/>
          <table:table-cell office:value-type="float" office:value="-187149.51"/>
          <table:table-cell office:value-type="float" office:value="-24395.72"/>
          <table:table-cell table:number-columns-repeated="16373"/>
        </table:table-row>
        <table:table-row>
          <table:table-cell office:value-type="float" office:value="16940006540000"/>
          <table:table-cell office:value-type="string" office:string-value="       RISCO NIVEL F"/>
          <table:table-cell office:value-type="float" office:value="-63830.7"/>
          <table:table-cell office:value-type="float" office:value="-86603.21"/>
          <table:table-cell office:value-type="float" office:value="-571585.98"/>
          <table:table-cell office:value-type="float" office:value="-749601.37"/>
          <table:table-cell office:value-type="float" office:value="-134999.28"/>
          <table:table-cell office:value-type="float" office:value="-131027.32"/>
          <table:table-cell office:value-type="float" office:value="-112173.41"/>
          <table:table-cell office:value-type="float" office:value="-102141.28"/>
          <table:table-cell office:value-type="float" office:value="-281971.07"/>
          <table:table-cell table:number-columns-repeated="16373"/>
        </table:table-row>
        <table:table-row>
          <table:table-cell office:value-type="float" office:value="16940006560000"/>
          <table:table-cell office:value-type="string" office:string-value="       RISCO NIVEL G"/>
          <table:table-cell office:value-type="float" office:value="-7892.49"/>
          <table:table-cell/>
          <table:table-cell office:value-type="float" office:value="-39344.31"/>
          <table:table-cell office:value-type="float" office:value="-12341.76"/>
          <table:table-cell office:value-type="float" office:value="-1001967.34"/>
          <table:table-cell office:value-type="float" office:value="-997223.46"/>
          <table:table-cell office:value-type="float" office:value="-323721.03999999998"/>
          <table:table-cell office:value-type="float" office:value="-21757.32"/>
          <table:table-cell office:value-type="float" office:value="-139639"/>
          <table:table-cell table:number-columns-repeated="16373"/>
        </table:table-row>
        <table:table-row>
          <table:table-cell office:value-type="float" office:value="16940006580000"/>
          <table:table-cell office:value-type="string" office:string-value="       RISCO NIVEL H"/>
          <table:table-cell office:value-type="float" office:value="-680758.8"/>
          <table:table-cell office:value-type="float" office:value="-338709.83"/>
          <table:table-cell office:value-type="float" office:value="-325835.99"/>
          <table:table-cell office:value-type="float" office:value="-380621.02"/>
          <table:table-cell office:value-type="float" office:value="-684151.81"/>
          <table:table-cell office:value-type="float" office:value="-668293.44999999995"/>
          <table:table-cell office:value-type="float" office:value="-1482672.87"/>
          <table:table-cell office:value-type="float" office:value="-1954850.53"/>
          <table:table-cell office:value-type="float" office:value="-1966814.37"/>
          <table:table-cell table:number-columns-repeated="16373"/>
        </table:table-row>
        <table:table-row>
          <table:table-cell office:value-type="float" office:value="16950003000000"/>
          <table:table-cell office:value-type="string" office:string-value="    (PROVISAO PARA FINANCIAMENTOS IMOBILIARIOS)"/>
          <table:table-cell office:value-type="float" office:value="-749835.54"/>
          <table:table-cell office:value-type="float" office:value="-754312.02"/>
          <table:table-cell office:value-type="float" office:value="-455408.35"/>
          <table:table-cell office:value-type="float" office:value="-332073.19"/>
          <table:table-cell office:value-type="float" office:value="-335400.96999999997"/>
          <table:table-cell office:value-type="float" office:value="-135614.45000000001"/>
          <table:table-cell office:value-type="float" office:value="-134546.51"/>
          <table:table-cell office:value-type="float" office:value="-106700.99"/>
          <table:table-cell office:value-type="float" office:value="-101878.66"/>
          <table:table-cell table:number-columns-repeated="16373"/>
        </table:table-row>
        <table:table-row>
          <table:table-cell office:value-type="float" office:value="16950003120000"/>
          <table:table-cell office:value-type="string" office:string-value="      RISCO NIVEL A"/>
          <table:table-cell office:value-type="float" office:value="-30026.86"/>
          <table:table-cell office:value-type="float" office:value="-29611.53"/>
          <table:table-cell office:value-type="float" office:value="-15588.93"/>
          <table:table-cell office:value-type="float" office:value="-3963.8"/>
          <table:table-cell office:value-type="float" office:value="-2409.1999999999998"/>
          <table:table-cell office:value-type="float" office:value="-1361.06"/>
          <table:table-cell office:value-type="float" office:value="-1090.6300000000001"/>
          <table:table-cell office:value-type="float" office:value="-1108.42"/>
          <table:table-cell office:value-type="float" office:value="-1116.29"/>
          <table:table-cell table:number-columns-repeated="16373"/>
        </table:table-row>
        <table:table-row>
          <table:table-cell office:value-type="float" office:value="16950003240000"/>
          <table:table-cell office:value-type="string" office:string-value="      RISCO NIVEL G"/>
          <table:table-cell office:value-type="float" office:value="-36296.370000000003"/>
          <table:table-cell office:value-type="float" office:value="-36178.04"/>
          <table:table-cell table:number-columns-repeated="16380"/>
        </table:table-row>
        <table:table-row>
          <table:table-cell office:value-type="float" office:value="16950003260000"/>
          <table:table-cell office:value-type="string" office:string-value="      RISCO NIVEL H"/>
          <table:table-cell office:value-type="float" office:value="-683512.31"/>
          <table:table-cell office:value-type="float" office:value="-688522.45"/>
          <table:table-cell office:value-type="float" office:value="-439819.42"/>
          <table:table-cell office:value-type="float" office:value="-328109.39"/>
          <table:table-cell office:value-type="float" office:value="-332991.77"/>
          <table:table-cell office:value-type="float" office:value="-134253.39000000001"/>
          <table:table-cell office:value-type="float" office:value="-133455.88"/>
          <table:table-cell office:value-type="float" office:value="-105592.57"/>
          <table:table-cell office:value-type="float" office:value="-100762.37"/>
          <table:table-cell table:number-columns-repeated="16373"/>
        </table:table-row>
        <table:table-row>
          <table:table-cell office:value-type="float" office:value="16970007000000"/>
          <table:table-cell office:value-type="string" office:string-value="    (PROVISAO PARA FINANCS.DE INFRAESTR.E DESENVOLV.)"/>
          <table:table-cell office:value-type="float" office:value="-5608223.6900000004"/>
          <table:table-cell office:value-type="float" office:value="-5656598.29"/>
          <table:table-cell office:value-type="float" office:value="-5672133.1299999999"/>
          <table:table-cell office:value-type="float" office:value="-5311964.53"/>
          <table:table-cell office:value-type="float" office:value="-4611671.1900000004"/>
          <table:table-cell office:value-type="float" office:value="-4823937.16"/>
          <table:table-cell office:value-type="float" office:value="-4913170.8"/>
          <table:table-cell office:value-type="float" office:value="-4970054.29"/>
          <table:table-cell office:value-type="float" office:value="-12013056.630000001"/>
          <table:table-cell table:number-columns-repeated="16373"/>
        </table:table-row>
        <table:table-row>
          <table:table-cell office:value-type="float" office:value="16970007120000"/>
          <table:table-cell office:value-type="string" office:string-value="      RISCO NIVEL A"/>
          <table:table-cell office:value-type="float" office:value="-5452548.2300000004"/>
          <table:table-cell office:value-type="float" office:value="-5489288.6699999999"/>
          <table:table-cell office:value-type="float" office:value="-5514847.2000000002"/>
          <table:table-cell office:value-type="float" office:value="-5153492.8"/>
          <table:table-cell office:value-type="float" office:value="-4453249.09"/>
          <table:table-cell office:value-type="float" office:value="-4652313.6100000003"/>
          <table:table-cell office:value-type="float" office:value="-4439663.43"/>
          <table:table-cell office:value-type="float" office:value="-4519410.5999999996"/>
          <table:table-cell office:value-type="float" office:value="-4471959.21"/>
          <table:table-cell table:number-columns-repeated="16373"/>
        </table:table-row>
        <table:table-row>
          <table:table-cell office:value-type="float" office:value="16970007140000"/>
          <table:table-cell office:value-type="string" office:string-value="      RISCO NIVEL B"/>
          <table:table-cell office:value-type="float" office:value="-155675.46"/>
          <table:table-cell office:value-type="float" office:value="-167309.62"/>
          <table:table-cell office:value-type="float" office:value="-157285.93"/>
          <table:table-cell office:value-type="float" office:value="-158471.73000000001"/>
          <table:table-cell office:value-type="float" office:value="-158422.1"/>
          <table:table-cell office:value-type="float" office:value="-171623.55"/>
          <table:table-cell office:value-type="float" office:value="-10467.66"/>
          <table:table-cell/>
          <table:table-cell office:value-type="float" office:value="-10111.07"/>
          <table:table-cell table:number-columns-repeated="16373"/>
        </table:table-row>
        <table:table-row>
          <table:table-cell office:value-type="float" office:value="16970007160000"/>
          <table:table-cell office:value-type="string" office:string-value="      RISCO NIVEL C"/>
          <table:table-cell table:number-columns-repeated="6"/>
          <table:table-cell office:value-type="float" office:value="-463039.71"/>
          <table:table-cell office:value-type="float" office:value="-450643.69"/>
          <table:table-cell table:number-columns-repeated="16374"/>
        </table:table-row>
        <table:table-row>
          <table:table-cell office:value-type="float" office:value="16970007220000"/>
          <table:table-cell office:value-type="string" office:string-value="      RISCO NIVEL F"/>
          <table:table-cell table:number-columns-repeated="8"/>
          <table:table-cell office:value-type="float" office:value="-7530986.3499999996"/>
          <table:table-cell table:number-columns-repeated="16373"/>
        </table:table-row>
        <table:table-row>
          <table:table-cell office:value-type="float" office:value="18000009000000"/>
          <table:table-cell office:value-type="string" office:string-value="  OUTROS CREDITOS"/>
          <table:table-cell office:value-type="float" office:value="992536350.88"/>
          <table:table-cell office:value-type="float" office:value="1010057686.8200001"/>
          <table:table-cell office:value-type="float" office:value="996866453.85000002"/>
          <table:table-cell office:value-type="float" office:value="952989713.12"/>
          <table:table-cell office:value-type="float" office:value="937365939.55999994"/>
          <table:table-cell office:value-type="float" office:value="960894122.70000005"/>
          <table:table-cell office:value-type="float" office:value="954787890.65999997"/>
          <table:table-cell office:value-type="float" office:value="953764455.64999998"/>
          <table:table-cell office:value-type="float" office:value="956122685.78999996"/>
          <table:table-cell table:number-columns-repeated="16373"/>
        </table:table-row>
        <table:table-row>
          <table:table-cell office:value-type="float" office:value="18100002000000"/>
          <table:table-cell office:value-type="string" office:string-value="   AVAIS E FIANCAS HONRADOS"/>
          <table:table-cell office:value-type="float" office:value="861.88"/>
          <table:table-cell office:value-type="float" office:value="861.88"/>
          <table:table-cell/>
          <table:table-cell office:value-type="float" office:value="1582.27"/>
          <table:table-cell office:value-type="float" office:value="1613.18"/>
          <table:table-cell office:value-type="float" office:value="1647.42"/>
          <table:table-cell table:number-columns-repeated="16376"/>
        </table:table-row>
        <table:table-row>
          <table:table-cell office:value-type="float" office:value="18110009000000"/>
          <table:table-cell office:value-type="string" office:string-value="    CREDITOS POR AVAIS E FIANCAS HONRADOS"/>
          <table:table-cell office:value-type="float" office:value="861.88"/>
          <table:table-cell office:value-type="float" office:value="861.88"/>
          <table:table-cell/>
          <table:table-cell office:value-type="float" office:value="1582.27"/>
          <table:table-cell office:value-type="float" office:value="1613.18"/>
          <table:table-cell office:value-type="float" office:value="1647.42"/>
          <table:table-cell table:number-columns-repeated="16376"/>
        </table:table-row>
        <table:table-row>
          <table:table-cell office:value-type="float" office:value="18110009750000"/>
          <table:table-cell office:value-type="string" office:string-value="      SETOR PRIVADO"/>
          <table:table-cell office:value-type="float" office:value="1158.25"/>
          <table:table-cell office:value-type="float" office:value="1208.75"/>
          <table:table-cell/>
          <table:table-cell office:value-type="float" office:value="1582.27"/>
          <table:table-cell office:value-type="float" office:value="1613.18"/>
          <table:table-cell office:value-type="float" office:value="1647.42"/>
          <table:table-cell table:number-columns-repeated="16376"/>
        </table:table-row>
        <table:table-row>
          <table:table-cell office:value-type="float" office:value="18110009900000"/>
          <table:table-cell office:value-type="string" office:string-value="       PESSOAS FISICAS"/>
          <table:table-cell office:value-type="float" office:value="1158.25"/>
          <table:table-cell office:value-type="float" office:value="1208.75"/>
          <table:table-cell/>
          <table:table-cell office:value-type="float" office:value="1582.27"/>
          <table:table-cell office:value-type="float" office:value="1613.18"/>
          <table:table-cell office:value-type="float" office:value="1647.42"/>
          <table:table-cell table:number-columns-repeated="16376"/>
        </table:table-row>
        <table:table-row>
          <table:table-cell office:value-type="float" office:value="18110009905000"/>
          <table:table-cell office:value-type="string" office:string-value="        DESIN"/>
          <table:table-cell office:value-type="float" office:value="1158.25"/>
          <table:table-cell office:value-type="float" office:value="1208.75"/>
          <table:table-cell table:number-columns-repeated="16380"/>
        </table:table-row>
        <table:table-row>
          <table:table-cell office:value-type="float" office:value="18110009915000"/>
          <table:table-cell office:value-type="string" office:string-value="        DEBAN - COMERCIAL"/>
          <table:table-cell table:number-columns-repeated="3"/>
          <table:table-cell office:value-type="float" office:value="1582.27"/>
          <table:table-cell office:value-type="float" office:value="1613.18"/>
          <table:table-cell office:value-type="float" office:value="1647.42"/>
          <table:table-cell table:number-columns-repeated="16376"/>
        </table:table-row>
        <table:table-row>
          <table:table-cell office:value-type="float" office:value="18110009980000"/>
          <table:table-cell office:value-type="string" office:string-value="      (RENDAS A APROPRIAR)"/>
          <table:table-cell office:value-type="float" office:value="-296.37"/>
          <table:table-cell office:value-type="float" office:value="-346.87"/>
          <table:table-cell table:number-columns-repeated="16380"/>
        </table:table-row>
        <table:table-row>
          <table:table-cell office:value-type="float" office:value="18110009986400"/>
          <table:table-cell office:value-type="string" office:string-value="       SETOR PRIVADO"/>
          <table:table-cell office:value-type="float" office:value="-296.37"/>
          <table:table-cell office:value-type="float" office:value="-346.87"/>
          <table:table-cell table:number-columns-repeated="16380"/>
        </table:table-row>
        <table:table-row>
          <table:table-cell office:value-type="float" office:value="18110009987650"/>
          <table:table-cell office:value-type="string" office:string-value="        PESSOAS FISICAS"/>
          <table:table-cell office:value-type="float" office:value="-296.37"/>
          <table:table-cell office:value-type="float" office:value="-346.87"/>
          <table:table-cell table:number-columns-repeated="16380"/>
        </table:table-row>
        <table:table-row>
          <table:table-cell office:value-type="float" office:value="18110009987900"/>
          <table:table-cell office:value-type="string" office:string-value="         DESIN"/>
          <table:table-cell office:value-type="float" office:value="-296.37"/>
          <table:table-cell office:value-type="float" office:value="-346.87"/>
          <table:table-cell table:number-columns-repeated="16380"/>
        </table:table-row>
        <table:table-row>
          <table:table-cell office:value-type="float" office:value="18200005000000"/>
          <table:table-cell office:value-type="string" office:string-value="   CARTEIRA DE CAMBIO"/>
          <table:table-cell office:value-type="float" office:value="36244141.329999998"/>
          <table:table-cell office:value-type="float" office:value="49476855.460000001"/>
          <table:table-cell office:value-type="float" office:value="24919944.140000001"/>
          <table:table-cell office:value-type="float" office:value="21813914.989999998"/>
          <table:table-cell office:value-type="float" office:value="9882981.0500000007"/>
          <table:table-cell office:value-type="float" office:value="7986029.5300000003"/>
          <table:table-cell office:value-type="float" office:value="7801167.3200000003"/>
          <table:table-cell office:value-type="float" office:value="4729349.1900000004"/>
          <table:table-cell office:value-type="float" office:value="394321.18"/>
          <table:table-cell table:number-columns-repeated="16373"/>
        </table:table-row>
        <table:table-row>
          <table:table-cell office:value-type="float" office:value="18206009000000"/>
          <table:table-cell office:value-type="string" office:string-value="    CAMBIO COMPRADO A LIQUIDAR"/>
          <table:table-cell office:value-type="float" office:value="34492381.979999997"/>
          <table:table-cell office:value-type="float" office:value="47560875.920000002"/>
          <table:table-cell office:value-type="float" office:value="21335578.739999998"/>
          <table:table-cell office:value-type="float" office:value="14730349.810000001"/>
          <table:table-cell office:value-type="float" office:value="7739927.1299999999"/>
          <table:table-cell office:value-type="float" office:value="6801555.0899999999"/>
          <table:table-cell office:value-type="float" office:value="6586827.0999999996"/>
          <table:table-cell office:value-type="float" office:value="149001.37"/>
          <table:table-cell office:value-type="float" office:value="347753.53"/>
          <table:table-cell table:number-columns-repeated="16373"/>
        </table:table-row>
        <table:table-row>
          <table:table-cell office:value-type="float" office:value="18206102000000"/>
          <table:table-cell office:value-type="string" office:string-value="     EXPORTACAO-LETRAS A ENTREGAR"/>
          <table:table-cell office:value-type="float" office:value="26650231.98"/>
          <table:table-cell office:value-type="float" office:value="39921732.509999998"/>
          <table:table-cell office:value-type="float" office:value="11734910.74"/>
          <table:table-cell office:value-type="float" office:value="7690519.8099999996"/>
          <table:table-cell office:value-type="float" office:value="6627662.1299999999"/>
          <table:table-cell office:value-type="float" office:value="6801555.0899999999"/>
          <table:table-cell office:value-type="float" office:value="6586827.0999999996"/>
          <table:table-cell office:value-type="float" office:value="149001.37"/>
          <table:table-cell office:value-type="float" office:value="149051.63"/>
          <table:table-cell table:number-columns-repeated="16373"/>
        </table:table-row>
        <table:table-row>
          <table:table-cell office:value-type="float" office:value="18206205000000"/>
          <table:table-cell office:value-type="string" office:string-value="     EXPORTACAO-LETRAS ENTREGUES"/>
          <table:table-cell/>
          <table:table-cell office:value-type="float" office:value="202943.41"/>
          <table:table-cell table:number-columns-repeated="6"/>
          <table:table-cell office:value-type="float" office:value="198701.9"/>
          <table:table-cell table:number-columns-repeated="16373"/>
        </table:table-row>
        <table:table-row>
          <table:table-cell office:value-type="float" office:value="18206308000000"/>
          <table:table-cell office:value-type="string" office:string-value="     FINANCEIRO"/>
          <table:table-cell table:number-columns-repeated="4"/>
          <table:table-cell office:value-type="float" office:value="1112265"/>
          <table:table-cell table:number-columns-repeated="16377"/>
        </table:table-row>
        <table:table-row>
          <table:table-cell office:value-type="float" office:value="18206401000000"/>
          <table:table-cell office:value-type="string" office:string-value="     INTERBANCARIO PARA LIQUIDACAO PRONTA"/>
          <table:table-cell office:value-type="float" office:value="777150"/>
          <table:table-cell office:value-type="float" office:value="458800"/>
          <table:table-cell office:value-type="float" office:value="2475868"/>
          <table:table-cell office:value-type="float" office:value="335230"/>
          <table:table-cell table:number-columns-repeated="16378"/>
        </table:table-row>
        <table:table-row>
          <table:table-cell office:value-type="float" office:value="18206504000000"/>
          <table:table-cell office:value-type="string" office:string-value="     INTERBANCARIO PARA LIQUIDACAO FUTURA"/>
          <table:table-cell office:value-type="float" office:value="7065000"/>
          <table:table-cell office:value-type="float" office:value="6977400"/>
          <table:table-cell office:value-type="float" office:value="7124800"/>
          <table:table-cell office:value-type="float" office:value="6704600"/>
          <table:table-cell table:number-columns-repeated="16378"/>
        </table:table-row>
        <table:table-row>
          <table:table-cell office:value-type="float" office:value="18213009000000"/>
          <table:table-cell office:value-type="string" office:string-value="    CAMBIO COMPRADO A LIQUIDAR-TAXAS FLUTUANTES"/>
          <table:table-cell table:number-columns-repeated="3"/>
          <table:table-cell office:value-type="float" office:value="10814.04"/>
          <table:table-cell table:number-columns-repeated="16378"/>
        </table:table-row>
        <table:table-row>
          <table:table-cell office:value-type="float" office:value="18213504000000"/>
          <table:table-cell office:value-type="string" office:string-value="     FINANCEIRO"/>
          <table:table-cell table:number-columns-repeated="3"/>
          <table:table-cell office:value-type="float" office:value="10814.04"/>
          <table:table-cell table:number-columns-repeated="16378"/>
        </table:table-row>
        <table:table-row>
          <table:table-cell office:value-type="float" office:value="18225004000000"/>
          <table:table-cell office:value-type="string" office:string-value="    DIREITOS SOBRE VENDAS DE CAMBIO"/>
          <table:table-cell office:value-type="float" office:value="597059.34"/>
          <table:table-cell office:value-type="float" office:value="2047.49"/>
          <table:table-cell office:value-type="float" office:value="2024791.29"/>
          <table:table-cell office:value-type="float" office:value="5661627.7400000002"/>
          <table:table-cell office:value-type="float" office:value="1053360"/>
          <table:table-cell/>
          <table:table-cell office:value-type="float" office:value="145.26"/>
          <table:table-cell office:value-type="float" office:value="4534720.26"/>
          <table:table-cell office:value-type="float" office:value="145.26"/>
          <table:table-cell table:number-columns-repeated="16373"/>
        </table:table-row>
        <table:table-row>
          <table:table-cell office:value-type="float" office:value="18225107000000"/>
          <table:table-cell office:value-type="string" office:string-value="     IMPORTACAO"/>
          <table:table-cell office:value-type="float" office:value="597059.34"/>
          <table:table-cell table:number-columns-repeated="2"/>
          <table:table-cell office:value-type="float" office:value="206157.74"/>
          <table:table-cell table:number-columns-repeated="16378"/>
        </table:table-row>
        <table:table-row>
          <table:table-cell office:value-type="float" office:value="18225200000000"/>
          <table:table-cell office:value-type="string" office:string-value="     FINANCEIRO"/>
          <table:table-cell/>
          <table:table-cell office:value-type="float" office:value="2047.49"/>
          <table:table-cell office:value-type="float" office:value="2024791.29"/>
          <table:table-cell table:number-columns-repeated="3"/>
          <table:table-cell office:value-type="float" office:value="145.26"/>
          <table:table-cell office:value-type="float" office:value="145.26"/>
          <table:table-cell office:value-type="float" office:value="145.26"/>
          <table:table-cell table:number-columns-repeated="16373"/>
        </table:table-row>
        <table:table-row>
          <table:table-cell office:value-type="float" office:value="18225303000000"/>
          <table:table-cell office:value-type="string" office:string-value="     INTERBANCARIO PARA LIQUIDACAO PRONTA"/>
          <table:table-cell table:number-columns-repeated="3"/>
          <table:table-cell office:value-type="float" office:value="5455470"/>
          <table:table-cell office:value-type="float" office:value="1053360"/>
          <table:table-cell table:number-columns-repeated="2"/>
          <table:table-cell office:value-type="float" office:value="4534575"/>
          <table:table-cell table:number-columns-repeated="16374"/>
        </table:table-row>
        <table:table-row>
          <table:table-cell office:value-type="float" office:value="18226003000000"/>
          <table:table-cell office:value-type="string" office:string-value="    (ADIANTAMENTOS EM MOEDA NACIONAL RECEBIDOS)"/>
          <table:table-cell office:value-type="float" office:value="-597059.34"/>
          <table:table-cell table:number-columns-repeated="2"/>
          <table:table-cell office:value-type="float" office:value="-206157.74"/>
          <table:table-cell table:number-columns-repeated="16378"/>
        </table:table-row>
        <table:table-row>
          <table:table-cell office:value-type="float" office:value="18226704000000"/>
          <table:table-cell office:value-type="string" office:string-value="     OPERACOES DE CAMBIO DE LIQUIDACAO PRONTA"/>
          <table:table-cell office:value-type="float" office:value="-597059.34"/>
          <table:table-cell table:number-columns-repeated="2"/>
          <table:table-cell office:value-type="float" office:value="-206157.74"/>
          <table:table-cell table:number-columns-repeated="16378"/>
        </table:table-row>
        <table:table-row>
          <table:table-cell office:value-type="float" office:value="18275009000000"/>
          <table:table-cell office:value-type="string" office:string-value="    RENDAS A RECEBER DE ADIANTAMENTOS CONCEDIDOS"/>
          <table:table-cell office:value-type="float" office:value="1751759.35"/>
          <table:table-cell office:value-type="float" office:value="1913932.05"/>
          <table:table-cell office:value-type="float" office:value="1559574.11"/>
          <table:table-cell office:value-type="float" office:value="1617281.14"/>
          <table:table-cell office:value-type="float" office:value="1089693.92"/>
          <table:table-cell office:value-type="float" office:value="1184474.44"/>
          <table:table-cell office:value-type="float" office:value="1214194.96"/>
          <table:table-cell office:value-type="float" office:value="45627.56"/>
          <table:table-cell office:value-type="float" office:value="46422.39"/>
          <table:table-cell table:number-columns-repeated="16373"/>
        </table:table-row>
        <table:table-row>
          <table:table-cell office:value-type="float" office:value="18275009100000"/>
          <table:table-cell office:value-type="string" office:string-value="      RENDAS A RECEBER DE ADIANTAMENTOS CONCEDIDOS"/>
          <table:table-cell office:value-type="float" office:value="1951410.06"/>
          <table:table-cell office:value-type="float" office:value="2116390.86"/>
          <table:table-cell office:value-type="float" office:value="1765372.7"/>
          <table:table-cell office:value-type="float" office:value="1813124.85"/>
          <table:table-cell office:value-type="float" office:value="1253762.33"/>
          <table:table-cell office:value-type="float" office:value="1354761.09"/>
          <table:table-cell office:value-type="float" office:value="1380673.86"/>
          <table:table-cell office:value-type="float" office:value="81528.75"/>
          <table:table-cell office:value-type="float" office:value="85827.67"/>
          <table:table-cell table:number-columns-repeated="16373"/>
        </table:table-row>
        <table:table-row>
          <table:table-cell office:value-type="float" office:value="18275009600000"/>
          <table:table-cell office:value-type="string" office:string-value="      (RENDAS A APROPRIAR)"/>
          <table:table-cell office:value-type="float" office:value="-199650.71"/>
          <table:table-cell office:value-type="float" office:value="-202458.81"/>
          <table:table-cell office:value-type="float" office:value="-205798.59"/>
          <table:table-cell office:value-type="float" office:value="-195843.71"/>
          <table:table-cell office:value-type="float" office:value="-164068.41"/>
          <table:table-cell office:value-type="float" office:value="-170286.65"/>
          <table:table-cell office:value-type="float" office:value="-166478.9"/>
          <table:table-cell office:value-type="float" office:value="-35901.19"/>
          <table:table-cell office:value-type="float" office:value="-39405.279999999999"/>
          <table:table-cell table:number-columns-repeated="16373"/>
        </table:table-row>
        <table:table-row>
          <table:table-cell office:value-type="float" office:value="18278006100000"/>
          <table:table-cell office:value-type="string" office:string-value="      RENDAS A RECEBER DE IMPORTACOES FINANCIADAS"/>
          <table:table-cell office:value-type="float" office:value="282780.83"/>
          <table:table-cell office:value-type="float" office:value="283381.2"/>
          <table:table-cell office:value-type="float" office:value="285174.36"/>
          <table:table-cell office:value-type="float" office:value="268355.59999999998"/>
          <table:table-cell office:value-type="float" office:value="231267.89"/>
          <table:table-cell office:value-type="float" office:value="237335.77"/>
          <table:table-cell office:value-type="float" office:value="229842.98"/>
          <table:table-cell table:number-columns-repeated="16375"/>
        </table:table-row>
        <table:table-row>
          <table:table-cell office:value-type="float" office:value="18278006600000"/>
          <table:table-cell office:value-type="string" office:string-value="      (RENDAS A APROPRIAR)"/>
          <table:table-cell office:value-type="float" office:value="-282780.83"/>
          <table:table-cell office:value-type="float" office:value="-283381.2"/>
          <table:table-cell office:value-type="float" office:value="-285174.36"/>
          <table:table-cell office:value-type="float" office:value="-268355.59999999998"/>
          <table:table-cell office:value-type="float" office:value="-231267.89"/>
          <table:table-cell office:value-type="float" office:value="-237335.77"/>
          <table:table-cell office:value-type="float" office:value="-229842.98"/>
          <table:table-cell table:number-columns-repeated="16375"/>
        </table:table-row>
        <table:table-row>
          <table:table-cell office:value-type="float" office:value="18300008000000"/>
          <table:table-cell office:value-type="string" office:string-value="   RENDAS A RECEBER"/>
          <table:table-cell office:value-type="float" office:value="2995105.08"/>
          <table:table-cell office:value-type="float" office:value="2879983.74"/>
          <table:table-cell office:value-type="float" office:value="3550796.37"/>
          <table:table-cell office:value-type="float" office:value="3790267.28"/>
          <table:table-cell office:value-type="float" office:value="3989484.8"/>
          <table:table-cell office:value-type="float" office:value="4243192.42"/>
          <table:table-cell office:value-type="float" office:value="4529580.7300000004"/>
          <table:table-cell office:value-type="float" office:value="5165572.62"/>
          <table:table-cell office:value-type="float" office:value="8288169.4199999999"/>
          <table:table-cell table:number-columns-repeated="16373"/>
        </table:table-row>
        <table:table-row>
          <table:table-cell office:value-type="float" office:value="18370007000000"/>
          <table:table-cell office:value-type="string" office:string-value="    SERVICOS PRESTADOS A RECEBER"/>
          <table:table-cell office:value-type="float" office:value="2664948"/>
          <table:table-cell office:value-type="float" office:value="2736251.82"/>
          <table:table-cell office:value-type="float" office:value="3113949.11"/>
          <table:table-cell office:value-type="float" office:value="3468739.46"/>
          <table:table-cell office:value-type="float" office:value="3852901.54"/>
          <table:table-cell office:value-type="float" office:value="4093690.17"/>
          <table:table-cell office:value-type="float" office:value="4383641.5"/>
          <table:table-cell office:value-type="float" office:value="4762675.79"/>
          <table:table-cell office:value-type="float" office:value="5137650.1100000003"/>
          <table:table-cell table:number-columns-repeated="16373"/>
        </table:table-row>
        <table:table-row>
          <table:table-cell office:value-type="float" office:value="18370007100000"/>
          <table:table-cell office:value-type="string" office:string-value="      TARIFAS A RECEBER DO INSS"/>
          <table:table-cell office:value-type="float" office:value="2637940.34"/>
          <table:table-cell office:value-type="float" office:value="2703318.28"/>
          <table:table-cell office:value-type="float" office:value="3073320.8"/>
          <table:table-cell office:value-type="float" office:value="3444269.15"/>
          <table:table-cell office:value-type="float" office:value="3817776.42"/>
          <table:table-cell office:value-type="float" office:value="4065003.51"/>
          <table:table-cell office:value-type="float" office:value="4355651.66"/>
          <table:table-cell office:value-type="float" office:value="4731449.17"/>
          <table:table-cell office:value-type="float" office:value="5105125.1900000004"/>
          <table:table-cell table:number-columns-repeated="16373"/>
        </table:table-row>
        <table:table-row>
          <table:table-cell office:value-type="float" office:value="18370007150000"/>
          <table:table-cell office:value-type="string" office:string-value="      TARIFAS A RECEBER DA CEF-FGTS"/>
          <table:table-cell office:value-type="float" office:value="10948.33"/>
          <table:table-cell office:value-type="float" office:value="10224.879999999999"/>
          <table:table-cell office:value-type="float" office:value="10381.370000000001"/>
          <table:table-cell office:value-type="float" office:value="10798.68"/>
          <table:table-cell office:value-type="float" office:value="10749.25"/>
          <table:table-cell office:value-type="float" office:value="10778.52"/>
          <table:table-cell office:value-type="float" office:value="10433.07"/>
          <table:table-cell office:value-type="float" office:value="10878.75"/>
          <table:table-cell office:value-type="float" office:value="11292.11"/>
          <table:table-cell table:number-columns-repeated="16373"/>
        </table:table-row>
        <table:table-row>
          <table:table-cell office:value-type="float" office:value="18370007200000"/>
          <table:table-cell office:value-type="string" office:string-value="      TARIFAS A RECEBER DA REC.FEDERAL-TRIBUTOS FEDERAIS"/>
          <table:table-cell office:value-type="float" office:value="15753.75"/>
          <table:table-cell office:value-type="float" office:value="22490.94"/>
          <table:table-cell office:value-type="float" office:value="30035.86"/>
          <table:table-cell office:value-type="float" office:value="13476.86"/>
          <table:table-cell office:value-type="float" office:value="24175.69"/>
          <table:table-cell office:value-type="float" office:value="17677.66"/>
          <table:table-cell office:value-type="float" office:value="17344.8"/>
          <table:table-cell office:value-type="float" office:value="20242.509999999998"/>
          <table:table-cell office:value-type="float" office:value="20972.36"/>
          <table:table-cell table:number-columns-repeated="16373"/>
        </table:table-row>
        <table:table-row>
          <table:table-cell office:value-type="float" office:value="18370007800000"/>
          <table:table-cell office:value-type="string" office:string-value="      OUTROS"/>
          <table:table-cell office:value-type="float" office:value="305.58"/>
          <table:table-cell office:value-type="float" office:value="217.72"/>
          <table:table-cell office:value-type="float" office:value="211.08"/>
          <table:table-cell office:value-type="float" office:value="194.77"/>
          <table:table-cell office:value-type="float" office:value="200.18"/>
          <table:table-cell office:value-type="float" office:value="230.48"/>
          <table:table-cell office:value-type="float" office:value="211.97"/>
          <table:table-cell office:value-type="float" office:value="105.36"/>
          <table:table-cell office:value-type="float" office:value="260.45"/>
          <table:table-cell table:number-columns-repeated="16373"/>
        </table:table-row>
        <table:table-row>
          <table:table-cell office:value-type="float" office:value="18390001000000"/>
          <table:table-cell office:value-type="string" office:string-value="    OUTRAS RENDAS A RECEBER"/>
          <table:table-cell office:value-type="float" office:value="330157.08"/>
          <table:table-cell office:value-type="float" office:value="143731.92000000001"/>
          <table:table-cell office:value-type="float" office:value="436847.26"/>
          <table:table-cell office:value-type="float" office:value="321527.82"/>
          <table:table-cell office:value-type="float" office:value="136583.26"/>
          <table:table-cell office:value-type="float" office:value="149502.25"/>
          <table:table-cell office:value-type="float" office:value="145939.23000000001"/>
          <table:table-cell office:value-type="float" office:value="402896.83"/>
          <table:table-cell office:value-type="float" office:value="3150519.31"/>
          <table:table-cell table:number-columns-repeated="16373"/>
        </table:table-row>
        <table:table-row>
          <table:table-cell office:value-type="float" office:value="18400001000000"/>
          <table:table-cell office:value-type="string" office:string-value="   NEGOCIACAO E INTERMEDIACAO DE VALORES"/>
          <table:table-cell office:value-type="float" office:value="3"/>
          <table:table-cell office:value-type="float" office:value="3"/>
          <table:table-cell office:value-type="float" office:value="15033.31"/>
          <table:table-cell office:value-type="float" office:value="15177.19"/>
          <table:table-cell office:value-type="float" office:value="15342.51"/>
          <table:table-cell office:value-type="float" office:value="15518.66"/>
          <table:table-cell office:value-type="float" office:value="15687.04"/>
          <table:table-cell office:value-type="float" office:value="3"/>
          <table:table-cell office:value-type="float" office:value="16056.08"/>
          <table:table-cell table:number-columns-repeated="16373"/>
        </table:table-row>
        <table:table-row>
          <table:table-cell office:value-type="float" office:value="18430002000000"/>
          <table:table-cell office:value-type="string" office:string-value="    DEVEDORES-CONTA LIQUIDACOES PENDENTES"/>
          <table:table-cell office:value-type="float" office:value="3"/>
          <table:table-cell office:value-type="float" office:value="3"/>
          <table:table-cell office:value-type="float" office:value="15033.31"/>
          <table:table-cell office:value-type="float" office:value="15177.19"/>
          <table:table-cell office:value-type="float" office:value="15342.51"/>
          <table:table-cell office:value-type="float" office:value="15518.66"/>
          <table:table-cell office:value-type="float" office:value="15687.04"/>
          <table:table-cell office:value-type="float" office:value="3"/>
          <table:table-cell office:value-type="float" office:value="16056.08"/>
          <table:table-cell table:number-columns-repeated="16373"/>
        </table:table-row>
        <table:table-row>
          <table:table-cell office:value-type="float" office:value="18430002040000"/>
          <table:table-cell office:value-type="string" office:string-value="      INSTITUICOES DO MERCADO"/>
          <table:table-cell office:value-type="float" office:value="3"/>
          <table:table-cell office:value-type="float" office:value="3"/>
          <table:table-cell office:value-type="float" office:value="15033.31"/>
          <table:table-cell office:value-type="float" office:value="15177.19"/>
          <table:table-cell office:value-type="float" office:value="15342.51"/>
          <table:table-cell office:value-type="float" office:value="15518.66"/>
          <table:table-cell office:value-type="float" office:value="15687.04"/>
          <table:table-cell office:value-type="float" office:value="3"/>
          <table:table-cell office:value-type="float" office:value="16056.08"/>
          <table:table-cell table:number-columns-repeated="16373"/>
        </table:table-row>
        <table:table-row>
          <table:table-cell office:value-type="float" office:value="18500004000000"/>
          <table:table-cell office:value-type="string" office:string-value="   CREDITOS ESPECIFICOS"/>
          <table:table-cell office:value-type="float" office:value="396076823.87"/>
          <table:table-cell office:value-type="float" office:value="446954802.56999999"/>
          <table:table-cell office:value-type="float" office:value="465879379.44999999"/>
          <table:table-cell office:value-type="float" office:value="474787430.19999999"/>
          <table:table-cell office:value-type="float" office:value="483580893.41000003"/>
          <table:table-cell office:value-type="float" office:value="507925940.27999997"/>
          <table:table-cell office:value-type="float" office:value="517240256.97000003"/>
          <table:table-cell office:value-type="float" office:value="527882180.47000003"/>
          <table:table-cell office:value-type="float" office:value="537459685.82000005"/>
          <table:table-cell table:number-columns-repeated="16373"/>
        </table:table-row>
        <table:table-row>
          <table:table-cell office:value-type="float" office:value="18590007000000"/>
          <table:table-cell office:value-type="string" office:string-value="    TESOURO NACIONAL-ALONGAMENTO DE CREDITO RURAL"/>
          <table:table-cell office:value-type="float" office:value="396076823.87"/>
          <table:table-cell office:value-type="float" office:value="446954802.56999999"/>
          <table:table-cell office:value-type="float" office:value="465879379.44999999"/>
          <table:table-cell office:value-type="float" office:value="474787430.19999999"/>
          <table:table-cell office:value-type="float" office:value="483580893.41000003"/>
          <table:table-cell office:value-type="float" office:value="507925940.27999997"/>
          <table:table-cell office:value-type="float" office:value="517240256.97000003"/>
          <table:table-cell office:value-type="float" office:value="527882180.47000003"/>
          <table:table-cell office:value-type="float" office:value="537459685.82000005"/>
          <table:table-cell table:number-columns-repeated="16373"/>
        </table:table-row>
        <table:table-row>
          <table:table-cell office:value-type="float" office:value="18590007300000"/>
          <table:table-cell office:value-type="string" office:string-value="      SECURITIZACAO DECORR. CESSAO OPERACOES-RES-2238"/>
          <table:table-cell office:value-type="float" office:value="396076823.87"/>
          <table:table-cell office:value-type="float" office:value="446954802.56999999"/>
          <table:table-cell office:value-type="float" office:value="465879379.44999999"/>
          <table:table-cell office:value-type="float" office:value="474787430.19999999"/>
          <table:table-cell office:value-type="float" office:value="483580893.41000003"/>
          <table:table-cell office:value-type="float" office:value="507925940.27999997"/>
          <table:table-cell office:value-type="float" office:value="19715.05"/>
          <table:table-cell office:value-type="float" office:value="19715.05"/>
          <table:table-cell office:value-type="float" office:value="278132.93"/>
          <table:table-cell table:number-columns-repeated="16373"/>
        </table:table-row>
        <table:table-row>
          <table:table-cell office:value-type="float" office:value="18590007700000"/>
          <table:table-cell office:value-type="string" office:string-value="      SECURITIZACAO DECORR.CESSAO OPERACOES-RES.2471"/>
          <table:table-cell table:number-columns-repeated="6"/>
          <table:table-cell office:value-type="float" office:value="517220541.92000002"/>
          <table:table-cell office:value-type="float" office:value="527862465.42000002"/>
          <table:table-cell office:value-type="float" office:value="537181552.88999999"/>
          <table:table-cell table:number-columns-repeated="16373"/>
        </table:table-row>
        <table:table-row>
          <table:table-cell office:value-type="float" office:value="18800003000000"/>
          <table:table-cell office:value-type="string" office:string-value="   DIVERSOS"/>
          <table:table-cell office:value-type="float" office:value="603371266.60000002"/>
          <table:table-cell office:value-type="float" office:value="555453474.79999995"/>
          <table:table-cell office:value-type="float" office:value="534859955.23000002"/>
          <table:table-cell office:value-type="float" office:value="474971403.64999998"/>
          <table:table-cell office:value-type="float" office:value="454694905.44999999"/>
          <table:table-cell office:value-type="float" office:value="460231118.56"/>
          <table:table-cell office:value-type="float" office:value="446166992"/>
          <table:table-cell office:value-type="float" office:value="440427858.44"/>
          <table:table-cell office:value-type="float" office:value="435991255.32999998"/>
          <table:table-cell table:number-columns-repeated="16373"/>
        </table:table-row>
        <table:table-row>
          <table:table-cell office:value-type="float" office:value="18803000000000"/>
          <table:table-cell office:value-type="string" office:string-value="    ADIANTAMENTOS E ANTECIPACOES SALARIAIS"/>
          <table:table-cell office:value-type="float" office:value="1159642.3500000001"/>
          <table:table-cell office:value-type="float" office:value="1917775.34"/>
          <table:table-cell office:value-type="float" office:value="5663190.8499999996"/>
          <table:table-cell office:value-type="float" office:value="5588738.1399999997"/>
          <table:table-cell office:value-type="float" office:value="5402519.75"/>
          <table:table-cell office:value-type="float" office:value="5331340.47"/>
          <table:table-cell office:value-type="float" office:value="5324265.21"/>
          <table:table-cell office:value-type="float" office:value="5311816.67"/>
          <table:table-cell office:value-type="float" office:value="5304779.7699999996"/>
          <table:table-cell table:number-columns-repeated="16373"/>
        </table:table-row>
        <table:table-row>
          <table:table-cell office:value-type="float" office:value="18803000200000"/>
          <table:table-cell office:value-type="string" office:string-value="      DECIMO TERCEIRO SALARIO"/>
          <table:table-cell office:value-type="float" office:value="907678.63"/>
          <table:table-cell office:value-type="float" office:value="1606646.1"/>
          <table:table-cell office:value-type="float" office:value="5352180.04"/>
          <table:table-cell office:value-type="float" office:value="5356349.47"/>
          <table:table-cell office:value-type="float" office:value="5347144.59"/>
          <table:table-cell office:value-type="float" office:value="5331340.47"/>
          <table:table-cell office:value-type="float" office:value="5324265.21"/>
          <table:table-cell office:value-type="float" office:value="5311816.67"/>
          <table:table-cell office:value-type="float" office:value="5304779.7699999996"/>
          <table:table-cell table:number-columns-repeated="16373"/>
        </table:table-row>
        <table:table-row>
          <table:table-cell office:value-type="float" office:value="18803000700000"/>
          <table:table-cell office:value-type="string" office:string-value="      OUTROS"/>
          <table:table-cell office:value-type="float" office:value="251963.72"/>
          <table:table-cell office:value-type="float" office:value="311129.24"/>
          <table:table-cell office:value-type="float" office:value="311010.81"/>
          <table:table-cell office:value-type="float" office:value="232388.67"/>
          <table:table-cell office:value-type="float" office:value="55375.16"/>
          <table:table-cell table:number-columns-repeated="16377"/>
        </table:table-row>
        <table:table-row>
          <table:table-cell office:value-type="float" office:value="18805008000000"/>
          <table:table-cell office:value-type="string" office:string-value="    ADIANTAMENTOS PARA PAGAMENTOS DE NOSSA CONTA"/>
          <table:table-cell office:value-type="float" office:value="884119.31"/>
          <table:table-cell office:value-type="float" office:value="652077.09"/>
          <table:table-cell office:value-type="float" office:value="703091.93"/>
          <table:table-cell office:value-type="float" office:value="438012.69"/>
          <table:table-cell office:value-type="float" office:value="703521.52"/>
          <table:table-cell office:value-type="float" office:value="635149.49"/>
          <table:table-cell office:value-type="float" office:value="579939.63"/>
          <table:table-cell office:value-type="float" office:value="682467.44"/>
          <table:table-cell office:value-type="float" office:value="640869.27"/>
          <table:table-cell table:number-columns-repeated="16373"/>
        </table:table-row>
        <table:table-row>
          <table:table-cell office:value-type="float" office:value="18805008400000"/>
          <table:table-cell office:value-type="string" office:string-value="      ADIANTAMENTOS A FUNCS.P/DESPESAS ADMINISTRATIVAS"/>
          <table:table-cell office:value-type="float" office:value="225533.22"/>
          <table:table-cell office:value-type="float" office:value="233773"/>
          <table:table-cell office:value-type="float" office:value="231455.84"/>
          <table:table-cell office:value-type="float" office:value="240644.6"/>
          <table:table-cell office:value-type="float" office:value="230091.43"/>
          <table:table-cell office:value-type="float" office:value="264591.40000000002"/>
          <table:table-cell office:value-type="float" office:value="236789.54"/>
          <table:table-cell office:value-type="float" office:value="236971.35"/>
          <table:table-cell office:value-type="float" office:value="233597.18"/>
          <table:table-cell table:number-columns-repeated="16373"/>
        </table:table-row>
        <table:table-row>
          <table:table-cell office:value-type="float" office:value="18805008500000"/>
          <table:table-cell office:value-type="string" office:string-value="      ADIANTAMENTOS AO BANCO 24 HORAS"/>
          <table:table-cell office:value-type="float" office:value="658586.09"/>
          <table:table-cell office:value-type="float" office:value="418304.09"/>
          <table:table-cell office:value-type="float" office:value="471636.09"/>
          <table:table-cell office:value-type="float" office:value="197368.09"/>
          <table:table-cell office:value-type="float" office:value="473430.09"/>
          <table:table-cell office:value-type="float" office:value="370558.09"/>
          <table:table-cell office:value-type="float" office:value="343150.09"/>
          <table:table-cell office:value-type="float" office:value="445496.09"/>
          <table:table-cell office:value-type="float" office:value="407272.09"/>
          <table:table-cell table:number-columns-repeated="16373"/>
        </table:table-row>
        <table:table-row>
          <table:table-cell office:value-type="float" office:value="18825002000000"/>
          <table:table-cell office:value-type="string" office:string-value="    CREDITOS TRIBUTARIOS DE IMPOSTOS E CONTRIBUICOES"/>
          <table:table-cell office:value-type="float" office:value="426728247.73000002"/>
          <table:table-cell office:value-type="float" office:value="410834993.98000002"/>
          <table:table-cell office:value-type="float" office:value="405241091.41000003"/>
          <table:table-cell office:value-type="float" office:value="343549023.55000001"/>
          <table:table-cell office:value-type="float" office:value="330400567.91000003"/>
          <table:table-cell office:value-type="float" office:value="319011974.38"/>
          <table:table-cell office:value-type="float" office:value="296934190.75999999"/>
          <table:table-cell office:value-type="float" office:value="281213407.98000002"/>
          <table:table-cell office:value-type="float" office:value="276577814.94999999"/>
          <table:table-cell table:number-columns-repeated="16373"/>
        </table:table-row>
        <table:table-row>
          <table:table-cell office:value-type="float" office:value="18825105000000"/>
          <table:table-cell office:value-type="string" office:string-value="     CREDITOS TRIBUT-CIRC.2746-REALIZACAO APOS 5 ANOS"/>
          <table:table-cell office:value-type="float" office:value="135526471.88999999"/>
          <table:table-cell office:value-type="float" office:value="135526471.88999999"/>
          <table:table-cell office:value-type="float" office:value="135526471.88999999"/>
          <table:table-cell office:value-type="float" office:value="135526471.88999999"/>
          <table:table-cell office:value-type="float" office:value="135526471.88999999"/>
          <table:table-cell office:value-type="float" office:value="135526471.88999999"/>
          <table:table-cell office:value-type="float" office:value="1223221.58"/>
          <table:table-cell office:value-type="float" office:value="1223221.58"/>
          <table:table-cell office:value-type="float" office:value="1223221.58"/>
          <table:table-cell table:number-columns-repeated="16373"/>
        </table:table-row>
        <table:table-row>
          <table:table-cell office:value-type="float" office:value="18825105050000"/>
          <table:table-cell office:value-type="string" office:string-value="      IMPOSTO DE RENDA"/>
          <table:table-cell office:value-type="float" office:value="99651817.560000002"/>
          <table:table-cell office:value-type="float" office:value="99651817.560000002"/>
          <table:table-cell office:value-type="float" office:value="99651817.560000002"/>
          <table:table-cell office:value-type="float" office:value="99651817.560000002"/>
          <table:table-cell office:value-type="float" office:value="99651817.560000002"/>
          <table:table-cell office:value-type="float" office:value="99651817.560000002"/>
          <table:table-cell office:value-type="float" office:value="899427.63"/>
          <table:table-cell office:value-type="float" office:value="899427.63"/>
          <table:table-cell office:value-type="float" office:value="899427.63"/>
          <table:table-cell table:number-columns-repeated="16373"/>
        </table:table-row>
        <table:table-row>
          <table:table-cell office:value-type="float" office:value="18825105100000"/>
          <table:table-cell office:value-type="string" office:string-value="       AJUSTES A VR.DE MERCADO-TVM E INSTR.FINANC.DERIVAT"/>
          <table:table-cell office:value-type="float" office:value="899427.63"/>
          <table:table-cell office:value-type="float" office:value="899427.63"/>
          <table:table-cell office:value-type="float" office:value="899427.63"/>
          <table:table-cell office:value-type="float" office:value="899427.63"/>
          <table:table-cell office:value-type="float" office:value="899427.63"/>
          <table:table-cell office:value-type="float" office:value="899427.63"/>
          <table:table-cell office:value-type="float" office:value="899427.63"/>
          <table:table-cell office:value-type="float" office:value="899427.63"/>
          <table:table-cell office:value-type="float" office:value="899427.63"/>
          <table:table-cell table:number-columns-repeated="16373"/>
        </table:table-row>
        <table:table-row>
          <table:table-cell office:value-type="float" office:value="18825105200000"/>
          <table:table-cell office:value-type="string" office:string-value="       DIFERENCAS TEMPORARIAS"/>
          <table:table-cell office:value-type="float" office:value="98752389.930000007"/>
          <table:table-cell office:value-type="float" office:value="98752389.930000007"/>
          <table:table-cell office:value-type="float" office:value="98752389.930000007"/>
          <table:table-cell office:value-type="float" office:value="98752389.930000007"/>
          <table:table-cell office:value-type="float" office:value="98752389.930000007"/>
          <table:table-cell office:value-type="float" office:value="98752389.930000007"/>
          <table:table-cell table:number-columns-repeated="16376"/>
        </table:table-row>
        <table:table-row>
          <table:table-cell office:value-type="float" office:value="18825105600000"/>
          <table:table-cell office:value-type="string" office:string-value="      CONTRIBUICAO SOCIAL"/>
          <table:table-cell office:value-type="float" office:value="35874654.329999998"/>
          <table:table-cell office:value-type="float" office:value="35874654.329999998"/>
          <table:table-cell office:value-type="float" office:value="35874654.329999998"/>
          <table:table-cell office:value-type="float" office:value="35874654.329999998"/>
          <table:table-cell office:value-type="float" office:value="35874654.329999998"/>
          <table:table-cell office:value-type="float" office:value="35874654.329999998"/>
          <table:table-cell office:value-type="float" office:value="323793.95"/>
          <table:table-cell office:value-type="float" office:value="323793.95"/>
          <table:table-cell office:value-type="float" office:value="323793.95"/>
          <table:table-cell table:number-columns-repeated="16373"/>
        </table:table-row>
        <table:table-row>
          <table:table-cell office:value-type="float" office:value="18825105650000"/>
          <table:table-cell office:value-type="string" office:string-value="       AJUSTES A VR.DE MERCADO-TVM E INSTR.FINANC.DERIVAT"/>
          <table:table-cell office:value-type="float" office:value="323793.95"/>
          <table:table-cell office:value-type="float" office:value="323793.95"/>
          <table:table-cell office:value-type="float" office:value="323793.95"/>
          <table:table-cell office:value-type="float" office:value="323793.95"/>
          <table:table-cell office:value-type="float" office:value="323793.95"/>
          <table:table-cell office:value-type="float" office:value="323793.95"/>
          <table:table-cell office:value-type="float" office:value="323793.95"/>
          <table:table-cell office:value-type="float" office:value="323793.95"/>
          <table:table-cell office:value-type="float" office:value="323793.95"/>
          <table:table-cell table:number-columns-repeated="16373"/>
        </table:table-row>
        <table:table-row>
          <table:table-cell office:value-type="float" office:value="18825105750000"/>
          <table:table-cell office:value-type="string" office:string-value="       DIFERENCAS TEMPORARIAS"/>
          <table:table-cell office:value-type="float" office:value="35550860.380000003"/>
          <table:table-cell office:value-type="float" office:value="35550860.380000003"/>
          <table:table-cell office:value-type="float" office:value="35550860.380000003"/>
          <table:table-cell office:value-type="float" office:value="35550860.380000003"/>
          <table:table-cell office:value-type="float" office:value="35550860.380000003"/>
          <table:table-cell office:value-type="float" office:value="35550860.380000003"/>
          <table:table-cell table:number-columns-repeated="16376"/>
        </table:table-row>
        <table:table-row>
          <table:table-cell office:value-type="float" office:value="18825208000000"/>
          <table:table-cell office:value-type="string" office:string-value="     CREDITOS TRIBUT-CIRC.2746-REALIZACAO ATE 5 ANOS"/>
          <table:table-cell office:value-type="float" office:value="290845189.19999999"/>
          <table:table-cell office:value-type="float" office:value="269287904.75"/>
          <table:table-cell office:value-type="float" office:value="259001668.08000001"/>
          <table:table-cell office:value-type="float" office:value="197176273.83000001"/>
          <table:table-cell office:value-type="float" office:value="183888013.75"/>
          <table:table-cell office:value-type="float" office:value="171754224.99000001"/>
          <table:table-cell office:value-type="float" office:value="280800910.25999999"/>
          <table:table-cell office:value-type="float" office:value="263947889.81999999"/>
          <table:table-cell office:value-type="float" office:value="259392898.84999999"/>
          <table:table-cell table:number-columns-repeated="16373"/>
        </table:table-row>
        <table:table-row>
          <table:table-cell office:value-type="float" office:value="18825208050000"/>
          <table:table-cell office:value-type="string" office:string-value="      IMPOSTO DE RENDA"/>
          <table:table-cell office:value-type="float" office:value="177814169.66"/>
          <table:table-cell office:value-type="float" office:value="170129512.02000001"/>
          <table:table-cell office:value-type="float" office:value="162566102.69999999"/>
          <table:table-cell office:value-type="float" office:value="117106253.98999999"/>
          <table:table-cell office:value-type="float" office:value="107335474.52"/>
          <table:table-cell office:value-type="float" office:value="98413571.019999996"/>
          <table:table-cell office:value-type="float" office:value="178594957.24000001"/>
          <table:table-cell office:value-type="float" office:value="166203030.44999999"/>
          <table:table-cell office:value-type="float" office:value="162853772.38"/>
          <table:table-cell table:number-columns-repeated="16373"/>
        </table:table-row>
        <table:table-row>
          <table:table-cell office:value-type="float" office:value="18825208100000"/>
          <table:table-cell office:value-type="string" office:string-value="       AJUSTES A VR.DE MERCADO-TVM E INSTR.FINANC.DERIVAT"/>
          <table:table-cell office:value-type="float" office:value="26061962.359999999"/>
          <table:table-cell office:value-type="float" office:value="26061962.359999999"/>
          <table:table-cell office:value-type="float" office:value="26061962.359999999"/>
          <table:table-cell office:value-type="float" office:value="26061962.359999999"/>
          <table:table-cell office:value-type="float" office:value="26061962.359999999"/>
          <table:table-cell office:value-type="float" office:value="26061962.359999999"/>
          <table:table-cell office:value-type="float" office:value="26061962.359999999"/>
          <table:table-cell office:value-type="float" office:value="26061962.359999999"/>
          <table:table-cell office:value-type="float" office:value="26061962.359999999"/>
          <table:table-cell table:number-columns-repeated="16373"/>
        </table:table-row>
        <table:table-row>
          <table:table-cell office:value-type="float" office:value="18825208200000"/>
          <table:table-cell office:value-type="string" office:string-value="       DIFERENCAS TEMPORARIAS"/>
          <table:table-cell office:value-type="float" office:value="151752207.30000001"/>
          <table:table-cell office:value-type="float" office:value="144067549.66"/>
          <table:table-cell office:value-type="float" office:value="136504140.34"/>
          <table:table-cell office:value-type="float" office:value="91044291.629999995"/>
          <table:table-cell office:value-type="float" office:value="81273512.159999996"/>
          <table:table-cell office:value-type="float" office:value="72351608.659999996"/>
          <table:table-cell office:value-type="float" office:value="152532994.88"/>
          <table:table-cell office:value-type="float" office:value="140141068.09"/>
          <table:table-cell office:value-type="float" office:value="136791810.02000001"/>
          <table:table-cell table:number-columns-repeated="16373"/>
        </table:table-row>
        <table:table-row>
          <table:table-cell office:value-type="float" office:value="18825208600000"/>
          <table:table-cell office:value-type="string" office:string-value="      CONTRIBUICAO SOCIAL"/>
          <table:table-cell office:value-type="float" office:value="113031019.54000001"/>
          <table:table-cell office:value-type="float" office:value="99158392.730000004"/>
          <table:table-cell office:value-type="float" office:value="96435565.379999995"/>
          <table:table-cell office:value-type="float" office:value="80070019.840000004"/>
          <table:table-cell office:value-type="float" office:value="76552539.230000004"/>
          <table:table-cell office:value-type="float" office:value="73340653.969999999"/>
          <table:table-cell office:value-type="float" office:value="102205953.02"/>
          <table:table-cell office:value-type="float" office:value="97744859.370000005"/>
          <table:table-cell office:value-type="float" office:value="96539126.469999999"/>
          <table:table-cell table:number-columns-repeated="16373"/>
        </table:table-row>
        <table:table-row>
          <table:table-cell office:value-type="float" office:value="18825208650000"/>
          <table:table-cell office:value-type="string" office:string-value="       AJUSTES A VR.DE MERCADO-TVM E INSTR.FINANC.DERIVAT"/>
          <table:table-cell office:value-type="float" office:value="9382306.4499999993"/>
          <table:table-cell office:value-type="float" office:value="9382306.4499999993"/>
          <table:table-cell office:value-type="float" office:value="9382306.4499999993"/>
          <table:table-cell office:value-type="float" office:value="9382306.4499999993"/>
          <table:table-cell office:value-type="float" office:value="9382306.4499999993"/>
          <table:table-cell office:value-type="float" office:value="9382306.4499999993"/>
          <table:table-cell office:value-type="float" office:value="9382306.4499999993"/>
          <table:table-cell office:value-type="float" office:value="9382306.4499999993"/>
          <table:table-cell office:value-type="float" office:value="9382306.4499999993"/>
          <table:table-cell table:number-columns-repeated="16373"/>
        </table:table-row>
        <table:table-row>
          <table:table-cell office:value-type="float" office:value="18825208750000"/>
          <table:table-cell office:value-type="string" office:string-value="       DIFERENCAS TEMPORARIAS"/>
          <table:table-cell office:value-type="float" office:value="54630794.619999997"/>
          <table:table-cell office:value-type="float" office:value="51864317.869999997"/>
          <table:table-cell office:value-type="float" office:value="49141490.520000003"/>
          <table:table-cell office:value-type="float" office:value="32775944.98"/>
          <table:table-cell office:value-type="float" office:value="29258464.370000001"/>
          <table:table-cell office:value-type="float" office:value="26046579.109999999"/>
          <table:table-cell office:value-type="float" office:value="54911878.159999996"/>
          <table:table-cell office:value-type="float" office:value="50450784.509999998"/>
          <table:table-cell office:value-type="float" office:value="49245051.609999999"/>
          <table:table-cell table:number-columns-repeated="16373"/>
        </table:table-row>
        <table:table-row>
          <table:table-cell office:value-type="float" office:value="18825208800000"/>
          <table:table-cell office:value-type="string" office:string-value="       MEDIDA PROVISORIA 2158-35"/>
          <table:table-cell office:value-type="float" office:value="49017918.469999999"/>
          <table:table-cell office:value-type="float" office:value="37911768.409999996"/>
          <table:table-cell office:value-type="float" office:value="37911768.409999996"/>
          <table:table-cell office:value-type="float" office:value="37911768.409999996"/>
          <table:table-cell office:value-type="float" office:value="37911768.409999996"/>
          <table:table-cell office:value-type="float" office:value="37911768.409999996"/>
          <table:table-cell office:value-type="float" office:value="37911768.409999996"/>
          <table:table-cell office:value-type="float" office:value="37911768.409999996"/>
          <table:table-cell office:value-type="float" office:value="37911768.409999996"/>
          <table:table-cell table:number-columns-repeated="16373"/>
        </table:table-row>
        <table:table-row>
          <table:table-cell office:value-type="float" office:value="18825507000000"/>
          <table:table-cell office:value-type="string" office:string-value="     CREDITOS TRIBUTARIOS"/>
          <table:table-cell office:value-type="float" office:value="356586.64"/>
          <table:table-cell office:value-type="float" office:value="6020617.3399999999"/>
          <table:table-cell office:value-type="float" office:value="10712951.439999999"/>
          <table:table-cell office:value-type="float" office:value="10846277.83"/>
          <table:table-cell office:value-type="float" office:value="10986082.27"/>
          <table:table-cell office:value-type="float" office:value="11731277.5"/>
          <table:table-cell office:value-type="float" office:value="14910058.92"/>
          <table:table-cell office:value-type="float" office:value="16042296.58"/>
          <table:table-cell office:value-type="float" office:value="15961694.52"/>
          <table:table-cell table:number-columns-repeated="16373"/>
        </table:table-row>
        <table:table-row>
          <table:table-cell office:value-type="float" office:value="18825507050000"/>
          <table:table-cell office:value-type="string" office:string-value="      IMPOSTO DE RENDA"/>
          <table:table-cell office:value-type="float" office:value="262196.06"/>
          <table:table-cell office:value-type="float" office:value="4426924.51"/>
          <table:table-cell office:value-type="float" office:value="7877170.1699999999"/>
          <table:table-cell office:value-type="float" office:value="7975204.2699999996"/>
          <table:table-cell office:value-type="float" office:value="8078001.6500000004"/>
          <table:table-cell office:value-type="float" office:value="8625939.3200000003"/>
          <table:table-cell office:value-type="float" office:value="10963278.6"/>
          <table:table-cell office:value-type="float" office:value="11795806.300000001"/>
          <table:table-cell office:value-type="float" office:value="11736540.1"/>
          <table:table-cell table:number-columns-repeated="16373"/>
        </table:table-row>
        <table:table-row>
          <table:table-cell office:value-type="float" office:value="18825507100000"/>
          <table:table-cell office:value-type="string" office:string-value="       AJUSTES A VR.DE MERCADO-TVM E INSTR.FINANC.DERIVAT"/>
          <table:table-cell office:value-type="float" office:value="262196.06"/>
          <table:table-cell office:value-type="float" office:value="4426924.51"/>
          <table:table-cell office:value-type="float" office:value="7877170.1699999999"/>
          <table:table-cell office:value-type="float" office:value="7975204.2699999996"/>
          <table:table-cell office:value-type="float" office:value="8078001.6500000004"/>
          <table:table-cell office:value-type="float" office:value="8625939.3200000003"/>
          <table:table-cell office:value-type="float" office:value="10963278.6"/>
          <table:table-cell office:value-type="float" office:value="11795806.300000001"/>
          <table:table-cell office:value-type="float" office:value="11736540.1"/>
          <table:table-cell table:number-columns-repeated="16373"/>
        </table:table-row>
        <table:table-row>
          <table:table-cell office:value-type="float" office:value="18825507600000"/>
          <table:table-cell office:value-type="string" office:string-value="      CONTRIBUICAO SOCIAL"/>
          <table:table-cell office:value-type="float" office:value="94390.58"/>
          <table:table-cell office:value-type="float" office:value="1593692.83"/>
          <table:table-cell office:value-type="float" office:value="2835781.27"/>
          <table:table-cell office:value-type="float" office:value="2871073.56"/>
          <table:table-cell office:value-type="float" office:value="2908080.62"/>
          <table:table-cell office:value-type="float" office:value="3105338.18"/>
          <table:table-cell office:value-type="float" office:value="3946780.32"/>
          <table:table-cell office:value-type="float" office:value="4246490.28"/>
          <table:table-cell office:value-type="float" office:value="4225154.42"/>
          <table:table-cell table:number-columns-repeated="16373"/>
        </table:table-row>
        <table:table-row>
          <table:table-cell office:value-type="float" office:value="18825507650000"/>
          <table:table-cell office:value-type="string" office:string-value="       AJUSTES A VR.DE MERCADO-TVM E INSTR.FINANC.DERIVAT"/>
          <table:table-cell office:value-type="float" office:value="94390.58"/>
          <table:table-cell office:value-type="float" office:value="1593692.83"/>
          <table:table-cell office:value-type="float" office:value="2835781.27"/>
          <table:table-cell office:value-type="float" office:value="2871073.56"/>
          <table:table-cell office:value-type="float" office:value="2908080.62"/>
          <table:table-cell office:value-type="float" office:value="3105338.18"/>
          <table:table-cell office:value-type="float" office:value="3946780.32"/>
          <table:table-cell office:value-type="float" office:value="4246490.28"/>
          <table:table-cell office:value-type="float" office:value="4225154.42"/>
          <table:table-cell table:number-columns-repeated="16373"/>
        </table:table-row>
        <table:table-row>
          <table:table-cell office:value-type="float" office:value="18830004000000"/>
          <table:table-cell office:value-type="string" office:string-value="    DEPOSITOS PARA AQUISICAO DE TELEFONES"/>
          <table:table-cell office:value-type="float" office:value="44478.06"/>
          <table:table-cell office:value-type="float" office:value="44478.06"/>
          <table:table-cell office:value-type="float" office:value="44478.06"/>
          <table:table-cell office:value-type="float" office:value="44478.06"/>
          <table:table-cell office:value-type="float" office:value="44478.06"/>
          <table:table-cell office:value-type="float" office:value="44478.06"/>
          <table:table-cell office:value-type="float" office:value="44478.06"/>
          <table:table-cell office:value-type="float" office:value="44478.06"/>
          <table:table-cell office:value-type="float" office:value="44478.06"/>
          <table:table-cell table:number-columns-repeated="16373"/>
        </table:table-row>
        <table:table-row>
          <table:table-cell office:value-type="float" office:value="18835009000000"/>
          <table:table-cell office:value-type="string" office:string-value="    DEVEDORES POR COMPRA DE VALORES E BENS"/>
          <table:table-cell office:value-type="float" office:value="5784334.6699999999"/>
          <table:table-cell office:value-type="float" office:value="5783273.6399999997"/>
          <table:table-cell office:value-type="float" office:value="5960557.4100000001"/>
          <table:table-cell office:value-type="float" office:value="5756147.4000000004"/>
          <table:table-cell office:value-type="float" office:value="5692165.2800000003"/>
          <table:table-cell office:value-type="float" office:value="5675322.5499999998"/>
          <table:table-cell office:value-type="float" office:value="3372664.82"/>
          <table:table-cell office:value-type="float" office:value="3359864.9"/>
          <table:table-cell office:value-type="float" office:value="3350495.54"/>
          <table:table-cell table:number-columns-repeated="16373"/>
        </table:table-row>
        <table:table-row>
          <table:table-cell office:value-type="float" office:value="18835009200000"/>
          <table:table-cell office:value-type="string" office:string-value="      DEVEDORES POR COMPRA DE VALORES E BENS"/>
          <table:table-cell office:value-type="float" office:value="5865286.5800000001"/>
          <table:table-cell office:value-type="float" office:value="5888279.0599999996"/>
          <table:table-cell office:value-type="float" office:value="6088368.3499999996"/>
          <table:table-cell office:value-type="float" office:value="5907423.2199999997"/>
          <table:table-cell office:value-type="float" office:value="5869955.7300000004"/>
          <table:table-cell office:value-type="float" office:value="5878967.5999999996"/>
          <table:table-cell office:value-type="float" office:value="3441857.7"/>
          <table:table-cell office:value-type="float" office:value="3366863.82"/>
          <table:table-cell office:value-type="float" office:value="3358245.32"/>
          <table:table-cell table:number-columns-repeated="16373"/>
        </table:table-row>
        <table:table-row>
          <table:table-cell office:value-type="float" office:value="18835009500000"/>
          <table:table-cell office:value-type="string" office:string-value="      (RENDAS A APROPRIAR)"/>
          <table:table-cell office:value-type="float" office:value="-80951.91"/>
          <table:table-cell office:value-type="float" office:value="-105005.42"/>
          <table:table-cell office:value-type="float" office:value="-127810.94"/>
          <table:table-cell office:value-type="float" office:value="-151275.82"/>
          <table:table-cell office:value-type="float" office:value="-177790.45"/>
          <table:table-cell office:value-type="float" office:value="-203645.05"/>
          <table:table-cell office:value-type="float" office:value="-69192.88"/>
          <table:table-cell office:value-type="float" office:value="-6998.92"/>
          <table:table-cell office:value-type="float" office:value="-7749.78"/>
          <table:table-cell table:number-columns-repeated="16373"/>
        </table:table-row>
        <table:table-row>
          <table:table-cell office:value-type="float" office:value="18840001000000"/>
          <table:table-cell office:value-type="string" office:string-value="    DEVEDORES POR DEPOSITOS EM GARANTIA"/>
          <table:table-cell office:value-type="float" office:value="41912790.359999999"/>
          <table:table-cell office:value-type="float" office:value="41347416.609999999"/>
          <table:table-cell office:value-type="float" office:value="42184970.530000001"/>
          <table:table-cell office:value-type="float" office:value="42723221.509999998"/>
          <table:table-cell office:value-type="float" office:value="45146630.509999998"/>
          <table:table-cell office:value-type="float" office:value="46101045.509999998"/>
          <table:table-cell office:value-type="float" office:value="49109229.759999998"/>
          <table:table-cell office:value-type="float" office:value="49752164.759999998"/>
          <table:table-cell office:value-type="float" office:value="50274642.520000003"/>
          <table:table-cell table:number-columns-repeated="16373"/>
        </table:table-row>
        <table:table-row>
          <table:table-cell office:value-type="float" office:value="18840104000000"/>
          <table:table-cell office:value-type="string" office:string-value="     PARA INTERPOSICAO DE RECURSOS FISCAIS"/>
          <table:table-cell office:value-type="float" office:value="15040969"/>
          <table:table-cell office:value-type="float" office:value="15180315"/>
          <table:table-cell office:value-type="float" office:value="15321101"/>
          <table:table-cell office:value-type="float" office:value="15453053"/>
          <table:table-cell office:value-type="float" office:value="15602165"/>
          <table:table-cell office:value-type="float" office:value="15770820"/>
          <table:table-cell office:value-type="float" office:value="15916628"/>
          <table:table-cell office:value-type="float" office:value="16075739"/>
          <table:table-cell office:value-type="float" office:value="16234575"/>
          <table:table-cell table:number-columns-repeated="16373"/>
        </table:table-row>
        <table:table-row>
          <table:table-cell office:value-type="float" office:value="18840207000000"/>
          <table:table-cell office:value-type="string" office:string-value="     PARA INTERPOSICAO DE RECURSOS TRABALHISTAS"/>
          <table:table-cell office:value-type="float" office:value="26253192.260000002"/>
          <table:table-cell office:value-type="float" office:value="25526417.510000002"/>
          <table:table-cell office:value-type="float" office:value="26193193.43"/>
          <table:table-cell office:value-type="float" office:value="26543730.41"/>
          <table:table-cell office:value-type="float" office:value="28810221.41"/>
          <table:table-cell office:value-type="float" office:value="29585753.41"/>
          <table:table-cell office:value-type="float" office:value="32436815.760000002"/>
          <table:table-cell office:value-type="float" office:value="32913092.760000002"/>
          <table:table-cell office:value-type="float" office:value="33208784.52"/>
          <table:table-cell table:number-columns-repeated="16373"/>
        </table:table-row>
        <table:table-row>
          <table:table-cell office:value-type="float" office:value="18840908000000"/>
          <table:table-cell office:value-type="string" office:string-value="     OUTROS"/>
          <table:table-cell office:value-type="float" office:value="618629.1"/>
          <table:table-cell office:value-type="float" office:value="640684.1"/>
          <table:table-cell office:value-type="float" office:value="670676.1"/>
          <table:table-cell office:value-type="float" office:value="726438.1"/>
          <table:table-cell office:value-type="float" office:value="734244.1"/>
          <table:table-cell office:value-type="float" office:value="744472.1"/>
          <table:table-cell office:value-type="float" office:value="755786"/>
          <table:table-cell office:value-type="float" office:value="763333"/>
          <table:table-cell office:value-type="float" office:value="831283"/>
          <table:table-cell table:number-columns-repeated="16373"/>
        </table:table-row>
        <table:table-row>
          <table:table-cell office:value-type="float" office:value="18840908100000"/>
          <table:table-cell office:value-type="string" office:string-value="      PARA INTERPOSICAO DE RECURSOS CIVEIS"/>
          <table:table-cell office:value-type="float" office:value="618629.1"/>
          <table:table-cell office:value-type="float" office:value="640684.1"/>
          <table:table-cell office:value-type="float" office:value="670676.1"/>
          <table:table-cell office:value-type="float" office:value="726438.1"/>
          <table:table-cell office:value-type="float" office:value="734244.1"/>
          <table:table-cell office:value-type="float" office:value="744472.1"/>
          <table:table-cell office:value-type="float" office:value="755786"/>
          <table:table-cell office:value-type="float" office:value="763333"/>
          <table:table-cell office:value-type="float" office:value="831283"/>
          <table:table-cell table:number-columns-repeated="16373"/>
        </table:table-row>
        <table:table-row>
          <table:table-cell office:value-type="float" office:value="18845006000000"/>
          <table:table-cell office:value-type="string" office:string-value="    IMPOSTOS E CONTRIBUICOES A COMPENSAR"/>
          <table:table-cell office:value-type="float" office:value="39278234.799999997"/>
          <table:table-cell office:value-type="float" office:value="6972761.1100000003"/>
          <table:table-cell office:value-type="float" office:value="5664540.0499999998"/>
          <table:table-cell office:value-type="float" office:value="18111237.140000001"/>
          <table:table-cell office:value-type="float" office:value="18154722.690000001"/>
          <table:table-cell office:value-type="float" office:value="24741459.690000001"/>
          <table:table-cell office:value-type="float" office:value="30776304.91"/>
          <table:table-cell office:value-type="float" office:value="30814087.609999999"/>
          <table:table-cell office:value-type="float" office:value="30831558.719999999"/>
          <table:table-cell table:number-columns-repeated="16373"/>
        </table:table-row>
        <table:table-row>
          <table:table-cell office:value-type="float" office:value="18845006150000"/>
          <table:table-cell office:value-type="string" office:string-value="      DECORRENTE DE TITULOS COM RENDA POS-FIXADA"/>
          <table:table-cell office:value-type="float" office:value="414108.21"/>
          <table:table-cell table:number-columns-repeated="4"/>
          <table:table-cell office:value-type="float" office:value="37285.56"/>
          <table:table-cell office:value-type="float" office:value="37285.56"/>
          <table:table-cell office:value-type="float" office:value="37285.56"/>
          <table:table-cell office:value-type="float" office:value="37285.56"/>
          <table:table-cell table:number-columns-repeated="16373"/>
        </table:table-row>
        <table:table-row>
          <table:table-cell office:value-type="float" office:value="18845006600000"/>
          <table:table-cell office:value-type="string" office:string-value="      DECORRENTE DE ANTECIPACAO - LEI 745/85"/>
          <table:table-cell office:value-type="float" office:value="25161.25"/>
          <table:table-cell office:value-type="float" office:value="1851.89"/>
          <table:table-cell office:value-type="float" office:value="2953.66"/>
          <table:table-cell office:value-type="float" office:value="3214.97"/>
          <table:table-cell office:value-type="float" office:value="4325.1899999999996"/>
          <table:table-cell office:value-type="float" office:value="5037.03"/>
          <table:table-cell office:value-type="float" office:value="5688.31"/>
          <table:table-cell office:value-type="float" office:value="6352.23"/>
          <table:table-cell office:value-type="float" office:value="7050.4"/>
          <table:table-cell table:number-columns-repeated="16373"/>
        </table:table-row>
        <table:table-row>
          <table:table-cell office:value-type="float" office:value="18845006605000"/>
          <table:table-cell office:value-type="string" office:string-value="       COMISSOES E CORRETAGENS-IN 39"/>
          <table:table-cell office:value-type="float" office:value="10523.84"/>
          <table:table-cell office:value-type="float" office:value="452.05"/>
          <table:table-cell office:value-type="float" office:value="867.33"/>
          <table:table-cell office:value-type="float" office:value="1128.6400000000001"/>
          <table:table-cell office:value-type="float" office:value="1412.78"/>
          <table:table-cell office:value-type="float" office:value="1713.94"/>
          <table:table-cell office:value-type="float" office:value="1952.55"/>
          <table:table-cell office:value-type="float" office:value="2207.16"/>
          <table:table-cell office:value-type="float" office:value="2493.0300000000002"/>
          <table:table-cell table:number-columns-repeated="16373"/>
        </table:table-row>
        <table:table-row>
          <table:table-cell office:value-type="float" office:value="18845006606000"/>
          <table:table-cell office:value-type="string" office:string-value="        IMPOSTO FEDERAL"/>
          <table:table-cell office:value-type="float" office:value="10523.84"/>
          <table:table-cell office:value-type="float" office:value="452.05"/>
          <table:table-cell office:value-type="float" office:value="867.33"/>
          <table:table-cell office:value-type="float" office:value="1128.6400000000001"/>
          <table:table-cell office:value-type="float" office:value="1412.78"/>
          <table:table-cell office:value-type="float" office:value="1713.94"/>
          <table:table-cell office:value-type="float" office:value="1952.55"/>
          <table:table-cell office:value-type="float" office:value="2207.16"/>
          <table:table-cell office:value-type="float" office:value="2493.0300000000002"/>
          <table:table-cell table:number-columns-repeated="16373"/>
        </table:table-row>
        <table:table-row>
          <table:table-cell office:value-type="float" office:value="18845006610000"/>
          <table:table-cell office:value-type="string" office:string-value="       ADM. SEGURO DE VIDA EM GRUPO"/>
          <table:table-cell office:value-type="float" office:value="14637.41"/>
          <table:table-cell office:value-type="float" office:value="1399.84"/>
          <table:table-cell office:value-type="float" office:value="2086.33"/>
          <table:table-cell office:value-type="float" office:value="2086.33"/>
          <table:table-cell office:value-type="float" office:value="2912.41"/>
          <table:table-cell office:value-type="float" office:value="3323.09"/>
          <table:table-cell office:value-type="float" office:value="3735.76"/>
          <table:table-cell office:value-type="float" office:value="4145.07"/>
          <table:table-cell office:value-type="float" office:value="4557.37"/>
          <table:table-cell table:number-columns-repeated="16373"/>
        </table:table-row>
        <table:table-row>
          <table:table-cell office:value-type="float" office:value="18845006620000"/>
          <table:table-cell office:value-type="string" office:string-value="        IMPOSTO FEDERAL"/>
          <table:table-cell office:value-type="float" office:value="14637.41"/>
          <table:table-cell office:value-type="float" office:value="1399.84"/>
          <table:table-cell office:value-type="float" office:value="2086.33"/>
          <table:table-cell office:value-type="float" office:value="2086.33"/>
          <table:table-cell office:value-type="float" office:value="2912.41"/>
          <table:table-cell office:value-type="float" office:value="3323.09"/>
          <table:table-cell office:value-type="float" office:value="3735.76"/>
          <table:table-cell office:value-type="float" office:value="4145.07"/>
          <table:table-cell office:value-type="float" office:value="4557.37"/>
          <table:table-cell table:number-columns-repeated="16373"/>
        </table:table-row>
        <table:table-row>
          <table:table-cell office:value-type="float" office:value="18845006650000"/>
          <table:table-cell office:value-type="string" office:string-value="      DECORRENTE DE AJUSTES DE PERIODOS ANTERIORES"/>
          <table:table-cell office:value-type="float" office:value="9431233.2699999996"/>
          <table:table-cell office:value-type="float" office:value="6667428.8099999996"/>
          <table:table-cell office:value-type="float" office:value="3910115.53"/>
          <table:table-cell office:value-type="float" office:value="3791997.18"/>
          <table:table-cell office:value-type="float" office:value="3838304.78"/>
          <table:table-cell office:value-type="float" office:value="3862405.26"/>
          <table:table-cell office:value-type="float" office:value="3907824.21"/>
          <table:table-cell office:value-type="float" office:value="3944942.99"/>
          <table:table-cell office:value-type="float" office:value="3961715.93"/>
          <table:table-cell table:number-columns-repeated="16373"/>
        </table:table-row>
        <table:table-row>
          <table:table-cell office:value-type="float" office:value="18845006651000"/>
          <table:table-cell office:value-type="string" office:string-value="       IMPOSTO FEDERAL"/>
          <table:table-cell office:value-type="float" office:value="0.01"/>
          <table:table-cell table:number-columns-repeated="16381"/>
        </table:table-row>
        <table:table-row>
          <table:table-cell office:value-type="float" office:value="18845006652000"/>
          <table:table-cell office:value-type="string" office:string-value="       ADICIONAL ESTADUAL"/>
          <table:table-cell office:value-type="float" office:value="3152523.58"/>
          <table:table-cell office:value-type="float" office:value="3152523.58"/>
          <table:table-cell office:value-type="float" office:value="3200337.91"/>
          <table:table-cell office:value-type="float" office:value="3223922.87"/>
          <table:table-cell office:value-type="float" office:value="3246863.44"/>
          <table:table-cell office:value-type="float" office:value="3270963.92"/>
          <table:table-cell office:value-type="float" office:value="3296224.32"/>
          <table:table-cell office:value-type="float" office:value="3320195.92"/>
          <table:table-cell office:value-type="float" office:value="3347002.87"/>
          <table:table-cell table:number-columns-repeated="16373"/>
        </table:table-row>
        <table:table-row>
          <table:table-cell office:value-type="float" office:value="18845006657000"/>
          <table:table-cell office:value-type="string" office:string-value="       COFINS"/>
          <table:table-cell office:value-type="float" office:value="6278709.6799999997"/>
          <table:table-cell office:value-type="float" office:value="3514905.23"/>
          <table:table-cell office:value-type="float" office:value="709777.62"/>
          <table:table-cell office:value-type="float" office:value="568074.31000000006"/>
          <table:table-cell office:value-type="float" office:value="591441.34"/>
          <table:table-cell office:value-type="float" office:value="591441.34"/>
          <table:table-cell office:value-type="float" office:value="611599.89"/>
          <table:table-cell office:value-type="float" office:value="624747.06999999995"/>
          <table:table-cell office:value-type="float" office:value="614713.06000000006"/>
          <table:table-cell table:number-columns-repeated="16373"/>
        </table:table-row>
        <table:table-row>
          <table:table-cell office:value-type="float" office:value="18845006750000"/>
          <table:table-cell office:value-type="string" office:string-value="      DECORRENTE DE ANTECIPACAO - IN SRF NR. 9/92"/>
          <table:table-cell office:value-type="float" office:value="26610634.210000001"/>
          <table:table-cell/>
          <table:table-cell office:value-type="float" office:value="1605111.52"/>
          <table:table-cell office:value-type="float" office:value="14160424.85"/>
          <table:table-cell office:value-type="float" office:value="14160424.85"/>
          <table:table-cell office:value-type="float" office:value="20685063.969999999"/>
          <table:table-cell office:value-type="float" office:value="26674690.940000001"/>
          <table:table-cell office:value-type="float" office:value="26674690.940000001"/>
          <table:table-cell office:value-type="float" office:value="26674690.940000001"/>
          <table:table-cell table:number-columns-repeated="16373"/>
        </table:table-row>
        <table:table-row>
          <table:table-cell office:value-type="float" office:value="18845006750100"/>
          <table:table-cell office:value-type="string" office:string-value="       IMPOSTO FEDERAL"/>
          <table:table-cell office:value-type="float" office:value="20818753.710000001"/>
          <table:table-cell table:number-columns-repeated="2"/>
          <table:table-cell office:value-type="float" office:value="11093054.029999999"/>
          <table:table-cell office:value-type="float" office:value="11093054.029999999"/>
          <table:table-cell office:value-type="float" office:value="16202583.300000001"/>
          <table:table-cell office:value-type="float" office:value="20879826.350000001"/>
          <table:table-cell office:value-type="float" office:value="20879826.350000001"/>
          <table:table-cell office:value-type="float" office:value="20879826.350000001"/>
          <table:table-cell table:number-columns-repeated="16373"/>
        </table:table-row>
        <table:table-row>
          <table:table-cell office:value-type="float" office:value="18845006750200"/>
          <table:table-cell office:value-type="string" office:string-value="       CONTRIBUICAO SOCIAL"/>
          <table:table-cell office:value-type="float" office:value="5791880.5"/>
          <table:table-cell/>
          <table:table-cell office:value-type="float" office:value="1605111.52"/>
          <table:table-cell office:value-type="float" office:value="3067370.82"/>
          <table:table-cell office:value-type="float" office:value="3067370.82"/>
          <table:table-cell office:value-type="float" office:value="4482480.67"/>
          <table:table-cell office:value-type="float" office:value="5794864.5899999999"/>
          <table:table-cell office:value-type="float" office:value="5794864.5899999999"/>
          <table:table-cell office:value-type="float" office:value="5794864.5899999999"/>
          <table:table-cell table:number-columns-repeated="16373"/>
        </table:table-row>
        <table:table-row>
          <table:table-cell office:value-type="float" office:value="18845006750500"/>
          <table:table-cell office:value-type="string" office:string-value="      DECORRENTE DE JUROS SOBRE O CAPITAL PROPRIO"/>
          <table:table-cell office:value-type="float" office:value="2672808.4300000002"/>
          <table:table-cell table:number-columns-repeated="16381"/>
        </table:table-row>
        <table:table-row>
          <table:table-cell office:value-type="float" office:value="18845006803000"/>
          <table:table-cell office:value-type="string" office:string-value="      DECORRENTE DA LEI 943/95"/>
          <table:table-cell office:value-type="float" office:value="124289.43"/>
          <table:table-cell office:value-type="float" office:value="303480.40999999997"/>
          <table:table-cell office:value-type="float" office:value="146359.34"/>
          <table:table-cell office:value-type="float" office:value="155600.14000000001"/>
          <table:table-cell office:value-type="float" office:value="151667.87"/>
          <table:table-cell office:value-type="float" office:value="151667.87"/>
          <table:table-cell office:value-type="float" office:value="150815.89000000001"/>
          <table:table-cell office:value-type="float" office:value="150815.89000000001"/>
          <table:table-cell office:value-type="float" office:value="150815.89000000001"/>
          <table:table-cell table:number-columns-repeated="16373"/>
        </table:table-row>
        <table:table-row>
          <table:table-cell office:value-type="float" office:value="18845006803100"/>
          <table:table-cell office:value-type="string" office:string-value="       IMPOSTO FEDERAL"/>
          <table:table-cell office:value-type="float" office:value="87733.71"/>
          <table:table-cell office:value-type="float" office:value="103312.48"/>
          <table:table-cell office:value-type="float" office:value="103312.48"/>
          <table:table-cell office:value-type="float" office:value="106458.29"/>
          <table:table-cell office:value-type="float" office:value="106458.29"/>
          <table:table-cell office:value-type="float" office:value="106458.29"/>
          <table:table-cell office:value-type="float" office:value="106458.29"/>
          <table:table-cell office:value-type="float" office:value="106458.29"/>
          <table:table-cell office:value-type="float" office:value="106458.29"/>
          <table:table-cell table:number-columns-repeated="16373"/>
        </table:table-row>
        <table:table-row>
          <table:table-cell office:value-type="float" office:value="18845006803200"/>
          <table:table-cell office:value-type="string" office:string-value="       CONTRIBUICAO SOCIAL"/>
          <table:table-cell office:value-type="float" office:value="36555.72"/>
          <table:table-cell office:value-type="float" office:value="43046.86"/>
          <table:table-cell office:value-type="float" office:value="43046.86"/>
          <table:table-cell office:value-type="float" office:value="44357.599999999999"/>
          <table:table-cell office:value-type="float" office:value="44357.599999999999"/>
          <table:table-cell office:value-type="float" office:value="44357.599999999999"/>
          <table:table-cell office:value-type="float" office:value="44357.599999999999"/>
          <table:table-cell office:value-type="float" office:value="44357.599999999999"/>
          <table:table-cell office:value-type="float" office:value="44357.599999999999"/>
          <table:table-cell table:number-columns-repeated="16373"/>
        </table:table-row>
        <table:table-row>
          <table:table-cell office:value-type="float" office:value="18845006803300"/>
          <table:table-cell office:value-type="string" office:string-value="       COFINS"/>
          <table:table-cell/>
          <table:table-cell office:value-type="float" office:value="129140.61"/>
          <table:table-cell/>
          <table:table-cell office:value-type="float" office:value="3932.27"/>
          <table:table-cell table:number-columns-repeated="16378"/>
        </table:table-row>
        <table:table-row>
          <table:table-cell office:value-type="float" office:value="18845006803500"/>
          <table:table-cell office:value-type="string" office:string-value="       PASEP"/>
          <table:table-cell/>
          <table:table-cell office:value-type="float" office:value="27980.46"/>
          <table:table-cell/>
          <table:table-cell office:value-type="float" office:value="851.98"/>
          <table:table-cell office:value-type="float" office:value="851.98"/>
          <table:table-cell office:value-type="float" office:value="851.98"/>
          <table:table-cell table:number-columns-repeated="16376"/>
        </table:table-row>
        <table:table-row>
          <table:table-cell office:value-type="float" office:value="18860005000000"/>
          <table:table-cell office:value-type="string" office:string-value="    OPCOES POR INCENTIVOS FISCAIS"/>
          <table:table-cell office:value-type="float" office:value="26748201.640000001"/>
          <table:table-cell office:value-type="float" office:value="26748201.640000001"/>
          <table:table-cell office:value-type="float" office:value="26748201.640000001"/>
          <table:table-cell office:value-type="float" office:value="26748201.640000001"/>
          <table:table-cell office:value-type="float" office:value="26748201.640000001"/>
          <table:table-cell office:value-type="float" office:value="26748201.640000001"/>
          <table:table-cell office:value-type="float" office:value="26748201.640000001"/>
          <table:table-cell office:value-type="float" office:value="26748201.640000001"/>
          <table:table-cell office:value-type="float" office:value="26748201.640000001"/>
          <table:table-cell table:number-columns-repeated="16373"/>
        </table:table-row>
        <table:table-row>
          <table:table-cell office:value-type="float" office:value="18860005250000"/>
          <table:table-cell office:value-type="string" office:string-value="      FINOR"/>
          <table:table-cell office:value-type="float" office:value="26748201.640000001"/>
          <table:table-cell office:value-type="float" office:value="26748201.640000001"/>
          <table:table-cell office:value-type="float" office:value="26748201.640000001"/>
          <table:table-cell office:value-type="float" office:value="26748201.640000001"/>
          <table:table-cell office:value-type="float" office:value="26748201.640000001"/>
          <table:table-cell office:value-type="float" office:value="26748201.640000001"/>
          <table:table-cell office:value-type="float" office:value="26748201.640000001"/>
          <table:table-cell office:value-type="float" office:value="26748201.640000001"/>
          <table:table-cell office:value-type="float" office:value="26748201.640000001"/>
          <table:table-cell table:number-columns-repeated="16373"/>
        </table:table-row>
        <table:table-row>
          <table:table-cell office:value-type="float" office:value="18865000000000"/>
          <table:table-cell office:value-type="string" office:string-value="    PAGAMENTOS A RESSARCIR"/>
          <table:table-cell office:value-type="float" office:value="5741464.9100000001"/>
          <table:table-cell office:value-type="float" office:value="5075355.6900000004"/>
          <table:table-cell office:value-type="float" office:value="5087051.3600000003"/>
          <table:table-cell office:value-type="float" office:value="5100852.09"/>
          <table:table-cell office:value-type="float" office:value="5162271.18"/>
          <table:table-cell office:value-type="float" office:value="5098855.76"/>
          <table:table-cell office:value-type="float" office:value="5783904.9900000002"/>
          <table:table-cell office:value-type="float" office:value="5657464.2400000002"/>
          <table:table-cell office:value-type="float" office:value="5802515.1299999999"/>
          <table:table-cell table:number-columns-repeated="16373"/>
        </table:table-row>
        <table:table-row>
          <table:table-cell office:value-type="float" office:value="18865402000000"/>
          <table:table-cell office:value-type="string" office:string-value="     ADIANTAMENTO POR CONTA DA PREVIDENCIA SOCIAL"/>
          <table:table-cell office:value-type="float" office:value="3261039.81"/>
          <table:table-cell office:value-type="float" office:value="3261152.75"/>
          <table:table-cell office:value-type="float" office:value="3291425.06"/>
          <table:table-cell office:value-type="float" office:value="3275440.61"/>
          <table:table-cell office:value-type="float" office:value="3328291.67"/>
          <table:table-cell office:value-type="float" office:value="3282576.34"/>
          <table:table-cell office:value-type="float" office:value="3903684.97"/>
          <table:table-cell office:value-type="float" office:value="3897312.28"/>
          <table:table-cell office:value-type="float" office:value="3918063.8"/>
          <table:table-cell table:number-columns-repeated="16373"/>
        </table:table-row>
        <table:table-row>
          <table:table-cell office:value-type="float" office:value="18865990000000"/>
          <table:table-cell office:value-type="string" office:string-value="     OUTROS PAGAMENTOS"/>
          <table:table-cell office:value-type="float" office:value="2480425.1"/>
          <table:table-cell office:value-type="float" office:value="1814202.94"/>
          <table:table-cell office:value-type="float" office:value="1795626.3"/>
          <table:table-cell office:value-type="float" office:value="1825411.48"/>
          <table:table-cell office:value-type="float" office:value="1833979.51"/>
          <table:table-cell office:value-type="float" office:value="1816279.42"/>
          <table:table-cell office:value-type="float" office:value="1880220.02"/>
          <table:table-cell office:value-type="float" office:value="1760151.96"/>
          <table:table-cell office:value-type="float" office:value="1884451.33"/>
          <table:table-cell table:number-columns-repeated="16373"/>
        </table:table-row>
        <table:table-row>
          <table:table-cell office:value-type="float" office:value="18865990500000"/>
          <table:table-cell office:value-type="string" office:string-value="      COBERTURA E DESPESAS C/COMPROVACAO PERDAS PROAGRO"/>
          <table:table-cell office:value-type="float" office:value="58199.73"/>
          <table:table-cell table:number-columns-repeated="3"/>
          <table:table-cell office:value-type="float" office:value="6529.79"/>
          <table:table-cell office:value-type="float" office:value="6529.79"/>
          <table:table-cell office:value-type="float" office:value="6529.79"/>
          <table:table-cell table:number-columns-repeated="16375"/>
        </table:table-row>
        <table:table-row>
          <table:table-cell office:value-type="float" office:value="18865990502000"/>
          <table:table-cell office:value-type="string" office:string-value="      BACEN-SANCOES DO PROAGRO"/>
          <table:table-cell office:value-type="float" office:value="29093.99"/>
          <table:table-cell office:value-type="float" office:value="29093.99"/>
          <table:table-cell office:value-type="float" office:value="29093.99"/>
          <table:table-cell office:value-type="float" office:value="53216.4"/>
          <table:table-cell office:value-type="float" office:value="27574.78"/>
          <table:table-cell office:value-type="float" office:value="26398"/>
          <table:table-cell office:value-type="float" office:value="26348.32"/>
          <table:table-cell office:value-type="float" office:value="26348.32"/>
          <table:table-cell office:value-type="float" office:value="25384.26"/>
          <table:table-cell table:number-columns-repeated="16373"/>
        </table:table-row>
        <table:table-row>
          <table:table-cell office:value-type="float" office:value="18865990504000"/>
          <table:table-cell office:value-type="string" office:string-value="      PROAGRO-DEVOLUCAO COBERT/DESPS.COMP.PERDAS A APROP"/>
          <table:table-cell office:value-type="float" office:value="6297.67"/>
          <table:table-cell office:value-type="float" office:value="22915.74"/>
          <table:table-cell office:value-type="float" office:value="22915.74"/>
          <table:table-cell office:value-type="float" office:value="22915.74"/>
          <table:table-cell office:value-type="float" office:value="19800.900000000001"/>
          <table:table-cell office:value-type="float" office:value="19800.900000000001"/>
          <table:table-cell office:value-type="float" office:value="19800.900000000001"/>
          <table:table-cell office:value-type="float" office:value="19800.900000000001"/>
          <table:table-cell office:value-type="float" office:value="19800.900000000001"/>
          <table:table-cell table:number-columns-repeated="16373"/>
        </table:table-row>
        <table:table-row>
          <table:table-cell office:value-type="float" office:value="18865990506000"/>
          <table:table-cell office:value-type="string" office:string-value="      VALORES RESSARCIVEIS PELO CLIENTE-MULTAS BNDES"/>
          <table:table-cell office:value-type="float" office:value="2289931.94"/>
          <table:table-cell office:value-type="float" office:value="1630518.96"/>
          <table:table-cell office:value-type="float" office:value="1632252.57"/>
          <table:table-cell office:value-type="float" office:value="1632252.57"/>
          <table:table-cell office:value-type="float" office:value="1683180.78"/>
          <table:table-cell office:value-type="float" office:value="1674810.22"/>
          <table:table-cell office:value-type="float" office:value="1700055.58"/>
          <table:table-cell office:value-type="float" office:value="1692075.3"/>
          <table:table-cell office:value-type="float" office:value="1686663.09"/>
          <table:table-cell table:number-columns-repeated="16373"/>
        </table:table-row>
        <table:table-row>
          <table:table-cell office:value-type="float" office:value="18865990601000"/>
          <table:table-cell office:value-type="string" office:string-value="      FUNPROGER-COBERTURA DE RISCO DE CREDITO"/>
          <table:table-cell table:number-columns-repeated="2"/>
          <table:table-cell office:value-type="float" office:value="361.13"/>
          <table:table-cell table:number-columns-repeated="16379"/>
        </table:table-row>
        <table:table-row>
          <table:table-cell office:value-type="float" office:value="18865990602000"/>
          <table:table-cell office:value-type="string" office:string-value="      DEVOLUCAO DE COMISSAO DE CONC.DE AVAL-FUNPROGER"/>
          <table:table-cell office:value-type="float" office:value="1446.86"/>
          <table:table-cell office:value-type="float" office:value="15483.98"/>
          <table:table-cell/>
          <table:table-cell office:value-type="float" office:value="334.37"/>
          <table:table-cell office:value-type="float" office:value="68.069999999999993"/>
          <table:table-cell office:value-type="float" office:value="488.19"/>
          <table:table-cell/>
          <table:table-cell office:value-type="float" office:value="16.239999999999998"/>
          <table:table-cell table:number-columns-repeated="16374"/>
        </table:table-row>
        <table:table-row>
          <table:table-cell office:value-type="float" office:value="18865990730600"/>
          <table:table-cell office:value-type="string" office:string-value="      PAGAMENTOS A FUNCS. CEDIDOS A OUTRAS ENTIDADES"/>
          <table:table-cell office:value-type="float" office:value="66195.210000000006"/>
          <table:table-cell office:value-type="float" office:value="87318.11"/>
          <table:table-cell office:value-type="float" office:value="82607.97"/>
          <table:table-cell office:value-type="float" office:value="94924.91"/>
          <table:table-cell office:value-type="float" office:value="84241.36"/>
          <table:table-cell office:value-type="float" office:value="75893.490000000005"/>
          <table:table-cell office:value-type="float" office:value="115442.33"/>
          <table:table-cell office:value-type="float" office:value="9868.1"/>
          <table:table-cell office:value-type="float" office:value="140559.98000000001"/>
          <table:table-cell table:number-columns-repeated="16373"/>
        </table:table-row>
        <table:table-row>
          <table:table-cell office:value-type="float" office:value="18865990800000"/>
          <table:table-cell office:value-type="string" office:string-value="      OUTROS"/>
          <table:table-cell office:value-type="float" office:value="29259.7"/>
          <table:table-cell office:value-type="float" office:value="28872.16"/>
          <table:table-cell office:value-type="float" office:value="28394.9"/>
          <table:table-cell office:value-type="float" office:value="21767.49"/>
          <table:table-cell office:value-type="float" office:value="12583.83"/>
          <table:table-cell office:value-type="float" office:value="12358.83"/>
          <table:table-cell office:value-type="float" office:value="12043.1"/>
          <table:table-cell office:value-type="float" office:value="12043.1"/>
          <table:table-cell office:value-type="float" office:value="12043.1"/>
          <table:table-cell table:number-columns-repeated="16373"/>
        </table:table-row>
        <table:table-row>
          <table:table-cell office:value-type="float" office:value="18880009000000"/>
          <table:table-cell office:value-type="string" office:string-value="    TITULOS E CREDITOS A RECEBER"/>
          <table:table-cell office:value-type="float" office:value="43758756.869999997"/>
          <table:table-cell office:value-type="float" office:value="43872924.630000003"/>
          <table:table-cell office:value-type="float" office:value="26154147.32"/>
          <table:table-cell office:value-type="float" office:value="15524646.57"/>
          <table:table-cell office:value-type="float" office:value="5974744.9400000004"/>
          <table:table-cell office:value-type="float" office:value="5995673.2699999996"/>
          <table:table-cell office:value-type="float" office:value="6005367.9500000002"/>
          <table:table-cell office:value-type="float" office:value="14132139.58"/>
          <table:table-cell office:value-type="float" office:value="12970716.949999999"/>
          <table:table-cell table:number-columns-repeated="16373"/>
        </table:table-row>
        <table:table-row>
          <table:table-cell office:value-type="float" office:value="18880102000000"/>
          <table:table-cell office:value-type="string" office:string-value="     COM CARACTERISTICA DE CONCESSAO DE CREDITO"/>
          <table:table-cell office:value-type="float" office:value="43758756.869999997"/>
          <table:table-cell office:value-type="float" office:value="43872924.630000003"/>
          <table:table-cell office:value-type="float" office:value="26154147.32"/>
          <table:table-cell office:value-type="float" office:value="15524646.57"/>
          <table:table-cell office:value-type="float" office:value="5974744.9400000004"/>
          <table:table-cell office:value-type="float" office:value="5995673.2699999996"/>
          <table:table-cell office:value-type="float" office:value="6005367.9500000002"/>
          <table:table-cell office:value-type="float" office:value="14132139.58"/>
          <table:table-cell office:value-type="float" office:value="12970716.949999999"/>
          <table:table-cell table:number-columns-repeated="16373"/>
        </table:table-row>
        <table:table-row>
          <table:table-cell office:value-type="float" office:value="18880102100000"/>
          <table:table-cell office:value-type="string" office:string-value="      CAMBIO"/>
          <table:table-cell office:value-type="float" office:value="41866071.32"/>
          <table:table-cell office:value-type="float" office:value="41936107.520000003"/>
          <table:table-cell office:value-type="float" office:value="24202687.690000001"/>
          <table:table-cell office:value-type="float" office:value="13563329.26"/>
          <table:table-cell office:value-type="float" office:value="4017116.98"/>
          <table:table-cell office:value-type="float" office:value="4017116.98"/>
          <table:table-cell office:value-type="float" office:value="4017116.98"/>
          <table:table-cell office:value-type="float" office:value="12100890.109999999"/>
          <table:table-cell office:value-type="float" office:value="12100890.109999999"/>
          <table:table-cell table:number-columns-repeated="16373"/>
        </table:table-row>
        <table:table-row>
          <table:table-cell office:value-type="float" office:value="18880102200000"/>
          <table:table-cell office:value-type="string" office:string-value="       OPERACOES DE CAMBIO"/>
          <table:table-cell office:value-type="float" office:value="70720917.75"/>
          <table:table-cell office:value-type="float" office:value="73533536.010000005"/>
          <table:table-cell office:value-type="float" office:value="45513599.740000002"/>
          <table:table-cell office:value-type="float" office:value="29932867.07"/>
          <table:table-cell office:value-type="float" office:value="5165419.74"/>
          <table:table-cell office:value-type="float" office:value="5912212.1200000001"/>
          <table:table-cell office:value-type="float" office:value="6150770.7000000002"/>
          <table:table-cell office:value-type="float" office:value="15644748.029999999"/>
          <table:table-cell office:value-type="float" office:value="19012723.75"/>
          <table:table-cell table:number-columns-repeated="16373"/>
        </table:table-row>
        <table:table-row>
          <table:table-cell office:value-type="float" office:value="18880102300000"/>
          <table:table-cell office:value-type="string" office:string-value="       (RENDAS A APROPRIAR)"/>
          <table:table-cell office:value-type="float" office:value="-28854846.43"/>
          <table:table-cell office:value-type="float" office:value="-31597428.489999998"/>
          <table:table-cell office:value-type="float" office:value="-21310912.050000001"/>
          <table:table-cell office:value-type="float" office:value="-16369537.810000001"/>
          <table:table-cell office:value-type="float" office:value="-1148302.76"/>
          <table:table-cell office:value-type="float" office:value="-1895095.14"/>
          <table:table-cell office:value-type="float" office:value="-2133653.7200000002"/>
          <table:table-cell office:value-type="float" office:value="-3543857.92"/>
          <table:table-cell office:value-type="float" office:value="-6911833.6399999997"/>
          <table:table-cell table:number-columns-repeated="16373"/>
        </table:table-row>
        <table:table-row>
          <table:table-cell office:value-type="float" office:value="18880102600000"/>
          <table:table-cell office:value-type="string" office:string-value="      OUTRAS"/>
          <table:table-cell office:value-type="float" office:value="1892685.55"/>
          <table:table-cell office:value-type="float" office:value="1936817.11"/>
          <table:table-cell office:value-type="float" office:value="1951459.63"/>
          <table:table-cell office:value-type="float" office:value="1961317.31"/>
          <table:table-cell office:value-type="float" office:value="1957627.96"/>
          <table:table-cell office:value-type="float" office:value="1978556.29"/>
          <table:table-cell office:value-type="float" office:value="1988250.97"/>
          <table:table-cell office:value-type="float" office:value="2031249.47"/>
          <table:table-cell office:value-type="float" office:value="869826.84"/>
          <table:table-cell table:number-columns-repeated="16373"/>
        </table:table-row>
        <table:table-row>
          <table:table-cell office:value-type="float" office:value="18880102700000"/>
          <table:table-cell office:value-type="string" office:string-value="       OUTRAS OPERACOES"/>
          <table:table-cell office:value-type="float" office:value="1896798.75"/>
          <table:table-cell office:value-type="float" office:value="1953744.25"/>
          <table:table-cell office:value-type="float" office:value="1970101.79"/>
          <table:table-cell office:value-type="float" office:value="1980229.62"/>
          <table:table-cell office:value-type="float" office:value="1970439.16"/>
          <table:table-cell office:value-type="float" office:value="1995285.95"/>
          <table:table-cell office:value-type="float" office:value="2007756.41"/>
          <table:table-cell office:value-type="float" office:value="2054176.45"/>
          <table:table-cell office:value-type="float" office:value="882586.32"/>
          <table:table-cell table:number-columns-repeated="16373"/>
        </table:table-row>
        <table:table-row>
          <table:table-cell office:value-type="float" office:value="18880102900000"/>
          <table:table-cell office:value-type="string" office:string-value="       (RENDAS A APROPRIAR)"/>
          <table:table-cell office:value-type="float" office:value="-4113.2"/>
          <table:table-cell office:value-type="float" office:value="-16927.14"/>
          <table:table-cell office:value-type="float" office:value="-18642.16"/>
          <table:table-cell office:value-type="float" office:value="-18912.310000000001"/>
          <table:table-cell office:value-type="float" office:value="-12811.2"/>
          <table:table-cell office:value-type="float" office:value="-16729.66"/>
          <table:table-cell office:value-type="float" office:value="-19505.439999999999"/>
          <table:table-cell office:value-type="float" office:value="-22926.98"/>
          <table:table-cell office:value-type="float" office:value="-12759.48"/>
          <table:table-cell table:number-columns-repeated="16373"/>
        </table:table-row>
        <table:table-row>
          <table:table-cell office:value-type="float" office:value="18892004000000"/>
          <table:table-cell office:value-type="string" office:string-value="    DEVEDORES DIVERSOS-PAIS"/>
          <table:table-cell office:value-type="float" office:value="11330995.9"/>
          <table:table-cell office:value-type="float" office:value="12204217.01"/>
          <table:table-cell office:value-type="float" office:value="11408634.67"/>
          <table:table-cell office:value-type="float" office:value="11386844.859999999"/>
          <table:table-cell office:value-type="float" office:value="11265081.970000001"/>
          <table:table-cell office:value-type="float" office:value="20847617.739999998"/>
          <table:table-cell office:value-type="float" office:value="21488444.27"/>
          <table:table-cell office:value-type="float" office:value="22711765.559999999"/>
          <table:table-cell office:value-type="float" office:value="23445182.780000001"/>
          <table:table-cell table:number-columns-repeated="16373"/>
        </table:table-row>
        <table:table-row>
          <table:table-cell office:value-type="float" office:value="18892004139000"/>
          <table:table-cell office:value-type="string" office:string-value="      CAMBIO"/>
          <table:table-cell office:value-type="float" office:value="11319"/>
          <table:table-cell office:value-type="float" office:value="11319"/>
          <table:table-cell office:value-type="float" office:value="11319"/>
          <table:table-cell office:value-type="float" office:value="11319"/>
          <table:table-cell office:value-type="float" office:value="11319"/>
          <table:table-cell office:value-type="float" office:value="11319"/>
          <table:table-cell table:number-columns-repeated="16376"/>
        </table:table-row>
        <table:table-row>
          <table:table-cell office:value-type="float" office:value="18892004200060"/>
          <table:table-cell office:value-type="string" office:string-value="      PENDENCIAS A REGULARIZAR-COBR. A CARGO DE CORRESP."/>
          <table:table-cell table:number-columns-repeated="5"/>
          <table:table-cell office:value-type="float" office:value="41.14"/>
          <table:table-cell office:value-type="float" office:value="45"/>
          <table:table-cell/>
          <table:table-cell office:value-type="float" office:value="5.1100000000000003"/>
          <table:table-cell table:number-columns-repeated="16373"/>
        </table:table-row>
        <table:table-row>
          <table:table-cell office:value-type="float" office:value="18892004200070"/>
          <table:table-cell office:value-type="string" office:string-value="      S22 - OCORRENCIAS A REGULARIZAR"/>
          <table:table-cell office:value-type="float" office:value="604285.43999999994"/>
          <table:table-cell office:value-type="float" office:value="1091953.3500000001"/>
          <table:table-cell office:value-type="float" office:value="440668.78"/>
          <table:table-cell office:value-type="float" office:value="535937.94999999995"/>
          <table:table-cell office:value-type="float" office:value="243923.77"/>
          <table:table-cell office:value-type="float" office:value="137057.19"/>
          <table:table-cell office:value-type="float" office:value="526112.49"/>
          <table:table-cell office:value-type="float" office:value="321935.09999999998"/>
          <table:table-cell office:value-type="float" office:value="105987.64"/>
          <table:table-cell table:number-columns-repeated="16373"/>
        </table:table-row>
        <table:table-row>
          <table:table-cell office:value-type="float" office:value="18892004200090"/>
          <table:table-cell office:value-type="string" office:string-value="      VALORES A APROPRIAR NO ATIVO PERMANENTE"/>
          <table:table-cell table:number-columns-repeated="8"/>
          <table:table-cell office:value-type="float" office:value="54325.81"/>
          <table:table-cell table:number-columns-repeated="16373"/>
        </table:table-row>
        <table:table-row>
          <table:table-cell office:value-type="float" office:value="18892004200250"/>
          <table:table-cell office:value-type="string" office:string-value="      VALORES DO SIAC A APROPRIAR"/>
          <table:table-cell office:value-type="float" office:value="329807.57"/>
          <table:table-cell office:value-type="float" office:value="400667.47"/>
          <table:table-cell office:value-type="float" office:value="117070.39999999999"/>
          <table:table-cell office:value-type="float" office:value="116710.03"/>
          <table:table-cell office:value-type="float" office:value="133524.44"/>
          <table:table-cell office:value-type="float" office:value="3779.9"/>
          <table:table-cell office:value-type="float" office:value="4395.84"/>
          <table:table-cell office:value-type="float" office:value="3779.9"/>
          <table:table-cell office:value-type="float" office:value="3779.9"/>
          <table:table-cell table:number-columns-repeated="16373"/>
        </table:table-row>
        <table:table-row>
          <table:table-cell office:value-type="float" office:value="18892004205000"/>
          <table:table-cell office:value-type="string" office:string-value="      CHEQUES EM LIQUIDACAO PELO SERVICO DE COMPENSACAO"/>
          <table:table-cell table:number-columns-repeated="16382"/>
        </table:table-row>
        <table:table-row>
          <table:table-cell office:value-type="float" office:value="18892004223500"/>
          <table:table-cell office:value-type="string" office:string-value="      CONTAS A CLASSIFICAR-SISTEMA SEDE"/>
          <table:table-cell office:value-type="float" office:value="8751.66"/>
          <table:table-cell office:value-type="float" office:value="8746.77"/>
          <table:table-cell office:value-type="float" office:value="44883.69"/>
          <table:table-cell office:value-type="float" office:value="41501.29"/>
          <table:table-cell office:value-type="float" office:value="16097.14"/>
          <table:table-cell office:value-type="float" office:value="4633.43"/>
          <table:table-cell office:value-type="float" office:value="16191.79"/>
          <table:table-cell office:value-type="float" office:value="54828.84"/>
          <table:table-cell office:value-type="float" office:value="5203.26"/>
          <table:table-cell table:number-columns-repeated="16373"/>
        </table:table-row>
        <table:table-row>
          <table:table-cell office:value-type="float" office:value="18892004225000"/>
          <table:table-cell office:value-type="string" office:string-value="      OUTROS"/>
          <table:table-cell office:value-type="float" office:value="10376832.23"/>
          <table:table-cell office:value-type="float" office:value="10691530.42"/>
          <table:table-cell office:value-type="float" office:value="10794692.800000001"/>
          <table:table-cell office:value-type="float" office:value="10681376.59"/>
          <table:table-cell office:value-type="float" office:value="10860217.619999999"/>
          <table:table-cell office:value-type="float" office:value="20690787.079999998"/>
          <table:table-cell office:value-type="float" office:value="20941699.149999999"/>
          <table:table-cell office:value-type="float" office:value="22331221.719999999"/>
          <table:table-cell office:value-type="float" office:value="23275881.059999999"/>
          <table:table-cell table:number-columns-repeated="16373"/>
        </table:table-row>
        <table:table-row>
          <table:table-cell office:value-type="float" office:value="18892004425000"/>
          <table:table-cell office:value-type="string" office:string-value="       VALORES A APROPRIAR - CELULA DE TESOURARIA"/>
          <table:table-cell table:number-columns-repeated="3"/>
          <table:table-cell office:value-type="float" office:value="8975.08"/>
          <table:table-cell table:number-columns-repeated="16378"/>
        </table:table-row>
        <table:table-row>
          <table:table-cell office:value-type="float" office:value="18892004425100"/>
          <table:table-cell office:value-type="string" office:string-value="       PENALIDADES PECUNIARIAS A FUNCIONARIOS"/>
          <table:table-cell office:value-type="float" office:value="9086.41"/>
          <table:table-cell office:value-type="float" office:value="29591.33"/>
          <table:table-cell office:value-type="float" office:value="29106.34"/>
          <table:table-cell office:value-type="float" office:value="35686.9"/>
          <table:table-cell office:value-type="float" office:value="34855.1"/>
          <table:table-cell office:value-type="float" office:value="34023.300000000003"/>
          <table:table-cell office:value-type="float" office:value="43719.54"/>
          <table:table-cell office:value-type="float" office:value="43221.98"/>
          <table:table-cell office:value-type="float" office:value="42878.84"/>
          <table:table-cell table:number-columns-repeated="16373"/>
        </table:table-row>
        <table:table-row>
          <table:table-cell office:value-type="float" office:value="18892004425500"/>
          <table:table-cell office:value-type="string" office:string-value="       RESCISAO DE CONTRATO DE TRABALHO"/>
          <table:table-cell office:value-type="float" office:value="33938.870000000003"/>
          <table:table-cell office:value-type="float" office:value="33938.870000000003"/>
          <table:table-cell office:value-type="float" office:value="33938.870000000003"/>
          <table:table-cell office:value-type="float" office:value="33938.870000000003"/>
          <table:table-cell office:value-type="float" office:value="33938.870000000003"/>
          <table:table-cell office:value-type="float" office:value="33938.870000000003"/>
          <table:table-cell office:value-type="float" office:value="33938.870000000003"/>
          <table:table-cell office:value-type="float" office:value="33938.870000000003"/>
          <table:table-cell office:value-type="float" office:value="33938.870000000003"/>
          <table:table-cell table:number-columns-repeated="16373"/>
        </table:table-row>
        <table:table-row>
          <table:table-cell office:value-type="float" office:value="18892004450000"/>
          <table:table-cell office:value-type="string" office:string-value="       PENDENCIAS A REGUL.A CARGO DO AMBIENTE REC.HUMANOS"/>
          <table:table-cell office:value-type="float" office:value="8758"/>
          <table:table-cell office:value-type="float" office:value="8758"/>
          <table:table-cell office:value-type="float" office:value="8758"/>
          <table:table-cell office:value-type="float" office:value="60666.97"/>
          <table:table-cell office:value-type="float" office:value="60666.97"/>
          <table:table-cell office:value-type="float" office:value="60789.47"/>
          <table:table-cell office:value-type="float" office:value="60798.81"/>
          <table:table-cell office:value-type="float" office:value="34911.29"/>
          <table:table-cell office:value-type="float" office:value="9034.02"/>
          <table:table-cell table:number-columns-repeated="16373"/>
        </table:table-row>
        <table:table-row>
          <table:table-cell office:value-type="float" office:value="18892004450900"/>
          <table:table-cell office:value-type="string" office:string-value="        OUTROS"/>
          <table:table-cell office:value-type="float" office:value="8758"/>
          <table:table-cell office:value-type="float" office:value="8758"/>
          <table:table-cell office:value-type="float" office:value="8758"/>
          <table:table-cell office:value-type="float" office:value="60666.97"/>
          <table:table-cell office:value-type="float" office:value="60666.97"/>
          <table:table-cell office:value-type="float" office:value="60789.47"/>
          <table:table-cell office:value-type="float" office:value="60798.81"/>
          <table:table-cell office:value-type="float" office:value="34911.29"/>
          <table:table-cell office:value-type="float" office:value="9034.02"/>
          <table:table-cell table:number-columns-repeated="16373"/>
        </table:table-row>
        <table:table-row>
          <table:table-cell office:value-type="float" office:value="18892004475000"/>
          <table:table-cell office:value-type="string" office:string-value="       PENDENCIAS A REG. A CARGO DE OUTROS ORGAOS"/>
          <table:table-cell office:value-type="float" office:value="65198.45"/>
          <table:table-cell office:value-type="float" office:value="65198.45"/>
          <table:table-cell office:value-type="float" office:value="67744.399999999994"/>
          <table:table-cell office:value-type="float" office:value="67744.399999999994"/>
          <table:table-cell office:value-type="float" office:value="67744.399999999994"/>
          <table:table-cell office:value-type="float" office:value="22885.18"/>
          <table:table-cell office:value-type="float" office:value="22885.18"/>
          <table:table-cell office:value-type="float" office:value="22885.18"/>
          <table:table-cell office:value-type="float" office:value="21989.23"/>
          <table:table-cell table:number-columns-repeated="16373"/>
        </table:table-row>
        <table:table-row>
          <table:table-cell office:value-type="float" office:value="18892004476000"/>
          <table:table-cell office:value-type="string" office:string-value="       PAGAMENTOS POR CAIXA A APROPRIAR"/>
          <table:table-cell office:value-type="float" office:value="56893.32"/>
          <table:table-cell office:value-type="float" office:value="56893.32"/>
          <table:table-cell office:value-type="float" office:value="56893.32"/>
          <table:table-cell office:value-type="float" office:value="59496.58"/>
          <table:table-cell office:value-type="float" office:value="52693.32"/>
          <table:table-cell office:value-type="float" office:value="52693.32"/>
          <table:table-cell office:value-type="float" office:value="52709.52"/>
          <table:table-cell office:value-type="float" office:value="52693.32"/>
          <table:table-cell office:value-type="float" office:value="52693.32"/>
          <table:table-cell table:number-columns-repeated="16373"/>
        </table:table-row>
        <table:table-row>
          <table:table-cell office:value-type="float" office:value="18892004499965"/>
          <table:table-cell office:value-type="string" office:string-value="       VALORES REMETIDOS ATRAVES DO SPB A APROPRIAR"/>
          <table:table-cell office:value-type="float" office:value="115.04"/>
          <table:table-cell table:number-columns-repeated="16381"/>
        </table:table-row>
        <table:table-row>
          <table:table-cell office:value-type="float" office:value="18892004500000"/>
          <table:table-cell office:value-type="string" office:string-value="       DIFERENCAS DE CAIXA"/>
          <table:table-cell office:value-type="float" office:value="11895.36"/>
          <table:table-cell office:value-type="float" office:value="31822.47"/>
          <table:table-cell office:value-type="float" office:value="29366.77"/>
          <table:table-cell office:value-type="float" office:value="23171.06"/>
          <table:table-cell office:value-type="float" office:value="88784.66"/>
          <table:table-cell office:value-type="float" office:value="305448.58"/>
          <table:table-cell office:value-type="float" office:value="406613.8"/>
          <table:table-cell office:value-type="float" office:value="404858.73"/>
          <table:table-cell office:value-type="float" office:value="402234.71"/>
          <table:table-cell table:number-columns-repeated="16373"/>
        </table:table-row>
        <table:table-row>
          <table:table-cell office:value-type="float" office:value="18892004500050"/>
          <table:table-cell office:value-type="string" office:string-value="        DECORRENTE DE ASSALTO"/>
          <table:table-cell/>
          <table:table-cell office:value-type="float" office:value="20000"/>
          <table:table-cell office:value-type="float" office:value="20000"/>
          <table:table-cell office:value-type="float" office:value="20000"/>
          <table:table-cell office:value-type="float" office:value="86010.12"/>
          <table:table-cell office:value-type="float" office:value="66010.12"/>
          <table:table-cell office:value-type="float" office:value="401734.65"/>
          <table:table-cell office:value-type="float" office:value="401734.65"/>
          <table:table-cell office:value-type="float" office:value="401734.65"/>
          <table:table-cell table:number-columns-repeated="16373"/>
        </table:table-row>
        <table:table-row>
          <table:table-cell office:value-type="float" office:value="18892004500100"/>
          <table:table-cell office:value-type="string" office:string-value="        OUTRAS"/>
          <table:table-cell office:value-type="float" office:value="11895.36"/>
          <table:table-cell office:value-type="float" office:value="11822.47"/>
          <table:table-cell office:value-type="float" office:value="9366.77"/>
          <table:table-cell office:value-type="float" office:value="3171.06"/>
          <table:table-cell office:value-type="float" office:value="2774.54"/>
          <table:table-cell office:value-type="float" office:value="239438.46"/>
          <table:table-cell office:value-type="float" office:value="4879.1499999999996"/>
          <table:table-cell office:value-type="float" office:value="3124.08"/>
          <table:table-cell office:value-type="float" office:value="500.06"/>
          <table:table-cell table:number-columns-repeated="16373"/>
        </table:table-row>
        <table:table-row>
          <table:table-cell office:value-type="float" office:value="18892004501000"/>
          <table:table-cell office:value-type="string" office:string-value="       VALORES A APROP-DEVOL.COBERT.CREDITO GARANT.P/FGPC"/>
          <table:table-cell table:number-columns-repeated="16382"/>
        </table:table-row>
        <table:table-row>
          <table:table-cell office:value-type="float" office:value="18892004575000"/>
          <table:table-cell office:value-type="string" office:string-value="       VALORES A APROPRIAR-PROAGRO"/>
          <table:table-cell office:value-type="float" office:value="170341.91"/>
          <table:table-cell office:value-type="float" office:value="173364.97"/>
          <table:table-cell office:value-type="float" office:value="259477.23"/>
          <table:table-cell office:value-type="float" office:value="244443.41"/>
          <table:table-cell office:value-type="float" office:value="187100.48"/>
          <table:table-cell office:value-type="float" office:value="188027.17"/>
          <table:table-cell office:value-type="float" office:value="195280.73"/>
          <table:table-cell office:value-type="float" office:value="221132.85"/>
          <table:table-cell office:value-type="float" office:value="364849.93"/>
          <table:table-cell table:number-columns-repeated="16373"/>
        </table:table-row>
        <table:table-row>
          <table:table-cell office:value-type="float" office:value="18892004576000"/>
          <table:table-cell office:value-type="string" office:string-value="       VALORES A APROPRIAR-MULTAS BNDES"/>
          <table:table-cell office:value-type="float" office:value="630001.03"/>
          <table:table-cell office:value-type="float" office:value="637826.24"/>
          <table:table-cell office:value-type="float" office:value="637826.24"/>
          <table:table-cell office:value-type="float" office:value="637826.24"/>
          <table:table-cell office:value-type="float" office:value="637826.24"/>
          <table:table-cell office:value-type="float" office:value="637826.24"/>
          <table:table-cell office:value-type="float" office:value="632307.06999999995"/>
          <table:table-cell office:value-type="float" office:value="632307.06999999995"/>
          <table:table-cell office:value-type="float" office:value="536967.29"/>
          <table:table-cell table:number-columns-repeated="16373"/>
        </table:table-row>
        <table:table-row>
          <table:table-cell office:value-type="float" office:value="18892004577000"/>
          <table:table-cell office:value-type="string" office:string-value="       BONUS-REBATE OPERACOES BNDES-PRONAF"/>
          <table:table-cell office:value-type="float" office:value="637640.1"/>
          <table:table-cell office:value-type="float" office:value="812339.74"/>
          <table:table-cell office:value-type="float" office:value="994369.04"/>
          <table:table-cell office:value-type="float" office:value="1107453.32"/>
          <table:table-cell office:value-type="float" office:value="1151479.49"/>
          <table:table-cell office:value-type="float" office:value="1161321.0900000001"/>
          <table:table-cell office:value-type="float" office:value="1206800.82"/>
          <table:table-cell office:value-type="float" office:value="1226505.74"/>
          <table:table-cell office:value-type="float" office:value="1232465.1599999999"/>
          <table:table-cell table:number-columns-repeated="16373"/>
        </table:table-row>
        <table:table-row>
          <table:table-cell office:value-type="float" office:value="18892004578000"/>
          <table:table-cell office:value-type="string" office:string-value="       BONUS-REBATE OPERACOES FAT-PRONAF"/>
          <table:table-cell office:value-type="float" office:value="201325.75"/>
          <table:table-cell office:value-type="float" office:value="103044.71"/>
          <table:table-cell office:value-type="float" office:value="131047.72"/>
          <table:table-cell office:value-type="float" office:value="129714.12"/>
          <table:table-cell office:value-type="float" office:value="168637.48"/>
          <table:table-cell office:value-type="float" office:value="169582.45"/>
          <table:table-cell office:value-type="float" office:value="154150.22"/>
          <table:table-cell office:value-type="float" office:value="159509.97"/>
          <table:table-cell office:value-type="float" office:value="234170.01"/>
          <table:table-cell table:number-columns-repeated="16373"/>
        </table:table-row>
        <table:table-row>
          <table:table-cell office:value-type="float" office:value="18892004595000"/>
          <table:table-cell office:value-type="string" office:string-value="       BENS RECEBIDOS EM RECUPERACAO DE CREDITOS"/>
          <table:table-cell office:value-type="float" office:value="925576.41"/>
          <table:table-cell office:value-type="float" office:value="925576.41"/>
          <table:table-cell office:value-type="float" office:value="912876.41"/>
          <table:table-cell office:value-type="float" office:value="904948.06"/>
          <table:table-cell office:value-type="float" office:value="798792.29"/>
          <table:table-cell office:value-type="float" office:value="932306.39"/>
          <table:table-cell office:value-type="float" office:value="1113697.54"/>
          <table:table-cell office:value-type="float" office:value="1443169.01"/>
          <table:table-cell office:value-type="float" office:value="2467719.0099999998"/>
          <table:table-cell table:number-columns-repeated="16373"/>
        </table:table-row>
        <table:table-row>
          <table:table-cell office:value-type="float" office:value="18892004725000"/>
          <table:table-cell office:value-type="string" office:string-value="       DIFERENCAS DE INVENTARIOS"/>
          <table:table-cell office:value-type="float" office:value="245289.77"/>
          <table:table-cell office:value-type="float" office:value="144564.1"/>
          <table:table-cell office:value-type="float" office:value="119833.34"/>
          <table:table-cell office:value-type="float" office:value="88764.66"/>
          <table:table-cell office:value-type="float" office:value="83717.56"/>
          <table:table-cell office:value-type="float" office:value="66737.37"/>
          <table:table-cell table:number-columns-repeated="2"/>
          <table:table-cell office:value-type="float" office:value="345"/>
          <table:table-cell table:number-columns-repeated="16373"/>
        </table:table-row>
        <table:table-row>
          <table:table-cell office:value-type="float" office:value="18892004790625"/>
          <table:table-cell office:value-type="string" office:string-value="       DIFERENCAS DE COMPENSACAO"/>
          <table:table-cell office:value-type="float" office:value="2627.36"/>
          <table:table-cell office:value-type="float" office:value="2580.37"/>
          <table:table-cell office:value-type="float" office:value="493.97"/>
          <table:table-cell office:value-type="float" office:value="339.58"/>
          <table:table-cell office:value-type="float" office:value="2979.16"/>
          <table:table-cell office:value-type="float" office:value="1192.5"/>
          <table:table-cell office:value-type="float" office:value="835.08"/>
          <table:table-cell office:value-type="float" office:value="638"/>
          <table:table-cell office:value-type="float" office:value="1874.01"/>
          <table:table-cell table:number-columns-repeated="16373"/>
        </table:table-row>
        <table:table-row>
          <table:table-cell office:value-type="float" office:value="18892004790640"/>
          <table:table-cell office:value-type="string" office:string-value="       ADIANTAMENTOS PARA FERIAS"/>
          <table:table-cell office:value-type="float" office:value="6583484.6799999997"/>
          <table:table-cell office:value-type="float" office:value="6906510.9699999997"/>
          <table:table-cell office:value-type="float" office:value="6772551.4900000002"/>
          <table:table-cell office:value-type="float" office:value="6296837.9699999997"/>
          <table:table-cell office:value-type="float" office:value="6545958.6299999999"/>
          <table:table-cell office:value-type="float" office:value="15849833.560000001"/>
          <table:table-cell office:value-type="float" office:value="16055576.619999999"/>
          <table:table-cell office:value-type="float" office:value="16681644.779999999"/>
          <table:table-cell office:value-type="float" office:value="16752053.560000001"/>
          <table:table-cell table:number-columns-repeated="16373"/>
        </table:table-row>
        <table:table-row>
          <table:table-cell office:value-type="float" office:value="18892004790650"/>
          <table:table-cell office:value-type="string" office:string-value="       RETENCAO DE IOF"/>
          <table:table-cell table:number-columns-repeated="6"/>
          <table:table-cell office:value-type="float" office:value="1407.18"/>
          <table:table-cell office:value-type="float" office:value="1407.18"/>
          <table:table-cell office:value-type="float" office:value="1407.18"/>
          <table:table-cell table:number-columns-repeated="16373"/>
        </table:table-row>
        <table:table-row>
          <table:table-cell office:value-type="float" office:value="18892004790800"/>
          <table:table-cell office:value-type="string" office:string-value="       ENCARGOS S/RECOLHIMENTO DE IR E IOF COM ATRASO"/>
          <table:table-cell office:value-type="float" office:value="12463.83"/>
          <table:table-cell office:value-type="float" office:value="12463.83"/>
          <table:table-cell office:value-type="float" office:value="12463.83"/>
          <table:table-cell office:value-type="float" office:value="12463.83"/>
          <table:table-cell office:value-type="float" office:value="12473.68"/>
          <table:table-cell office:value-type="float" office:value="12463.83"/>
          <table:table-cell office:value-type="float" office:value="12463.83"/>
          <table:table-cell office:value-type="float" office:value="12513.58"/>
          <table:table-cell office:value-type="float" office:value="20485.830000000002"/>
          <table:table-cell table:number-columns-repeated="16373"/>
        </table:table-row>
        <table:table-row>
          <table:table-cell office:value-type="float" office:value="18892004800000"/>
          <table:table-cell office:value-type="string" office:string-value="       OUTROS"/>
          <table:table-cell office:value-type="float" office:value="782195.94"/>
          <table:table-cell office:value-type="float" office:value="747056.64000000001"/>
          <table:table-cell office:value-type="float" office:value="727945.83"/>
          <table:table-cell office:value-type="float" office:value="968905.54"/>
          <table:table-cell office:value-type="float" office:value="932569.29"/>
          <table:table-cell office:value-type="float" office:value="1161717.76"/>
          <table:table-cell office:value-type="float" office:value="948514.34"/>
          <table:table-cell office:value-type="float" office:value="1359884.17"/>
          <table:table-cell office:value-type="float" office:value="1100775.0900000001"/>
          <table:table-cell table:number-columns-repeated="16373"/>
        </table:table-row>
        <table:table-row>
          <table:table-cell office:value-type="float" office:value="18900006000000"/>
          <table:table-cell office:value-type="string" office:string-value="   PROVISOES PARA OUTROS CREDITOS"/>
          <table:table-cell office:value-type="float" office:value="-46151850.880000003"/>
          <table:table-cell office:value-type="float" office:value="-44708294.630000003"/>
          <table:table-cell office:value-type="float" office:value="-32358654.649999999"/>
          <table:table-cell office:value-type="float" office:value="-22390062.460000001"/>
          <table:table-cell office:value-type="float" office:value="-14799280.84"/>
          <table:table-cell office:value-type="float" office:value="-19509324.170000002"/>
          <table:table-cell office:value-type="float" office:value="-20965793.399999999"/>
          <table:table-cell office:value-type="float" office:value="-24440508.07"/>
          <table:table-cell office:value-type="float" office:value="-26026802.039999999"/>
          <table:table-cell table:number-columns-repeated="16373"/>
        </table:table-row>
        <table:table-row>
          <table:table-cell office:value-type="float" office:value="18999000000000"/>
          <table:table-cell office:value-type="string" office:string-value="    (PROVISAO PARA OUTROS CRED.DE LIQUIDACAO DUVIDOSA)"/>
          <table:table-cell office:value-type="float" office:value="-46151850.880000003"/>
          <table:table-cell office:value-type="float" office:value="-44708294.630000003"/>
          <table:table-cell office:value-type="float" office:value="-32358654.649999999"/>
          <table:table-cell office:value-type="float" office:value="-22390062.460000001"/>
          <table:table-cell office:value-type="float" office:value="-14799280.84"/>
          <table:table-cell office:value-type="float" office:value="-19509324.170000002"/>
          <table:table-cell office:value-type="float" office:value="-20965793.399999999"/>
          <table:table-cell office:value-type="float" office:value="-24440508.07"/>
          <table:table-cell office:value-type="float" office:value="-26026802.039999999"/>
          <table:table-cell table:number-columns-repeated="16373"/>
        </table:table-row>
        <table:table-row>
          <table:table-cell office:value-type="float" office:value="18999103000000"/>
          <table:table-cell office:value-type="string" office:string-value="     COM CARACTERISTICA DE CONCESSAO DE CREDITO"/>
          <table:table-cell office:value-type="float" office:value="-46151850.880000003"/>
          <table:table-cell office:value-type="float" office:value="-44708294.630000003"/>
          <table:table-cell office:value-type="float" office:value="-30528834.52"/>
          <table:table-cell office:value-type="float" office:value="-18730422.199999999"/>
          <table:table-cell office:value-type="float" office:value="-9309820.4499999993"/>
          <table:table-cell office:value-type="float" office:value="-12190043.65"/>
          <table:table-cell office:value-type="float" office:value="-11816692.75"/>
          <table:table-cell office:value-type="float" office:value="-13461587.289999999"/>
          <table:table-cell office:value-type="float" office:value="-13218061.130000001"/>
          <table:table-cell table:number-columns-repeated="16373"/>
        </table:table-row>
        <table:table-row>
          <table:table-cell office:value-type="float" office:value="18999103200000"/>
          <table:table-cell office:value-type="string" office:string-value="      RISCO NIVEL A"/>
          <table:table-cell office:value-type="float" office:value="-72893.27"/>
          <table:table-cell office:value-type="float" office:value="-146112.28"/>
          <table:table-cell office:value-type="float" office:value="-556.78"/>
          <table:table-cell office:value-type="float" office:value="-667.24"/>
          <table:table-cell office:value-type="float" office:value="-17.63"/>
          <table:table-cell office:value-type="float" office:value="-1791.79"/>
          <table:table-cell office:value-type="float" office:value="-2164.8000000000002"/>
          <table:table-cell office:value-type="float" office:value="-1859.27"/>
          <table:table-cell office:value-type="float" office:value="-19.52"/>
          <table:table-cell table:number-columns-repeated="16373"/>
        </table:table-row>
        <table:table-row>
          <table:table-cell office:value-type="float" office:value="18999103300000"/>
          <table:table-cell office:value-type="string" office:string-value="      RISCO NIVEL B"/>
          <table:table-cell office:value-type="float" office:value="-5128.38"/>
          <table:table-cell office:value-type="float" office:value="-5433.95"/>
          <table:table-cell office:value-type="float" office:value="-4576.12"/>
          <table:table-cell office:value-type="float" office:value="-4471.7"/>
          <table:table-cell office:value-type="float" office:value="-5616.15"/>
          <table:table-cell office:value-type="float" office:value="-3135.02"/>
          <table:table-cell office:value-type="float" office:value="-2975.32"/>
          <table:table-cell office:value-type="float" office:value="-3124.92"/>
          <table:table-cell office:value-type="float" office:value="-1845.76"/>
          <table:table-cell table:number-columns-repeated="16373"/>
        </table:table-row>
        <table:table-row>
          <table:table-cell office:value-type="float" office:value="18999103400000"/>
          <table:table-cell office:value-type="string" office:string-value="      RISCO NIVEL C"/>
          <table:table-cell office:value-type="float" office:value="-201380.5"/>
          <table:table-cell office:value-type="float" office:value="-19137.919999999998"/>
          <table:table-cell office:value-type="float" office:value="-20299.669999999998"/>
          <table:table-cell office:value-type="float" office:value="-19557.84"/>
          <table:table-cell office:value-type="float" office:value="-15103.16"/>
          <table:table-cell office:value-type="float" office:value="-24236.66"/>
          <table:table-cell office:value-type="float" office:value="-22769.46"/>
          <table:table-cell office:value-type="float" office:value="-24535.35"/>
          <table:table-cell office:value-type="float" office:value="-12735.15"/>
          <table:table-cell table:number-columns-repeated="16373"/>
        </table:table-row>
        <table:table-row>
          <table:table-cell office:value-type="float" office:value="18999103500000"/>
          <table:table-cell office:value-type="string" office:string-value="      RISCO NIVEL D"/>
          <table:table-cell office:value-type="float" office:value="-63825"/>
          <table:table-cell office:value-type="float" office:value="-646242.01"/>
          <table:table-cell office:value-type="float" office:value="-48513.04"/>
          <table:table-cell office:value-type="float" office:value="-16505.63"/>
          <table:table-cell office:value-type="float" office:value="-28089.71"/>
          <table:table-cell office:value-type="float" office:value="-8698.18"/>
          <table:table-cell office:value-type="float" office:value="-8853.69"/>
          <table:table-cell office:value-type="float" office:value="-5663.85"/>
          <table:table-cell office:value-type="float" office:value="-29604.7"/>
          <table:table-cell table:number-columns-repeated="16373"/>
        </table:table-row>
        <table:table-row>
          <table:table-cell office:value-type="float" office:value="18999103600000"/>
          <table:table-cell office:value-type="string" office:string-value="      RISCO NIVEL E"/>
          <table:table-cell office:value-type="float" office:value="-134076.43"/>
          <table:table-cell office:value-type="float" office:value="-151581.06"/>
          <table:table-cell office:value-type="float" office:value="-2043282.82"/>
          <table:table-cell office:value-type="float" office:value="-172197.34"/>
          <table:table-cell office:value-type="float" office:value="-37266.47"/>
          <table:table-cell office:value-type="float" office:value="-66532.710000000006"/>
          <table:table-cell office:value-type="float" office:value="-48093.120000000003"/>
          <table:table-cell office:value-type="float" office:value="-44798.41"/>
          <table:table-cell office:value-type="float" office:value="-35478.57"/>
          <table:table-cell table:number-columns-repeated="16373"/>
        </table:table-row>
        <table:table-row>
          <table:table-cell office:value-type="float" office:value="18999103700000"/>
          <table:table-cell office:value-type="string" office:string-value="      RISCO NIVEL F"/>
          <table:table-cell office:value-type="float" office:value="-32850.32"/>
          <table:table-cell office:value-type="float" office:value="-29588.720000000001"/>
          <table:table-cell office:value-type="float" office:value="-36082.89"/>
          <table:table-cell office:value-type="float" office:value="-3205573.88"/>
          <table:table-cell office:value-type="float" office:value="-262096.82"/>
          <table:table-cell office:value-type="float" office:value="-174790.09"/>
          <table:table-cell office:value-type="float" office:value="-351374.42"/>
          <table:table-cell office:value-type="float" office:value="-476950.59"/>
          <table:table-cell office:value-type="float" office:value="-441545.9"/>
          <table:table-cell table:number-columns-repeated="16373"/>
        </table:table-row>
        <table:table-row>
          <table:table-cell office:value-type="float" office:value="18999103800000"/>
          <table:table-cell office:value-type="string" office:string-value="      RISCO NIVEL G"/>
          <table:table-cell office:value-type="float" office:value="-2520223.77"/>
          <table:table-cell office:value-type="float" office:value="-141095.73000000001"/>
          <table:table-cell office:value-type="float" office:value="-15998.35"/>
          <table:table-cell office:value-type="float" office:value="-32533.16"/>
          <table:table-cell office:value-type="float" office:value="-7092682.1399999997"/>
          <table:table-cell office:value-type="float" office:value="-90000.75"/>
          <table:table-cell/>
          <table:table-cell office:value-type="float" office:value="-34229.800000000003"/>
          <table:table-cell office:value-type="float" office:value="-9457.6"/>
          <table:table-cell table:number-columns-repeated="16373"/>
        </table:table-row>
        <table:table-row>
          <table:table-cell office:value-type="float" office:value="18999103900000"/>
          <table:table-cell office:value-type="string" office:string-value="      RISCO NIVEL H"/>
          <table:table-cell office:value-type="float" office:value="-43121473.210000001"/>
          <table:table-cell office:value-type="float" office:value="-43569102.960000001"/>
          <table:table-cell office:value-type="float" office:value="-28359524.850000001"/>
          <table:table-cell office:value-type="float" office:value="-15278915.41"/>
          <table:table-cell office:value-type="float" office:value="-1868948.37"/>
          <table:table-cell office:value-type="float" office:value="-11820858.449999999"/>
          <table:table-cell office:value-type="float" office:value="-11380461.939999999"/>
          <table:table-cell office:value-type="float" office:value="-12870425.1"/>
          <table:table-cell office:value-type="float" office:value="-12687373.93"/>
          <table:table-cell table:number-columns-repeated="16373"/>
        </table:table-row>
        <table:table-row>
          <table:table-cell office:value-type="float" office:value="18999206000000"/>
          <table:table-cell office:value-type="string" office:string-value="     SEM CARACTERISTICA DE CONCESSAO DE CREDITO"/>
          <table:table-cell table:number-columns-repeated="2"/>
          <table:table-cell office:value-type="float" office:value="-1829820.13"/>
          <table:table-cell office:value-type="float" office:value="-3659640.26"/>
          <table:table-cell office:value-type="float" office:value="-5489460.3899999997"/>
          <table:table-cell office:value-type="float" office:value="-7319280.5199999996"/>
          <table:table-cell office:value-type="float" office:value="-9149100.6500000004"/>
          <table:table-cell office:value-type="float" office:value="-10978920.779999999"/>
          <table:table-cell office:value-type="float" office:value="-12808740.91"/>
          <table:table-cell table:number-columns-repeated="16373"/>
        </table:table-row>
        <table:table-row>
          <table:table-cell office:value-type="float" office:value="18999206100000"/>
          <table:table-cell office:value-type="string" office:string-value="      RISCO NIVEL AA"/>
          <table:table-cell table:number-columns-repeated="2"/>
          <table:table-cell office:value-type="float" office:value="-1829820.13"/>
          <table:table-cell table:number-columns-repeated="16379"/>
        </table:table-row>
        <table:table-row>
          <table:table-cell office:value-type="float" office:value="19000008000000"/>
          <table:table-cell office:value-type="string" office:string-value="  OUTROS VALORES E BENS"/>
          <table:table-cell office:value-type="float" office:value="7685010.6500000004"/>
          <table:table-cell office:value-type="float" office:value="8241494.3300000001"/>
          <table:table-cell office:value-type="float" office:value="8823760.1899999995"/>
          <table:table-cell office:value-type="float" office:value="8854569.8000000007"/>
          <table:table-cell office:value-type="float" office:value="8923886.2899999991"/>
          <table:table-cell office:value-type="float" office:value="8370625.9699999997"/>
          <table:table-cell office:value-type="float" office:value="8314303.9900000002"/>
          <table:table-cell office:value-type="float" office:value="7863720.2000000002"/>
          <table:table-cell office:value-type="float" office:value="7984646.5999999996"/>
          <table:table-cell table:number-columns-repeated="16373"/>
        </table:table-row>
        <table:table-row>
          <table:table-cell office:value-type="float" office:value="19800002000000"/>
          <table:table-cell office:value-type="string" office:string-value="   OUTROS VALORES E BENS"/>
          <table:table-cell office:value-type="float" office:value="7631859.6500000004"/>
          <table:table-cell office:value-type="float" office:value="7680037.1699999999"/>
          <table:table-cell office:value-type="float" office:value="7899218.1100000003"/>
          <table:table-cell office:value-type="float" office:value="8064480.7599999998"/>
          <table:table-cell office:value-type="float" office:value="8266993.2999999998"/>
          <table:table-cell office:value-type="float" office:value="7848778.9800000004"/>
          <table:table-cell office:value-type="float" office:value="7926932.6900000004"/>
          <table:table-cell office:value-type="float" office:value="7535906.4400000004"/>
          <table:table-cell office:value-type="float" office:value="7717448.9000000004"/>
          <table:table-cell table:number-columns-repeated="16373"/>
        </table:table-row>
        <table:table-row>
          <table:table-cell office:value-type="float" office:value="19810009000000"/>
          <table:table-cell office:value-type="string" office:string-value="    BENS NAO DE USO PROPRIO"/>
          <table:table-cell office:value-type="float" office:value="10735074.789999999"/>
          <table:table-cell office:value-type="float" office:value="10729474.789999999"/>
          <table:table-cell office:value-type="float" office:value="10851874.789999999"/>
          <table:table-cell office:value-type="float" office:value="11013474.810000001"/>
          <table:table-cell office:value-type="float" office:value="11209872.48"/>
          <table:table-cell office:value-type="float" office:value="10554685.85"/>
          <table:table-cell office:value-type="float" office:value="10769182.960000001"/>
          <table:table-cell office:value-type="float" office:value="10357967.300000001"/>
          <table:table-cell office:value-type="float" office:value="10530167.220000001"/>
          <table:table-cell table:number-columns-repeated="16373"/>
        </table:table-row>
        <table:table-row>
          <table:table-cell office:value-type="float" office:value="19810102000000"/>
          <table:table-cell office:value-type="string" office:string-value="     IMOVEIS"/>
          <table:table-cell office:value-type="float" office:value="3966485.19"/>
          <table:table-cell office:value-type="float" office:value="3960885.19"/>
          <table:table-cell office:value-type="float" office:value="4064542.69"/>
          <table:table-cell office:value-type="float" office:value="4170455.35"/>
          <table:table-cell office:value-type="float" office:value="4366853.0199999996"/>
          <table:table-cell office:value-type="float" office:value="4347883.84"/>
          <table:table-cell office:value-type="float" office:value="4503533.84"/>
          <table:table-cell office:value-type="float" office:value="4094532.37"/>
          <table:table-cell office:value-type="float" office:value="4274643.47"/>
          <table:table-cell table:number-columns-repeated="16373"/>
        </table:table-row>
        <table:table-row>
          <table:table-cell office:value-type="float" office:value="19810308000000"/>
          <table:table-cell office:value-type="string" office:string-value="     VEICULOS E AFINS"/>
          <table:table-cell table:number-columns-repeated="2"/>
          <table:table-cell office:value-type="float" office:value="12096"/>
          <table:table-cell office:value-type="float" office:value="12096"/>
          <table:table-cell office:value-type="float" office:value="12096"/>
          <table:table-cell office:value-type="float" office:value="12096"/>
          <table:table-cell office:value-type="float" office:value="54888.75"/>
          <table:table-cell office:value-type="float" office:value="46667.25"/>
          <table:table-cell office:value-type="float" office:value="46667.25"/>
          <table:table-cell table:number-columns-repeated="16373"/>
        </table:table-row>
        <table:table-row>
          <table:table-cell office:value-type="float" office:value="19810401000000"/>
          <table:table-cell office:value-type="string" office:string-value="     MAQUINAS E EQUIPAMENTOS"/>
          <table:table-cell office:value-type="float" office:value="119439.31"/>
          <table:table-cell office:value-type="float" office:value="119439.31"/>
          <table:table-cell office:value-type="float" office:value="126085.81"/>
          <table:table-cell office:value-type="float" office:value="181773.17"/>
          <table:table-cell office:value-type="float" office:value="181773.17"/>
          <table:table-cell office:value-type="float" office:value="187110.04"/>
          <table:table-cell office:value-type="float" office:value="203164.4"/>
          <table:table-cell office:value-type="float" office:value="209171.71"/>
          <table:table-cell office:value-type="float" office:value="207628.21"/>
          <table:table-cell table:number-columns-repeated="16373"/>
        </table:table-row>
        <table:table-row>
          <table:table-cell office:value-type="float" office:value="19810504000000"/>
          <table:table-cell office:value-type="string" office:string-value="     BENS EM REGIME ESPECIAL"/>
          <table:table-cell office:value-type="float" office:value="6649150.29"/>
          <table:table-cell office:value-type="float" office:value="6649150.29"/>
          <table:table-cell office:value-type="float" office:value="6649150.29"/>
          <table:table-cell office:value-type="float" office:value="6649150.29"/>
          <table:table-cell office:value-type="float" office:value="6649150.29"/>
          <table:table-cell office:value-type="float" office:value="6007595.9699999997"/>
          <table:table-cell office:value-type="float" office:value="6007595.9699999997"/>
          <table:table-cell office:value-type="float" office:value="6007595.9699999997"/>
          <table:table-cell office:value-type="float" office:value="6001228.29"/>
          <table:table-cell table:number-columns-repeated="16373"/>
        </table:table-row>
        <table:table-row>
          <table:table-cell office:value-type="float" office:value="19840000000000"/>
          <table:table-cell office:value-type="string" office:string-value="    MATERIAL EM ESTOQUE"/>
          <table:table-cell office:value-type="float" office:value="240930.22"/>
          <table:table-cell office:value-type="float" office:value="294707.74"/>
          <table:table-cell office:value-type="float" office:value="391488.68"/>
          <table:table-cell office:value-type="float" office:value="395151.31"/>
          <table:table-cell office:value-type="float" office:value="411919.24"/>
          <table:table-cell office:value-type="float" office:value="381503.8"/>
          <table:table-cell office:value-type="float" office:value="315395.03999999998"/>
          <table:table-cell office:value-type="float" office:value="334170.09999999998"/>
          <table:table-cell office:value-type="float" office:value="343300.87"/>
          <table:table-cell table:number-columns-repeated="16373"/>
        </table:table-row>
        <table:table-row>
          <table:table-cell office:value-type="float" office:value="19840000500000"/>
          <table:table-cell office:value-type="string" office:string-value="      OUTROS"/>
          <table:table-cell office:value-type="float" office:value="240930.22"/>
          <table:table-cell office:value-type="float" office:value="294707.74"/>
          <table:table-cell office:value-type="float" office:value="391488.68"/>
          <table:table-cell office:value-type="float" office:value="395151.31"/>
          <table:table-cell office:value-type="float" office:value="411919.24"/>
          <table:table-cell office:value-type="float" office:value="381503.8"/>
          <table:table-cell office:value-type="float" office:value="315395.03999999998"/>
          <table:table-cell office:value-type="float" office:value="334170.09999999998"/>
          <table:table-cell office:value-type="float" office:value="343300.87"/>
          <table:table-cell table:number-columns-repeated="16373"/>
        </table:table-row>
        <table:table-row>
          <table:table-cell office:value-type="float" office:value="19899006000000"/>
          <table:table-cell office:value-type="string" office:string-value="    (PROVISAO PARA DESVALORIZACAO DE OUT.VAL.E BENS)"/>
          <table:table-cell office:value-type="float" office:value="-3344145.36"/>
          <table:table-cell office:value-type="float" office:value="-3344145.36"/>
          <table:table-cell office:value-type="float" office:value="-3344145.36"/>
          <table:table-cell office:value-type="float" office:value="-3344145.36"/>
          <table:table-cell office:value-type="float" office:value="-3354798.42"/>
          <table:table-cell office:value-type="float" office:value="-3087410.67"/>
          <table:table-cell office:value-type="float" office:value="-3157645.31"/>
          <table:table-cell office:value-type="float" office:value="-3156230.96"/>
          <table:table-cell office:value-type="float" office:value="-3156019.19"/>
          <table:table-cell table:number-columns-repeated="16373"/>
        </table:table-row>
        <table:table-row>
          <table:table-cell office:value-type="float" office:value="19899903000000"/>
          <table:table-cell office:value-type="string" office:string-value="     OUTROS VALORES E BENS"/>
          <table:table-cell office:value-type="float" office:value="-3344145.36"/>
          <table:table-cell office:value-type="float" office:value="-3344145.36"/>
          <table:table-cell office:value-type="float" office:value="-3344145.36"/>
          <table:table-cell office:value-type="float" office:value="-3344145.36"/>
          <table:table-cell office:value-type="float" office:value="-3354798.42"/>
          <table:table-cell office:value-type="float" office:value="-3087410.67"/>
          <table:table-cell office:value-type="float" office:value="-3157645.31"/>
          <table:table-cell office:value-type="float" office:value="-3156230.96"/>
          <table:table-cell office:value-type="float" office:value="-3156019.19"/>
          <table:table-cell table:number-columns-repeated="16373"/>
        </table:table-row>
        <table:table-row>
          <table:table-cell office:value-type="float" office:value="19899903100000"/>
          <table:table-cell office:value-type="string" office:string-value="      BENS NAO DE USO PROPRIO"/>
          <table:table-cell office:value-type="float" office:value="-3344145.36"/>
          <table:table-cell office:value-type="float" office:value="-3344145.36"/>
          <table:table-cell office:value-type="float" office:value="-3344145.36"/>
          <table:table-cell office:value-type="float" office:value="-3344145.36"/>
          <table:table-cell office:value-type="float" office:value="-3354798.42"/>
          <table:table-cell office:value-type="float" office:value="-3087410.67"/>
          <table:table-cell office:value-type="float" office:value="-3157645.31"/>
          <table:table-cell office:value-type="float" office:value="-3156230.96"/>
          <table:table-cell office:value-type="float" office:value="-3156019.19"/>
          <table:table-cell table:number-columns-repeated="16373"/>
        </table:table-row>
        <table:table-row>
          <table:table-cell office:value-type="float" office:value="19900005000000"/>
          <table:table-cell office:value-type="string" office:string-value="   DESPESAS ANTECIPADAS"/>
          <table:table-cell office:value-type="float" office:value="53151"/>
          <table:table-cell office:value-type="float" office:value="561457.16"/>
          <table:table-cell office:value-type="float" office:value="924542.08"/>
          <table:table-cell office:value-type="float" office:value="790089.04"/>
          <table:table-cell office:value-type="float" office:value="656892.99"/>
          <table:table-cell office:value-type="float" office:value="521846.99"/>
          <table:table-cell office:value-type="float" office:value="387371.3"/>
          <table:table-cell office:value-type="float" office:value="327813.76000000001"/>
          <table:table-cell office:value-type="float" office:value="267197.7"/>
          <table:table-cell table:number-columns-repeated="16373"/>
        </table:table-row>
        <table:table-row>
          <table:table-cell office:value-type="float" office:value="19910002000000"/>
          <table:table-cell office:value-type="string" office:string-value="    DESPESAS ANTECIPADAS"/>
          <table:table-cell office:value-type="float" office:value="53151"/>
          <table:table-cell office:value-type="float" office:value="561457.16"/>
          <table:table-cell office:value-type="float" office:value="924542.08"/>
          <table:table-cell office:value-type="float" office:value="790089.04"/>
          <table:table-cell office:value-type="float" office:value="656892.99"/>
          <table:table-cell office:value-type="float" office:value="521846.99"/>
          <table:table-cell office:value-type="float" office:value="387371.3"/>
          <table:table-cell office:value-type="float" office:value="327813.76000000001"/>
          <table:table-cell office:value-type="float" office:value="267197.7"/>
          <table:table-cell table:number-columns-repeated="16373"/>
        </table:table-row>
        <table:table-row>
          <table:table-cell office:value-type="float" office:value="19910002600000"/>
          <table:table-cell office:value-type="string" office:string-value="      OUTROS"/>
          <table:table-cell office:value-type="float" office:value="53151"/>
          <table:table-cell office:value-type="float" office:value="561457.16"/>
          <table:table-cell office:value-type="float" office:value="924542.08"/>
          <table:table-cell office:value-type="float" office:value="790089.04"/>
          <table:table-cell office:value-type="float" office:value="656892.99"/>
          <table:table-cell office:value-type="float" office:value="521846.99"/>
          <table:table-cell office:value-type="float" office:value="387371.3"/>
          <table:table-cell office:value-type="float" office:value="327813.76000000001"/>
          <table:table-cell office:value-type="float" office:value="267197.7"/>
          <table:table-cell table:number-columns-repeated="16373"/>
        </table:table-row>
        <table:table-row>
          <table:table-cell office:value-type="float" office:value="20000004000000"/>
          <table:table-cell office:value-type="string" office:string-value=" PERMANENTE"/>
          <table:table-cell office:value-type="float" office:value="147118513.86000001"/>
          <table:table-cell office:value-type="float" office:value="146926467.33000001"/>
          <table:table-cell office:value-type="float" office:value="146978201.33000001"/>
          <table:table-cell office:value-type="float" office:value="146762651.31"/>
          <table:table-cell office:value-type="float" office:value="146488184.16999999"/>
          <table:table-cell office:value-type="float" office:value="146215379.91999999"/>
          <table:table-cell office:value-type="float" office:value="146382746.00999999"/>
          <table:table-cell office:value-type="float" office:value="146383466.36000001"/>
          <table:table-cell office:value-type="float" office:value="146773485.55000001"/>
          <table:table-cell table:number-columns-repeated="16373"/>
        </table:table-row>
        <table:table-row>
          <table:table-cell office:value-type="float" office:value="21000003000000"/>
          <table:table-cell office:value-type="string" office:string-value="  INVESTIMENTOS"/>
          <table:table-cell office:value-type="float" office:value="4431240"/>
          <table:table-cell office:value-type="float" office:value="4431240"/>
          <table:table-cell office:value-type="float" office:value="4431407.8899999997"/>
          <table:table-cell office:value-type="float" office:value="4434257.8"/>
          <table:table-cell office:value-type="float" office:value="4434351.16"/>
          <table:table-cell office:value-type="float" office:value="4437295.43"/>
          <table:table-cell office:value-type="float" office:value="4437491.07"/>
          <table:table-cell office:value-type="float" office:value="4437491.07"/>
          <table:table-cell office:value-type="float" office:value="4440388.96"/>
          <table:table-cell table:number-columns-repeated="16373"/>
        </table:table-row>
        <table:table-row>
          <table:table-cell office:value-type="float" office:value="21200009000000"/>
          <table:table-cell office:value-type="string" office:string-value="   PARTICIPACOES EM COLIGADAS E CONTROLADAS NO PAIS"/>
          <table:table-cell table:number-columns-repeated="7"/>
          <table:table-cell office:value-type="float" office:value="0"/>
          <table:table-cell office:value-type="float" office:value="0"/>
          <table:table-cell table:number-columns-repeated="16373"/>
        </table:table-row>
        <table:table-row>
          <table:table-cell office:value-type="float" office:value="21210006000000"/>
          <table:table-cell office:value-type="string" office:string-value="    PARTICIPACOES EM COLIGADAS E CONTROLADAS"/>
          <table:table-cell office:value-type="float" office:value="3435035.86"/>
          <table:table-cell office:value-type="float" office:value="3435035.86"/>
          <table:table-cell office:value-type="float" office:value="3435035.86"/>
          <table:table-cell office:value-type="float" office:value="3435035.86"/>
          <table:table-cell office:value-type="float" office:value="3435035.86"/>
          <table:table-cell office:value-type="float" office:value="3435035.86"/>
          <table:table-cell office:value-type="float" office:value="3435035.86"/>
          <table:table-cell office:value-type="float" office:value="3435035.86"/>
          <table:table-cell office:value-type="float" office:value="3435035.86"/>
          <table:table-cell table:number-columns-repeated="16373"/>
        </table:table-row>
        <table:table-row>
          <table:table-cell office:value-type="float" office:value="21210556000000"/>
          <table:table-cell office:value-type="string" office:string-value="     OUTRAS PARTICIPACOES"/>
          <table:table-cell office:value-type="float" office:value="3435035.86"/>
          <table:table-cell office:value-type="float" office:value="3435035.86"/>
          <table:table-cell office:value-type="float" office:value="3435035.86"/>
          <table:table-cell office:value-type="float" office:value="3435035.86"/>
          <table:table-cell office:value-type="float" office:value="3435035.86"/>
          <table:table-cell office:value-type="float" office:value="3435035.86"/>
          <table:table-cell office:value-type="float" office:value="3435035.86"/>
          <table:table-cell office:value-type="float" office:value="3435035.86"/>
          <table:table-cell office:value-type="float" office:value="3435035.86"/>
          <table:table-cell table:number-columns-repeated="16373"/>
        </table:table-row>
        <table:table-row>
          <table:table-cell office:value-type="float" office:value="21299003000000"/>
          <table:table-cell office:value-type="string" office:string-value="    (PROVISAO PARA PERDAS EM SOC.COLIGADAS E CONTROL.)"/>
          <table:table-cell office:value-type="float" office:value="-3435035.86"/>
          <table:table-cell office:value-type="float" office:value="-3435035.86"/>
          <table:table-cell office:value-type="float" office:value="-3435035.86"/>
          <table:table-cell office:value-type="float" office:value="-3435035.86"/>
          <table:table-cell office:value-type="float" office:value="-3435035.86"/>
          <table:table-cell office:value-type="float" office:value="-3435035.86"/>
          <table:table-cell office:value-type="float" office:value="-3435035.86"/>
          <table:table-cell office:value-type="float" office:value="-3435035.86"/>
          <table:table-cell office:value-type="float" office:value="-3435035.86"/>
          <table:table-cell table:number-columns-repeated="16373"/>
        </table:table-row>
        <table:table-row>
          <table:table-cell office:value-type="float" office:value="21299151000000"/>
          <table:table-cell office:value-type="string" office:string-value="     (OUTRAS PARTICIPACOES)"/>
          <table:table-cell office:value-type="float" office:value="-3435035.86"/>
          <table:table-cell office:value-type="float" office:value="-3435035.86"/>
          <table:table-cell office:value-type="float" office:value="-3435035.86"/>
          <table:table-cell office:value-type="float" office:value="-3435035.86"/>
          <table:table-cell office:value-type="float" office:value="-3435035.86"/>
          <table:table-cell office:value-type="float" office:value="-3435035.86"/>
          <table:table-cell office:value-type="float" office:value="-3435035.86"/>
          <table:table-cell office:value-type="float" office:value="-3435035.86"/>
          <table:table-cell office:value-type="float" office:value="-3435035.86"/>
          <table:table-cell table:number-columns-repeated="16373"/>
        </table:table-row>
        <table:table-row>
          <table:table-cell office:value-type="float" office:value="21300002000000"/>
          <table:table-cell office:value-type="string" office:string-value="   INVESTIMENTOS POR INCENTIVOS FISCAIS"/>
          <table:table-cell office:value-type="float" office:value="3675672.3"/>
          <table:table-cell office:value-type="float" office:value="3675672.3"/>
          <table:table-cell office:value-type="float" office:value="3675672.3"/>
          <table:table-cell office:value-type="float" office:value="3675672.3"/>
          <table:table-cell office:value-type="float" office:value="3675672.3"/>
          <table:table-cell office:value-type="float" office:value="3675672.3"/>
          <table:table-cell office:value-type="float" office:value="3675672.3"/>
          <table:table-cell office:value-type="float" office:value="3675672.3"/>
          <table:table-cell office:value-type="float" office:value="3675672.3"/>
          <table:table-cell table:number-columns-repeated="16373"/>
        </table:table-row>
        <table:table-row>
          <table:table-cell office:value-type="float" office:value="21310009000000"/>
          <table:table-cell office:value-type="string" office:string-value="    CERTIFICADOS DE INVESTIMENTO-CI"/>
          <table:table-cell office:value-type="float" office:value="3675672.3"/>
          <table:table-cell office:value-type="float" office:value="3675672.3"/>
          <table:table-cell office:value-type="float" office:value="3675672.3"/>
          <table:table-cell office:value-type="float" office:value="3675672.3"/>
          <table:table-cell office:value-type="float" office:value="3675672.3"/>
          <table:table-cell office:value-type="float" office:value="3675672.3"/>
          <table:table-cell office:value-type="float" office:value="3675672.3"/>
          <table:table-cell office:value-type="float" office:value="3675672.3"/>
          <table:table-cell office:value-type="float" office:value="3675672.3"/>
          <table:table-cell table:number-columns-repeated="16373"/>
        </table:table-row>
        <table:table-row>
          <table:table-cell office:value-type="float" office:value="21320006000000"/>
          <table:table-cell office:value-type="string" office:string-value="    PARTICIPACOES DE CAPITAL POR INCENTIVOS FISCAIS"/>
          <table:table-cell office:value-type="float" office:value="601857.93000000005"/>
          <table:table-cell office:value-type="float" office:value="601857.93000000005"/>
          <table:table-cell office:value-type="float" office:value="601857.93000000005"/>
          <table:table-cell office:value-type="float" office:value="601857.93000000005"/>
          <table:table-cell office:value-type="float" office:value="601857.93000000005"/>
          <table:table-cell office:value-type="float" office:value="601857.93000000005"/>
          <table:table-cell office:value-type="float" office:value="601857.93000000005"/>
          <table:table-cell office:value-type="float" office:value="601857.93000000005"/>
          <table:table-cell office:value-type="float" office:value="601857.93000000005"/>
          <table:table-cell table:number-columns-repeated="16373"/>
        </table:table-row>
        <table:table-row>
          <table:table-cell office:value-type="float" office:value="21399006000000"/>
          <table:table-cell office:value-type="string" office:string-value="    (PROVISAO P/PERDAS EM INVEST.POR INCENT. FISCAIS)"/>
          <table:table-cell office:value-type="float" office:value="-601857.93000000005"/>
          <table:table-cell office:value-type="float" office:value="-601857.93000000005"/>
          <table:table-cell office:value-type="float" office:value="-601857.93000000005"/>
          <table:table-cell office:value-type="float" office:value="-601857.93000000005"/>
          <table:table-cell office:value-type="float" office:value="-601857.93000000005"/>
          <table:table-cell office:value-type="float" office:value="-601857.93000000005"/>
          <table:table-cell office:value-type="float" office:value="-601857.93000000005"/>
          <table:table-cell office:value-type="float" office:value="-601857.93000000005"/>
          <table:table-cell office:value-type="float" office:value="-601857.93000000005"/>
          <table:table-cell table:number-columns-repeated="16373"/>
        </table:table-row>
        <table:table-row>
          <table:table-cell office:value-type="float" office:value="21500008000000"/>
          <table:table-cell office:value-type="string" office:string-value="   ACOES E COTAS"/>
          <table:table-cell office:value-type="float" office:value="361851.03"/>
          <table:table-cell office:value-type="float" office:value="361851.03"/>
          <table:table-cell office:value-type="float" office:value="361851.03"/>
          <table:table-cell office:value-type="float" office:value="361851.03"/>
          <table:table-cell office:value-type="float" office:value="361851.03"/>
          <table:table-cell office:value-type="float" office:value="361851.03"/>
          <table:table-cell office:value-type="float" office:value="361851.03"/>
          <table:table-cell office:value-type="float" office:value="361851.03"/>
          <table:table-cell office:value-type="float" office:value="361851.03"/>
          <table:table-cell table:number-columns-repeated="16373"/>
        </table:table-row>
        <table:table-row>
          <table:table-cell office:value-type="float" office:value="21510005000000"/>
          <table:table-cell office:value-type="string" office:string-value="    ACOES E COTAS"/>
          <table:table-cell office:value-type="float" office:value="654559.19999999995"/>
          <table:table-cell office:value-type="float" office:value="654559.19999999995"/>
          <table:table-cell office:value-type="float" office:value="654559.19999999995"/>
          <table:table-cell office:value-type="float" office:value="654559.19999999995"/>
          <table:table-cell office:value-type="float" office:value="654559.19999999995"/>
          <table:table-cell office:value-type="float" office:value="654559.19999999995"/>
          <table:table-cell office:value-type="float" office:value="654559.19999999995"/>
          <table:table-cell office:value-type="float" office:value="654559.19999999995"/>
          <table:table-cell office:value-type="float" office:value="654559.19999999995"/>
          <table:table-cell table:number-columns-repeated="16373"/>
        </table:table-row>
        <table:table-row>
          <table:table-cell office:value-type="float" office:value="21510201000000"/>
          <table:table-cell office:value-type="string" office:string-value="     OUTROS"/>
          <table:table-cell office:value-type="float" office:value="654559.19999999995"/>
          <table:table-cell office:value-type="float" office:value="654559.19999999995"/>
          <table:table-cell office:value-type="float" office:value="654559.19999999995"/>
          <table:table-cell office:value-type="float" office:value="654559.19999999995"/>
          <table:table-cell office:value-type="float" office:value="654559.19999999995"/>
          <table:table-cell office:value-type="float" office:value="654559.19999999995"/>
          <table:table-cell office:value-type="float" office:value="654559.19999999995"/>
          <table:table-cell office:value-type="float" office:value="654559.19999999995"/>
          <table:table-cell office:value-type="float" office:value="654559.19999999995"/>
          <table:table-cell table:number-columns-repeated="16373"/>
        </table:table-row>
        <table:table-row>
          <table:table-cell office:value-type="float" office:value="21599002000000"/>
          <table:table-cell office:value-type="string" office:string-value="    (PROVISAO PARA PERDAS EM ACOES E COTAS)"/>
          <table:table-cell office:value-type="float" office:value="-292708.17"/>
          <table:table-cell office:value-type="float" office:value="-292708.17"/>
          <table:table-cell office:value-type="float" office:value="-292708.17"/>
          <table:table-cell office:value-type="float" office:value="-292708.17"/>
          <table:table-cell office:value-type="float" office:value="-292708.17"/>
          <table:table-cell office:value-type="float" office:value="-292708.17"/>
          <table:table-cell office:value-type="float" office:value="-292708.17"/>
          <table:table-cell office:value-type="float" office:value="-292708.17"/>
          <table:table-cell office:value-type="float" office:value="-292708.17"/>
          <table:table-cell table:number-columns-repeated="16373"/>
        </table:table-row>
        <table:table-row>
          <table:table-cell office:value-type="float" office:value="21599208000000"/>
          <table:table-cell office:value-type="string" office:string-value="     OUTROS"/>
          <table:table-cell office:value-type="float" office:value="-292708.17"/>
          <table:table-cell office:value-type="float" office:value="-292708.17"/>
          <table:table-cell office:value-type="float" office:value="-292708.17"/>
          <table:table-cell office:value-type="float" office:value="-292708.17"/>
          <table:table-cell office:value-type="float" office:value="-292708.17"/>
          <table:table-cell office:value-type="float" office:value="-292708.17"/>
          <table:table-cell office:value-type="float" office:value="-292708.17"/>
          <table:table-cell office:value-type="float" office:value="-292708.17"/>
          <table:table-cell office:value-type="float" office:value="-292708.17"/>
          <table:table-cell table:number-columns-repeated="16373"/>
        </table:table-row>
        <table:table-row>
          <table:table-cell office:value-type="float" office:value="21900000000000"/>
          <table:table-cell office:value-type="string" office:string-value="   OUTROS INVESTIMENTOS"/>
          <table:table-cell office:value-type="float" office:value="393716.67"/>
          <table:table-cell office:value-type="float" office:value="393716.67"/>
          <table:table-cell office:value-type="float" office:value="393884.56"/>
          <table:table-cell office:value-type="float" office:value="396734.47"/>
          <table:table-cell office:value-type="float" office:value="396827.83"/>
          <table:table-cell office:value-type="float" office:value="399772.1"/>
          <table:table-cell office:value-type="float" office:value="399967.74"/>
          <table:table-cell office:value-type="float" office:value="399967.74"/>
          <table:table-cell office:value-type="float" office:value="402865.63"/>
          <table:table-cell table:number-columns-repeated="16373"/>
        </table:table-row>
        <table:table-row>
          <table:table-cell office:value-type="float" office:value="21990003000000"/>
          <table:table-cell office:value-type="string" office:string-value="    OUTROS INVESTIMENTOS"/>
          <table:table-cell office:value-type="float" office:value="393716.67"/>
          <table:table-cell office:value-type="float" office:value="393716.67"/>
          <table:table-cell office:value-type="float" office:value="393884.56"/>
          <table:table-cell office:value-type="float" office:value="396734.47"/>
          <table:table-cell office:value-type="float" office:value="396827.83"/>
          <table:table-cell office:value-type="float" office:value="399772.1"/>
          <table:table-cell office:value-type="float" office:value="399967.74"/>
          <table:table-cell office:value-type="float" office:value="399967.74"/>
          <table:table-cell office:value-type="float" office:value="402865.63"/>
          <table:table-cell table:number-columns-repeated="16373"/>
        </table:table-row>
        <table:table-row>
          <table:table-cell office:value-type="float" office:value="21990003050000"/>
          <table:table-cell office:value-type="string" office:string-value="      BENS ARTISTICOS E VALIOSOS"/>
          <table:table-cell office:value-type="float" office:value="393716.67"/>
          <table:table-cell office:value-type="float" office:value="393716.67"/>
          <table:table-cell office:value-type="float" office:value="393884.56"/>
          <table:table-cell office:value-type="float" office:value="396734.47"/>
          <table:table-cell office:value-type="float" office:value="396827.83"/>
          <table:table-cell office:value-type="float" office:value="399772.1"/>
          <table:table-cell office:value-type="float" office:value="399967.74"/>
          <table:table-cell office:value-type="float" office:value="399967.74"/>
          <table:table-cell office:value-type="float" office:value="402865.63"/>
          <table:table-cell table:number-columns-repeated="16373"/>
        </table:table-row>
        <table:table-row>
          <table:table-cell office:value-type="float" office:value="22000002000000"/>
          <table:table-cell office:value-type="string" office:string-value="  IMOBILIZADO DE USO"/>
          <table:table-cell office:value-type="float" office:value="138007834.24000001"/>
          <table:table-cell office:value-type="float" office:value="137884519.31999999"/>
          <table:table-cell office:value-type="float" office:value="137997225.71000001"/>
          <table:table-cell office:value-type="float" office:value="137676102.84"/>
          <table:table-cell office:value-type="float" office:value="137292731.91"/>
          <table:table-cell office:value-type="float" office:value="136904759.90000001"/>
          <table:table-cell office:value-type="float" office:value="137020056.24000001"/>
          <table:table-cell office:value-type="float" office:value="136917639.36000001"/>
          <table:table-cell office:value-type="float" office:value="137084873.56"/>
          <table:table-cell table:number-columns-repeated="16373"/>
        </table:table-row>
        <table:table-row>
          <table:table-cell office:value-type="float" office:value="22100005000000"/>
          <table:table-cell office:value-type="string" office:string-value="   MOVEIS E EQUIPAMENTOS EM ESTOQUE"/>
          <table:table-cell office:value-type="float" office:value="570624.80000000005"/>
          <table:table-cell office:value-type="float" office:value="228970.8"/>
          <table:table-cell office:value-type="float" office:value="224864.34"/>
          <table:table-cell office:value-type="float" office:value="119879.28"/>
          <table:table-cell office:value-type="float" office:value="107843.28"/>
          <table:table-cell office:value-type="float" office:value="104608.39"/>
          <table:table-cell office:value-type="float" office:value="104608.39"/>
          <table:table-cell office:value-type="float" office:value="104608.39"/>
          <table:table-cell office:value-type="float" office:value="104608.39"/>
          <table:table-cell table:number-columns-repeated="16373"/>
        </table:table-row>
        <table:table-row>
          <table:table-cell office:value-type="float" office:value="22110002000000"/>
          <table:table-cell office:value-type="string" office:string-value="    MOVEIS E EQUIPAMENTOS EM ESTOQUE"/>
          <table:table-cell office:value-type="float" office:value="570624.80000000005"/>
          <table:table-cell office:value-type="float" office:value="228970.8"/>
          <table:table-cell office:value-type="float" office:value="224864.34"/>
          <table:table-cell office:value-type="float" office:value="119879.28"/>
          <table:table-cell office:value-type="float" office:value="107843.28"/>
          <table:table-cell office:value-type="float" office:value="104608.39"/>
          <table:table-cell office:value-type="float" office:value="104608.39"/>
          <table:table-cell office:value-type="float" office:value="104608.39"/>
          <table:table-cell office:value-type="float" office:value="104608.39"/>
          <table:table-cell table:number-columns-repeated="16373"/>
        </table:table-row>
        <table:table-row>
          <table:table-cell office:value-type="float" office:value="22110002050000"/>
          <table:table-cell office:value-type="string" office:string-value="      MOVEIS E MAQUINAS"/>
          <table:table-cell office:value-type="float" office:value="49834"/>
          <table:table-cell office:value-type="float" office:value="45284"/>
          <table:table-cell office:value-type="float" office:value="44177.54"/>
          <table:table-cell office:value-type="float" office:value="37436.480000000003"/>
          <table:table-cell office:value-type="float" office:value="34086.480000000003"/>
          <table:table-cell office:value-type="float" office:value="30851.59"/>
          <table:table-cell office:value-type="float" office:value="30851.59"/>
          <table:table-cell office:value-type="float" office:value="30851.59"/>
          <table:table-cell office:value-type="float" office:value="30851.59"/>
          <table:table-cell table:number-columns-repeated="16373"/>
        </table:table-row>
        <table:table-row>
          <table:table-cell office:value-type="float" office:value="22110002300000"/>
          <table:table-cell office:value-type="string" office:string-value="       OUTROS"/>
          <table:table-cell office:value-type="float" office:value="49834"/>
          <table:table-cell office:value-type="float" office:value="45284"/>
          <table:table-cell office:value-type="float" office:value="44177.54"/>
          <table:table-cell office:value-type="float" office:value="37436.480000000003"/>
          <table:table-cell office:value-type="float" office:value="34086.480000000003"/>
          <table:table-cell office:value-type="float" office:value="30851.59"/>
          <table:table-cell office:value-type="float" office:value="30851.59"/>
          <table:table-cell office:value-type="float" office:value="30851.59"/>
          <table:table-cell office:value-type="float" office:value="30851.59"/>
          <table:table-cell table:number-columns-repeated="16373"/>
        </table:table-row>
        <table:table-row>
          <table:table-cell office:value-type="float" office:value="22110002500000"/>
          <table:table-cell office:value-type="string" office:string-value="      OUTROS BENS"/>
          <table:table-cell office:value-type="float" office:value="520790.8"/>
          <table:table-cell office:value-type="float" office:value="183686.8"/>
          <table:table-cell office:value-type="float" office:value="180686.8"/>
          <table:table-cell office:value-type="float" office:value="82442.8"/>
          <table:table-cell office:value-type="float" office:value="73756.800000000003"/>
          <table:table-cell office:value-type="float" office:value="73756.800000000003"/>
          <table:table-cell office:value-type="float" office:value="73756.800000000003"/>
          <table:table-cell office:value-type="float" office:value="73756.800000000003"/>
          <table:table-cell office:value-type="float" office:value="73756.800000000003"/>
          <table:table-cell table:number-columns-repeated="16373"/>
        </table:table-row>
        <table:table-row>
          <table:table-cell office:value-type="float" office:value="22110002750000"/>
          <table:table-cell office:value-type="string" office:string-value="       OUTROS"/>
          <table:table-cell office:value-type="float" office:value="520790.8"/>
          <table:table-cell office:value-type="float" office:value="183686.8"/>
          <table:table-cell office:value-type="float" office:value="180686.8"/>
          <table:table-cell office:value-type="float" office:value="82442.8"/>
          <table:table-cell office:value-type="float" office:value="73756.800000000003"/>
          <table:table-cell office:value-type="float" office:value="73756.800000000003"/>
          <table:table-cell office:value-type="float" office:value="73756.800000000003"/>
          <table:table-cell office:value-type="float" office:value="73756.800000000003"/>
          <table:table-cell office:value-type="float" office:value="73756.800000000003"/>
          <table:table-cell table:number-columns-repeated="16373"/>
        </table:table-row>
        <table:table-row>
          <table:table-cell office:value-type="float" office:value="22200008000000"/>
          <table:table-cell office:value-type="string" office:string-value="   IMOBILIZACOES EM CURSO"/>
          <table:table-cell table:number-columns-repeated="2"/>
          <table:table-cell office:value-type="float" office:value="2220"/>
          <table:table-cell office:value-type="float" office:value="2220"/>
          <table:table-cell office:value-type="float" office:value="2220"/>
          <table:table-cell office:value-type="float" office:value="2220"/>
          <table:table-cell office:value-type="float" office:value="13960"/>
          <table:table-cell office:value-type="float" office:value="13960"/>
          <table:table-cell office:value-type="float" office:value="13960"/>
          <table:table-cell table:number-columns-repeated="16373"/>
        </table:table-row>
        <table:table-row>
          <table:table-cell office:value-type="float" office:value="22210005000000"/>
          <table:table-cell office:value-type="string" office:string-value="    IMOBILIZACOES EM CURSO"/>
          <table:table-cell table:number-columns-repeated="2"/>
          <table:table-cell office:value-type="float" office:value="2220"/>
          <table:table-cell office:value-type="float" office:value="2220"/>
          <table:table-cell office:value-type="float" office:value="2220"/>
          <table:table-cell office:value-type="float" office:value="2220"/>
          <table:table-cell office:value-type="float" office:value="13960"/>
          <table:table-cell office:value-type="float" office:value="13960"/>
          <table:table-cell office:value-type="float" office:value="13960"/>
          <table:table-cell table:number-columns-repeated="16373"/>
        </table:table-row>
        <table:table-row>
          <table:table-cell office:value-type="float" office:value="22210108000000"/>
          <table:table-cell office:value-type="string" office:string-value="     IMOVEIS"/>
          <table:table-cell table:number-columns-repeated="2"/>
          <table:table-cell office:value-type="float" office:value="2220"/>
          <table:table-cell office:value-type="float" office:value="2220"/>
          <table:table-cell office:value-type="float" office:value="2220"/>
          <table:table-cell office:value-type="float" office:value="2220"/>
          <table:table-cell office:value-type="float" office:value="13960"/>
          <table:table-cell office:value-type="float" office:value="13960"/>
          <table:table-cell office:value-type="float" office:value="13960"/>
          <table:table-cell table:number-columns-repeated="16373"/>
        </table:table-row>
        <table:table-row>
          <table:table-cell office:value-type="float" office:value="22300001000000"/>
          <table:table-cell office:value-type="string" office:string-value="   IMOVEIS DE USO"/>
          <table:table-cell office:value-type="float" office:value="119505870.56999999"/>
          <table:table-cell office:value-type="float" office:value="119470721.06999999"/>
          <table:table-cell office:value-type="float" office:value="119228247.88"/>
          <table:table-cell office:value-type="float" office:value="119018615.22"/>
          <table:table-cell office:value-type="float" office:value="118699915.93000001"/>
          <table:table-cell office:value-type="float" office:value="118302280.37"/>
          <table:table-cell office:value-type="float" office:value="117980634.77"/>
          <table:table-cell office:value-type="float" office:value="117699388.93000001"/>
          <table:table-cell office:value-type="float" office:value="117702897.48"/>
          <table:table-cell table:number-columns-repeated="16373"/>
        </table:table-row>
        <table:table-row>
          <table:table-cell office:value-type="float" office:value="22310008000000"/>
          <table:table-cell office:value-type="string" office:string-value="    IMOVEIS DE USO"/>
          <table:table-cell office:value-type="float" office:value="179531885.78999999"/>
          <table:table-cell office:value-type="float" office:value="180042599.31999999"/>
          <table:table-cell office:value-type="float" office:value="180346971.25"/>
          <table:table-cell office:value-type="float" office:value="180658815.75999999"/>
          <table:table-cell office:value-type="float" office:value="180888288.94"/>
          <table:table-cell office:value-type="float" office:value="181039329.50999999"/>
          <table:table-cell office:value-type="float" office:value="181267095.5"/>
          <table:table-cell office:value-type="float" office:value="181536157.22999999"/>
          <table:table-cell office:value-type="float" office:value="182091826.55000001"/>
          <table:table-cell table:number-columns-repeated="16373"/>
        </table:table-row>
        <table:table-row>
          <table:table-cell office:value-type="float" office:value="22310101000000"/>
          <table:table-cell office:value-type="string" office:string-value="     TERRENOS"/>
          <table:table-cell office:value-type="float" office:value="5743111.75"/>
          <table:table-cell office:value-type="float" office:value="5743111.75"/>
          <table:table-cell office:value-type="float" office:value="5753111.75"/>
          <table:table-cell office:value-type="float" office:value="5895911.75"/>
          <table:table-cell office:value-type="float" office:value="5895911.75"/>
          <table:table-cell office:value-type="float" office:value="5895911.75"/>
          <table:table-cell office:value-type="float" office:value="5895911.75"/>
          <table:table-cell office:value-type="float" office:value="5895911.75"/>
          <table:table-cell office:value-type="float" office:value="5895911.75"/>
          <table:table-cell table:number-columns-repeated="16373"/>
        </table:table-row>
        <table:table-row>
          <table:table-cell office:value-type="float" office:value="22310156000000"/>
          <table:table-cell office:value-type="string" office:string-value="     TERRENOS - REAVALIACOES"/>
          <table:table-cell office:value-type="float" office:value="10963344.6"/>
          <table:table-cell office:value-type="float" office:value="10963344.6"/>
          <table:table-cell office:value-type="float" office:value="10963344.6"/>
          <table:table-cell office:value-type="float" office:value="10963344.6"/>
          <table:table-cell office:value-type="float" office:value="10963344.6"/>
          <table:table-cell office:value-type="float" office:value="10963344.6"/>
          <table:table-cell office:value-type="float" office:value="10963344.6"/>
          <table:table-cell office:value-type="float" office:value="10963344.6"/>
          <table:table-cell office:value-type="float" office:value="10963344.6"/>
          <table:table-cell table:number-columns-repeated="16373"/>
        </table:table-row>
        <table:table-row>
          <table:table-cell office:value-type="float" office:value="22310204000000"/>
          <table:table-cell office:value-type="string" office:string-value="     EDIFICACOES"/>
          <table:table-cell office:value-type="float" office:value="61910106.409999996"/>
          <table:table-cell office:value-type="float" office:value="62420819.939999998"/>
          <table:table-cell office:value-type="float" office:value="62715191.869999997"/>
          <table:table-cell office:value-type="float" office:value="62884236.380000003"/>
          <table:table-cell office:value-type="float" office:value="63113709.560000002"/>
          <table:table-cell office:value-type="float" office:value="63264750.130000003"/>
          <table:table-cell office:value-type="float" office:value="63492516.119999997"/>
          <table:table-cell office:value-type="float" office:value="63761577.850000001"/>
          <table:table-cell office:value-type="float" office:value="64317247.170000002"/>
          <table:table-cell table:number-columns-repeated="16373"/>
        </table:table-row>
        <table:table-row>
          <table:table-cell office:value-type="float" office:value="22310259000000"/>
          <table:table-cell office:value-type="string" office:string-value="     EDIFICACOES - REAVALIACOES"/>
          <table:table-cell office:value-type="float" office:value="100915323.03"/>
          <table:table-cell office:value-type="float" office:value="100915323.03"/>
          <table:table-cell office:value-type="float" office:value="100915323.03"/>
          <table:table-cell office:value-type="float" office:value="100915323.03"/>
          <table:table-cell office:value-type="float" office:value="100915323.03"/>
          <table:table-cell office:value-type="float" office:value="100915323.03"/>
          <table:table-cell office:value-type="float" office:value="100915323.03"/>
          <table:table-cell office:value-type="float" office:value="100915323.03"/>
          <table:table-cell office:value-type="float" office:value="100915323.03"/>
          <table:table-cell table:number-columns-repeated="16373"/>
        </table:table-row>
        <table:table-row>
          <table:table-cell office:value-type="float" office:value="22399005000000"/>
          <table:table-cell office:value-type="string" office:string-value="    (DEPRECIACAO ACUM. DE IMOVEIS DE USO-EDIFICACOES)"/>
          <table:table-cell office:value-type="float" office:value="-60026015.219999999"/>
          <table:table-cell office:value-type="float" office:value="-60571878.25"/>
          <table:table-cell office:value-type="float" office:value="-61118723.369999997"/>
          <table:table-cell office:value-type="float" office:value="-61640200.539999999"/>
          <table:table-cell office:value-type="float" office:value="-62188373.009999998"/>
          <table:table-cell office:value-type="float" office:value="-62737049.140000001"/>
          <table:table-cell office:value-type="float" office:value="-63286460.729999997"/>
          <table:table-cell office:value-type="float" office:value="-63836768.299999997"/>
          <table:table-cell office:value-type="float" office:value="-64388929.07"/>
          <table:table-cell table:number-columns-repeated="16373"/>
        </table:table-row>
        <table:table-row>
          <table:table-cell office:value-type="float" office:value="22400004000000"/>
          <table:table-cell office:value-type="string" office:string-value="   INSTALACOES MOVEIS E EQUIPAMENTOS DE USO"/>
          <table:table-cell office:value-type="float" office:value="9630653.0600000005"/>
          <table:table-cell office:value-type="float" office:value="9751717.2699999996"/>
          <table:table-cell office:value-type="float" office:value="10086960.41"/>
          <table:table-cell office:value-type="float" office:value="10180430.609999999"/>
          <table:table-cell office:value-type="float" office:value="10261347.16"/>
          <table:table-cell office:value-type="float" office:value="10292318.310000001"/>
          <table:table-cell office:value-type="float" office:value="10699579.1"/>
          <table:table-cell office:value-type="float" office:value="11017539.25"/>
          <table:table-cell office:value-type="float" office:value="11305620.09"/>
          <table:table-cell table:number-columns-repeated="16373"/>
        </table:table-row>
        <table:table-row>
          <table:table-cell office:value-type="float" office:value="22410001000000"/>
          <table:table-cell office:value-type="string" office:string-value="    INSTALACOES"/>
          <table:table-cell office:value-type="float" office:value="670047.5"/>
          <table:table-cell office:value-type="float" office:value="687112.28"/>
          <table:table-cell office:value-type="float" office:value="706756.43"/>
          <table:table-cell office:value-type="float" office:value="716525.61"/>
          <table:table-cell office:value-type="float" office:value="755618.86"/>
          <table:table-cell office:value-type="float" office:value="765292.9"/>
          <table:table-cell office:value-type="float" office:value="782069.82"/>
          <table:table-cell office:value-type="float" office:value="784990.73"/>
          <table:table-cell office:value-type="float" office:value="832531.3"/>
          <table:table-cell table:number-columns-repeated="16373"/>
        </table:table-row>
        <table:table-row>
          <table:table-cell office:value-type="float" office:value="22420008000000"/>
          <table:table-cell office:value-type="string" office:string-value="    MOVEIS E EQUIPAMENTOS DE USO"/>
          <table:table-cell office:value-type="float" office:value="22717058.030000001"/>
          <table:table-cell office:value-type="float" office:value="22991966.59"/>
          <table:table-cell office:value-type="float" office:value="23456336.690000001"/>
          <table:table-cell office:value-type="float" office:value="23695755.079999998"/>
          <table:table-cell office:value-type="float" office:value="23872452.43"/>
          <table:table-cell office:value-type="float" office:value="24030701.140000001"/>
          <table:table-cell office:value-type="float" office:value="24550942.190000001"/>
          <table:table-cell office:value-type="float" office:value="24990837.600000001"/>
          <table:table-cell office:value-type="float" office:value="25370867.510000002"/>
          <table:table-cell table:number-columns-repeated="16373"/>
        </table:table-row>
        <table:table-row>
          <table:table-cell office:value-type="float" office:value="22420008050000"/>
          <table:table-cell office:value-type="string" office:string-value="      MOVEIS E MAQUINAS"/>
          <table:table-cell office:value-type="float" office:value="17861858.550000001"/>
          <table:table-cell office:value-type="float" office:value="18081113.969999999"/>
          <table:table-cell office:value-type="float" office:value="18349894.870000001"/>
          <table:table-cell office:value-type="float" office:value="18514293.969999999"/>
          <table:table-cell office:value-type="float" office:value="18661280.120000001"/>
          <table:table-cell office:value-type="float" office:value="18774882.379999999"/>
          <table:table-cell office:value-type="float" office:value="18900415.149999999"/>
          <table:table-cell office:value-type="float" office:value="19059952.239999998"/>
          <table:table-cell office:value-type="float" office:value="19153053.289999999"/>
          <table:table-cell table:number-columns-repeated="16373"/>
        </table:table-row>
        <table:table-row>
          <table:table-cell office:value-type="float" office:value="22420008100000"/>
          <table:table-cell office:value-type="string" office:string-value="       MOBILIARIO"/>
          <table:table-cell office:value-type="float" office:value="16599849.880000001"/>
          <table:table-cell office:value-type="float" office:value="16801094.960000001"/>
          <table:table-cell office:value-type="float" office:value="17067717.48"/>
          <table:table-cell office:value-type="float" office:value="17231448.329999998"/>
          <table:table-cell office:value-type="float" office:value="17374794.379999999"/>
          <table:table-cell office:value-type="float" office:value="17477357.960000001"/>
          <table:table-cell office:value-type="float" office:value="17605509.449999999"/>
          <table:table-cell office:value-type="float" office:value="17758995.460000001"/>
          <table:table-cell office:value-type="float" office:value="17847254.91"/>
          <table:table-cell table:number-columns-repeated="16373"/>
        </table:table-row>
        <table:table-row>
          <table:table-cell office:value-type="float" office:value="22420008300000"/>
          <table:table-cell office:value-type="string" office:string-value="       MAQUINAS"/>
          <table:table-cell office:value-type="float" office:value="1262008.67"/>
          <table:table-cell office:value-type="float" office:value="1280019.01"/>
          <table:table-cell office:value-type="float" office:value="1282177.3899999999"/>
          <table:table-cell office:value-type="float" office:value="1282845.6399999999"/>
          <table:table-cell office:value-type="float" office:value="1286485.74"/>
          <table:table-cell office:value-type="float" office:value="1297524.42"/>
          <table:table-cell office:value-type="float" office:value="1294905.7"/>
          <table:table-cell office:value-type="float" office:value="1300956.78"/>
          <table:table-cell office:value-type="float" office:value="1305798.3799999999"/>
          <table:table-cell table:number-columns-repeated="16373"/>
        </table:table-row>
        <table:table-row>
          <table:table-cell office:value-type="float" office:value="22420008700000"/>
          <table:table-cell office:value-type="string" office:string-value="      OUTROS"/>
          <table:table-cell office:value-type="float" office:value="4855199.4800000004"/>
          <table:table-cell office:value-type="float" office:value="4910852.62"/>
          <table:table-cell office:value-type="float" office:value="5106441.82"/>
          <table:table-cell office:value-type="float" office:value="5181461.1100000003"/>
          <table:table-cell office:value-type="float" office:value="5211172.3099999996"/>
          <table:table-cell office:value-type="float" office:value="5255818.76"/>
          <table:table-cell office:value-type="float" office:value="5650527.04"/>
          <table:table-cell office:value-type="float" office:value="5930885.3600000003"/>
          <table:table-cell office:value-type="float" office:value="6217814.2199999997"/>
          <table:table-cell table:number-columns-repeated="16373"/>
        </table:table-row>
        <table:table-row>
          <table:table-cell office:value-type="float" office:value="22420008750000"/>
          <table:table-cell office:value-type="string" office:string-value="       APARELHOS DE REFRIGERACAO"/>
          <table:table-cell office:value-type="float" office:value="4855199.4800000004"/>
          <table:table-cell office:value-type="float" office:value="4910852.62"/>
          <table:table-cell office:value-type="float" office:value="5106441.82"/>
          <table:table-cell office:value-type="float" office:value="5181461.1100000003"/>
          <table:table-cell office:value-type="float" office:value="5211172.3099999996"/>
          <table:table-cell office:value-type="float" office:value="5255818.76"/>
          <table:table-cell office:value-type="float" office:value="5650527.04"/>
          <table:table-cell office:value-type="float" office:value="5930885.3600000003"/>
          <table:table-cell office:value-type="float" office:value="6217814.2199999997"/>
          <table:table-cell table:number-columns-repeated="16373"/>
        </table:table-row>
        <table:table-row>
          <table:table-cell office:value-type="float" office:value="22496001000000"/>
          <table:table-cell office:value-type="string" office:string-value="    (DEPRECIACAO ACUMULADA DE INSTALACOES)"/>
          <table:table-cell office:value-type="float" office:value="-76283.92"/>
          <table:table-cell office:value-type="float" office:value="-81969.19"/>
          <table:table-cell office:value-type="float" office:value="-87818.11"/>
          <table:table-cell office:value-type="float" office:value="-93748.51"/>
          <table:table-cell office:value-type="float" office:value="-100004.61"/>
          <table:table-cell office:value-type="float" office:value="-106341.4"/>
          <table:table-cell office:value-type="float" office:value="-112817.92"/>
          <table:table-cell office:value-type="float" office:value="-119318.85"/>
          <table:table-cell office:value-type="float" office:value="-126213.55"/>
          <table:table-cell table:number-columns-repeated="16373"/>
        </table:table-row>
        <table:table-row>
          <table:table-cell office:value-type="float" office:value="22499008000000"/>
          <table:table-cell office:value-type="string" office:string-value="    (DEPRECIACAO ACUMULADA DE MOVEIS E EQUIP. DE USO)"/>
          <table:table-cell office:value-type="float" office:value="-13680168.550000001"/>
          <table:table-cell office:value-type="float" office:value="-13845392.41"/>
          <table:table-cell office:value-type="float" office:value="-13988314.6"/>
          <table:table-cell office:value-type="float" office:value="-14138101.57"/>
          <table:table-cell office:value-type="float" office:value="-14266719.52"/>
          <table:table-cell office:value-type="float" office:value="-14397334.33"/>
          <table:table-cell office:value-type="float" office:value="-14520614.99"/>
          <table:table-cell office:value-type="float" office:value="-14638970.23"/>
          <table:table-cell office:value-type="float" office:value="-14771565.17"/>
          <table:table-cell table:number-columns-repeated="16373"/>
        </table:table-row>
        <table:table-row>
          <table:table-cell office:value-type="float" office:value="22900009000000"/>
          <table:table-cell office:value-type="string" office:string-value="   OUTROS"/>
          <table:table-cell office:value-type="float" office:value="8300685.8099999996"/>
          <table:table-cell office:value-type="float" office:value="8433110.1799999997"/>
          <table:table-cell office:value-type="float" office:value="8454933.0800000001"/>
          <table:table-cell office:value-type="float" office:value="8354957.7300000004"/>
          <table:table-cell office:value-type="float" office:value="8221405.54"/>
          <table:table-cell office:value-type="float" office:value="8203332.8300000001"/>
          <table:table-cell office:value-type="float" office:value="8221273.9800000004"/>
          <table:table-cell office:value-type="float" office:value="8082142.79"/>
          <table:table-cell office:value-type="float" office:value="7957787.5999999996"/>
          <table:table-cell table:number-columns-repeated="16373"/>
        </table:table-row>
        <table:table-row>
          <table:table-cell office:value-type="float" office:value="22910006000000"/>
          <table:table-cell office:value-type="string" office:string-value="    SISTEMA DE COMUNICACAO"/>
          <table:table-cell office:value-type="float" office:value="809156.49"/>
          <table:table-cell office:value-type="float" office:value="816941.34"/>
          <table:table-cell office:value-type="float" office:value="826843.18"/>
          <table:table-cell office:value-type="float" office:value="836773.18"/>
          <table:table-cell office:value-type="float" office:value="838702.27"/>
          <table:table-cell office:value-type="float" office:value="841748.67"/>
          <table:table-cell office:value-type="float" office:value="848739.04"/>
          <table:table-cell office:value-type="float" office:value="854579.33"/>
          <table:table-cell office:value-type="float" office:value="857306.04"/>
          <table:table-cell table:number-columns-repeated="16373"/>
        </table:table-row>
        <table:table-row>
          <table:table-cell office:value-type="float" office:value="22910109000000"/>
          <table:table-cell office:value-type="string" office:string-value="     EQUIPAMENTOS"/>
          <table:table-cell office:value-type="float" office:value="764322.2"/>
          <table:table-cell office:value-type="float" office:value="772107.05"/>
          <table:table-cell office:value-type="float" office:value="782008.89"/>
          <table:table-cell office:value-type="float" office:value="791938.89"/>
          <table:table-cell office:value-type="float" office:value="793867.98"/>
          <table:table-cell office:value-type="float" office:value="796914.38"/>
          <table:table-cell office:value-type="float" office:value="803904.75"/>
          <table:table-cell office:value-type="float" office:value="809745.04"/>
          <table:table-cell office:value-type="float" office:value="812471.75"/>
          <table:table-cell table:number-columns-repeated="16373"/>
        </table:table-row>
        <table:table-row>
          <table:table-cell office:value-type="float" office:value="22910202000000"/>
          <table:table-cell office:value-type="string" office:string-value="     DIREITOS DE USO"/>
          <table:table-cell office:value-type="float" office:value="44834.29"/>
          <table:table-cell office:value-type="float" office:value="44834.29"/>
          <table:table-cell office:value-type="float" office:value="44834.29"/>
          <table:table-cell office:value-type="float" office:value="44834.29"/>
          <table:table-cell office:value-type="float" office:value="44834.29"/>
          <table:table-cell office:value-type="float" office:value="44834.29"/>
          <table:table-cell office:value-type="float" office:value="44834.29"/>
          <table:table-cell office:value-type="float" office:value="44834.29"/>
          <table:table-cell office:value-type="float" office:value="44834.29"/>
          <table:table-cell table:number-columns-repeated="16373"/>
        </table:table-row>
        <table:table-row>
          <table:table-cell office:value-type="float" office:value="22930000000000"/>
          <table:table-cell office:value-type="string" office:string-value="    SISTEMA DE PROCESSAMENTO DE DADOS"/>
          <table:table-cell office:value-type="float" office:value="24137076.16"/>
          <table:table-cell office:value-type="float" office:value="24623777.940000001"/>
          <table:table-cell office:value-type="float" office:value="24767912.800000001"/>
          <table:table-cell office:value-type="float" office:value="24938123.109999999"/>
          <table:table-cell office:value-type="float" office:value="24999457.98"/>
          <table:table-cell office:value-type="float" office:value="25243861.530000001"/>
          <table:table-cell office:value-type="float" office:value="25314732.32"/>
          <table:table-cell office:value-type="float" office:value="25394675.469999999"/>
          <table:table-cell office:value-type="float" office:value="25427134.260000002"/>
          <table:table-cell table:number-columns-repeated="16373"/>
        </table:table-row>
        <table:table-row>
          <table:table-cell office:value-type="float" office:value="22950004000000"/>
          <table:table-cell office:value-type="string" office:string-value="    SISTEMA DE SEGURANCA"/>
          <table:table-cell office:value-type="float" office:value="3570788.06"/>
          <table:table-cell office:value-type="float" office:value="3662554.9"/>
          <table:table-cell office:value-type="float" office:value="3781064.86"/>
          <table:table-cell office:value-type="float" office:value="3867533.6"/>
          <table:table-cell office:value-type="float" office:value="3883687.32"/>
          <table:table-cell office:value-type="float" office:value="3901343.07"/>
          <table:table-cell office:value-type="float" office:value="3920109.82"/>
          <table:table-cell office:value-type="float" office:value="3930901.2"/>
          <table:table-cell office:value-type="float" office:value="3962894.46"/>
          <table:table-cell table:number-columns-repeated="16373"/>
        </table:table-row>
        <table:table-row>
          <table:table-cell office:value-type="float" office:value="22950004050000"/>
          <table:table-cell office:value-type="string" office:string-value="      SISTEMA DE ALARME"/>
          <table:table-cell office:value-type="float" office:value="5606.53"/>
          <table:table-cell office:value-type="float" office:value="5606.53"/>
          <table:table-cell office:value-type="float" office:value="5606.53"/>
          <table:table-cell office:value-type="float" office:value="5606.53"/>
          <table:table-cell office:value-type="float" office:value="5606.53"/>
          <table:table-cell office:value-type="float" office:value="5606.53"/>
          <table:table-cell office:value-type="float" office:value="5606.53"/>
          <table:table-cell office:value-type="float" office:value="5606.53"/>
          <table:table-cell office:value-type="float" office:value="5606.53"/>
          <table:table-cell table:number-columns-repeated="16373"/>
        </table:table-row>
        <table:table-row>
          <table:table-cell office:value-type="float" office:value="22950004450000"/>
          <table:table-cell office:value-type="string" office:string-value="      ARMAS E EQUIPAMENTOS"/>
          <table:table-cell office:value-type="float" office:value="3565181.53"/>
          <table:table-cell office:value-type="float" office:value="3656948.37"/>
          <table:table-cell office:value-type="float" office:value="3775458.33"/>
          <table:table-cell office:value-type="float" office:value="3861927.07"/>
          <table:table-cell office:value-type="float" office:value="3878080.79"/>
          <table:table-cell office:value-type="float" office:value="3895736.54"/>
          <table:table-cell office:value-type="float" office:value="3914503.29"/>
          <table:table-cell office:value-type="float" office:value="3925294.67"/>
          <table:table-cell office:value-type="float" office:value="3957287.93"/>
          <table:table-cell table:number-columns-repeated="16373"/>
        </table:table-row>
        <table:table-row>
          <table:table-cell office:value-type="float" office:value="22970008000000"/>
          <table:table-cell office:value-type="string" office:string-value="    SISTEMA DE TRANSPORTE"/>
          <table:table-cell office:value-type="float" office:value="2788469.18"/>
          <table:table-cell office:value-type="float" office:value="2788624.26"/>
          <table:table-cell office:value-type="float" office:value="2788624.26"/>
          <table:table-cell office:value-type="float" office:value="2788624.26"/>
          <table:table-cell office:value-type="float" office:value="2788624.26"/>
          <table:table-cell office:value-type="float" office:value="2617173.5499999998"/>
          <table:table-cell office:value-type="float" office:value="2729853.55"/>
          <table:table-cell office:value-type="float" office:value="2729853.55"/>
          <table:table-cell office:value-type="float" office:value="2729853.55"/>
          <table:table-cell table:number-columns-repeated="16373"/>
        </table:table-row>
        <table:table-row>
          <table:table-cell office:value-type="float" office:value="22999003000000"/>
          <table:table-cell office:value-type="string" office:string-value="    (DEPRECIACAO ACUM. DE OUTRAS IMOBILIZACOES DE USO)"/>
          <table:table-cell office:value-type="float" office:value="-23004804.079999998"/>
          <table:table-cell office:value-type="float" office:value="-23458788.260000002"/>
          <table:table-cell office:value-type="float" office:value="-23709512.02"/>
          <table:table-cell office:value-type="float" office:value="-24076096.420000002"/>
          <table:table-cell office:value-type="float" office:value="-24289066.289999999"/>
          <table:table-cell office:value-type="float" office:value="-24400793.989999998"/>
          <table:table-cell office:value-type="float" office:value="-24592160.75"/>
          <table:table-cell office:value-type="float" office:value="-24827866.760000002"/>
          <table:table-cell office:value-type="float" office:value="-25019400.710000001"/>
          <table:table-cell table:number-columns-repeated="16373"/>
        </table:table-row>
        <table:table-row>
          <table:table-cell office:value-type="float" office:value="22999106000000"/>
          <table:table-cell office:value-type="string" office:string-value="     SISTEMA DE COMUNICACAO-EQUIPAMENTOS"/>
          <table:table-cell office:value-type="float" office:value="-520330.55"/>
          <table:table-cell office:value-type="float" office:value="-524131.82"/>
          <table:table-cell office:value-type="float" office:value="-528087.28"/>
          <table:table-cell office:value-type="float" office:value="-534332.34"/>
          <table:table-cell office:value-type="float" office:value="-534617.31000000006"/>
          <table:table-cell office:value-type="float" office:value="-539751.51"/>
          <table:table-cell office:value-type="float" office:value="-538959.05000000005"/>
          <table:table-cell office:value-type="float" office:value="-546105.35"/>
          <table:table-cell office:value-type="float" office:value="-546617.85"/>
          <table:table-cell table:number-columns-repeated="16373"/>
        </table:table-row>
        <table:table-row>
          <table:table-cell office:value-type="float" office:value="22999302000000"/>
          <table:table-cell office:value-type="string" office:string-value="     SISTEMA DE PROCESSAMENTO DE DADOS"/>
          <table:table-cell office:value-type="float" office:value="-19103259.449999999"/>
          <table:table-cell office:value-type="float" office:value="-19512175.079999998"/>
          <table:table-cell office:value-type="float" office:value="-19718172.780000001"/>
          <table:table-cell office:value-type="float" office:value="-20037020.859999999"/>
          <table:table-cell office:value-type="float" office:value="-20208327.760000002"/>
          <table:table-cell office:value-type="float" office:value="-20445236.640000001"/>
          <table:table-cell office:value-type="float" office:value="-20594226.190000001"/>
          <table:table-cell office:value-type="float" office:value="-20779526.239999998"/>
          <table:table-cell office:value-type="float" office:value="-20927033.219999999"/>
          <table:table-cell table:number-columns-repeated="16373"/>
        </table:table-row>
        <table:table-row>
          <table:table-cell office:value-type="float" office:value="22999508000000"/>
          <table:table-cell office:value-type="string" office:string-value="     SISTEMA DE SEGURANCA"/>
          <table:table-cell office:value-type="float" office:value="-999635.5"/>
          <table:table-cell office:value-type="float" office:value="-1029402.47"/>
          <table:table-cell office:value-type="float" office:value="-1060086.98"/>
          <table:table-cell office:value-type="float" office:value="-1091492.1299999999"/>
          <table:table-cell office:value-type="float" office:value="-1123031.8600000001"/>
          <table:table-cell office:value-type="float" office:value="-1154718.74"/>
          <table:table-cell office:value-type="float" office:value="-1186561.98"/>
          <table:table-cell office:value-type="float" office:value="-1218495.19"/>
          <table:table-cell office:value-type="float" office:value="-1250683.23"/>
          <table:table-cell table:number-columns-repeated="16373"/>
        </table:table-row>
        <table:table-row>
          <table:table-cell office:value-type="float" office:value="22999704000000"/>
          <table:table-cell office:value-type="string" office:string-value="     SISTEMA DE TRANSPORTE"/>
          <table:table-cell office:value-type="float" office:value="-2381578.58"/>
          <table:table-cell office:value-type="float" office:value="-2393078.89"/>
          <table:table-cell office:value-type="float" office:value="-2403164.98"/>
          <table:table-cell office:value-type="float" office:value="-2413251.09"/>
          <table:table-cell office:value-type="float" office:value="-2423089.36"/>
          <table:table-cell office:value-type="float" office:value="-2261087.1"/>
          <table:table-cell office:value-type="float" office:value="-2272413.5299999998"/>
          <table:table-cell office:value-type="float" office:value="-2283739.98"/>
          <table:table-cell office:value-type="float" office:value="-2295066.41"/>
          <table:table-cell table:number-columns-repeated="16373"/>
        </table:table-row>
        <table:table-row>
          <table:table-cell office:value-type="float" office:value="24000000000000"/>
          <table:table-cell office:value-type="string" office:string-value="  DIFERIDO"/>
          <table:table-cell office:value-type="float" office:value="4679439.62"/>
          <table:table-cell office:value-type="float" office:value="4610708.01"/>
          <table:table-cell office:value-type="float" office:value="4549567.7300000004"/>
          <table:table-cell office:value-type="float" office:value="4652290.67"/>
          <table:table-cell office:value-type="float" office:value="4761101.0999999996"/>
          <table:table-cell office:value-type="float" office:value="4873324.59"/>
          <table:table-cell office:value-type="float" office:value="4925198.7"/>
          <table:table-cell office:value-type="float" office:value="5028335.93"/>
          <table:table-cell office:value-type="float" office:value="5248223.03"/>
          <table:table-cell table:number-columns-repeated="16373"/>
        </table:table-row>
        <table:table-row>
          <table:table-cell office:value-type="float" office:value="24100003000000"/>
          <table:table-cell office:value-type="string" office:string-value="   GASTOS DE ORGANIZACAO E EXPANSAO"/>
          <table:table-cell office:value-type="float" office:value="4679439.62"/>
          <table:table-cell office:value-type="float" office:value="4610708.01"/>
          <table:table-cell office:value-type="float" office:value="4549567.7300000004"/>
          <table:table-cell office:value-type="float" office:value="4652290.67"/>
          <table:table-cell office:value-type="float" office:value="4761101.0999999996"/>
          <table:table-cell office:value-type="float" office:value="4873324.59"/>
          <table:table-cell office:value-type="float" office:value="4925198.7"/>
          <table:table-cell office:value-type="float" office:value="5028335.93"/>
          <table:table-cell office:value-type="float" office:value="5248223.03"/>
          <table:table-cell table:number-columns-repeated="16373"/>
        </table:table-row>
        <table:table-row>
          <table:table-cell office:value-type="float" office:value="24120007000000"/>
          <table:table-cell office:value-type="string" office:string-value="    GASTOS EM IMOVEIS DE TERCEIROS"/>
          <table:table-cell office:value-type="float" office:value="2937721.06"/>
          <table:table-cell office:value-type="float" office:value="2985038"/>
          <table:table-cell office:value-type="float" office:value="3007911.49"/>
          <table:table-cell office:value-type="float" office:value="3216299.55"/>
          <table:table-cell office:value-type="float" office:value="3422695.89"/>
          <table:table-cell office:value-type="float" office:value="3629406.62"/>
          <table:table-cell office:value-type="float" office:value="3767409.09"/>
          <table:table-cell office:value-type="float" office:value="3933688.19"/>
          <table:table-cell office:value-type="float" office:value="4148205.23"/>
          <table:table-cell table:number-columns-repeated="16373"/>
        </table:table-row>
        <table:table-row>
          <table:table-cell office:value-type="float" office:value="24120100000000"/>
          <table:table-cell office:value-type="string" office:string-value="     BENFEITORIAS"/>
          <table:table-cell office:value-type="float" office:value="2937721.06"/>
          <table:table-cell office:value-type="float" office:value="2985038"/>
          <table:table-cell office:value-type="float" office:value="3007911.49"/>
          <table:table-cell office:value-type="float" office:value="3216299.55"/>
          <table:table-cell office:value-type="float" office:value="3422695.89"/>
          <table:table-cell office:value-type="float" office:value="3629406.62"/>
          <table:table-cell office:value-type="float" office:value="3767409.09"/>
          <table:table-cell office:value-type="float" office:value="3933688.19"/>
          <table:table-cell office:value-type="float" office:value="4148205.23"/>
          <table:table-cell table:number-columns-repeated="16373"/>
        </table:table-row>
        <table:table-row>
          <table:table-cell office:value-type="float" office:value="24160005000000"/>
          <table:table-cell office:value-type="string" office:string-value="    GASTOS COM AQUISICAO E DESENVOLV. DE LOGICIAIS"/>
          <table:table-cell office:value-type="float" office:value="6546956.9800000004"/>
          <table:table-cell office:value-type="float" office:value="6421720.6799999997"/>
          <table:table-cell office:value-type="float" office:value="6420391.25"/>
          <table:table-cell office:value-type="float" office:value="5974809.75"/>
          <table:table-cell office:value-type="float" office:value="5917190.8700000001"/>
          <table:table-cell office:value-type="float" office:value="5901407.2699999996"/>
          <table:table-cell office:value-type="float" office:value="4722520.9800000004"/>
          <table:table-cell office:value-type="float" office:value="4695774.66"/>
          <table:table-cell office:value-type="float" office:value="4466963.1100000003"/>
          <table:table-cell table:number-columns-repeated="16373"/>
        </table:table-row>
        <table:table-row>
          <table:table-cell office:value-type="float" office:value="24170002000000"/>
          <table:table-cell office:value-type="string" office:string-value="    INSTALACAO E ADAPTACAO DE DEPENDENCIAS"/>
          <table:table-cell office:value-type="float" office:value="2938348.07"/>
          <table:table-cell office:value-type="float" office:value="2905284.16"/>
          <table:table-cell office:value-type="float" office:value="2881680.8"/>
          <table:table-cell office:value-type="float" office:value="2850926.8"/>
          <table:table-cell office:value-type="float" office:value="2843826.8"/>
          <table:table-cell office:value-type="float" office:value="2829126.2"/>
          <table:table-cell office:value-type="float" office:value="2792690.55"/>
          <table:table-cell office:value-type="float" office:value="2763617.55"/>
          <table:table-cell office:value-type="float" office:value="2763617.55"/>
          <table:table-cell table:number-columns-repeated="16373"/>
        </table:table-row>
        <table:table-row>
          <table:table-cell office:value-type="float" office:value="24199007000000"/>
          <table:table-cell office:value-type="string" office:string-value="    (AMORTIZACAO ACUMULADA DO DIFERIDO)"/>
          <table:table-cell office:value-type="float" office:value="-7743586.4900000002"/>
          <table:table-cell office:value-type="float" office:value="-7701334.8300000001"/>
          <table:table-cell office:value-type="float" office:value="-7760415.8099999996"/>
          <table:table-cell office:value-type="float" office:value="-7389745.4299999997"/>
          <table:table-cell office:value-type="float" office:value="-7422612.46"/>
          <table:table-cell office:value-type="float" office:value="-7486615.5"/>
          <table:table-cell office:value-type="float" office:value="-6357421.9199999999"/>
          <table:table-cell office:value-type="float" office:value="-6364744.4699999997"/>
          <table:table-cell office:value-type="float" office:value="-6130562.8600000003"/>
          <table:table-cell table:number-columns-repeated="16373"/>
        </table:table-row>
        <table:table-row>
          <table:table-cell office:value-type="float" office:value="24199203000000"/>
          <table:table-cell office:value-type="string" office:string-value="     GASTOS EM IMOVEIS DE TERCEIROS"/>
          <table:table-cell office:value-type="float" office:value="-538154.71"/>
          <table:table-cell office:value-type="float" office:value="-539968.52"/>
          <table:table-cell office:value-type="float" office:value="-512406.03"/>
          <table:table-cell office:value-type="float" office:value="-508736.16"/>
          <table:table-cell office:value-type="float" office:value="-506740.2"/>
          <table:table-cell office:value-type="float" office:value="-504259.79"/>
          <table:table-cell office:value-type="float" office:value="-496904.66"/>
          <table:table-cell office:value-type="float" office:value="-487876.54"/>
          <table:table-cell office:value-type="float" office:value="-438341.7"/>
          <table:table-cell table:number-columns-repeated="16373"/>
        </table:table-row>
        <table:table-row>
          <table:table-cell office:value-type="float" office:value="24199203090000"/>
          <table:table-cell office:value-type="string" office:string-value="      BENFEITORIAS"/>
          <table:table-cell office:value-type="float" office:value="-538154.71"/>
          <table:table-cell office:value-type="float" office:value="-539968.52"/>
          <table:table-cell office:value-type="float" office:value="-512406.03"/>
          <table:table-cell office:value-type="float" office:value="-508736.16"/>
          <table:table-cell office:value-type="float" office:value="-506740.2"/>
          <table:table-cell office:value-type="float" office:value="-504259.79"/>
          <table:table-cell office:value-type="float" office:value="-496904.66"/>
          <table:table-cell office:value-type="float" office:value="-487876.54"/>
          <table:table-cell office:value-type="float" office:value="-438341.7"/>
          <table:table-cell table:number-columns-repeated="16373"/>
        </table:table-row>
        <table:table-row>
          <table:table-cell office:value-type="float" office:value="24199605000000"/>
          <table:table-cell office:value-type="string" office:string-value="     GASTOS COM AQUIS.E DESENVOLVIMENTO DE LOGICIAIS"/>
          <table:table-cell office:value-type="float" office:value="-5370192.4900000002"/>
          <table:table-cell office:value-type="float" office:value="-5319522.09"/>
          <table:table-cell office:value-type="float" office:value="-5391246.7999999998"/>
          <table:table-cell office:value-type="float" office:value="-5017663.84"/>
          <table:table-cell office:value-type="float" office:value="-5023631.17"/>
          <table:table-cell office:value-type="float" office:value="-5069681.4400000004"/>
          <table:table-cell office:value-type="float" office:value="-3949829.7"/>
          <table:table-cell office:value-type="float" office:value="-3962492.54"/>
          <table:table-cell office:value-type="float" office:value="-3745574.55"/>
          <table:table-cell table:number-columns-repeated="16373"/>
        </table:table-row>
        <table:table-row>
          <table:table-cell office:value-type="float" office:value="24199708000000"/>
          <table:table-cell office:value-type="string" office:string-value="     INSTALACAO E ADAPTACAO DE DEPENDENCIAS"/>
          <table:table-cell office:value-type="float" office:value="-1835239.29"/>
          <table:table-cell office:value-type="float" office:value="-1841844.22"/>
          <table:table-cell office:value-type="float" office:value="-1856762.98"/>
          <table:table-cell office:value-type="float" office:value="-1863345.43"/>
          <table:table-cell office:value-type="float" office:value="-1892241.09"/>
          <table:table-cell office:value-type="float" office:value="-1912674.27"/>
          <table:table-cell office:value-type="float" office:value="-1910687.56"/>
          <table:table-cell office:value-type="float" office:value="-1914375.39"/>
          <table:table-cell office:value-type="float" office:value="-1946646.61"/>
          <table:table-cell table:number-columns-repeated="16373"/>
        </table:table-row>
        <table:table-row>
          <table:table-cell office:value-type="float" office:value="30000001000000"/>
          <table:table-cell office:value-type="string" office:string-value=" COMPENSACAO"/>
          <table:table-cell office:value-type="float" office:value="157177690061.35999"/>
          <table:table-cell office:value-type="float" office:value="159638018277.13"/>
          <table:table-cell office:value-type="float" office:value="164338710970.31"/>
          <table:table-cell office:value-type="float" office:value="161209990063.04999"/>
          <table:table-cell office:value-type="float" office:value="173303106329.70001"/>
          <table:table-cell office:value-type="float" office:value="176222827441.35999"/>
          <table:table-cell office:value-type="float" office:value="177722045814.45999"/>
          <table:table-cell office:value-type="float" office:value="180273487277.48999"/>
          <table:table-cell office:value-type="float" office:value="210089886879.29001"/>
          <table:table-cell table:number-columns-repeated="16373"/>
        </table:table-row>
        <table:table-row>
          <table:table-cell office:value-type="float" office:value="30100004000000"/>
          <table:table-cell office:value-type="string" office:string-value="   COOBRIGACOES E RISCOS EM GARANTIAS PRESTADAS"/>
          <table:table-cell office:value-type="float" office:value="1280182523.54"/>
          <table:table-cell office:value-type="float" office:value="1307170477.75"/>
          <table:table-cell office:value-type="float" office:value="1292874867.77"/>
          <table:table-cell office:value-type="float" office:value="1341860060.4300001"/>
          <table:table-cell office:value-type="float" office:value="1363377246.3099999"/>
          <table:table-cell office:value-type="float" office:value="1386317059.97"/>
          <table:table-cell office:value-type="float" office:value="1374236680.3800001"/>
          <table:table-cell office:value-type="float" office:value="1403585780.6800001"/>
          <table:table-cell office:value-type="float" office:value="1425594453.97"/>
          <table:table-cell table:number-columns-repeated="16373"/>
        </table:table-row>
        <table:table-row>
          <table:table-cell office:value-type="float" office:value="30110001000000"/>
          <table:table-cell office:value-type="string" office:string-value="    CREDITOS ABERTOS PARA IMPORTACAO"/>
          <table:table-cell office:value-type="float" office:value="1.5"/>
          <table:table-cell office:value-type="float" office:value="1.5"/>
          <table:table-cell office:value-type="float" office:value="1887511.99"/>
          <table:table-cell office:value-type="float" office:value="1795754.37"/>
          <table:table-cell office:value-type="float" office:value="1584148.33"/>
          <table:table-cell office:value-type="float" office:value="1713710.46"/>
          <table:table-cell office:value-type="float" office:value="1621712.32"/>
          <table:table-cell office:value-type="float" office:value="1634680.31"/>
          <table:table-cell office:value-type="float" office:value="103167.7"/>
          <table:table-cell table:number-columns-repeated="16373"/>
        </table:table-row>
        <table:table-row>
          <table:table-cell office:value-type="float" office:value="30110207000000"/>
          <table:table-cell office:value-type="string" office:string-value="     CAMBIO A CONTRATAR"/>
          <table:table-cell office:value-type="float" office:value="1.5"/>
          <table:table-cell office:value-type="float" office:value="1.5"/>
          <table:table-cell office:value-type="float" office:value="1887511.99"/>
          <table:table-cell office:value-type="float" office:value="1795754.37"/>
          <table:table-cell office:value-type="float" office:value="1584148.33"/>
          <table:table-cell office:value-type="float" office:value="1713710.46"/>
          <table:table-cell office:value-type="float" office:value="1621712.32"/>
          <table:table-cell office:value-type="float" office:value="1634680.31"/>
          <table:table-cell office:value-type="float" office:value="103167.7"/>
          <table:table-cell table:number-columns-repeated="16373"/>
        </table:table-row>
        <table:table-row>
          <table:table-cell office:value-type="float" office:value="30130005000000"/>
          <table:table-cell office:value-type="string" office:string-value="    BENEFICIARIOS DE GARANTIAS PRESTADAS"/>
          <table:table-cell office:value-type="float" office:value="1199830834.47"/>
          <table:table-cell office:value-type="float" office:value="1224562263.5799999"/>
          <table:table-cell office:value-type="float" office:value="1204382275.4300001"/>
          <table:table-cell office:value-type="float" office:value="1250546310.1600001"/>
          <table:table-cell office:value-type="float" office:value="1268419987.3800001"/>
          <table:table-cell office:value-type="float" office:value="1286395389.6199999"/>
          <table:table-cell office:value-type="float" office:value="1277078638.3099999"/>
          <table:table-cell office:value-type="float" office:value="1299913960.9000001"/>
          <table:table-cell office:value-type="float" office:value="1319100369.3299999"/>
          <table:table-cell table:number-columns-repeated="16373"/>
        </table:table-row>
        <table:table-row>
          <table:table-cell office:value-type="float" office:value="30130304000000"/>
          <table:table-cell office:value-type="string" office:string-value="     PESSOAS FISICAS OU JURIDICAS NAO FINANCEIRAS"/>
          <table:table-cell office:value-type="float" office:value="2390363.34"/>
          <table:table-cell office:value-type="float" office:value="2390363.34"/>
          <table:table-cell office:value-type="float" office:value="2390363.34"/>
          <table:table-cell office:value-type="float" office:value="2390363.34"/>
          <table:table-cell office:value-type="float" office:value="2390363.34"/>
          <table:table-cell office:value-type="float" office:value="2390363.34"/>
          <table:table-cell office:value-type="float" office:value="2390363.34"/>
          <table:table-cell office:value-type="float" office:value="3123503.82"/>
          <table:table-cell office:value-type="float" office:value="3123503.82"/>
          <table:table-cell table:number-columns-repeated="16373"/>
        </table:table-row>
        <table:table-row>
          <table:table-cell office:value-type="float" office:value="30130902000000"/>
          <table:table-cell office:value-type="string" office:string-value="     OUTRAS ENTIDADES"/>
          <table:table-cell office:value-type="float" office:value="1197440471.1300001"/>
          <table:table-cell office:value-type="float" office:value="1222171900.24"/>
          <table:table-cell office:value-type="float" office:value="1201991912.0899999"/>
          <table:table-cell office:value-type="float" office:value="1248155946.8199999"/>
          <table:table-cell office:value-type="float" office:value="1266029624.04"/>
          <table:table-cell office:value-type="float" office:value="1284005026.28"/>
          <table:table-cell office:value-type="float" office:value="1274688274.97"/>
          <table:table-cell office:value-type="float" office:value="1296790457.0799999"/>
          <table:table-cell office:value-type="float" office:value="1315976865.51"/>
          <table:table-cell table:number-columns-repeated="16373"/>
        </table:table-row>
        <table:table-row>
          <table:table-cell office:value-type="float" office:value="30130902850000"/>
          <table:table-cell office:value-type="string" office:string-value="      FNE"/>
          <table:table-cell office:value-type="float" office:value="1188214277.6700001"/>
          <table:table-cell office:value-type="float" office:value="1212965295.3"/>
          <table:table-cell office:value-type="float" office:value="1192687625.72"/>
          <table:table-cell office:value-type="float" office:value="1239400400.23"/>
          <table:table-cell office:value-type="float" office:value="1259032865.47"/>
          <table:table-cell office:value-type="float" office:value="1276810293.0599999"/>
          <table:table-cell office:value-type="float" office:value="1267738006.49"/>
          <table:table-cell office:value-type="float" office:value="1289595985.04"/>
          <table:table-cell office:value-type="float" office:value="1315976865.51"/>
          <table:table-cell table:number-columns-repeated="16373"/>
        </table:table-row>
        <table:table-row>
          <table:table-cell office:value-type="float" office:value="30130902900000"/>
          <table:table-cell office:value-type="string" office:string-value="      OUTROS"/>
          <table:table-cell office:value-type="float" office:value="9226193.4600000009"/>
          <table:table-cell office:value-type="float" office:value="9206604.9399999995"/>
          <table:table-cell office:value-type="float" office:value="9304286.3699999992"/>
          <table:table-cell office:value-type="float" office:value="8755546.5899999999"/>
          <table:table-cell office:value-type="float" office:value="6996758.5700000003"/>
          <table:table-cell office:value-type="float" office:value="7194733.2199999997"/>
          <table:table-cell office:value-type="float" office:value="6950268.4800000004"/>
          <table:table-cell office:value-type="float" office:value="7194472.04"/>
          <table:table-cell table:number-columns-repeated="16374"/>
        </table:table-row>
        <table:table-row>
          <table:table-cell office:value-type="float" office:value="30185005000000"/>
          <table:table-cell office:value-type="string" office:string-value="    COOBRIGACOES EM CESSOES DE CREDITO"/>
          <table:table-cell office:value-type="float" office:value="80351687.569999993"/>
          <table:table-cell office:value-type="float" office:value="82608212.670000002"/>
          <table:table-cell office:value-type="float" office:value="86605080.349999994"/>
          <table:table-cell office:value-type="float" office:value="89517995.900000006"/>
          <table:table-cell office:value-type="float" office:value="93373110.599999994"/>
          <table:table-cell office:value-type="float" office:value="98207959.890000001"/>
          <table:table-cell office:value-type="float" office:value="95536329.75"/>
          <table:table-cell office:value-type="float" office:value="102037139.47"/>
          <table:table-cell office:value-type="float" office:value="106390916.94"/>
          <table:table-cell table:number-columns-repeated="16373"/>
        </table:table-row>
        <table:table-row>
          <table:table-cell office:value-type="float" office:value="30185005001000"/>
          <table:table-cell office:value-type="string" office:string-value="      OPERACOES ALONGADAS SECURITIZADAS-RESOLUCAO-2238"/>
          <table:table-cell office:value-type="float" office:value="80351687.569999993"/>
          <table:table-cell office:value-type="float" office:value="82608212.670000002"/>
          <table:table-cell office:value-type="float" office:value="86605080.349999994"/>
          <table:table-cell office:value-type="float" office:value="89517995.900000006"/>
          <table:table-cell office:value-type="float" office:value="93373110.599999994"/>
          <table:table-cell office:value-type="float" office:value="98207959.890000001"/>
          <table:table-cell office:value-type="float" office:value="95536329.75"/>
          <table:table-cell office:value-type="float" office:value="102037139.47"/>
          <table:table-cell office:value-type="float" office:value="106390916.94"/>
          <table:table-cell table:number-columns-repeated="16373"/>
        </table:table-row>
        <table:table-row>
          <table:table-cell office:value-type="float" office:value="30185005020000"/>
          <table:table-cell office:value-type="string" office:string-value="       FINANC RURAIS-APLICACOES LIVRES"/>
          <table:table-cell office:value-type="float" office:value="73271013.680000007"/>
          <table:table-cell office:value-type="float" office:value="75068120.959999993"/>
          <table:table-cell office:value-type="float" office:value="78607427.930000007"/>
          <table:table-cell office:value-type="float" office:value="81335747.049999997"/>
          <table:table-cell office:value-type="float" office:value="85004425.579999998"/>
          <table:table-cell office:value-type="float" office:value="89652971.959999993"/>
          <table:table-cell office:value-type="float" office:value="86784707.219999999"/>
          <table:table-cell office:value-type="float" office:value="92539153.390000001"/>
          <table:table-cell office:value-type="float" office:value="95320494.480000004"/>
          <table:table-cell table:number-columns-repeated="16373"/>
        </table:table-row>
        <table:table-row>
          <table:table-cell office:value-type="float" office:value="30185005080000"/>
          <table:table-cell office:value-type="string" office:string-value="        INVESTIMENTO AGRICULTURA"/>
          <table:table-cell office:value-type="float" office:value="58879536.509999998"/>
          <table:table-cell office:value-type="float" office:value="60160007.869999997"/>
          <table:table-cell office:value-type="float" office:value="63075741.32"/>
          <table:table-cell office:value-type="float" office:value="65408725.329999998"/>
          <table:table-cell office:value-type="float" office:value="68676445.75"/>
          <table:table-cell office:value-type="float" office:value="72886217.319999993"/>
          <table:table-cell office:value-type="float" office:value="69581605.989999995"/>
          <table:table-cell office:value-type="float" office:value="73880626.209999993"/>
          <table:table-cell office:value-type="float" office:value="76176415.730000004"/>
          <table:table-cell table:number-columns-repeated="16373"/>
        </table:table-row>
        <table:table-row>
          <table:table-cell office:value-type="float" office:value="30185005100000"/>
          <table:table-cell office:value-type="string" office:string-value="        INVESTIMENTO PECUARIA"/>
          <table:table-cell office:value-type="float" office:value="14391477.17"/>
          <table:table-cell office:value-type="float" office:value="14908113.09"/>
          <table:table-cell office:value-type="float" office:value="15531686.609999999"/>
          <table:table-cell office:value-type="float" office:value="15927021.720000001"/>
          <table:table-cell office:value-type="float" office:value="16327979.83"/>
          <table:table-cell office:value-type="float" office:value="16766754.640000001"/>
          <table:table-cell office:value-type="float" office:value="17203101.23"/>
          <table:table-cell office:value-type="float" office:value="18658527.18"/>
          <table:table-cell office:value-type="float" office:value="19144078.75"/>
          <table:table-cell table:number-columns-repeated="16373"/>
        </table:table-row>
        <table:table-row>
          <table:table-cell office:value-type="float" office:value="30185005160000"/>
          <table:table-cell office:value-type="string" office:string-value="       FINANC. RURAIS-APLICACOES OBRIGATORIAS"/>
          <table:table-cell office:value-type="float" office:value="1389397.5"/>
          <table:table-cell office:value-type="float" office:value="1418769.23"/>
          <table:table-cell office:value-type="float" office:value="1587289.88"/>
          <table:table-cell office:value-type="float" office:value="1616400.25"/>
          <table:table-cell office:value-type="float" office:value="1647106.34"/>
          <table:table-cell office:value-type="float" office:value="1667639.87"/>
          <table:table-cell office:value-type="float" office:value="1698820.82"/>
          <table:table-cell office:value-type="float" office:value="1779065.57"/>
          <table:table-cell office:value-type="float" office:value="1814747.32"/>
          <table:table-cell table:number-columns-repeated="16373"/>
        </table:table-row>
        <table:table-row>
          <table:table-cell office:value-type="float" office:value="30185005220000"/>
          <table:table-cell office:value-type="string" office:string-value="        INVESTIMENTO AGRICULTURA"/>
          <table:table-cell office:value-type="float" office:value="996291.87"/>
          <table:table-cell office:value-type="float" office:value="1016697.92"/>
          <table:table-cell office:value-type="float" office:value="1164339"/>
          <table:table-cell office:value-type="float" office:value="1184213.1299999999"/>
          <table:table-cell office:value-type="float" office:value="1205103.01"/>
          <table:table-cell office:value-type="float" office:value="1215612.0900000001"/>
          <table:table-cell office:value-type="float" office:value="1236770.42"/>
          <table:table-cell office:value-type="float" office:value="1277730.97"/>
          <table:table-cell office:value-type="float" office:value="1302103.8600000001"/>
          <table:table-cell table:number-columns-repeated="16373"/>
        </table:table-row>
        <table:table-row>
          <table:table-cell office:value-type="float" office:value="30185005240000"/>
          <table:table-cell office:value-type="string" office:string-value="        INVESTIMENTO PECUARIA"/>
          <table:table-cell office:value-type="float" office:value="393105.63"/>
          <table:table-cell office:value-type="float" office:value="402071.31"/>
          <table:table-cell office:value-type="float" office:value="422950.88"/>
          <table:table-cell office:value-type="float" office:value="432187.12"/>
          <table:table-cell office:value-type="float" office:value="442003.33"/>
          <table:table-cell office:value-type="float" office:value="452027.78"/>
          <table:table-cell office:value-type="float" office:value="462050.4"/>
          <table:table-cell office:value-type="float" office:value="501334.6"/>
          <table:table-cell office:value-type="float" office:value="512643.46"/>
          <table:table-cell table:number-columns-repeated="16373"/>
        </table:table-row>
        <table:table-row>
          <table:table-cell office:value-type="float" office:value="30185005300000"/>
          <table:table-cell office:value-type="string" office:string-value="       FINANC. RURAIS-APLIC. REPASSADAS E REFINANC."/>
          <table:table-cell office:value-type="float" office:value="5691276.3899999997"/>
          <table:table-cell office:value-type="float" office:value="6121322.4800000004"/>
          <table:table-cell office:value-type="float" office:value="6410362.54"/>
          <table:table-cell office:value-type="float" office:value="6565848.5999999996"/>
          <table:table-cell office:value-type="float" office:value="6721578.6799999997"/>
          <table:table-cell office:value-type="float" office:value="6887348.0599999996"/>
          <table:table-cell office:value-type="float" office:value="7052801.71"/>
          <table:table-cell office:value-type="float" office:value="7718920.5099999998"/>
          <table:table-cell office:value-type="float" office:value="9255675.1400000006"/>
          <table:table-cell table:number-columns-repeated="16373"/>
        </table:table-row>
        <table:table-row>
          <table:table-cell office:value-type="float" office:value="30185005360000"/>
          <table:table-cell office:value-type="string" office:string-value="        INVESTIMENTO AGRICULTURA"/>
          <table:table-cell office:value-type="float" office:value="4231289.67"/>
          <table:table-cell office:value-type="float" office:value="4619965.28"/>
          <table:table-cell office:value-type="float" office:value="4872112.84"/>
          <table:table-cell office:value-type="float" office:value="4988060.2699999996"/>
          <table:table-cell office:value-type="float" office:value="5105227.25"/>
          <table:table-cell office:value-type="float" office:value="5233651.0199999996"/>
          <table:table-cell office:value-type="float" office:value="5359531.71"/>
          <table:table-cell office:value-type="float" office:value="5850176.4000000004"/>
          <table:table-cell office:value-type="float" office:value="7342179.3700000001"/>
          <table:table-cell table:number-columns-repeated="16373"/>
        </table:table-row>
        <table:table-row>
          <table:table-cell office:value-type="float" office:value="30185005380000"/>
          <table:table-cell office:value-type="string" office:string-value="        INVESTIMENTO PECUARIA"/>
          <table:table-cell office:value-type="float" office:value="1459986.72"/>
          <table:table-cell office:value-type="float" office:value="1501357.2"/>
          <table:table-cell office:value-type="float" office:value="1538249.7"/>
          <table:table-cell office:value-type="float" office:value="1577788.33"/>
          <table:table-cell office:value-type="float" office:value="1616351.43"/>
          <table:table-cell office:value-type="float" office:value="1653697.04"/>
          <table:table-cell office:value-type="float" office:value="1693270"/>
          <table:table-cell office:value-type="float" office:value="1868744.11"/>
          <table:table-cell office:value-type="float" office:value="1913495.77"/>
          <table:table-cell table:number-columns-repeated="16373"/>
        </table:table-row>
        <table:table-row>
          <table:table-cell office:value-type="float" office:value="30300000000000"/>
          <table:table-cell office:value-type="string" office:string-value="   TITULOS E VALORES MOBILIARIOS"/>
          <table:table-cell office:value-type="float" office:value="5790558392.0299997"/>
          <table:table-cell office:value-type="float" office:value="5839989137.2399998"/>
          <table:table-cell office:value-type="float" office:value="5728327822.3800001"/>
          <table:table-cell office:value-type="float" office:value="5913012694.54"/>
          <table:table-cell office:value-type="float" office:value="6090605788.9200001"/>
          <table:table-cell office:value-type="float" office:value="6218395569.8800001"/>
          <table:table-cell office:value-type="float" office:value="6072715776.8000002"/>
          <table:table-cell office:value-type="float" office:value="6776218999.2399998"/>
          <table:table-cell office:value-type="float" office:value="6886961585.7399998"/>
          <table:table-cell table:number-columns-repeated="16373"/>
        </table:table-row>
        <table:table-row>
          <table:table-cell office:value-type="float" office:value="30330001000000"/>
          <table:table-cell office:value-type="string" office:string-value="    TITULOS PARA NEGOCIACAO"/>
          <table:table-cell office:value-type="float" office:value="374859032.49000001"/>
          <table:table-cell office:value-type="float" office:value="340468158.22000003"/>
          <table:table-cell office:value-type="float" office:value="328737799.52999997"/>
          <table:table-cell office:value-type="float" office:value="272833401.50999999"/>
          <table:table-cell office:value-type="float" office:value="169849970.09"/>
          <table:table-cell office:value-type="float" office:value="175421135.69999999"/>
          <table:table-cell office:value-type="float" office:value="166398714.90000001"/>
          <table:table-cell office:value-type="float" office:value="184834413.09999999"/>
          <table:table-cell office:value-type="float" office:value="187161846.28999999"/>
          <table:table-cell table:number-columns-repeated="16373"/>
        </table:table-row>
        <table:table-row>
          <table:table-cell office:value-type="float" office:value="30330025000000"/>
          <table:table-cell office:value-type="string" office:string-value="     TITULOS PUBLICOS FEDERAIS-NEGOCIAVEIS COMPETITIVOS"/>
          <table:table-cell office:value-type="float" office:value="374859032.49000001"/>
          <table:table-cell office:value-type="float" office:value="340468158.22000003"/>
          <table:table-cell office:value-type="float" office:value="328737799.52999997"/>
          <table:table-cell office:value-type="float" office:value="272833401.50999999"/>
          <table:table-cell office:value-type="float" office:value="169849970.09"/>
          <table:table-cell office:value-type="float" office:value="175421135.69999999"/>
          <table:table-cell office:value-type="float" office:value="166398714.90000001"/>
          <table:table-cell office:value-type="float" office:value="184834413.09999999"/>
          <table:table-cell office:value-type="float" office:value="187161846.28999999"/>
          <table:table-cell table:number-columns-repeated="16373"/>
        </table:table-row>
        <table:table-row>
          <table:table-cell office:value-type="float" office:value="30340008000000"/>
          <table:table-cell office:value-type="string" office:string-value="    TITULOS DISPONIVEIS PARA VENDA"/>
          <table:table-cell office:value-type="float" office:value="256670578.78999999"/>
          <table:table-cell office:value-type="float" office:value="239843236.56"/>
          <table:table-cell office:value-type="float" office:value="236365302.18000001"/>
          <table:table-cell office:value-type="float" office:value="247494980.80000001"/>
          <table:table-cell office:value-type="float" office:value="280459501.19"/>
          <table:table-cell office:value-type="float" office:value="325882249.82999998"/>
          <table:table-cell office:value-type="float" office:value="223807299.71000001"/>
          <table:table-cell office:value-type="float" office:value="777408351.62"/>
          <table:table-cell office:value-type="float" office:value="795353138.45000005"/>
          <table:table-cell table:number-columns-repeated="16373"/>
        </table:table-row>
        <table:table-row>
          <table:table-cell office:value-type="float" office:value="30340022000000"/>
          <table:table-cell office:value-type="string" office:string-value="     TITULOS PUBLICOS FEDERAIS-NEGOCIAVEIS COMPETITIVOS"/>
          <table:table-cell office:value-type="float" office:value="113052049.77"/>
          <table:table-cell office:value-type="float" office:value="111608312.72"/>
          <table:table-cell office:value-type="float" office:value="123128337.18000001"/>
          <table:table-cell office:value-type="float" office:value="124242040.01000001"/>
          <table:table-cell office:value-type="float" office:value="135947361.56"/>
          <table:table-cell office:value-type="float" office:value="178001824.21000001"/>
          <table:table-cell office:value-type="float" office:value="86363093.920000002"/>
          <table:table-cell office:value-type="float" office:value="646347453.24000001"/>
          <table:table-cell office:value-type="float" office:value="652332331.02999997"/>
          <table:table-cell table:number-columns-repeated="16373"/>
        </table:table-row>
        <table:table-row>
          <table:table-cell office:value-type="float" office:value="30340046000000"/>
          <table:table-cell office:value-type="string" office:string-value="     TITULOS PUBLICOS FEDERAIS-NEGOC.NAO COMPETITIVOS"/>
          <table:table-cell office:value-type="float" office:value="33449251.690000001"/>
          <table:table-cell office:value-type="float" office:value="34117893.719999999"/>
          <table:table-cell office:value-type="float" office:value="32742311.030000001"/>
          <table:table-cell office:value-type="float" office:value="33280101.670000002"/>
          <table:table-cell office:value-type="float" office:value="33833848.259999998"/>
          <table:table-cell office:value-type="float" office:value="34182598.799999997"/>
          <table:table-cell office:value-type="float" office:value="32995401.34"/>
          <table:table-cell office:value-type="float" office:value="29894315.199999999"/>
          <table:table-cell office:value-type="float" office:value="29233648.41"/>
          <table:table-cell table:number-columns-repeated="16373"/>
        </table:table-row>
        <table:table-row>
          <table:table-cell office:value-type="float" office:value="30340754000000"/>
          <table:table-cell office:value-type="string" office:string-value="     TITULOS PRIVADOS-RENDA VARIAVEL"/>
          <table:table-cell office:value-type="float" office:value="110169277.33"/>
          <table:table-cell office:value-type="float" office:value="94117030.120000005"/>
          <table:table-cell office:value-type="float" office:value="80494653.969999999"/>
          <table:table-cell office:value-type="float" office:value="89972839.120000005"/>
          <table:table-cell office:value-type="float" office:value="110678291.37"/>
          <table:table-cell office:value-type="float" office:value="113697826.81999999"/>
          <table:table-cell office:value-type="float" office:value="104448804.45"/>
          <table:table-cell office:value-type="float" office:value="101166583.18000001"/>
          <table:table-cell office:value-type="float" office:value="113787159.01000001"/>
          <table:table-cell table:number-columns-repeated="16373"/>
        </table:table-row>
        <table:table-row>
          <table:table-cell office:value-type="float" office:value="30350005000000"/>
          <table:table-cell office:value-type="string" office:string-value="    TITULOS MANTIDOS ATE O VENCIMENTO"/>
          <table:table-cell office:value-type="float" office:value="5159028780.75"/>
          <table:table-cell office:value-type="float" office:value="5259677742.46"/>
          <table:table-cell office:value-type="float" office:value="5163224720.6700001"/>
          <table:table-cell office:value-type="float" office:value="5392684312.2299995"/>
          <table:table-cell office:value-type="float" office:value="5640296317.6400003"/>
          <table:table-cell office:value-type="float" office:value="5717092184.3500004"/>
          <table:table-cell office:value-type="float" office:value="5682509762.1899996"/>
          <table:table-cell office:value-type="float" office:value="5813976234.5200005"/>
          <table:table-cell office:value-type="float" office:value="5904446601"/>
          <table:table-cell table:number-columns-repeated="16373"/>
        </table:table-row>
        <table:table-row>
          <table:table-cell office:value-type="float" office:value="30350029000000"/>
          <table:table-cell office:value-type="string" office:string-value="     TITULOS PUBLICOS FEDERAIS-NEGOCIAVEIS COMPETITIVOS"/>
          <table:table-cell office:value-type="float" office:value="5159028780.75"/>
          <table:table-cell office:value-type="float" office:value="5259677742.46"/>
          <table:table-cell office:value-type="float" office:value="5163224720.6700001"/>
          <table:table-cell office:value-type="float" office:value="5392684312.2299995"/>
          <table:table-cell office:value-type="float" office:value="5640296317.6400003"/>
          <table:table-cell office:value-type="float" office:value="5717092184.3500004"/>
          <table:table-cell office:value-type="float" office:value="5682269762.1899996"/>
          <table:table-cell office:value-type="float" office:value="5813736234.5200005"/>
          <table:table-cell office:value-type="float" office:value="5904400777.8500004"/>
          <table:table-cell table:number-columns-repeated="16373"/>
        </table:table-row>
        <table:table-row>
          <table:table-cell office:value-type="float" office:value="30350751000000"/>
          <table:table-cell office:value-type="string" office:string-value="     TITULOS PRIVADOS-RENDA VARIAVEL"/>
          <table:table-cell table:number-columns-repeated="6"/>
          <table:table-cell office:value-type="float" office:value="240000"/>
          <table:table-cell office:value-type="float" office:value="240000"/>
          <table:table-cell office:value-type="float" office:value="45823.15"/>
          <table:table-cell table:number-columns-repeated="16373"/>
        </table:table-row>
        <table:table-row>
          <table:table-cell office:value-type="float" office:value="30400003000000"/>
          <table:table-cell office:value-type="string" office:string-value="   CUSTODIA DE VALORES"/>
          <table:table-cell office:value-type="float" office:value="9033127140.2000008"/>
          <table:table-cell office:value-type="float" office:value="8933863227.2399998"/>
          <table:table-cell office:value-type="float" office:value="9130031842.8899994"/>
          <table:table-cell office:value-type="float" office:value="9406040162.3700008"/>
          <table:table-cell office:value-type="float" office:value="10046616109.809999"/>
          <table:table-cell office:value-type="float" office:value="10270184618.33"/>
          <table:table-cell office:value-type="float" office:value="10413127956.33"/>
          <table:table-cell office:value-type="float" office:value="10910789348.700001"/>
          <table:table-cell office:value-type="float" office:value="10845036593.24"/>
          <table:table-cell table:number-columns-repeated="16373"/>
        </table:table-row>
        <table:table-row>
          <table:table-cell office:value-type="float" office:value="30430004000000"/>
          <table:table-cell office:value-type="string" office:string-value="    DEPOSITARIOS DE VALORES EM CUSTODIA"/>
          <table:table-cell office:value-type="float" office:value="4746845299.3100004"/>
          <table:table-cell office:value-type="float" office:value="4305275372.3100004"/>
          <table:table-cell office:value-type="float" office:value="4285229199.3099999"/>
          <table:table-cell office:value-type="float" office:value="4399018200.3100004"/>
          <table:table-cell office:value-type="float" office:value="4442181200.3100004"/>
          <table:table-cell office:value-type="float" office:value="4464449201.3100004"/>
          <table:table-cell office:value-type="float" office:value="4371808748.2799997"/>
          <table:table-cell office:value-type="float" office:value="4750895308.3400002"/>
          <table:table-cell office:value-type="float" office:value="4727623201.3000002"/>
          <table:table-cell table:number-columns-repeated="16373"/>
        </table:table-row>
        <table:table-row>
          <table:table-cell office:value-type="float" office:value="30430107000000"/>
          <table:table-cell office:value-type="string" office:string-value="     PROPRIOS"/>
          <table:table-cell office:value-type="float" office:value="4023992224.27"/>
          <table:table-cell office:value-type="float" office:value="4035772938.27"/>
          <table:table-cell office:value-type="float" office:value="4004881387.27"/>
          <table:table-cell office:value-type="float" office:value="4122133866.27"/>
          <table:table-cell office:value-type="float" office:value="4177101508.27"/>
          <table:table-cell office:value-type="float" office:value="4198939743.27"/>
          <table:table-cell office:value-type="float" office:value="4090973744.2600002"/>
          <table:table-cell office:value-type="float" office:value="4448138536.2600002"/>
          <table:table-cell office:value-type="float" office:value="4415511431.2600002"/>
          <table:table-cell table:number-columns-repeated="16373"/>
        </table:table-row>
        <table:table-row>
          <table:table-cell office:value-type="float" office:value="30430107600000"/>
          <table:table-cell office:value-type="string" office:string-value="      CDB"/>
          <table:table-cell office:value-type="float" office:value="614367154"/>
          <table:table-cell office:value-type="float" office:value="624239868"/>
          <table:table-cell office:value-type="float" office:value="678476317"/>
          <table:table-cell office:value-type="float" office:value="736018795"/>
          <table:table-cell office:value-type="float" office:value="776412437"/>
          <table:table-cell office:value-type="float" office:value="792688671"/>
          <table:table-cell office:value-type="float" office:value="833728671"/>
          <table:table-cell office:value-type="float" office:value="853720464"/>
          <table:table-cell office:value-type="float" office:value="830552359"/>
          <table:table-cell table:number-columns-repeated="16373"/>
        </table:table-row>
        <table:table-row>
          <table:table-cell office:value-type="float" office:value="30430107900000"/>
          <table:table-cell office:value-type="string" office:string-value="      OUTROS"/>
          <table:table-cell office:value-type="float" office:value="3409625070.27"/>
          <table:table-cell office:value-type="float" office:value="3411533070.27"/>
          <table:table-cell office:value-type="float" office:value="3326405070.27"/>
          <table:table-cell office:value-type="float" office:value="3386115071.27"/>
          <table:table-cell office:value-type="float" office:value="3400689071.27"/>
          <table:table-cell office:value-type="float" office:value="3406251072.27"/>
          <table:table-cell office:value-type="float" office:value="3257245073.2600002"/>
          <table:table-cell office:value-type="float" office:value="3594418072.2600002"/>
          <table:table-cell office:value-type="float" office:value="3584959072.2600002"/>
          <table:table-cell table:number-columns-repeated="16373"/>
        </table:table-row>
        <table:table-row>
          <table:table-cell office:value-type="float" office:value="30430200000000"/>
          <table:table-cell office:value-type="string" office:string-value="     DE TERCEIROS"/>
          <table:table-cell office:value-type="float" office:value="722853075.03999996"/>
          <table:table-cell office:value-type="float" office:value="269502434.04000002"/>
          <table:table-cell office:value-type="float" office:value="280347812.04000002"/>
          <table:table-cell office:value-type="float" office:value="276884334.04000002"/>
          <table:table-cell office:value-type="float" office:value="265079692.03999999"/>
          <table:table-cell office:value-type="float" office:value="265509458.03999999"/>
          <table:table-cell office:value-type="float" office:value="280835004.01999998"/>
          <table:table-cell office:value-type="float" office:value="302756772.07999998"/>
          <table:table-cell office:value-type="float" office:value="312111770.04000002"/>
          <table:table-cell table:number-columns-repeated="16373"/>
        </table:table-row>
        <table:table-row>
          <table:table-cell office:value-type="float" office:value="30430200156000"/>
          <table:table-cell office:value-type="string" office:string-value="      ORIUNDOS DE PRODUTOS AGRICOLAS"/>
          <table:table-cell office:value-type="float" office:value="56671.02"/>
          <table:table-cell office:value-type="float" office:value="56671.02"/>
          <table:table-cell office:value-type="float" office:value="56671.02"/>
          <table:table-cell office:value-type="float" office:value="56671.02"/>
          <table:table-cell office:value-type="float" office:value="56671.02"/>
          <table:table-cell office:value-type="float" office:value="56671.02"/>
          <table:table-cell office:value-type="float" office:value="57217"/>
          <table:table-cell office:value-type="float" office:value="76778.06"/>
          <table:table-cell office:value-type="float" office:value="56671.02"/>
          <table:table-cell table:number-columns-repeated="16373"/>
        </table:table-row>
        <table:table-row>
          <table:table-cell office:value-type="float" office:value="30430200200000"/>
          <table:table-cell office:value-type="string" office:string-value="      OUTROS"/>
          <table:table-cell office:value-type="float" office:value="722796404.01999998"/>
          <table:table-cell office:value-type="float" office:value="269445763.01999998"/>
          <table:table-cell office:value-type="float" office:value="280291141.01999998"/>
          <table:table-cell office:value-type="float" office:value="276827663.01999998"/>
          <table:table-cell office:value-type="float" office:value="265023021.02000001"/>
          <table:table-cell office:value-type="float" office:value="265452787.02000001"/>
          <table:table-cell office:value-type="float" office:value="280777787.01999998"/>
          <table:table-cell office:value-type="float" office:value="302679994.01999998"/>
          <table:table-cell office:value-type="float" office:value="312055099.01999998"/>
          <table:table-cell table:number-columns-repeated="16373"/>
        </table:table-row>
        <table:table-row>
          <table:table-cell office:value-type="float" office:value="30430200600000"/>
          <table:table-cell office:value-type="string" office:string-value="       CDB"/>
          <table:table-cell office:value-type="float" office:value="241330394"/>
          <table:table-cell office:value-type="float" office:value="256880753"/>
          <table:table-cell office:value-type="float" office:value="243951131"/>
          <table:table-cell office:value-type="float" office:value="243685653"/>
          <table:table-cell office:value-type="float" office:value="232085011"/>
          <table:table-cell office:value-type="float" office:value="233944777"/>
          <table:table-cell office:value-type="float" office:value="227374777"/>
          <table:table-cell office:value-type="float" office:value="253030984"/>
          <table:table-cell office:value-type="float" office:value="261829089"/>
          <table:table-cell table:number-columns-repeated="16373"/>
        </table:table-row>
        <table:table-row>
          <table:table-cell office:value-type="float" office:value="30430200900000"/>
          <table:table-cell office:value-type="string" office:string-value="       OUTROS"/>
          <table:table-cell office:value-type="float" office:value="481466010.01999998"/>
          <table:table-cell office:value-type="float" office:value="12565010.02"/>
          <table:table-cell office:value-type="float" office:value="36340010.020000003"/>
          <table:table-cell office:value-type="float" office:value="33142010.02"/>
          <table:table-cell office:value-type="float" office:value="32938010.02"/>
          <table:table-cell office:value-type="float" office:value="31508010.02"/>
          <table:table-cell office:value-type="float" office:value="53403010.020000003"/>
          <table:table-cell office:value-type="float" office:value="49649010.020000003"/>
          <table:table-cell office:value-type="float" office:value="50226010.020000003"/>
          <table:table-cell table:number-columns-repeated="16373"/>
        </table:table-row>
        <table:table-row>
          <table:table-cell office:value-type="float" office:value="30440001000000"/>
          <table:table-cell office:value-type="string" office:string-value="    DEPOSITARIOS DE VALORES EM GARANTIA"/>
          <table:table-cell office:value-type="float" office:value="2661664318.3800001"/>
          <table:table-cell office:value-type="float" office:value="2948140422.29"/>
          <table:table-cell office:value-type="float" office:value="3003245109.4000001"/>
          <table:table-cell office:value-type="float" office:value="3144206769.77"/>
          <table:table-cell office:value-type="float" office:value="3592093841.73"/>
          <table:table-cell office:value-type="float" office:value="3840669294.6500001"/>
          <table:table-cell office:value-type="float" office:value="3933476009.1100001"/>
          <table:table-cell office:value-type="float" office:value="4051708218.2800002"/>
          <table:table-cell office:value-type="float" office:value="4084451267.96"/>
          <table:table-cell table:number-columns-repeated="16373"/>
        </table:table-row>
        <table:table-row>
          <table:table-cell office:value-type="float" office:value="30440001100000"/>
          <table:table-cell office:value-type="string" office:string-value="      DEBAN-COMERCIAL"/>
          <table:table-cell office:value-type="float" office:value="244038936.12"/>
          <table:table-cell office:value-type="float" office:value="254771693.74000001"/>
          <table:table-cell office:value-type="float" office:value="258616263.97999999"/>
          <table:table-cell office:value-type="float" office:value="258636763.97999999"/>
          <table:table-cell office:value-type="float" office:value="346717201.50999999"/>
          <table:table-cell office:value-type="float" office:value="349209123.56999999"/>
          <table:table-cell office:value-type="float" office:value="353940277.47000003"/>
          <table:table-cell office:value-type="float" office:value="356300236.92000002"/>
          <table:table-cell office:value-type="float" office:value="356550834.41000003"/>
          <table:table-cell table:number-columns-repeated="16373"/>
        </table:table-row>
        <table:table-row>
          <table:table-cell office:value-type="float" office:value="30440001120000"/>
          <table:table-cell office:value-type="string" office:string-value="      DESIN"/>
          <table:table-cell office:value-type="float" office:value="2018096416.6700001"/>
          <table:table-cell office:value-type="float" office:value="2233974301.3299999"/>
          <table:table-cell office:value-type="float" office:value="2264142639.3299999"/>
          <table:table-cell office:value-type="float" office:value="2330615994.6100001"/>
          <table:table-cell office:value-type="float" office:value="2613132004.0100002"/>
          <table:table-cell office:value-type="float" office:value="2806671999.0799999"/>
          <table:table-cell office:value-type="float" office:value="2855221836.8899999"/>
          <table:table-cell office:value-type="float" office:value="2920024428.2399998"/>
          <table:table-cell office:value-type="float" office:value="2956942723.5500002"/>
          <table:table-cell table:number-columns-repeated="16373"/>
        </table:table-row>
        <table:table-row>
          <table:table-cell office:value-type="float" office:value="30440001140000"/>
          <table:table-cell office:value-type="string" office:string-value="      DERUR"/>
          <table:table-cell office:value-type="float" office:value="399528965.58999997"/>
          <table:table-cell office:value-type="float" office:value="459394427.22000003"/>
          <table:table-cell office:value-type="float" office:value="480486206.08999997"/>
          <table:table-cell office:value-type="float" office:value="554954011.17999995"/>
          <table:table-cell office:value-type="float" office:value="632244636.21000004"/>
          <table:table-cell office:value-type="float" office:value="684788172"/>
          <table:table-cell office:value-type="float" office:value="724313894.75"/>
          <table:table-cell office:value-type="float" office:value="775383553.12"/>
          <table:table-cell office:value-type="float" office:value="770957710"/>
          <table:table-cell table:number-columns-repeated="16373"/>
        </table:table-row>
        <table:table-row>
          <table:table-cell office:value-type="float" office:value="30465000000000"/>
          <table:table-cell office:value-type="string" office:string-value="    VALORES GARANTIDOS PELO FGPC"/>
          <table:table-cell office:value-type="float" office:value="108342661.48999999"/>
          <table:table-cell office:value-type="float" office:value="103946599.19"/>
          <table:table-cell office:value-type="float" office:value="103167514.12"/>
          <table:table-cell office:value-type="float" office:value="106000436.64"/>
          <table:table-cell office:value-type="float" office:value="107119321.81"/>
          <table:table-cell office:value-type="float" office:value="89996272.290000007"/>
          <table:table-cell office:value-type="float" office:value="123966417.56999999"/>
          <table:table-cell office:value-type="float" office:value="122423354.77"/>
          <table:table-cell office:value-type="float" office:value="95975886.409999996"/>
          <table:table-cell table:number-columns-repeated="16373"/>
        </table:table-row>
        <table:table-row>
          <table:table-cell office:value-type="float" office:value="30467008000000"/>
          <table:table-cell office:value-type="string" office:string-value="    VALS.GARANT.P/FUNDOS OU MECANISMOS GOVERN/OFICIAIS"/>
          <table:table-cell office:value-type="float" office:value="208647068"/>
          <table:table-cell office:value-type="float" office:value="221545450.56"/>
          <table:table-cell office:value-type="float" office:value="224199469.91999999"/>
          <table:table-cell office:value-type="float" office:value="228302162.00999999"/>
          <table:table-cell office:value-type="float" office:value="250594843.36000001"/>
          <table:table-cell office:value-type="float" office:value="220869713.19"/>
          <table:table-cell office:value-type="float" office:value="323167766.77999997"/>
          <table:table-cell office:value-type="float" office:value="335047577.18000001"/>
          <table:table-cell office:value-type="float" office:value="287378753.93000001"/>
          <table:table-cell table:number-columns-repeated="16373"/>
        </table:table-row>
        <table:table-row>
          <table:table-cell office:value-type="float" office:value="30467008300000"/>
          <table:table-cell office:value-type="string" office:string-value="      FAMPE"/>
          <table:table-cell office:value-type="float" office:value="39945799.369999997"/>
          <table:table-cell office:value-type="float" office:value="50907043.689999998"/>
          <table:table-cell office:value-type="float" office:value="51946224.479999997"/>
          <table:table-cell office:value-type="float" office:value="53426405.090000004"/>
          <table:table-cell office:value-type="float" office:value="74708793.340000004"/>
          <table:table-cell office:value-type="float" office:value="44310376.380000003"/>
          <table:table-cell office:value-type="float" office:value="62552865.719999999"/>
          <table:table-cell office:value-type="float" office:value="62954765.479999997"/>
          <table:table-cell office:value-type="float" office:value="27586573.550000001"/>
          <table:table-cell table:number-columns-repeated="16373"/>
        </table:table-row>
        <table:table-row>
          <table:table-cell office:value-type="float" office:value="30467008310000"/>
          <table:table-cell office:value-type="string" office:string-value="      FUNPROGER"/>
          <table:table-cell table:number-columns-repeated="6"/>
          <table:table-cell office:value-type="float" office:value="83679378.810000002"/>
          <table:table-cell office:value-type="float" office:value="94644433.709999993"/>
          <table:table-cell office:value-type="float" office:value="81800218.480000004"/>
          <table:table-cell table:number-columns-repeated="16373"/>
        </table:table-row>
        <table:table-row>
          <table:table-cell office:value-type="float" office:value="30467008800000"/>
          <table:table-cell office:value-type="string" office:string-value="      OUTROS"/>
          <table:table-cell office:value-type="float" office:value="168701268.63"/>
          <table:table-cell office:value-type="float" office:value="170638406.87"/>
          <table:table-cell office:value-type="float" office:value="172253245.44"/>
          <table:table-cell office:value-type="float" office:value="174875756.91999999"/>
          <table:table-cell office:value-type="float" office:value="175886050.02000001"/>
          <table:table-cell office:value-type="float" office:value="176559336.81"/>
          <table:table-cell office:value-type="float" office:value="176935522.25"/>
          <table:table-cell office:value-type="float" office:value="177448377.99000001"/>
          <table:table-cell office:value-type="float" office:value="177991961.90000001"/>
          <table:table-cell table:number-columns-repeated="16373"/>
        </table:table-row>
        <table:table-row>
          <table:table-cell office:value-type="float" office:value="30475007000000"/>
          <table:table-cell office:value-type="string" office:string-value="    TITULOS EM GARANTIA DE DIVIDAS RURAIS RENEGOCIADAS"/>
          <table:table-cell office:value-type="float" office:value="85454719.790000007"/>
          <table:table-cell office:value-type="float" office:value="89042665.340000004"/>
          <table:table-cell office:value-type="float" office:value="92017125.200000003"/>
          <table:table-cell office:value-type="float" office:value="97774853.989999995"/>
          <table:table-cell office:value-type="float" office:value="99572664.980000004"/>
          <table:table-cell office:value-type="float" office:value="99923584.950000003"/>
          <table:table-cell office:value-type="float" office:value="99669341.569999993"/>
          <table:table-cell office:value-type="float" office:value="100389360.51000001"/>
          <table:table-cell office:value-type="float" office:value="102234295.72"/>
          <table:table-cell table:number-columns-repeated="16373"/>
        </table:table-row>
        <table:table-row>
          <table:table-cell office:value-type="float" office:value="30477005000000"/>
          <table:table-cell office:value-type="string" office:string-value="    VALORES GARANTIDOS PELO TESOURO NACIONAL"/>
          <table:table-cell office:value-type="float" office:value="6559238.54"/>
          <table:table-cell office:value-type="float" office:value="6233242.9000000004"/>
          <table:table-cell office:value-type="float" office:value="3318518.31"/>
          <table:table-cell office:value-type="float" office:value="1022915.15"/>
          <table:table-cell office:value-type="float" office:value="693208.9"/>
          <table:table-cell office:value-type="float" office:value="343887.78"/>
          <table:table-cell office:value-type="float" office:value="210364.96"/>
          <table:table-cell office:value-type="float" office:value="213756.76"/>
          <table:table-cell office:value-type="float" office:value="182017.06"/>
          <table:table-cell table:number-columns-repeated="16373"/>
        </table:table-row>
        <table:table-row>
          <table:table-cell office:value-type="float" office:value="30477201000000"/>
          <table:table-cell office:value-type="string" office:string-value="     RISCO REDUZIDO"/>
          <table:table-cell office:value-type="float" office:value="6559238.54"/>
          <table:table-cell office:value-type="float" office:value="6233242.9000000004"/>
          <table:table-cell office:value-type="float" office:value="3318518.31"/>
          <table:table-cell office:value-type="float" office:value="1022915.15"/>
          <table:table-cell office:value-type="float" office:value="693208.9"/>
          <table:table-cell office:value-type="float" office:value="343887.78"/>
          <table:table-cell office:value-type="float" office:value="210364.96"/>
          <table:table-cell office:value-type="float" office:value="213756.76"/>
          <table:table-cell office:value-type="float" office:value="182017.06"/>
          <table:table-cell table:number-columns-repeated="16373"/>
        </table:table-row>
        <table:table-row>
          <table:table-cell office:value-type="float" office:value="30479003000000"/>
          <table:table-cell office:value-type="string" office:string-value="    VALORES GARANTIDOS POR DEPOSITOS VINCULADOS"/>
          <table:table-cell office:value-type="float" office:value="31547821.210000001"/>
          <table:table-cell/>
          <table:table-cell office:value-type="float" office:value="31982072.5"/>
          <table:table-cell office:value-type="float" office:value="32283580.829999998"/>
          <table:table-cell office:value-type="float" office:value="33014110.98"/>
          <table:table-cell office:value-type="float" office:value="32872805.25"/>
          <table:table-cell office:value-type="float" office:value="32366934.66"/>
          <table:table-cell office:value-type="float" office:value="31771095.370000001"/>
          <table:table-cell office:value-type="float" office:value="31152780.129999999"/>
          <table:table-cell table:number-columns-repeated="16373"/>
        </table:table-row>
        <table:table-row>
          <table:table-cell office:value-type="float" office:value="30480009000000"/>
          <table:table-cell office:value-type="string" office:string-value="    VALORES EM CUSTODIA"/>
          <table:table-cell office:value-type="float" office:value="424183591.45999998"/>
          <table:table-cell office:value-type="float" office:value="423796913.93000001"/>
          <table:table-cell office:value-type="float" office:value="375443666.56"/>
          <table:table-cell office:value-type="float" office:value="376076167.82999998"/>
          <table:table-cell office:value-type="float" office:value="320602511.31999999"/>
          <table:table-cell office:value-type="float" office:value="320551822.26999998"/>
          <table:table-cell office:value-type="float" office:value="320545150"/>
          <table:table-cell office:value-type="float" office:value="318062310.69"/>
          <table:table-cell office:value-type="float" office:value="318071511.66000003"/>
          <table:table-cell table:number-columns-repeated="16373"/>
        </table:table-row>
        <table:table-row>
          <table:table-cell office:value-type="float" office:value="30480009105000"/>
          <table:table-cell office:value-type="string" office:string-value="      CAMBIO-TRAVELLER'S CHECKS EM CONSIGNACAO"/>
          <table:table-cell office:value-type="float" office:value="12363.75"/>
          <table:table-cell office:value-type="float" office:value="12210.45"/>
          <table:table-cell office:value-type="float" office:value="12468.4"/>
          <table:table-cell office:value-type="float" office:value="11733.05"/>
          <table:table-cell office:value-type="float" office:value="10111.5"/>
          <table:table-cell office:value-type="float" office:value="10376.799999999999"/>
          <table:table-cell office:value-type="float" office:value="10049.200000000001"/>
          <table:table-cell office:value-type="float" office:value="10376.450000000001"/>
          <table:table-cell office:value-type="float" office:value="10379.950000000001"/>
          <table:table-cell table:number-columns-repeated="16373"/>
        </table:table-row>
        <table:table-row>
          <table:table-cell office:value-type="float" office:value="30480009200000"/>
          <table:table-cell office:value-type="string" office:string-value="      OUTROS"/>
          <table:table-cell office:value-type="float" office:value="424171227.70999998"/>
          <table:table-cell office:value-type="float" office:value="423784703.48000002"/>
          <table:table-cell office:value-type="float" office:value="375431198.16000003"/>
          <table:table-cell office:value-type="float" office:value="376064434.77999997"/>
          <table:table-cell office:value-type="float" office:value="320592399.81999999"/>
          <table:table-cell office:value-type="float" office:value="320541445.47000003"/>
          <table:table-cell office:value-type="float" office:value="320535100.80000001"/>
          <table:table-cell office:value-type="float" office:value="318051934.24000001"/>
          <table:table-cell office:value-type="float" office:value="318061131.70999998"/>
          <table:table-cell table:number-columns-repeated="16373"/>
        </table:table-row>
        <table:table-row>
          <table:table-cell office:value-type="float" office:value="30480009700000"/>
          <table:table-cell office:value-type="string" office:string-value="       FINOR"/>
          <table:table-cell office:value-type="float" office:value="423365436.13"/>
          <table:table-cell office:value-type="float" office:value="422917399.88"/>
          <table:table-cell office:value-type="float" office:value="374482304.05000001"/>
          <table:table-cell office:value-type="float" office:value="375218789.75999999"/>
          <table:table-cell office:value-type="float" office:value="319784069.77999997"/>
          <table:table-cell office:value-type="float" office:value="319711194.70999998"/>
          <table:table-cell office:value-type="float" office:value="319711195.86000001"/>
          <table:table-cell office:value-type="float" office:value="317303598.23000002"/>
          <table:table-cell office:value-type="float" office:value="317303624.38999999"/>
          <table:table-cell table:number-columns-repeated="16373"/>
        </table:table-row>
        <table:table-row>
          <table:table-cell office:value-type="float" office:value="30480009798000"/>
          <table:table-cell office:value-type="string" office:string-value="       REAIS RECEBIDOS PARA TROCA DE MOEDA-LEI 888"/>
          <table:table-cell office:value-type="float" office:value="19153.04"/>
          <table:table-cell office:value-type="float" office:value="19153.04"/>
          <table:table-cell office:value-type="float" office:value="19153.04"/>
          <table:table-cell office:value-type="float" office:value="19153.04"/>
          <table:table-cell office:value-type="float" office:value="19153.04"/>
          <table:table-cell office:value-type="float" office:value="19153.04"/>
          <table:table-cell office:value-type="float" office:value="19153.04"/>
          <table:table-cell office:value-type="float" office:value="19153.04"/>
          <table:table-cell office:value-type="float" office:value="19153.04"/>
          <table:table-cell table:number-columns-repeated="16373"/>
        </table:table-row>
        <table:table-row>
          <table:table-cell office:value-type="float" office:value="30480009800000"/>
          <table:table-cell office:value-type="string" office:string-value="       OUTROS"/>
          <table:table-cell office:value-type="float" office:value="786638.54"/>
          <table:table-cell office:value-type="float" office:value="848150.56"/>
          <table:table-cell office:value-type="float" office:value="929741.07"/>
          <table:table-cell office:value-type="float" office:value="826491.98"/>
          <table:table-cell office:value-type="float" office:value="789177"/>
          <table:table-cell office:value-type="float" office:value="811097.72"/>
          <table:table-cell office:value-type="float" office:value="804751.9"/>
          <table:table-cell office:value-type="float" office:value="729182.97"/>
          <table:table-cell office:value-type="float" office:value="738354.28"/>
          <table:table-cell table:number-columns-repeated="16373"/>
        </table:table-row>
        <table:table-row>
          <table:table-cell office:value-type="float" office:value="30490006000000"/>
          <table:table-cell office:value-type="string" office:string-value="    VALORES EM GARANTIA"/>
          <table:table-cell office:value-type="float" office:value="759882422.01999998"/>
          <table:table-cell office:value-type="float" office:value="835882560.72000003"/>
          <table:table-cell office:value-type="float" office:value="1011429167.5700001"/>
          <table:table-cell office:value-type="float" office:value="1021355075.84"/>
          <table:table-cell office:value-type="float" office:value="1200744406.4200001"/>
          <table:table-cell office:value-type="float" office:value="1200508036.6400001"/>
          <table:table-cell office:value-type="float" office:value="1207917223.4000001"/>
          <table:table-cell office:value-type="float" office:value="1200278366.8"/>
          <table:table-cell office:value-type="float" office:value="1197966879.0699999"/>
          <table:table-cell table:number-columns-repeated="16373"/>
        </table:table-row>
        <table:table-row>
          <table:table-cell office:value-type="float" office:value="30490006020000"/>
          <table:table-cell office:value-type="string" office:string-value="      DESIN"/>
          <table:table-cell office:value-type="float" office:value="258806729.72999999"/>
          <table:table-cell office:value-type="float" office:value="259170592.72999999"/>
          <table:table-cell office:value-type="float" office:value="259145512.22999999"/>
          <table:table-cell office:value-type="float" office:value="262362714.13"/>
          <table:table-cell office:value-type="float" office:value="271130412.61000001"/>
          <table:table-cell office:value-type="float" office:value="269546434.81"/>
          <table:table-cell office:value-type="float" office:value="268591565.66000003"/>
          <table:table-cell office:value-type="float" office:value="266933521.50999999"/>
          <table:table-cell office:value-type="float" office:value="266423905.58000001"/>
          <table:table-cell table:number-columns-repeated="16373"/>
        </table:table-row>
        <table:table-row>
          <table:table-cell office:value-type="float" office:value="30490006040000"/>
          <table:table-cell office:value-type="string" office:string-value="       HIPOTECA"/>
          <table:table-cell office:value-type="float" office:value="150548843.83000001"/>
          <table:table-cell office:value-type="float" office:value="150548843.83000001"/>
          <table:table-cell office:value-type="float" office:value="150548843.83000001"/>
          <table:table-cell office:value-type="float" office:value="150548843.83000001"/>
          <table:table-cell office:value-type="float" office:value="150548843.83000001"/>
          <table:table-cell office:value-type="float" office:value="150548843.83000001"/>
          <table:table-cell office:value-type="float" office:value="150548843.83000001"/>
          <table:table-cell office:value-type="float" office:value="150548843.83000001"/>
          <table:table-cell office:value-type="float" office:value="150548843.83000001"/>
          <table:table-cell table:number-columns-repeated="16373"/>
        </table:table-row>
        <table:table-row>
          <table:table-cell office:value-type="float" office:value="30490006060000"/>
          <table:table-cell office:value-type="string" office:string-value="       PENHOR"/>
          <table:table-cell office:value-type="float" office:value="9063040.6300000008"/>
          <table:table-cell office:value-type="float" office:value="9063040.6300000008"/>
          <table:table-cell office:value-type="float" office:value="9063040.6300000008"/>
          <table:table-cell office:value-type="float" office:value="9063040.6300000008"/>
          <table:table-cell office:value-type="float" office:value="9063040.6300000008"/>
          <table:table-cell office:value-type="float" office:value="9063040.6300000008"/>
          <table:table-cell office:value-type="float" office:value="9063040.6300000008"/>
          <table:table-cell office:value-type="float" office:value="9063040.6300000008"/>
          <table:table-cell office:value-type="float" office:value="9063040.6300000008"/>
          <table:table-cell table:number-columns-repeated="16373"/>
        </table:table-row>
        <table:table-row>
          <table:table-cell office:value-type="float" office:value="30490006080000"/>
          <table:table-cell office:value-type="string" office:string-value="       ALIENACAO FIDUCIARIA"/>
          <table:table-cell office:value-type="float" office:value="18741472"/>
          <table:table-cell office:value-type="float" office:value="18741472"/>
          <table:table-cell office:value-type="float" office:value="18741472"/>
          <table:table-cell office:value-type="float" office:value="18741472"/>
          <table:table-cell office:value-type="float" office:value="18741472"/>
          <table:table-cell office:value-type="float" office:value="18741472"/>
          <table:table-cell office:value-type="float" office:value="18741472"/>
          <table:table-cell office:value-type="float" office:value="18741472"/>
          <table:table-cell office:value-type="float" office:value="18741472"/>
          <table:table-cell table:number-columns-repeated="16373"/>
        </table:table-row>
        <table:table-row>
          <table:table-cell office:value-type="float" office:value="30490006100000"/>
          <table:table-cell office:value-type="string" office:string-value="       FIANCA"/>
          <table:table-cell office:value-type="float" office:value="6978840.9100000001"/>
          <table:table-cell office:value-type="float" office:value="6978840.9100000001"/>
          <table:table-cell office:value-type="float" office:value="6978840.9100000001"/>
          <table:table-cell office:value-type="float" office:value="6978840.9100000001"/>
          <table:table-cell office:value-type="float" office:value="6978840.9100000001"/>
          <table:table-cell office:value-type="float" office:value="6978840.9100000001"/>
          <table:table-cell office:value-type="float" office:value="6978840.9100000001"/>
          <table:table-cell office:value-type="float" office:value="6978840.9100000001"/>
          <table:table-cell office:value-type="float" office:value="6978840.9100000001"/>
          <table:table-cell table:number-columns-repeated="16373"/>
        </table:table-row>
        <table:table-row>
          <table:table-cell office:value-type="float" office:value="30490006120000"/>
          <table:table-cell office:value-type="string" office:string-value="       NOTAS PROMISSORIAS"/>
          <table:table-cell office:value-type="float" office:value="2687672.19"/>
          <table:table-cell office:value-type="float" office:value="2652348.29"/>
          <table:table-cell office:value-type="float" office:value="2627267.79"/>
          <table:table-cell office:value-type="float" office:value="2620767.79"/>
          <table:table-cell office:value-type="float" office:value="4150948.13"/>
          <table:table-cell office:value-type="float" office:value="4133715.33"/>
          <table:table-cell office:value-type="float" office:value="4051574.41"/>
          <table:table-cell office:value-type="float" office:value="4017256.31"/>
          <table:table-cell office:value-type="float" office:value="4007640.37"/>
          <table:table-cell table:number-columns-repeated="16373"/>
        </table:table-row>
        <table:table-row>
          <table:table-cell office:value-type="float" office:value="30490006140000"/>
          <table:table-cell office:value-type="string" office:string-value="       OUTRAS GARANTIAS"/>
          <table:table-cell office:value-type="float" office:value="70786860.170000002"/>
          <table:table-cell office:value-type="float" office:value="71186047.069999993"/>
          <table:table-cell office:value-type="float" office:value="71186047.069999993"/>
          <table:table-cell office:value-type="float" office:value="74409748.969999999"/>
          <table:table-cell office:value-type="float" office:value="81647267.109999999"/>
          <table:table-cell office:value-type="float" office:value="80080522.109999999"/>
          <table:table-cell office:value-type="float" office:value="79207793.879999995"/>
          <table:table-cell office:value-type="float" office:value="77584067.829999998"/>
          <table:table-cell office:value-type="float" office:value="77084067.840000004"/>
          <table:table-cell table:number-columns-repeated="16373"/>
        </table:table-row>
        <table:table-row>
          <table:table-cell office:value-type="float" office:value="30490006160000"/>
          <table:table-cell office:value-type="string" office:string-value="      DERUR"/>
          <table:table-cell office:value-type="float" office:value="134172216.13"/>
          <table:table-cell office:value-type="float" office:value="146743993.72"/>
          <table:table-cell office:value-type="float" office:value="360006224.56"/>
          <table:table-cell office:value-type="float" office:value="367622387.70999998"/>
          <table:table-cell office:value-type="float" office:value="487610447.14999998"/>
          <table:table-cell office:value-type="float" office:value="487219232.23000002"/>
          <table:table-cell office:value-type="float" office:value="494176431.29000002"/>
          <table:table-cell office:value-type="float" office:value="495591896.44"/>
          <table:table-cell office:value-type="float" office:value="496093108.44"/>
          <table:table-cell table:number-columns-repeated="16373"/>
        </table:table-row>
        <table:table-row>
          <table:table-cell office:value-type="float" office:value="30490006180000"/>
          <table:table-cell office:value-type="string" office:string-value="       HIPOTECA"/>
          <table:table-cell office:value-type="float" office:value="30348702.309999999"/>
          <table:table-cell office:value-type="float" office:value="30348702.309999999"/>
          <table:table-cell office:value-type="float" office:value="30348702.309999999"/>
          <table:table-cell office:value-type="float" office:value="30348702.309999999"/>
          <table:table-cell office:value-type="float" office:value="30348702.309999999"/>
          <table:table-cell office:value-type="float" office:value="30348702.309999999"/>
          <table:table-cell office:value-type="float" office:value="30348702.309999999"/>
          <table:table-cell office:value-type="float" office:value="30348702.309999999"/>
          <table:table-cell office:value-type="float" office:value="30348702.309999999"/>
          <table:table-cell table:number-columns-repeated="16373"/>
        </table:table-row>
        <table:table-row>
          <table:table-cell office:value-type="float" office:value="30490006200000"/>
          <table:table-cell office:value-type="string" office:string-value="       PENHOR"/>
          <table:table-cell office:value-type="float" office:value="2611500.5"/>
          <table:table-cell office:value-type="float" office:value="2611500.5"/>
          <table:table-cell office:value-type="float" office:value="2611500.5"/>
          <table:table-cell office:value-type="float" office:value="2611500.5"/>
          <table:table-cell office:value-type="float" office:value="2611500.5"/>
          <table:table-cell office:value-type="float" office:value="2611500.5"/>
          <table:table-cell office:value-type="float" office:value="2611500.5"/>
          <table:table-cell office:value-type="float" office:value="2611500.5"/>
          <table:table-cell office:value-type="float" office:value="2611500.5"/>
          <table:table-cell table:number-columns-repeated="16373"/>
        </table:table-row>
        <table:table-row>
          <table:table-cell office:value-type="float" office:value="30490006220000"/>
          <table:table-cell office:value-type="string" office:string-value="       ALIENACAO FIDUCIARIA"/>
          <table:table-cell office:value-type="float" office:value="100600.59"/>
          <table:table-cell office:value-type="float" office:value="100600.59"/>
          <table:table-cell office:value-type="float" office:value="100600.59"/>
          <table:table-cell office:value-type="float" office:value="100600.59"/>
          <table:table-cell office:value-type="float" office:value="100600.59"/>
          <table:table-cell office:value-type="float" office:value="100600.59"/>
          <table:table-cell office:value-type="float" office:value="100600.59"/>
          <table:table-cell office:value-type="float" office:value="100600.59"/>
          <table:table-cell office:value-type="float" office:value="100600.59"/>
          <table:table-cell table:number-columns-repeated="16373"/>
        </table:table-row>
        <table:table-row>
          <table:table-cell office:value-type="float" office:value="30490006240000"/>
          <table:table-cell office:value-type="string" office:string-value="       FIANCA"/>
          <table:table-cell office:value-type="float" office:value="0.4"/>
          <table:table-cell office:value-type="float" office:value="0.4"/>
          <table:table-cell office:value-type="float" office:value="0.4"/>
          <table:table-cell office:value-type="float" office:value="0.4"/>
          <table:table-cell office:value-type="float" office:value="0.4"/>
          <table:table-cell office:value-type="float" office:value="0.4"/>
          <table:table-cell office:value-type="float" office:value="0.4"/>
          <table:table-cell office:value-type="float" office:value="0.4"/>
          <table:table-cell office:value-type="float" office:value="0.4"/>
          <table:table-cell table:number-columns-repeated="16373"/>
        </table:table-row>
        <table:table-row>
          <table:table-cell office:value-type="float" office:value="30490006260000"/>
          <table:table-cell office:value-type="string" office:string-value="       NOTAS PROMISSORIAS"/>
          <table:table-cell office:value-type="float" office:value="10440013.220000001"/>
          <table:table-cell office:value-type="float" office:value="10451041.59"/>
          <table:table-cell office:value-type="float" office:value="10427126.48"/>
          <table:table-cell office:value-type="float" office:value="10406559.779999999"/>
          <table:table-cell office:value-type="float" office:value="10688278.24"/>
          <table:table-cell office:value-type="float" office:value="10725607.369999999"/>
          <table:table-cell office:value-type="float" office:value="10793151.1"/>
          <table:table-cell office:value-type="float" office:value="10818097.84"/>
          <table:table-cell office:value-type="float" office:value="10821936.49"/>
          <table:table-cell table:number-columns-repeated="16373"/>
        </table:table-row>
        <table:table-row>
          <table:table-cell office:value-type="float" office:value="30490006280000"/>
          <table:table-cell office:value-type="string" office:string-value="       OUTRAS GARANTIAS"/>
          <table:table-cell office:value-type="float" office:value="90671399.109999999"/>
          <table:table-cell office:value-type="float" office:value="103232148.33"/>
          <table:table-cell office:value-type="float" office:value="316518294.27999997"/>
          <table:table-cell office:value-type="float" office:value="324155024.13"/>
          <table:table-cell office:value-type="float" office:value="443861365.11000001"/>
          <table:table-cell office:value-type="float" office:value="443432821.06"/>
          <table:table-cell office:value-type="float" office:value="450322476.38999999"/>
          <table:table-cell office:value-type="float" office:value="451712994.80000001"/>
          <table:table-cell office:value-type="float" office:value="452210368.14999998"/>
          <table:table-cell table:number-columns-repeated="16373"/>
        </table:table-row>
        <table:table-row>
          <table:table-cell office:value-type="float" office:value="30490006300000"/>
          <table:table-cell office:value-type="string" office:string-value="      DEBAN - COMERCIAL"/>
          <table:table-cell office:value-type="float" office:value="226776706.83000001"/>
          <table:table-cell office:value-type="float" office:value="271164678.50999999"/>
          <table:table-cell office:value-type="float" office:value="271129388.75999999"/>
          <table:table-cell office:value-type="float" office:value="272678128.13"/>
          <table:table-cell office:value-type="float" office:value="323311700.79000002"/>
          <table:table-cell office:value-type="float" office:value="324111985.82999998"/>
          <table:table-cell office:value-type="float" office:value="326305506.29000002"/>
          <table:table-cell office:value-type="float" office:value="325728989.69"/>
          <table:table-cell office:value-type="float" office:value="325739712.32999998"/>
          <table:table-cell table:number-columns-repeated="16373"/>
        </table:table-row>
        <table:table-row>
          <table:table-cell office:value-type="float" office:value="30490006320000"/>
          <table:table-cell office:value-type="string" office:string-value="       HIPOTECA"/>
          <table:table-cell office:value-type="float" office:value="12526708.710000001"/>
          <table:table-cell office:value-type="float" office:value="12526708.710000001"/>
          <table:table-cell office:value-type="float" office:value="12526708.710000001"/>
          <table:table-cell office:value-type="float" office:value="12526708.710000001"/>
          <table:table-cell office:value-type="float" office:value="12526708.710000001"/>
          <table:table-cell office:value-type="float" office:value="12518708.710000001"/>
          <table:table-cell office:value-type="float" office:value="12518708.710000001"/>
          <table:table-cell office:value-type="float" office:value="12518708.710000001"/>
          <table:table-cell office:value-type="float" office:value="12518708.710000001"/>
          <table:table-cell table:number-columns-repeated="16373"/>
        </table:table-row>
        <table:table-row>
          <table:table-cell office:value-type="float" office:value="30490006340000"/>
          <table:table-cell office:value-type="string" office:string-value="       PENHOR"/>
          <table:table-cell office:value-type="float" office:value="1114863.81"/>
          <table:table-cell office:value-type="float" office:value="1114863.81"/>
          <table:table-cell office:value-type="float" office:value="1114863.81"/>
          <table:table-cell office:value-type="float" office:value="1114863.81"/>
          <table:table-cell office:value-type="float" office:value="1114863.81"/>
          <table:table-cell office:value-type="float" office:value="1114863.81"/>
          <table:table-cell office:value-type="float" office:value="1114863.81"/>
          <table:table-cell office:value-type="float" office:value="1114863.81"/>
          <table:table-cell office:value-type="float" office:value="1114863.81"/>
          <table:table-cell table:number-columns-repeated="16373"/>
        </table:table-row>
        <table:table-row>
          <table:table-cell office:value-type="float" office:value="30490006360000"/>
          <table:table-cell office:value-type="string" office:string-value="       ALIENACAO FIDUCIARIA"/>
          <table:table-cell office:value-type="float" office:value="420917.66"/>
          <table:table-cell office:value-type="float" office:value="420917.66"/>
          <table:table-cell office:value-type="float" office:value="420917.66"/>
          <table:table-cell office:value-type="float" office:value="420917.66"/>
          <table:table-cell office:value-type="float" office:value="420917.66"/>
          <table:table-cell office:value-type="float" office:value="420917.66"/>
          <table:table-cell office:value-type="float" office:value="420917.66"/>
          <table:table-cell office:value-type="float" office:value="420917.66"/>
          <table:table-cell office:value-type="float" office:value="420917.66"/>
          <table:table-cell table:number-columns-repeated="16373"/>
        </table:table-row>
        <table:table-row>
          <table:table-cell office:value-type="float" office:value="30490006380000"/>
          <table:table-cell office:value-type="string" office:string-value="       FIANCA"/>
          <table:table-cell office:value-type="float" office:value="1148324.3999999999"/>
          <table:table-cell office:value-type="float" office:value="1148324.3999999999"/>
          <table:table-cell office:value-type="float" office:value="1148324.3999999999"/>
          <table:table-cell office:value-type="float" office:value="1148324.3999999999"/>
          <table:table-cell office:value-type="float" office:value="1148324.3999999999"/>
          <table:table-cell office:value-type="float" office:value="1148324.3999999999"/>
          <table:table-cell office:value-type="float" office:value="1148324.3999999999"/>
          <table:table-cell office:value-type="float" office:value="1148324.3999999999"/>
          <table:table-cell office:value-type="float" office:value="1148324.3999999999"/>
          <table:table-cell table:number-columns-repeated="16373"/>
        </table:table-row>
        <table:table-row>
          <table:table-cell office:value-type="float" office:value="30490006400000"/>
          <table:table-cell office:value-type="string" office:string-value="       NOTAS PROMISSORIAS"/>
          <table:table-cell office:value-type="float" office:value="167999974.81999999"/>
          <table:table-cell office:value-type="float" office:value="212052680.19999999"/>
          <table:table-cell office:value-type="float" office:value="212025202.81999999"/>
          <table:table-cell office:value-type="float" office:value="212098378.65000001"/>
          <table:table-cell office:value-type="float" office:value="245911981.77000001"/>
          <table:table-cell office:value-type="float" office:value="246553500.69"/>
          <table:table-cell office:value-type="float" office:value="249839935.84"/>
          <table:table-cell office:value-type="float" office:value="249781799.19"/>
          <table:table-cell office:value-type="float" office:value="249867095.19999999"/>
          <table:table-cell table:number-columns-repeated="16373"/>
        </table:table-row>
        <table:table-row>
          <table:table-cell office:value-type="float" office:value="30490006420000"/>
          <table:table-cell office:value-type="string" office:string-value="       OUTRAS GARANTIAS"/>
          <table:table-cell office:value-type="float" office:value="43565917.43"/>
          <table:table-cell office:value-type="float" office:value="43901183.729999997"/>
          <table:table-cell office:value-type="float" office:value="43893371.359999999"/>
          <table:table-cell office:value-type="float" office:value="45368934.899999999"/>
          <table:table-cell office:value-type="float" office:value="62188904.439999998"/>
          <table:table-cell office:value-type="float" office:value="62355670.560000002"/>
          <table:table-cell office:value-type="float" office:value="61262755.869999997"/>
          <table:table-cell office:value-type="float" office:value="60744375.920000002"/>
          <table:table-cell office:value-type="float" office:value="60669802.549999997"/>
          <table:table-cell table:number-columns-repeated="16373"/>
        </table:table-row>
        <table:table-row>
          <table:table-cell office:value-type="float" office:value="30490006430000"/>
          <table:table-cell office:value-type="string" office:string-value="      DEBAN-CAMBIO"/>
          <table:table-cell office:value-type="float" office:value="134839638.75"/>
          <table:table-cell office:value-type="float" office:value="153516165.18000001"/>
          <table:table-cell office:value-type="float" office:value="115860911.44"/>
          <table:table-cell office:value-type="float" office:value="113404715.29000001"/>
          <table:table-cell office:value-type="float" office:value="113404715.29000001"/>
          <table:table-cell office:value-type="float" office:value="114343253.19"/>
          <table:table-cell office:value-type="float" office:value="113556589.58"/>
          <table:table-cell office:value-type="float" office:value="106736828.58"/>
          <table:table-cell office:value-type="float" office:value="104423022.14"/>
          <table:table-cell table:number-columns-repeated="16373"/>
        </table:table-row>
        <table:table-row>
          <table:table-cell office:value-type="float" office:value="30490006440000"/>
          <table:table-cell office:value-type="string" office:string-value="       HIPOTECA"/>
          <table:table-cell office:value-type="float" office:value="20991711.02"/>
          <table:table-cell office:value-type="float" office:value="20991711.02"/>
          <table:table-cell office:value-type="float" office:value="20991711.02"/>
          <table:table-cell office:value-type="float" office:value="20991711.02"/>
          <table:table-cell office:value-type="float" office:value="20991711.02"/>
          <table:table-cell office:value-type="float" office:value="20991711.02"/>
          <table:table-cell office:value-type="float" office:value="20991711.02"/>
          <table:table-cell office:value-type="float" office:value="20991711.02"/>
          <table:table-cell office:value-type="float" office:value="20991711.02"/>
          <table:table-cell table:number-columns-repeated="16373"/>
        </table:table-row>
        <table:table-row>
          <table:table-cell office:value-type="float" office:value="30490006450000"/>
          <table:table-cell office:value-type="string" office:string-value="       PENHOR"/>
          <table:table-cell office:value-type="float" office:value="2156130.59"/>
          <table:table-cell office:value-type="float" office:value="2156130.59"/>
          <table:table-cell office:value-type="float" office:value="2156130.59"/>
          <table:table-cell office:value-type="float" office:value="2156130.59"/>
          <table:table-cell office:value-type="float" office:value="2156130.59"/>
          <table:table-cell office:value-type="float" office:value="2156130.59"/>
          <table:table-cell office:value-type="float" office:value="2156130.59"/>
          <table:table-cell office:value-type="float" office:value="2156130.59"/>
          <table:table-cell office:value-type="float" office:value="2156130.59"/>
          <table:table-cell table:number-columns-repeated="16373"/>
        </table:table-row>
        <table:table-row>
          <table:table-cell office:value-type="float" office:value="30490006460000"/>
          <table:table-cell office:value-type="string" office:string-value="       ALIENACAO FIDUCIARIA"/>
          <table:table-cell office:value-type="float" office:value="4082247.39"/>
          <table:table-cell office:value-type="float" office:value="4082247.39"/>
          <table:table-cell office:value-type="float" office:value="4082247.39"/>
          <table:table-cell office:value-type="float" office:value="4082247.39"/>
          <table:table-cell office:value-type="float" office:value="4082247.39"/>
          <table:table-cell office:value-type="float" office:value="4082247.39"/>
          <table:table-cell office:value-type="float" office:value="4082247.39"/>
          <table:table-cell office:value-type="float" office:value="4082247.39"/>
          <table:table-cell office:value-type="float" office:value="4082247.39"/>
          <table:table-cell table:number-columns-repeated="16373"/>
        </table:table-row>
        <table:table-row>
          <table:table-cell office:value-type="float" office:value="30490006470000"/>
          <table:table-cell office:value-type="string" office:string-value="       FIANCA"/>
          <table:table-cell office:value-type="float" office:value="13090324.9"/>
          <table:table-cell office:value-type="float" office:value="13090324.9"/>
          <table:table-cell office:value-type="float" office:value="13090324.9"/>
          <table:table-cell office:value-type="float" office:value="13090324.9"/>
          <table:table-cell office:value-type="float" office:value="13090324.9"/>
          <table:table-cell office:value-type="float" office:value="13090324.9"/>
          <table:table-cell office:value-type="float" office:value="13090324.9"/>
          <table:table-cell office:value-type="float" office:value="13090324.9"/>
          <table:table-cell office:value-type="float" office:value="13090324.9"/>
          <table:table-cell table:number-columns-repeated="16373"/>
        </table:table-row>
        <table:table-row>
          <table:table-cell office:value-type="float" office:value="30490006480000"/>
          <table:table-cell office:value-type="string" office:string-value="       NOTAS PROMISSORIAS"/>
          <table:table-cell office:value-type="float" office:value="94519224.849999994"/>
          <table:table-cell office:value-type="float" office:value="113195751.28"/>
          <table:table-cell office:value-type="float" office:value="75540497.540000007"/>
          <table:table-cell office:value-type="float" office:value="73084301.390000001"/>
          <table:table-cell office:value-type="float" office:value="73084301.390000001"/>
          <table:table-cell office:value-type="float" office:value="74022839.290000007"/>
          <table:table-cell office:value-type="float" office:value="73236175.680000007"/>
          <table:table-cell office:value-type="float" office:value="66416414.68"/>
          <table:table-cell office:value-type="float" office:value="64102608.240000002"/>
          <table:table-cell table:number-columns-repeated="16373"/>
        </table:table-row>
        <table:table-row>
          <table:table-cell office:value-type="float" office:value="30490006580000"/>
          <table:table-cell office:value-type="string" office:string-value="      DEREH"/>
          <table:table-cell office:value-type="float" office:value="3348301.26"/>
          <table:table-cell office:value-type="float" office:value="3348301.26"/>
          <table:table-cell office:value-type="float" office:value="3348301.26"/>
          <table:table-cell office:value-type="float" office:value="3348301.26"/>
          <table:table-cell office:value-type="float" office:value="3348301.26"/>
          <table:table-cell office:value-type="float" office:value="3348301.26"/>
          <table:table-cell office:value-type="float" office:value="3348301.26"/>
          <table:table-cell office:value-type="float" office:value="3348301.26"/>
          <table:table-cell office:value-type="float" office:value="3348301.26"/>
          <table:table-cell table:number-columns-repeated="16373"/>
        </table:table-row>
        <table:table-row>
          <table:table-cell office:value-type="float" office:value="30490006600000"/>
          <table:table-cell office:value-type="string" office:string-value="       HIPOTECA"/>
          <table:table-cell office:value-type="float" office:value="3348301.26"/>
          <table:table-cell office:value-type="float" office:value="3348301.26"/>
          <table:table-cell office:value-type="float" office:value="3348301.26"/>
          <table:table-cell office:value-type="float" office:value="3348301.26"/>
          <table:table-cell office:value-type="float" office:value="3348301.26"/>
          <table:table-cell office:value-type="float" office:value="3348301.26"/>
          <table:table-cell office:value-type="float" office:value="3348301.26"/>
          <table:table-cell office:value-type="float" office:value="3348301.26"/>
          <table:table-cell office:value-type="float" office:value="3348301.26"/>
          <table:table-cell table:number-columns-repeated="16373"/>
        </table:table-row>
        <table:table-row>
          <table:table-cell office:value-type="float" office:value="30490006720000"/>
          <table:table-cell office:value-type="string" office:string-value="      DEPRI"/>
          <table:table-cell office:value-type="float" office:value="1744821.07"/>
          <table:table-cell office:value-type="float" office:value="1744821.07"/>
          <table:table-cell office:value-type="float" office:value="1744821.07"/>
          <table:table-cell office:value-type="float" office:value="1744821.07"/>
          <table:table-cell office:value-type="float" office:value="1744821.07"/>
          <table:table-cell office:value-type="float" office:value="1744821.07"/>
          <table:table-cell office:value-type="float" office:value="1744821.07"/>
          <table:table-cell office:value-type="float" office:value="1744821.07"/>
          <table:table-cell office:value-type="float" office:value="1744821.07"/>
          <table:table-cell table:number-columns-repeated="16373"/>
        </table:table-row>
        <table:table-row>
          <table:table-cell office:value-type="float" office:value="30490006800000"/>
          <table:table-cell office:value-type="string" office:string-value="       FIANCA"/>
          <table:table-cell office:value-type="float" office:value="0.01"/>
          <table:table-cell office:value-type="float" office:value="0.01"/>
          <table:table-cell office:value-type="float" office:value="0.01"/>
          <table:table-cell office:value-type="float" office:value="0.01"/>
          <table:table-cell office:value-type="float" office:value="0.01"/>
          <table:table-cell office:value-type="float" office:value="0.01"/>
          <table:table-cell office:value-type="float" office:value="0.01"/>
          <table:table-cell office:value-type="float" office:value="0.01"/>
          <table:table-cell office:value-type="float" office:value="0.01"/>
          <table:table-cell table:number-columns-repeated="16373"/>
        </table:table-row>
        <table:table-row>
          <table:table-cell office:value-type="float" office:value="30490006820000"/>
          <table:table-cell office:value-type="string" office:string-value="       NOTAS PROMISSORIAS"/>
          <table:table-cell office:value-type="float" office:value="1744821.06"/>
          <table:table-cell office:value-type="float" office:value="1744821.06"/>
          <table:table-cell office:value-type="float" office:value="1744821.06"/>
          <table:table-cell office:value-type="float" office:value="1744821.06"/>
          <table:table-cell office:value-type="float" office:value="1744821.06"/>
          <table:table-cell office:value-type="float" office:value="1744821.06"/>
          <table:table-cell office:value-type="float" office:value="1744821.06"/>
          <table:table-cell office:value-type="float" office:value="1744821.06"/>
          <table:table-cell office:value-type="float" office:value="1744821.06"/>
          <table:table-cell table:number-columns-repeated="16373"/>
        </table:table-row>
        <table:table-row>
          <table:table-cell office:value-type="float" office:value="30490006860000"/>
          <table:table-cell office:value-type="string" office:string-value="      OUTROS"/>
          <table:table-cell office:value-type="float" office:value="194008.25"/>
          <table:table-cell office:value-type="float" office:value="194008.25"/>
          <table:table-cell office:value-type="float" office:value="194008.25"/>
          <table:table-cell office:value-type="float" office:value="194008.25"/>
          <table:table-cell office:value-type="float" office:value="194008.25"/>
          <table:table-cell office:value-type="float" office:value="194008.25"/>
          <table:table-cell office:value-type="float" office:value="194008.25"/>
          <table:table-cell office:value-type="float" office:value="194008.25"/>
          <table:table-cell office:value-type="float" office:value="194008.25"/>
          <table:table-cell table:number-columns-repeated="16373"/>
        </table:table-row>
        <table:table-row>
          <table:table-cell office:value-type="float" office:value="30490006880000"/>
          <table:table-cell office:value-type="string" office:string-value="       HIPOTECA"/>
          <table:table-cell office:value-type="float" office:value="0.78"/>
          <table:table-cell office:value-type="float" office:value="0.78"/>
          <table:table-cell office:value-type="float" office:value="0.78"/>
          <table:table-cell office:value-type="float" office:value="0.78"/>
          <table:table-cell office:value-type="float" office:value="0.78"/>
          <table:table-cell office:value-type="float" office:value="0.78"/>
          <table:table-cell office:value-type="float" office:value="0.78"/>
          <table:table-cell office:value-type="float" office:value="0.78"/>
          <table:table-cell office:value-type="float" office:value="0.78"/>
          <table:table-cell table:number-columns-repeated="16373"/>
        </table:table-row>
        <table:table-row>
          <table:table-cell office:value-type="float" office:value="30490006940000"/>
          <table:table-cell office:value-type="string" office:string-value="       FIANCA"/>
          <table:table-cell office:value-type="float" office:value="0.38"/>
          <table:table-cell office:value-type="float" office:value="0.38"/>
          <table:table-cell office:value-type="float" office:value="0.38"/>
          <table:table-cell office:value-type="float" office:value="0.38"/>
          <table:table-cell office:value-type="float" office:value="0.38"/>
          <table:table-cell office:value-type="float" office:value="0.38"/>
          <table:table-cell office:value-type="float" office:value="0.38"/>
          <table:table-cell office:value-type="float" office:value="0.38"/>
          <table:table-cell office:value-type="float" office:value="0.38"/>
          <table:table-cell table:number-columns-repeated="16373"/>
        </table:table-row>
        <table:table-row>
          <table:table-cell office:value-type="float" office:value="30490006960000"/>
          <table:table-cell office:value-type="string" office:string-value="       NOTAS PROMISSORIAS"/>
          <table:table-cell office:value-type="float" office:value="194007.07"/>
          <table:table-cell office:value-type="float" office:value="194007.07"/>
          <table:table-cell office:value-type="float" office:value="194007.07"/>
          <table:table-cell office:value-type="float" office:value="194007.07"/>
          <table:table-cell office:value-type="float" office:value="194007.07"/>
          <table:table-cell office:value-type="float" office:value="194007.07"/>
          <table:table-cell office:value-type="float" office:value="194007.07"/>
          <table:table-cell office:value-type="float" office:value="194007.07"/>
          <table:table-cell office:value-type="float" office:value="194007.07"/>
          <table:table-cell table:number-columns-repeated="16373"/>
        </table:table-row>
        <table:table-row>
          <table:table-cell office:value-type="float" office:value="30490006980000"/>
          <table:table-cell office:value-type="string" office:string-value="       OUTRAS GARANTIAS"/>
          <table:table-cell office:value-type="float" office:value="0.02"/>
          <table:table-cell office:value-type="float" office:value="0.02"/>
          <table:table-cell office:value-type="float" office:value="0.02"/>
          <table:table-cell office:value-type="float" office:value="0.02"/>
          <table:table-cell office:value-type="float" office:value="0.02"/>
          <table:table-cell office:value-type="float" office:value="0.02"/>
          <table:table-cell office:value-type="float" office:value="0.02"/>
          <table:table-cell office:value-type="float" office:value="0.02"/>
          <table:table-cell office:value-type="float" office:value="0.02"/>
          <table:table-cell table:number-columns-repeated="16373"/>
        </table:table-row>
        <table:table-row>
          <table:table-cell office:value-type="float" office:value="30500006000000"/>
          <table:table-cell office:value-type="string" office:string-value="   COBRANCA"/>
          <table:table-cell office:value-type="float" office:value="156702951.12"/>
          <table:table-cell office:value-type="float" office:value="157952675.97"/>
          <table:table-cell office:value-type="float" office:value="4652357239.6999998"/>
          <table:table-cell office:value-type="float" office:value="176874793.19999999"/>
          <table:table-cell office:value-type="float" office:value="140155724.44999999"/>
          <table:table-cell office:value-type="float" office:value="94311631.849999994"/>
          <table:table-cell office:value-type="float" office:value="94189217.209999993"/>
          <table:table-cell office:value-type="float" office:value="114491882.64"/>
          <table:table-cell office:value-type="float" office:value="29366821119.689999"/>
          <table:table-cell table:number-columns-repeated="16373"/>
        </table:table-row>
        <table:table-row>
          <table:table-cell office:value-type="float" office:value="30510003000000"/>
          <table:table-cell office:value-type="string" office:string-value="    MANDATARIOS POR COBRANCA"/>
          <table:table-cell office:value-type="float" office:value="41833603.159999996"/>
          <table:table-cell office:value-type="float" office:value="39744675.359999999"/>
          <table:table-cell office:value-type="float" office:value="36793564.560000002"/>
          <table:table-cell office:value-type="float" office:value="44579245.630000003"/>
          <table:table-cell office:value-type="float" office:value="39024560.649999999"/>
          <table:table-cell office:value-type="float" office:value="36304218.770000003"/>
          <table:table-cell office:value-type="float" office:value="36334136.07"/>
          <table:table-cell office:value-type="float" office:value="41778856.909999996"/>
          <table:table-cell office:value-type="float" office:value="42629479.170000002"/>
          <table:table-cell table:number-columns-repeated="16373"/>
        </table:table-row>
        <table:table-row>
          <table:table-cell office:value-type="float" office:value="30510003100000"/>
          <table:table-cell office:value-type="string" office:string-value="      COBRANCA A CARGO DE AGENCIAS"/>
          <table:table-cell office:value-type="float" office:value="38021547.310000002"/>
          <table:table-cell office:value-type="float" office:value="36352032.390000001"/>
          <table:table-cell office:value-type="float" office:value="34057446.210000001"/>
          <table:table-cell office:value-type="float" office:value="41877348.93"/>
          <table:table-cell office:value-type="float" office:value="36089680.799999997"/>
          <table:table-cell office:value-type="float" office:value="32802793.100000001"/>
          <table:table-cell office:value-type="float" office:value="33036206.390000001"/>
          <table:table-cell office:value-type="float" office:value="38713347.920000002"/>
          <table:table-cell office:value-type="float" office:value="39901960.979999997"/>
          <table:table-cell table:number-columns-repeated="16373"/>
        </table:table-row>
        <table:table-row>
          <table:table-cell office:value-type="float" office:value="30510003700000"/>
          <table:table-cell office:value-type="string" office:string-value="      COBRANCA ATRAVES DA CENTRAL DE CORRESPONDENTES"/>
          <table:table-cell office:value-type="float" office:value="3812055.85"/>
          <table:table-cell office:value-type="float" office:value="3392642.97"/>
          <table:table-cell office:value-type="float" office:value="2736118.35"/>
          <table:table-cell office:value-type="float" office:value="2701896.7"/>
          <table:table-cell office:value-type="float" office:value="2934879.85"/>
          <table:table-cell office:value-type="float" office:value="3501425.67"/>
          <table:table-cell office:value-type="float" office:value="3297929.68"/>
          <table:table-cell office:value-type="float" office:value="3065508.99"/>
          <table:table-cell office:value-type="float" office:value="2727518.19"/>
          <table:table-cell table:number-columns-repeated="16373"/>
        </table:table-row>
        <table:table-row>
          <table:table-cell office:value-type="float" office:value="30530007000000"/>
          <table:table-cell office:value-type="string" office:string-value="    TITULOS EM COBRANCA DIRETA"/>
          <table:table-cell office:value-type="float" office:value="109400749.7"/>
          <table:table-cell office:value-type="float" office:value="112749717.81"/>
          <table:table-cell office:value-type="float" office:value="4591600898.4899998"/>
          <table:table-cell office:value-type="float" office:value="111445673.70999999"/>
          <table:table-cell office:value-type="float" office:value="88391847.280000001"/>
          <table:table-cell office:value-type="float" office:value="51558841.920000002"/>
          <table:table-cell office:value-type="float" office:value="52765097.799999997"/>
          <table:table-cell office:value-type="float" office:value="59534593.380000003"/>
          <table:table-cell office:value-type="float" office:value="29312763886.279999"/>
          <table:table-cell table:number-columns-repeated="16373"/>
        </table:table-row>
        <table:table-row>
          <table:table-cell office:value-type="float" office:value="30530100000000"/>
          <table:table-cell office:value-type="string" office:string-value="     DE TERCEIROS"/>
          <table:table-cell office:value-type="float" office:value="39622115.509999998"/>
          <table:table-cell office:value-type="float" office:value="44640598.539999999"/>
          <table:table-cell office:value-type="float" office:value="4525785094.7200003"/>
          <table:table-cell office:value-type="float" office:value="37809336.469999999"/>
          <table:table-cell office:value-type="float" office:value="20545765.949999999"/>
          <table:table-cell office:value-type="float" office:value="18763870.969999999"/>
          <table:table-cell office:value-type="float" office:value="19732365.329999998"/>
          <table:table-cell office:value-type="float" office:value="20829067.609999999"/>
          <table:table-cell office:value-type="float" office:value="29272869747.450001"/>
          <table:table-cell table:number-columns-repeated="16373"/>
        </table:table-row>
        <table:table-row>
          <table:table-cell office:value-type="float" office:value="30530203000000"/>
          <table:table-cell office:value-type="string" office:string-value="     DE OUTRAS AGENCIAS"/>
          <table:table-cell office:value-type="float" office:value="69778634.189999998"/>
          <table:table-cell office:value-type="float" office:value="68109119.269999996"/>
          <table:table-cell office:value-type="float" office:value="65815803.770000003"/>
          <table:table-cell office:value-type="float" office:value="73636337.239999995"/>
          <table:table-cell office:value-type="float" office:value="67846081.329999998"/>
          <table:table-cell office:value-type="float" office:value="32794970.949999999"/>
          <table:table-cell office:value-type="float" office:value="33032732.469999999"/>
          <table:table-cell office:value-type="float" office:value="38705525.770000003"/>
          <table:table-cell office:value-type="float" office:value="39894138.829999998"/>
          <table:table-cell table:number-columns-repeated="16373"/>
        </table:table-row>
        <table:table-row>
          <table:table-cell office:value-type="float" office:value="30550001000000"/>
          <table:table-cell office:value-type="string" office:string-value="    TITULOS EM COBRANCA NO EXTERIOR"/>
          <table:table-cell office:value-type="float" office:value="5468598.2599999998"/>
          <table:table-cell office:value-type="float" office:value="5458282.7999999998"/>
          <table:table-cell office:value-type="float" office:value="23962776.649999999"/>
          <table:table-cell office:value-type="float" office:value="20849873.859999999"/>
          <table:table-cell office:value-type="float" office:value="12739316.52"/>
          <table:table-cell office:value-type="float" office:value="6448571.1600000001"/>
          <table:table-cell office:value-type="float" office:value="5089983.34"/>
          <table:table-cell office:value-type="float" office:value="13178432.35"/>
          <table:table-cell office:value-type="float" office:value="11427754.24"/>
          <table:table-cell table:number-columns-repeated="16373"/>
        </table:table-row>
        <table:table-row>
          <table:table-cell office:value-type="float" office:value="30550104000000"/>
          <table:table-cell office:value-type="string" office:string-value="     CAMBIO CONTRATADO"/>
          <table:table-cell/>
          <table:table-cell office:value-type="float" office:value="202943.41"/>
          <table:table-cell table:number-columns-repeated="6"/>
          <table:table-cell office:value-type="float" office:value="198701.9"/>
          <table:table-cell table:number-columns-repeated="16373"/>
        </table:table-row>
        <table:table-row>
          <table:table-cell office:value-type="float" office:value="30550207000000"/>
          <table:table-cell office:value-type="string" office:string-value="     CAMBIO A CONTRATAR"/>
          <table:table-cell office:value-type="float" office:value="5468598.2599999998"/>
          <table:table-cell office:value-type="float" office:value="5255339.3899999997"/>
          <table:table-cell office:value-type="float" office:value="23962776.649999999"/>
          <table:table-cell office:value-type="float" office:value="20849873.859999999"/>
          <table:table-cell office:value-type="float" office:value="12739316.52"/>
          <table:table-cell office:value-type="float" office:value="6448571.1600000001"/>
          <table:table-cell office:value-type="float" office:value="5089983.34"/>
          <table:table-cell office:value-type="float" office:value="13178432.35"/>
          <table:table-cell office:value-type="float" office:value="11229052.34"/>
          <table:table-cell table:number-columns-repeated="16373"/>
        </table:table-row>
        <table:table-row>
          <table:table-cell office:value-type="float" office:value="30600009000000"/>
          <table:table-cell office:value-type="string" office:string-value="   NEGOCIACAO E INTERMEDIACAO DE VALORES"/>
          <table:table-cell office:value-type="float" office:value="61641.23"/>
          <table:table-cell office:value-type="float" office:value="61194.86"/>
          <table:table-cell office:value-type="float" office:value="60959.73"/>
          <table:table-cell office:value-type="float" office:value="60498.54"/>
          <table:table-cell office:value-type="float" office:value="60281.91"/>
          <table:table-cell office:value-type="float" office:value="60261.36"/>
          <table:table-cell table:number-columns-repeated="16376"/>
        </table:table-row>
        <table:table-row>
          <table:table-cell office:value-type="float" office:value="30610006000000"/>
          <table:table-cell office:value-type="string" office:string-value="    CONTRATOS DE ACOES,ATIVOS FINANCEIROS E MERCADORIA"/>
          <table:table-cell office:value-type="float" office:value="55290"/>
          <table:table-cell office:value-type="float" office:value="55290"/>
          <table:table-cell office:value-type="float" office:value="55290"/>
          <table:table-cell office:value-type="float" office:value="55290"/>
          <table:table-cell office:value-type="float" office:value="55290"/>
          <table:table-cell office:value-type="float" office:value="55290"/>
          <table:table-cell table:number-columns-repeated="16376"/>
        </table:table-row>
        <table:table-row>
          <table:table-cell office:value-type="float" office:value="30610604000000"/>
          <table:table-cell office:value-type="string" office:string-value="     SWAP"/>
          <table:table-cell office:value-type="float" office:value="55290"/>
          <table:table-cell office:value-type="float" office:value="55290"/>
          <table:table-cell office:value-type="float" office:value="55290"/>
          <table:table-cell office:value-type="float" office:value="55290"/>
          <table:table-cell office:value-type="float" office:value="55290"/>
          <table:table-cell office:value-type="float" office:value="55290"/>
          <table:table-cell table:number-columns-repeated="16376"/>
        </table:table-row>
        <table:table-row>
          <table:table-cell office:value-type="float" office:value="30650004000000"/>
          <table:table-cell office:value-type="string" office:string-value="    VALORES EM RISCO DE OPERACOES DE SWAP"/>
          <table:table-cell office:value-type="float" office:value="6351.23"/>
          <table:table-cell office:value-type="float" office:value="5904.86"/>
          <table:table-cell office:value-type="float" office:value="5669.73"/>
          <table:table-cell office:value-type="float" office:value="5208.54"/>
          <table:table-cell office:value-type="float" office:value="4991.91"/>
          <table:table-cell office:value-type="float" office:value="4971.3599999999997"/>
          <table:table-cell table:number-columns-repeated="16376"/>
        </table:table-row>
        <table:table-row>
          <table:table-cell office:value-type="float" office:value="30650107000000"/>
          <table:table-cell office:value-type="string" office:string-value="     RISCO DE CREDITO DE SWAP"/>
          <table:table-cell office:value-type="float" office:value="1161.0899999999999"/>
          <table:table-cell office:value-type="float" office:value="884.64"/>
          <table:table-cell office:value-type="float" office:value="597.13"/>
          <table:table-cell office:value-type="float" office:value="320.68"/>
          <table:table-cell office:value-type="float" office:value="187.99"/>
          <table:table-cell office:value-type="float" office:value="110.58"/>
          <table:table-cell table:number-columns-repeated="16376"/>
        </table:table-row>
        <table:table-row>
          <table:table-cell office:value-type="float" office:value="30650303000000"/>
          <table:table-cell office:value-type="string" office:string-value="     VALOR DE MERCADO NEGATIVO DE SWAP"/>
          <table:table-cell office:value-type="float" office:value="5190.1400000000003"/>
          <table:table-cell office:value-type="float" office:value="5020.22"/>
          <table:table-cell office:value-type="float" office:value="5072.6000000000004"/>
          <table:table-cell office:value-type="float" office:value="4887.8599999999997"/>
          <table:table-cell office:value-type="float" office:value="4803.92"/>
          <table:table-cell office:value-type="float" office:value="4860.78"/>
          <table:table-cell table:number-columns-repeated="16376"/>
        </table:table-row>
        <table:table-row>
          <table:table-cell office:value-type="float" office:value="30800005000000"/>
          <table:table-cell office:value-type="string" office:string-value="   CONTRATOS"/>
          <table:table-cell office:value-type="float" office:value="1250130023.6700001"/>
          <table:table-cell office:value-type="float" office:value="1258008597.6800001"/>
          <table:table-cell office:value-type="float" office:value="1255827728.77"/>
          <table:table-cell office:value-type="float" office:value="1275142635.8299999"/>
          <table:table-cell office:value-type="float" office:value="1300266343.03"/>
          <table:table-cell office:value-type="float" office:value="1313920259.6400001"/>
          <table:table-cell office:value-type="float" office:value="1312843895.55"/>
          <table:table-cell office:value-type="float" office:value="1325507162.0599999"/>
          <table:table-cell office:value-type="float" office:value="1361196744.4300001"/>
          <table:table-cell table:number-columns-repeated="16373"/>
        </table:table-row>
        <table:table-row>
          <table:table-cell office:value-type="float" office:value="30830006000000"/>
          <table:table-cell office:value-type="string" office:string-value="    ADMINISTRACAO DE RECURSOS DE TERCEIROS"/>
          <table:table-cell office:value-type="float" office:value="1034955651.64"/>
          <table:table-cell office:value-type="float" office:value="1042834225.65"/>
          <table:table-cell office:value-type="float" office:value="1040653356.74"/>
          <table:table-cell office:value-type="float" office:value="1059968263.8"/>
          <table:table-cell office:value-type="float" office:value="1085091971"/>
          <table:table-cell office:value-type="float" office:value="1098745887.6099999"/>
          <table:table-cell office:value-type="float" office:value="1097669523.52"/>
          <table:table-cell office:value-type="float" office:value="1110332790.03"/>
          <table:table-cell office:value-type="float" office:value="1146022372.4000001"/>
          <table:table-cell table:number-columns-repeated="16373"/>
        </table:table-row>
        <table:table-row>
          <table:table-cell office:value-type="float" office:value="30830202000000"/>
          <table:table-cell office:value-type="string" office:string-value="     FUNDO DE ACOES"/>
          <table:table-cell office:value-type="float" office:value="197178987.11000001"/>
          <table:table-cell office:value-type="float" office:value="192044433.80000001"/>
          <table:table-cell office:value-type="float" office:value="181620907.22999999"/>
          <table:table-cell office:value-type="float" office:value="192044433.80000001"/>
          <table:table-cell office:value-type="float" office:value="210356574.16"/>
          <table:table-cell office:value-type="float" office:value="221716669.16999999"/>
          <table:table-cell office:value-type="float" office:value="219402100.84"/>
          <table:table-cell office:value-type="float" office:value="228315625.93000001"/>
          <table:table-cell office:value-type="float" office:value="253776370.66999999"/>
          <table:table-cell table:number-columns-repeated="16373"/>
        </table:table-row>
        <table:table-row>
          <table:table-cell office:value-type="float" office:value="30830604000000"/>
          <table:table-cell office:value-type="string" office:string-value="     FUNDOS DE INVESTIMENTO FINANCEIRO"/>
          <table:table-cell office:value-type="float" office:value="837776664.52999997"/>
          <table:table-cell office:value-type="float" office:value="850789791.85000002"/>
          <table:table-cell office:value-type="float" office:value="859032449.50999999"/>
          <table:table-cell office:value-type="float" office:value="867923830"/>
          <table:table-cell office:value-type="float" office:value="874735396.84000003"/>
          <table:table-cell office:value-type="float" office:value="877029218.44000006"/>
          <table:table-cell office:value-type="float" office:value="878267422.67999995"/>
          <table:table-cell office:value-type="float" office:value="882017164.10000002"/>
          <table:table-cell office:value-type="float" office:value="892246001.73000002"/>
          <table:table-cell table:number-columns-repeated="16373"/>
        </table:table-row>
        <table:table-row>
          <table:table-cell office:value-type="float" office:value="30870004000000"/>
          <table:table-cell office:value-type="string" office:string-value="    CONTRATOS DE SEGUROS"/>
          <table:table-cell office:value-type="float" office:value="215174372.03"/>
          <table:table-cell office:value-type="float" office:value="215174372.03"/>
          <table:table-cell office:value-type="float" office:value="215174372.03"/>
          <table:table-cell office:value-type="float" office:value="215174372.03"/>
          <table:table-cell office:value-type="float" office:value="215174372.03"/>
          <table:table-cell office:value-type="float" office:value="215174372.03"/>
          <table:table-cell office:value-type="float" office:value="215174372.03"/>
          <table:table-cell office:value-type="float" office:value="215174372.03"/>
          <table:table-cell office:value-type="float" office:value="215174372.03"/>
          <table:table-cell table:number-columns-repeated="16373"/>
        </table:table-row>
        <table:table-row>
          <table:table-cell office:value-type="float" office:value="30870004600000"/>
          <table:table-cell office:value-type="string" office:string-value="      OUTROS"/>
          <table:table-cell office:value-type="float" office:value="215174372.03"/>
          <table:table-cell office:value-type="float" office:value="215174372.03"/>
          <table:table-cell office:value-type="float" office:value="215174372.03"/>
          <table:table-cell office:value-type="float" office:value="215174372.03"/>
          <table:table-cell office:value-type="float" office:value="215174372.03"/>
          <table:table-cell office:value-type="float" office:value="215174372.03"/>
          <table:table-cell office:value-type="float" office:value="215174372.03"/>
          <table:table-cell office:value-type="float" office:value="215174372.03"/>
          <table:table-cell office:value-type="float" office:value="215174372.03"/>
          <table:table-cell table:number-columns-repeated="16373"/>
        </table:table-row>
        <table:table-row>
          <table:table-cell office:value-type="float" office:value="30900008000000"/>
          <table:table-cell office:value-type="string" office:string-value="   CONTROLE"/>
          <table:table-cell office:value-type="float" office:value="135216273627.32001"/>
          <table:table-cell office:value-type="float" office:value="137740924635.48999"/>
          <table:table-cell office:value-type="float" office:value="137916652596.81"/>
          <table:table-cell office:value-type="float" office:value="138884848265.13"/>
          <table:table-cell office:value-type="float" office:value="150369380847.39999"/>
          <table:table-cell office:value-type="float" office:value="152908456329.56"/>
          <table:table-cell office:value-type="float" office:value="154544616849.28"/>
          <table:table-cell office:value-type="float" office:value="155852330726.60001"/>
          <table:table-cell office:value-type="float" office:value="156371811840.19"/>
          <table:table-cell table:number-columns-repeated="16373"/>
        </table:table-row>
        <table:table-row>
          <table:table-cell office:value-type="float" office:value="30910005000000"/>
          <table:table-cell office:value-type="string" office:string-value="    AVAIS,FIANCAS E OUTRAS GARANTIAS RECEBIDAS"/>
          <table:table-cell office:value-type="float" office:value="99338690499.25"/>
          <table:table-cell office:value-type="float" office:value="102047206692.22"/>
          <table:table-cell office:value-type="float" office:value="102309411538.97"/>
          <table:table-cell office:value-type="float" office:value="103386771465.81"/>
          <table:table-cell office:value-type="float" office:value="114566345799.89999"/>
          <table:table-cell office:value-type="float" office:value="116857052546.48"/>
          <table:table-cell office:value-type="float" office:value="118573836500.7"/>
          <table:table-cell office:value-type="float" office:value="119448368657.64999"/>
          <table:table-cell office:value-type="float" office:value="119739779215.95"/>
          <table:table-cell table:number-columns-repeated="16373"/>
        </table:table-row>
        <table:table-row>
          <table:table-cell office:value-type="float" office:value="30910005150000"/>
          <table:table-cell office:value-type="string" office:string-value="      NO PAIS"/>
          <table:table-cell office:value-type="float" office:value="99338690499.25"/>
          <table:table-cell office:value-type="float" office:value="102047206692.22"/>
          <table:table-cell office:value-type="float" office:value="102309411538.97"/>
          <table:table-cell office:value-type="float" office:value="103386771465.81"/>
          <table:table-cell office:value-type="float" office:value="114566345799.89999"/>
          <table:table-cell office:value-type="float" office:value="116857052546.48"/>
          <table:table-cell office:value-type="float" office:value="118573836500.7"/>
          <table:table-cell office:value-type="float" office:value="119448368657.64999"/>
          <table:table-cell office:value-type="float" office:value="119739779215.95"/>
          <table:table-cell table:number-columns-repeated="16373"/>
        </table:table-row>
        <table:table-row>
          <table:table-cell office:value-type="float" office:value="30910005152000"/>
          <table:table-cell office:value-type="string" office:string-value="       DESIN"/>
          <table:table-cell office:value-type="float" office:value="28669612950.860001"/>
          <table:table-cell office:value-type="float" office:value="29405071585.59"/>
          <table:table-cell office:value-type="float" office:value="28967624480.669998"/>
          <table:table-cell office:value-type="float" office:value="29563959719.060001"/>
          <table:table-cell office:value-type="float" office:value="35470815001.949997"/>
          <table:table-cell office:value-type="float" office:value="35100711331.099998"/>
          <table:table-cell office:value-type="float" office:value="35327207980.419998"/>
          <table:table-cell office:value-type="float" office:value="35587612070.470001"/>
          <table:table-cell office:value-type="float" office:value="35678794593.75"/>
          <table:table-cell table:number-columns-repeated="16373"/>
        </table:table-row>
        <table:table-row>
          <table:table-cell office:value-type="float" office:value="30910005154000"/>
          <table:table-cell office:value-type="string" office:string-value="        HIPOTECA"/>
          <table:table-cell office:value-type="float" office:value="14485518125.139999"/>
          <table:table-cell office:value-type="float" office:value="14628106597.41"/>
          <table:table-cell office:value-type="float" office:value="14573226931.52"/>
          <table:table-cell office:value-type="float" office:value="14622773689.85"/>
          <table:table-cell office:value-type="float" office:value="17708791397.560001"/>
          <table:table-cell office:value-type="float" office:value="17640273853.110001"/>
          <table:table-cell office:value-type="float" office:value="17430345812.099998"/>
          <table:table-cell office:value-type="float" office:value="17625550179.950001"/>
          <table:table-cell office:value-type="float" office:value="17617728632.259998"/>
          <table:table-cell table:number-columns-repeated="16373"/>
        </table:table-row>
        <table:table-row>
          <table:table-cell office:value-type="float" office:value="30910005156000"/>
          <table:table-cell office:value-type="string" office:string-value="        PENHOR"/>
          <table:table-cell office:value-type="float" office:value="674418093.22000003"/>
          <table:table-cell office:value-type="float" office:value="674517037.63"/>
          <table:table-cell office:value-type="float" office:value="677221781.50999999"/>
          <table:table-cell office:value-type="float" office:value="664663540.13999999"/>
          <table:table-cell office:value-type="float" office:value="711730289.52999997"/>
          <table:table-cell office:value-type="float" office:value="698728119.80999994"/>
          <table:table-cell office:value-type="float" office:value="704824723.14999998"/>
          <table:table-cell office:value-type="float" office:value="704138426.75999999"/>
          <table:table-cell office:value-type="float" office:value="709606400.59000003"/>
          <table:table-cell table:number-columns-repeated="16373"/>
        </table:table-row>
        <table:table-row>
          <table:table-cell office:value-type="float" office:value="30910005158000"/>
          <table:table-cell office:value-type="string" office:string-value="        ALIENACAO FIDUCIARIA"/>
          <table:table-cell office:value-type="float" office:value="4446427111.3100004"/>
          <table:table-cell office:value-type="float" office:value="4512410870.2600002"/>
          <table:table-cell office:value-type="float" office:value="4179656290.77"/>
          <table:table-cell office:value-type="float" office:value="4203870056.9499998"/>
          <table:table-cell office:value-type="float" office:value="4607111098.8000002"/>
          <table:table-cell office:value-type="float" office:value="4525984791.8100004"/>
          <table:table-cell office:value-type="float" office:value="4545542863.0900002"/>
          <table:table-cell office:value-type="float" office:value="4536747695.2799997"/>
          <table:table-cell office:value-type="float" office:value="4569435640.6199999"/>
          <table:table-cell table:number-columns-repeated="16373"/>
        </table:table-row>
        <table:table-row>
          <table:table-cell office:value-type="float" office:value="30910005160000"/>
          <table:table-cell office:value-type="string" office:string-value="        AVAL"/>
          <table:table-cell office:value-type="float" office:value="7487819446.6899996"/>
          <table:table-cell office:value-type="float" office:value="7973672450.4799995"/>
          <table:table-cell office:value-type="float" office:value="7924764099.5900002"/>
          <table:table-cell office:value-type="float" office:value="8334932696.6800003"/>
          <table:table-cell office:value-type="float" office:value="10224252899.58"/>
          <table:table-cell office:value-type="float" office:value="10125196847.59"/>
          <table:table-cell office:value-type="float" office:value="10535782701.49"/>
          <table:table-cell office:value-type="float" office:value="10591681515.52"/>
          <table:table-cell office:value-type="float" office:value="10642165117.43"/>
          <table:table-cell table:number-columns-repeated="16373"/>
        </table:table-row>
        <table:table-row>
          <table:table-cell office:value-type="float" office:value="30910005162000"/>
          <table:table-cell office:value-type="string" office:string-value="        FIANCA"/>
          <table:table-cell office:value-type="float" office:value="1221758736.5699999"/>
          <table:table-cell office:value-type="float" office:value="1280255504.3800001"/>
          <table:table-cell office:value-type="float" office:value="1276775153.25"/>
          <table:table-cell office:value-type="float" office:value="1404130665.76"/>
          <table:table-cell office:value-type="float" office:value="1883078031.4200001"/>
          <table:table-cell office:value-type="float" office:value="1778269915.75"/>
          <table:table-cell office:value-type="float" office:value="1781831574.8399999"/>
          <table:table-cell office:value-type="float" office:value="1799767671.4300001"/>
          <table:table-cell office:value-type="float" office:value="1807793588.55"/>
          <table:table-cell table:number-columns-repeated="16373"/>
        </table:table-row>
        <table:table-row>
          <table:table-cell office:value-type="float" office:value="30910005164000"/>
          <table:table-cell office:value-type="string" office:string-value="        NOTAS PROMISSORIAS"/>
          <table:table-cell office:value-type="float" office:value="733229.69"/>
          <table:table-cell office:value-type="float" office:value="733229.69"/>
          <table:table-cell office:value-type="float" office:value="733229.69"/>
          <table:table-cell office:value-type="float" office:value="733229.69"/>
          <table:table-cell office:value-type="float" office:value="733229.69"/>
          <table:table-cell office:value-type="float" office:value="733229.69"/>
          <table:table-cell office:value-type="float" office:value="733229.69"/>
          <table:table-cell office:value-type="float" office:value="733229.69"/>
          <table:table-cell office:value-type="float" office:value="733229.69"/>
          <table:table-cell table:number-columns-repeated="16373"/>
        </table:table-row>
        <table:table-row>
          <table:table-cell office:value-type="float" office:value="30910005166000"/>
          <table:table-cell office:value-type="string" office:string-value="        OUTRAS GARANTIAS"/>
          <table:table-cell office:value-type="float" office:value="352938208.24000001"/>
          <table:table-cell office:value-type="float" office:value="335375895.74000001"/>
          <table:table-cell office:value-type="float" office:value="335246994.33999997"/>
          <table:table-cell office:value-type="float" office:value="332855839.99000001"/>
          <table:table-cell office:value-type="float" office:value="335118055.37"/>
          <table:table-cell office:value-type="float" office:value="331524573.33999997"/>
          <table:table-cell office:value-type="float" office:value="328147076.06"/>
          <table:table-cell office:value-type="float" office:value="328993351.83999997"/>
          <table:table-cell office:value-type="float" office:value="331331984.61000001"/>
          <table:table-cell table:number-columns-repeated="16373"/>
        </table:table-row>
        <table:table-row>
          <table:table-cell office:value-type="float" office:value="30910005168000"/>
          <table:table-cell office:value-type="string" office:string-value="       DERUR"/>
          <table:table-cell office:value-type="float" office:value="62075547123.849998"/>
          <table:table-cell office:value-type="float" office:value="63950528624.919998"/>
          <table:table-cell office:value-type="float" office:value="64658049781.760002"/>
          <table:table-cell office:value-type="float" office:value="65122844610"/>
          <table:table-cell office:value-type="float" office:value="67850623795.059998"/>
          <table:table-cell office:value-type="float" office:value="70535481955.039993"/>
          <table:table-cell office:value-type="float" office:value="72018654097.949997"/>
          <table:table-cell office:value-type="float" office:value="72639627824.759995"/>
          <table:table-cell office:value-type="float" office:value="72865275041.929993"/>
          <table:table-cell table:number-columns-repeated="16373"/>
        </table:table-row>
        <table:table-row>
          <table:table-cell office:value-type="float" office:value="30910005170000"/>
          <table:table-cell office:value-type="string" office:string-value="        HIPOTECA"/>
          <table:table-cell office:value-type="float" office:value="13146406305.309999"/>
          <table:table-cell office:value-type="float" office:value="13076255652.43"/>
          <table:table-cell office:value-type="float" office:value="13865246991.91"/>
          <table:table-cell office:value-type="float" office:value="14010099223.01"/>
          <table:table-cell office:value-type="float" office:value="15636336541.68"/>
          <table:table-cell office:value-type="float" office:value="18120244223.619999"/>
          <table:table-cell office:value-type="float" office:value="19114230034.150002"/>
          <table:table-cell office:value-type="float" office:value="19546080712.380001"/>
          <table:table-cell office:value-type="float" office:value="19525325560.299999"/>
          <table:table-cell table:number-columns-repeated="16373"/>
        </table:table-row>
        <table:table-row>
          <table:table-cell office:value-type="float" office:value="30910005172000"/>
          <table:table-cell office:value-type="string" office:string-value="        PENHOR"/>
          <table:table-cell office:value-type="float" office:value="7747646515.0500002"/>
          <table:table-cell office:value-type="float" office:value="9978519653.9200001"/>
          <table:table-cell office:value-type="float" office:value="9908630022.25"/>
          <table:table-cell office:value-type="float" office:value="9977723454.6800003"/>
          <table:table-cell office:value-type="float" office:value="10241100592.049999"/>
          <table:table-cell office:value-type="float" office:value="10203350660.4"/>
          <table:table-cell office:value-type="float" office:value="10343345715.9"/>
          <table:table-cell office:value-type="float" office:value="10389103587.879999"/>
          <table:table-cell office:value-type="float" office:value="10387300623.549999"/>
          <table:table-cell table:number-columns-repeated="16373"/>
        </table:table-row>
        <table:table-row>
          <table:table-cell office:value-type="float" office:value="30910005174000"/>
          <table:table-cell office:value-type="string" office:string-value="        ALIENACAO FIDUCIARIA"/>
          <table:table-cell office:value-type="float" office:value="243218363.00999999"/>
          <table:table-cell office:value-type="float" office:value="244963974.36000001"/>
          <table:table-cell office:value-type="float" office:value="240269174.34999999"/>
          <table:table-cell office:value-type="float" office:value="247761797.13"/>
          <table:table-cell office:value-type="float" office:value="277668198.07999998"/>
          <table:table-cell office:value-type="float" office:value="270572102.86000001"/>
          <table:table-cell office:value-type="float" office:value="279820598.77999997"/>
          <table:table-cell office:value-type="float" office:value="272494503.50999999"/>
          <table:table-cell office:value-type="float" office:value="269932079.54000002"/>
          <table:table-cell table:number-columns-repeated="16373"/>
        </table:table-row>
        <table:table-row>
          <table:table-cell office:value-type="float" office:value="30910005176000"/>
          <table:table-cell office:value-type="string" office:string-value="        AVAL"/>
          <table:table-cell office:value-type="float" office:value="39007513779.610001"/>
          <table:table-cell office:value-type="float" office:value="38478159944.639999"/>
          <table:table-cell office:value-type="float" office:value="38402676926.760002"/>
          <table:table-cell office:value-type="float" office:value="38462696492.080002"/>
          <table:table-cell office:value-type="float" office:value="38687136739.389999"/>
          <table:table-cell office:value-type="float" office:value="38775998079.510002"/>
          <table:table-cell office:value-type="float" office:value="39019875595.900002"/>
          <table:table-cell office:value-type="float" office:value="39116435240.330002"/>
          <table:table-cell office:value-type="float" office:value="39250111332.699997"/>
          <table:table-cell table:number-columns-repeated="16373"/>
        </table:table-row>
        <table:table-row>
          <table:table-cell office:value-type="float" office:value="30910005178000"/>
          <table:table-cell office:value-type="string" office:string-value="        FIANCA"/>
          <table:table-cell office:value-type="float" office:value="1879166090.26"/>
          <table:table-cell office:value-type="float" office:value="2115656846.5"/>
          <table:table-cell office:value-type="float" office:value="2184385304.8000002"/>
          <table:table-cell office:value-type="float" office:value="2366084863.6599998"/>
          <table:table-cell office:value-type="float" office:value="2948595193.1900001"/>
          <table:table-cell office:value-type="float" office:value="3105565155.9000001"/>
          <table:table-cell office:value-type="float" office:value="3200426703.79"/>
          <table:table-cell office:value-type="float" office:value="3253967575.9000001"/>
          <table:table-cell office:value-type="float" office:value="3372570773.5599999"/>
          <table:table-cell table:number-columns-repeated="16373"/>
        </table:table-row>
        <table:table-row>
          <table:table-cell office:value-type="float" office:value="30910005180000"/>
          <table:table-cell office:value-type="string" office:string-value="        NOTAS PROMISSORIAS"/>
          <table:table-cell office:value-type="float" office:value="242120.47"/>
          <table:table-cell office:value-type="float" office:value="242120.47"/>
          <table:table-cell office:value-type="float" office:value="242120.47"/>
          <table:table-cell office:value-type="float" office:value="242120.47"/>
          <table:table-cell office:value-type="float" office:value="242120.47"/>
          <table:table-cell office:value-type="float" office:value="242120.47"/>
          <table:table-cell office:value-type="float" office:value="242120.47"/>
          <table:table-cell office:value-type="float" office:value="242120.47"/>
          <table:table-cell office:value-type="float" office:value="242120.47"/>
          <table:table-cell table:number-columns-repeated="16373"/>
        </table:table-row>
        <table:table-row>
          <table:table-cell office:value-type="float" office:value="30910005182000"/>
          <table:table-cell office:value-type="string" office:string-value="        OUTRAS GARANTIAS"/>
          <table:table-cell office:value-type="float" office:value="51353950.140000001"/>
          <table:table-cell office:value-type="float" office:value="56730432.600000001"/>
          <table:table-cell office:value-type="float" office:value="56599241.219999999"/>
          <table:table-cell office:value-type="float" office:value="58236658.969999999"/>
          <table:table-cell office:value-type="float" office:value="59544410.200000003"/>
          <table:table-cell office:value-type="float" office:value="59509612.280000001"/>
          <table:table-cell office:value-type="float" office:value="60713328.960000001"/>
          <table:table-cell office:value-type="float" office:value="61304084.289999999"/>
          <table:table-cell office:value-type="float" office:value="59792551.810000002"/>
          <table:table-cell table:number-columns-repeated="16373"/>
        </table:table-row>
        <table:table-row>
          <table:table-cell office:value-type="float" office:value="30910005184000"/>
          <table:table-cell office:value-type="string" office:string-value="       DEBAN-COMERCIAL"/>
          <table:table-cell office:value-type="float" office:value="6157204230.1000004"/>
          <table:table-cell office:value-type="float" office:value="6255480224.6099997"/>
          <table:table-cell office:value-type="float" office:value="6248706691.6599998"/>
          <table:table-cell office:value-type="float" office:value="6266068589.8999996"/>
          <table:table-cell office:value-type="float" office:value="8816719027.4200001"/>
          <table:table-cell office:value-type="float" office:value="8792753940.6599998"/>
          <table:table-cell office:value-type="float" office:value="8799690668.0699997"/>
          <table:table-cell office:value-type="float" office:value="8792845008.1599998"/>
          <table:table-cell office:value-type="float" office:value="8793747276.4500008"/>
          <table:table-cell table:number-columns-repeated="16373"/>
        </table:table-row>
        <table:table-row>
          <table:table-cell office:value-type="float" office:value="30910005186000"/>
          <table:table-cell office:value-type="string" office:string-value="        HIPOTECA"/>
          <table:table-cell office:value-type="float" office:value="3092736344.8499999"/>
          <table:table-cell office:value-type="float" office:value="3129259333.5999999"/>
          <table:table-cell office:value-type="float" office:value="3131991636.6199999"/>
          <table:table-cell office:value-type="float" office:value="3143068801.8600001"/>
          <table:table-cell office:value-type="float" office:value="5142699208.8599997"/>
          <table:table-cell office:value-type="float" office:value="5116984226.8500004"/>
          <table:table-cell office:value-type="float" office:value="5107710994.3500004"/>
          <table:table-cell office:value-type="float" office:value="5102889283.5200005"/>
          <table:table-cell office:value-type="float" office:value="5101980692.7799997"/>
          <table:table-cell table:number-columns-repeated="16373"/>
        </table:table-row>
        <table:table-row>
          <table:table-cell office:value-type="float" office:value="30910005188000"/>
          <table:table-cell office:value-type="string" office:string-value="        PENHOR"/>
          <table:table-cell office:value-type="float" office:value="57109278.850000001"/>
          <table:table-cell office:value-type="float" office:value="61109181.409999996"/>
          <table:table-cell office:value-type="float" office:value="61130214.759999998"/>
          <table:table-cell office:value-type="float" office:value="61150014.759999998"/>
          <table:table-cell office:value-type="float" office:value="96680602.819999993"/>
          <table:table-cell office:value-type="float" office:value="96662602.819999993"/>
          <table:table-cell office:value-type="float" office:value="95375380.810000002"/>
          <table:table-cell office:value-type="float" office:value="95702272.200000003"/>
          <table:table-cell office:value-type="float" office:value="95702312.569999993"/>
          <table:table-cell table:number-columns-repeated="16373"/>
        </table:table-row>
        <table:table-row>
          <table:table-cell office:value-type="float" office:value="30910005200000"/>
          <table:table-cell office:value-type="string" office:string-value="        ALIENACAO FIDUCIARIA"/>
          <table:table-cell office:value-type="float" office:value="54494347.350000001"/>
          <table:table-cell office:value-type="float" office:value="58615401.270000003"/>
          <table:table-cell office:value-type="float" office:value="59207423.369999997"/>
          <table:table-cell office:value-type="float" office:value="59241287.119999997"/>
          <table:table-cell office:value-type="float" office:value="93976240.519999996"/>
          <table:table-cell office:value-type="float" office:value="93837443.519999996"/>
          <table:table-cell office:value-type="float" office:value="94365136.519999996"/>
          <table:table-cell office:value-type="float" office:value="94365124.629999995"/>
          <table:table-cell office:value-type="float" office:value="94402763.640000001"/>
          <table:table-cell table:number-columns-repeated="16373"/>
        </table:table-row>
        <table:table-row>
          <table:table-cell office:value-type="float" office:value="30910005202000"/>
          <table:table-cell office:value-type="string" office:string-value="        AVAL"/>
          <table:table-cell office:value-type="float" office:value="197979768.58000001"/>
          <table:table-cell office:value-type="float" office:value="206769003.13999999"/>
          <table:table-cell office:value-type="float" office:value="211397209.62"/>
          <table:table-cell office:value-type="float" office:value="214508847.63999999"/>
          <table:table-cell office:value-type="float" office:value="243406426.18000001"/>
          <table:table-cell office:value-type="float" office:value="243340478.03999999"/>
          <table:table-cell office:value-type="float" office:value="249473430.00999999"/>
          <table:table-cell office:value-type="float" office:value="248423655.47999999"/>
          <table:table-cell office:value-type="float" office:value="248204522.91"/>
          <table:table-cell table:number-columns-repeated="16373"/>
        </table:table-row>
        <table:table-row>
          <table:table-cell office:value-type="float" office:value="30910005204000"/>
          <table:table-cell office:value-type="string" office:string-value="        FIANCA"/>
          <table:table-cell office:value-type="float" office:value="2005084860.0999999"/>
          <table:table-cell office:value-type="float" office:value="2036599160.8"/>
          <table:table-cell office:value-type="float" office:value="2021851928.5699999"/>
          <table:table-cell office:value-type="float" office:value="2024971359.8"/>
          <table:table-cell office:value-type="float" office:value="2461477068.4200001"/>
          <table:table-cell office:value-type="float" office:value="2463479465.8099999"/>
          <table:table-cell office:value-type="float" office:value="2474572688.73"/>
          <table:table-cell office:value-type="float" office:value="2473891840.52"/>
          <table:table-cell office:value-type="float" office:value="2475890701.9099998"/>
          <table:table-cell table:number-columns-repeated="16373"/>
        </table:table-row>
        <table:table-row>
          <table:table-cell office:value-type="float" office:value="30910005206000"/>
          <table:table-cell office:value-type="string" office:string-value="        NOTAS PROMISSORIAS"/>
          <table:table-cell office:value-type="float" office:value="19566108.809999999"/>
          <table:table-cell office:value-type="float" office:value="19566108.809999999"/>
          <table:table-cell office:value-type="float" office:value="19566108.809999999"/>
          <table:table-cell office:value-type="float" office:value="19566108.809999999"/>
          <table:table-cell office:value-type="float" office:value="19566108.809999999"/>
          <table:table-cell office:value-type="float" office:value="19542858.809999999"/>
          <table:table-cell office:value-type="float" office:value="19542858.809999999"/>
          <table:table-cell office:value-type="float" office:value="19542858.809999999"/>
          <table:table-cell office:value-type="float" office:value="19542858.809999999"/>
          <table:table-cell table:number-columns-repeated="16373"/>
        </table:table-row>
        <table:table-row>
          <table:table-cell office:value-type="float" office:value="30910005208000"/>
          <table:table-cell office:value-type="string" office:string-value="        OUTRAS GARANTIAS"/>
          <table:table-cell office:value-type="float" office:value="730233521.55999994"/>
          <table:table-cell office:value-type="float" office:value="743562035.58000004"/>
          <table:table-cell office:value-type="float" office:value="743562169.90999997"/>
          <table:table-cell office:value-type="float" office:value="743562169.90999997"/>
          <table:table-cell office:value-type="float" office:value="758913371.80999994"/>
          <table:table-cell office:value-type="float" office:value="758906864.80999994"/>
          <table:table-cell office:value-type="float" office:value="758650178.84000003"/>
          <table:table-cell office:value-type="float" office:value="758029973"/>
          <table:table-cell office:value-type="float" office:value="758023423.83000004"/>
          <table:table-cell table:number-columns-repeated="16373"/>
        </table:table-row>
        <table:table-row>
          <table:table-cell office:value-type="float" office:value="30910005300000"/>
          <table:table-cell office:value-type="string" office:string-value="       CAMBIO"/>
          <table:table-cell office:value-type="float" office:value="35765286.100000001"/>
          <table:table-cell office:value-type="float" office:value="35765286.100000001"/>
          <table:table-cell office:value-type="float" office:value="35765286.100000001"/>
          <table:table-cell office:value-type="float" office:value="35765286.100000001"/>
          <table:table-cell office:value-type="float" office:value="35765286.100000001"/>
          <table:table-cell office:value-type="float" office:value="35765286.100000001"/>
          <table:table-cell office:value-type="float" office:value="35765286.100000001"/>
          <table:table-cell office:value-type="float" office:value="35765286.100000001"/>
          <table:table-cell office:value-type="float" office:value="35765286.100000001"/>
          <table:table-cell table:number-columns-repeated="16373"/>
        </table:table-row>
        <table:table-row>
          <table:table-cell office:value-type="float" office:value="30910005302000"/>
          <table:table-cell office:value-type="string" office:string-value="        HIPOTECA"/>
          <table:table-cell office:value-type="float" office:value="10100638.119999999"/>
          <table:table-cell office:value-type="float" office:value="10100638.119999999"/>
          <table:table-cell office:value-type="float" office:value="10100638.119999999"/>
          <table:table-cell office:value-type="float" office:value="10100638.119999999"/>
          <table:table-cell office:value-type="float" office:value="10100638.119999999"/>
          <table:table-cell office:value-type="float" office:value="10100638.119999999"/>
          <table:table-cell office:value-type="float" office:value="10100638.119999999"/>
          <table:table-cell office:value-type="float" office:value="10100638.119999999"/>
          <table:table-cell office:value-type="float" office:value="10100638.119999999"/>
          <table:table-cell table:number-columns-repeated="16373"/>
        </table:table-row>
        <table:table-row>
          <table:table-cell office:value-type="float" office:value="30910005308000"/>
          <table:table-cell office:value-type="string" office:string-value="        PENHOR"/>
          <table:table-cell office:value-type="float" office:value="25000000"/>
          <table:table-cell office:value-type="float" office:value="25000000"/>
          <table:table-cell office:value-type="float" office:value="25000000"/>
          <table:table-cell office:value-type="float" office:value="25000000"/>
          <table:table-cell office:value-type="float" office:value="25000000"/>
          <table:table-cell office:value-type="float" office:value="25000000"/>
          <table:table-cell office:value-type="float" office:value="25000000"/>
          <table:table-cell office:value-type="float" office:value="25000000"/>
          <table:table-cell office:value-type="float" office:value="25000000"/>
          <table:table-cell table:number-columns-repeated="16373"/>
        </table:table-row>
        <table:table-row>
          <table:table-cell office:value-type="float" office:value="30910005326000"/>
          <table:table-cell office:value-type="string" office:string-value="        FIANCA"/>
          <table:table-cell office:value-type="float" office:value="149465.14000000001"/>
          <table:table-cell office:value-type="float" office:value="149465.14000000001"/>
          <table:table-cell office:value-type="float" office:value="149465.14000000001"/>
          <table:table-cell office:value-type="float" office:value="149465.14000000001"/>
          <table:table-cell office:value-type="float" office:value="149465.14000000001"/>
          <table:table-cell office:value-type="float" office:value="149465.14000000001"/>
          <table:table-cell office:value-type="float" office:value="149465.14000000001"/>
          <table:table-cell office:value-type="float" office:value="149465.14000000001"/>
          <table:table-cell office:value-type="float" office:value="149465.14000000001"/>
          <table:table-cell table:number-columns-repeated="16373"/>
        </table:table-row>
        <table:table-row>
          <table:table-cell office:value-type="float" office:value="30910005332000"/>
          <table:table-cell office:value-type="string" office:string-value="        NOTAS PROMISSORIAS"/>
          <table:table-cell office:value-type="float" office:value="15182.84"/>
          <table:table-cell office:value-type="float" office:value="15182.84"/>
          <table:table-cell office:value-type="float" office:value="15182.84"/>
          <table:table-cell office:value-type="float" office:value="15182.84"/>
          <table:table-cell office:value-type="float" office:value="15182.84"/>
          <table:table-cell office:value-type="float" office:value="15182.84"/>
          <table:table-cell office:value-type="float" office:value="15182.84"/>
          <table:table-cell office:value-type="float" office:value="15182.84"/>
          <table:table-cell office:value-type="float" office:value="15182.84"/>
          <table:table-cell table:number-columns-repeated="16373"/>
        </table:table-row>
        <table:table-row>
          <table:table-cell office:value-type="float" office:value="30910005338000"/>
          <table:table-cell office:value-type="string" office:string-value="        OUTRAS GARANTIAS"/>
          <table:table-cell office:value-type="float" office:value="500000"/>
          <table:table-cell office:value-type="float" office:value="500000"/>
          <table:table-cell office:value-type="float" office:value="500000"/>
          <table:table-cell office:value-type="float" office:value="500000"/>
          <table:table-cell office:value-type="float" office:value="500000"/>
          <table:table-cell office:value-type="float" office:value="500000"/>
          <table:table-cell office:value-type="float" office:value="500000"/>
          <table:table-cell office:value-type="float" office:value="500000"/>
          <table:table-cell office:value-type="float" office:value="500000"/>
          <table:table-cell table:number-columns-repeated="16373"/>
        </table:table-row>
        <table:table-row>
          <table:table-cell office:value-type="float" office:value="30910005360000"/>
          <table:table-cell office:value-type="string" office:string-value="       DEPRI"/>
          <table:table-cell office:value-type="float" office:value="2400379555.29"/>
          <table:table-cell office:value-type="float" office:value="2400179617.9499998"/>
          <table:table-cell office:value-type="float" office:value="2399083945.73"/>
          <table:table-cell office:value-type="float" office:value="2397951907.6999998"/>
          <table:table-cell office:value-type="float" office:value="2392241336.3200002"/>
          <table:table-cell office:value-type="float" office:value="2392158680.5300002"/>
          <table:table-cell office:value-type="float" office:value="2392337115.1100001"/>
          <table:table-cell office:value-type="float" office:value="2392337115.1100001"/>
          <table:table-cell office:value-type="float" office:value="2366015664.6700001"/>
          <table:table-cell table:number-columns-repeated="16373"/>
        </table:table-row>
        <table:table-row>
          <table:table-cell office:value-type="float" office:value="30910005366000"/>
          <table:table-cell office:value-type="string" office:string-value="        ALIENACAO FIDUCIARIA"/>
          <table:table-cell office:value-type="float" office:value="1527800"/>
          <table:table-cell office:value-type="float" office:value="1527800"/>
          <table:table-cell office:value-type="float" office:value="1527800"/>
          <table:table-cell office:value-type="float" office:value="1527800"/>
          <table:table-cell office:value-type="float" office:value="1527800"/>
          <table:table-cell office:value-type="float" office:value="1527800"/>
          <table:table-cell office:value-type="float" office:value="1527800"/>
          <table:table-cell office:value-type="float" office:value="1527800"/>
          <table:table-cell office:value-type="float" office:value="1527800"/>
          <table:table-cell table:number-columns-repeated="16373"/>
        </table:table-row>
        <table:table-row>
          <table:table-cell office:value-type="float" office:value="30910005370000"/>
          <table:table-cell office:value-type="string" office:string-value="        FIANCA"/>
          <table:table-cell office:value-type="float" office:value="241607129.90000001"/>
          <table:table-cell office:value-type="float" office:value="241407192.56"/>
          <table:table-cell office:value-type="float" office:value="240311520.34"/>
          <table:table-cell office:value-type="float" office:value="239179482.31"/>
          <table:table-cell office:value-type="float" office:value="233444522.50999999"/>
          <table:table-cell office:value-type="float" office:value="233361866.72"/>
          <table:table-cell office:value-type="float" office:value="233361866.72"/>
          <table:table-cell office:value-type="float" office:value="233361866.72"/>
          <table:table-cell office:value-type="float" office:value="204143778.02000001"/>
          <table:table-cell table:number-columns-repeated="16373"/>
        </table:table-row>
        <table:table-row>
          <table:table-cell office:value-type="float" office:value="30910005374000"/>
          <table:table-cell office:value-type="string" office:string-value="        OUTRAS GARANTIAS"/>
          <table:table-cell office:value-type="float" office:value="2157244625.3899999"/>
          <table:table-cell office:value-type="float" office:value="2157244625.3899999"/>
          <table:table-cell office:value-type="float" office:value="2157244625.3899999"/>
          <table:table-cell office:value-type="float" office:value="2157244625.3899999"/>
          <table:table-cell office:value-type="float" office:value="2157269013.8099999"/>
          <table:table-cell office:value-type="float" office:value="2157269013.8099999"/>
          <table:table-cell office:value-type="float" office:value="2157447448.3899999"/>
          <table:table-cell office:value-type="float" office:value="2157447448.3899999"/>
          <table:table-cell office:value-type="float" office:value="2160344086.6500001"/>
          <table:table-cell table:number-columns-repeated="16373"/>
        </table:table-row>
        <table:table-row>
          <table:table-cell office:value-type="float" office:value="30910005450000"/>
          <table:table-cell office:value-type="string" office:string-value="       OUTROS"/>
          <table:table-cell office:value-type="float" office:value="181353.05"/>
          <table:table-cell office:value-type="float" office:value="181353.05"/>
          <table:table-cell office:value-type="float" office:value="181353.05"/>
          <table:table-cell office:value-type="float" office:value="181353.05"/>
          <table:table-cell office:value-type="float" office:value="181353.05"/>
          <table:table-cell office:value-type="float" office:value="181353.05"/>
          <table:table-cell office:value-type="float" office:value="181353.05"/>
          <table:table-cell office:value-type="float" office:value="181353.05"/>
          <table:table-cell office:value-type="float" office:value="181353.05"/>
          <table:table-cell table:number-columns-repeated="16373"/>
        </table:table-row>
        <table:table-row>
          <table:table-cell office:value-type="float" office:value="30910005452000"/>
          <table:table-cell office:value-type="string" office:string-value="        HIPOTECA"/>
          <table:table-cell office:value-type="float" office:value="133062.84"/>
          <table:table-cell office:value-type="float" office:value="133062.84"/>
          <table:table-cell office:value-type="float" office:value="133062.84"/>
          <table:table-cell office:value-type="float" office:value="133062.84"/>
          <table:table-cell office:value-type="float" office:value="133062.84"/>
          <table:table-cell office:value-type="float" office:value="133062.84"/>
          <table:table-cell office:value-type="float" office:value="133062.84"/>
          <table:table-cell office:value-type="float" office:value="133062.84"/>
          <table:table-cell office:value-type="float" office:value="133062.84"/>
          <table:table-cell table:number-columns-repeated="16373"/>
        </table:table-row>
        <table:table-row>
          <table:table-cell office:value-type="float" office:value="30910005454000"/>
          <table:table-cell office:value-type="string" office:string-value="        PENHOR"/>
          <table:table-cell office:value-type="float" office:value="263.44"/>
          <table:table-cell office:value-type="float" office:value="263.44"/>
          <table:table-cell office:value-type="float" office:value="263.44"/>
          <table:table-cell office:value-type="float" office:value="263.44"/>
          <table:table-cell office:value-type="float" office:value="263.44"/>
          <table:table-cell office:value-type="float" office:value="263.44"/>
          <table:table-cell office:value-type="float" office:value="263.44"/>
          <table:table-cell office:value-type="float" office:value="263.44"/>
          <table:table-cell office:value-type="float" office:value="263.44"/>
          <table:table-cell table:number-columns-repeated="16373"/>
        </table:table-row>
        <table:table-row>
          <table:table-cell office:value-type="float" office:value="30910005460000"/>
          <table:table-cell office:value-type="string" office:string-value="        FIANCA"/>
          <table:table-cell office:value-type="float" office:value="48026.77"/>
          <table:table-cell office:value-type="float" office:value="48026.77"/>
          <table:table-cell office:value-type="float" office:value="48026.77"/>
          <table:table-cell office:value-type="float" office:value="48026.77"/>
          <table:table-cell office:value-type="float" office:value="48026.77"/>
          <table:table-cell office:value-type="float" office:value="48026.77"/>
          <table:table-cell office:value-type="float" office:value="48026.77"/>
          <table:table-cell office:value-type="float" office:value="48026.77"/>
          <table:table-cell office:value-type="float" office:value="48026.77"/>
          <table:table-cell table:number-columns-repeated="16373"/>
        </table:table-row>
        <table:table-row>
          <table:table-cell office:value-type="float" office:value="30920002000000"/>
          <table:table-cell office:value-type="string" office:string-value="    PATRIMONIO DE FUNDOS PUBLICOS ADMINISTRADOS"/>
          <table:table-cell office:value-type="float" office:value="12654818260.23"/>
          <table:table-cell office:value-type="float" office:value="12776409272.18"/>
          <table:table-cell office:value-type="float" office:value="12876983375.27"/>
          <table:table-cell office:value-type="float" office:value="13445253181.620001"/>
          <table:table-cell office:value-type="float" office:value="13539479700.65"/>
          <table:table-cell office:value-type="float" office:value="13643167746.969999"/>
          <table:table-cell office:value-type="float" office:value="13712395917.059999"/>
          <table:table-cell office:value-type="float" office:value="14454680438.389999"/>
          <table:table-cell office:value-type="float" office:value="14755031357.290001"/>
          <table:table-cell table:number-columns-repeated="16373"/>
        </table:table-row>
        <table:table-row>
          <table:table-cell office:value-type="float" office:value="30920002000500"/>
          <table:table-cell office:value-type="string" office:string-value="      FUNDO CONST. FINANC. NORDESTE-FNE"/>
          <table:table-cell office:value-type="float" office:value="12654818260.23"/>
          <table:table-cell office:value-type="float" office:value="12776409272.18"/>
          <table:table-cell office:value-type="float" office:value="12876983375.27"/>
          <table:table-cell office:value-type="float" office:value="13445253181.620001"/>
          <table:table-cell office:value-type="float" office:value="13539479700.65"/>
          <table:table-cell office:value-type="float" office:value="13643167746.969999"/>
          <table:table-cell office:value-type="float" office:value="13712395917.059999"/>
          <table:table-cell office:value-type="float" office:value="14454680438.389999"/>
          <table:table-cell office:value-type="float" office:value="14755031357.290001"/>
          <table:table-cell table:number-columns-repeated="16373"/>
        </table:table-row>
        <table:table-row>
          <table:table-cell office:value-type="float" office:value="30920002001000"/>
          <table:table-cell office:value-type="string" office:string-value="       DISPONIBILIDADES"/>
          <table:table-cell office:value-type="float" office:value="1826169836.1700001"/>
          <table:table-cell office:value-type="float" office:value="1829169308.0799999"/>
          <table:table-cell office:value-type="float" office:value="1831282201.6800001"/>
          <table:table-cell office:value-type="float" office:value="2211300384.1999998"/>
          <table:table-cell office:value-type="float" office:value="2199610015.0300002"/>
          <table:table-cell office:value-type="float" office:value="2193771111.9000001"/>
          <table:table-cell office:value-type="float" office:value="2206832837.9400001"/>
          <table:table-cell office:value-type="float" office:value="2818552688.3800001"/>
          <table:table-cell office:value-type="float" office:value="2994565298.0799999"/>
          <table:table-cell table:number-columns-repeated="16373"/>
        </table:table-row>
        <table:table-row>
          <table:table-cell office:value-type="float" office:value="30920002003000"/>
          <table:table-cell office:value-type="string" office:string-value="        RECURSOS A ALOCAR"/>
          <table:table-cell office:value-type="float" office:value="1650266468.74"/>
          <table:table-cell office:value-type="float" office:value="1655592968.8599999"/>
          <table:table-cell office:value-type="float" office:value="1686466087.71"/>
          <table:table-cell office:value-type="float" office:value="2054320389.54"/>
          <table:table-cell office:value-type="float" office:value="2049060455.6700001"/>
          <table:table-cell office:value-type="float" office:value="2054415791.8599999"/>
          <table:table-cell office:value-type="float" office:value="1972402747.0799999"/>
          <table:table-cell office:value-type="float" office:value="2595256796.3699999"/>
          <table:table-cell office:value-type="float" office:value="2784967646.1100001"/>
          <table:table-cell table:number-columns-repeated="16373"/>
        </table:table-row>
        <table:table-row>
          <table:table-cell office:value-type="float" office:value="30920002006000"/>
          <table:table-cell office:value-type="string" office:string-value="        RECURSOS ALOCADOS"/>
          <table:table-cell office:value-type="float" office:value="175903367.43000001"/>
          <table:table-cell office:value-type="float" office:value="173576339.22"/>
          <table:table-cell office:value-type="float" office:value="144816113.97"/>
          <table:table-cell office:value-type="float" office:value="156979994.66"/>
          <table:table-cell office:value-type="float" office:value="150549559.36000001"/>
          <table:table-cell office:value-type="float" office:value="139355320.03999999"/>
          <table:table-cell office:value-type="float" office:value="234430090.86000001"/>
          <table:table-cell office:value-type="float" office:value="223295892.00999999"/>
          <table:table-cell office:value-type="float" office:value="209597651.97"/>
          <table:table-cell table:number-columns-repeated="16373"/>
        </table:table-row>
        <table:table-row>
          <table:table-cell office:value-type="float" office:value="30920002012000"/>
          <table:table-cell office:value-type="string" office:string-value="       RELACOES INTERFINANCEIRAS"/>
          <table:table-cell office:value-type="float" office:value="106725422.73"/>
          <table:table-cell office:value-type="float" office:value="102565114.81"/>
          <table:table-cell office:value-type="float" office:value="102623197.23"/>
          <table:table-cell office:value-type="float" office:value="102561494.17"/>
          <table:table-cell office:value-type="float" office:value="102543325.02"/>
          <table:table-cell office:value-type="float" office:value="102520897.53"/>
          <table:table-cell office:value-type="float" office:value="102448649.23"/>
          <table:table-cell office:value-type="float" office:value="102995009.95"/>
          <table:table-cell office:value-type="float" office:value="102271156.86"/>
          <table:table-cell table:number-columns-repeated="16373"/>
        </table:table-row>
        <table:table-row>
          <table:table-cell office:value-type="float" office:value="30920002020000"/>
          <table:table-cell office:value-type="string" office:string-value="        CREDITO RURAL-PROAGRO A RECEBER"/>
          <table:table-cell office:value-type="float" office:value="6448040.9400000004"/>
          <table:table-cell office:value-type="float" office:value="6528948.4400000004"/>
          <table:table-cell office:value-type="float" office:value="7093399.1900000004"/>
          <table:table-cell office:value-type="float" office:value="7103829.9800000004"/>
          <table:table-cell office:value-type="float" office:value="7203932.6399999997"/>
          <table:table-cell office:value-type="float" office:value="7359830.5099999998"/>
          <table:table-cell office:value-type="float" office:value="7323549.0199999996"/>
          <table:table-cell office:value-type="float" office:value="7498247.9000000004"/>
          <table:table-cell office:value-type="float" office:value="7637734.1600000001"/>
          <table:table-cell table:number-columns-repeated="16373"/>
        </table:table-row>
        <table:table-row>
          <table:table-cell office:value-type="float" office:value="30920002020100"/>
          <table:table-cell office:value-type="string" office:string-value="         OPERACOES CONTRATADAS ATE 3/11/1998"/>
          <table:table-cell office:value-type="float" office:value="6448040.9400000004"/>
          <table:table-cell office:value-type="float" office:value="6528948.4400000004"/>
          <table:table-cell office:value-type="float" office:value="7093399.1900000004"/>
          <table:table-cell office:value-type="float" office:value="7103829.9800000004"/>
          <table:table-cell office:value-type="float" office:value="7203932.6399999997"/>
          <table:table-cell office:value-type="float" office:value="7359830.5099999998"/>
          <table:table-cell office:value-type="float" office:value="7323549.0199999996"/>
          <table:table-cell office:value-type="float" office:value="4192397.61"/>
          <table:table-cell office:value-type="float" office:value="4276676.7699999996"/>
          <table:table-cell table:number-columns-repeated="16373"/>
        </table:table-row>
        <table:table-row>
          <table:table-cell office:value-type="float" office:value="30920002020120"/>
          <table:table-cell office:value-type="string" office:string-value="         OPERACOES CONTRATADAS A PARTIR DE 1/12/1998"/>
          <table:table-cell table:number-columns-repeated="7"/>
          <table:table-cell office:value-type="float" office:value="3305850.29"/>
          <table:table-cell office:value-type="float" office:value="3361057.39"/>
          <table:table-cell table:number-columns-repeated="16373"/>
        </table:table-row>
        <table:table-row>
          <table:table-cell office:value-type="float" office:value="30920002020150"/>
          <table:table-cell office:value-type="string" office:string-value="         (RETIFICADORA DE CREDITO RURAL-PROAGRO A RECEBER)"/>
          <table:table-cell office:value-type="float" office:value="-6448040.9400000004"/>
          <table:table-cell office:value-type="float" office:value="-6528948.4400000004"/>
          <table:table-cell office:value-type="float" office:value="-7093399.1900000004"/>
          <table:table-cell office:value-type="float" office:value="-7103829.9800000004"/>
          <table:table-cell office:value-type="float" office:value="-7203932.6399999997"/>
          <table:table-cell office:value-type="float" office:value="-7359830.5099999998"/>
          <table:table-cell office:value-type="float" office:value="-7323549.0199999996"/>
          <table:table-cell office:value-type="float" office:value="-7498247.9000000004"/>
          <table:table-cell office:value-type="float" office:value="-7637734.1600000001"/>
          <table:table-cell table:number-columns-repeated="16373"/>
        </table:table-row>
        <table:table-row>
          <table:table-cell office:value-type="float" office:value="30920002021000"/>
          <table:table-cell office:value-type="string" office:string-value="         PROAGRO NOVO"/>
          <table:table-cell office:value-type="float" office:value="6435864.4000000004"/>
          <table:table-cell office:value-type="float" office:value="6516771.9000000004"/>
          <table:table-cell office:value-type="float" office:value="7081718.2999999998"/>
          <table:table-cell office:value-type="float" office:value="7090761.3600000003"/>
          <table:table-cell office:value-type="float" office:value="7195819.5300000003"/>
          <table:table-cell office:value-type="float" office:value="7351717.4000000004"/>
          <table:table-cell office:value-type="float" office:value="7315435.9100000001"/>
          <table:table-cell office:value-type="float" office:value="7490134.79"/>
          <table:table-cell office:value-type="float" office:value="7629621.0499999998"/>
          <table:table-cell table:number-columns-repeated="16373"/>
        </table:table-row>
        <table:table-row>
          <table:table-cell office:value-type="float" office:value="30920002022000"/>
          <table:table-cell office:value-type="string" office:string-value="          SEMI-ARIDO"/>
          <table:table-cell office:value-type="float" office:value="4620306.8099999996"/>
          <table:table-cell office:value-type="float" office:value="4671759.54"/>
          <table:table-cell office:value-type="float" office:value="4710307.99"/>
          <table:table-cell office:value-type="float" office:value="4706461.57"/>
          <table:table-cell office:value-type="float" office:value="4749287.95"/>
          <table:table-cell office:value-type="float" office:value="4792863.5"/>
          <table:table-cell office:value-type="float" office:value="4736325.25"/>
          <table:table-cell office:value-type="float" office:value="4947545.9000000004"/>
          <table:table-cell office:value-type="float" office:value="5344221.22"/>
          <table:table-cell table:number-columns-repeated="16373"/>
        </table:table-row>
        <table:table-row>
          <table:table-cell office:value-type="float" office:value="30920002025000"/>
          <table:table-cell office:value-type="string" office:string-value="          OUTRAS REGIOES"/>
          <table:table-cell office:value-type="float" office:value="1815557.59"/>
          <table:table-cell office:value-type="float" office:value="1845012.36"/>
          <table:table-cell office:value-type="float" office:value="2371410.31"/>
          <table:table-cell office:value-type="float" office:value="2384299.79"/>
          <table:table-cell office:value-type="float" office:value="2446531.58"/>
          <table:table-cell office:value-type="float" office:value="2558853.9"/>
          <table:table-cell office:value-type="float" office:value="2579110.66"/>
          <table:table-cell office:value-type="float" office:value="2542588.89"/>
          <table:table-cell office:value-type="float" office:value="2285399.83"/>
          <table:table-cell table:number-columns-repeated="16373"/>
        </table:table-row>
        <table:table-row>
          <table:table-cell office:value-type="float" office:value="30920002028000"/>
          <table:table-cell office:value-type="string" office:string-value="         PROAGRO VELHO-PARCS.SECURITIZAVEIS"/>
          <table:table-cell office:value-type="float" office:value="11504.67"/>
          <table:table-cell office:value-type="float" office:value="11504.67"/>
          <table:table-cell office:value-type="float" office:value="11009.02"/>
          <table:table-cell office:value-type="float" office:value="12396.75"/>
          <table:table-cell office:value-type="float" office:value="7441.24"/>
          <table:table-cell office:value-type="float" office:value="7441.24"/>
          <table:table-cell office:value-type="float" office:value="7441.24"/>
          <table:table-cell office:value-type="float" office:value="7441.24"/>
          <table:table-cell office:value-type="float" office:value="7441.24"/>
          <table:table-cell table:number-columns-repeated="16373"/>
        </table:table-row>
        <table:table-row>
          <table:table-cell office:value-type="float" office:value="30920002029000"/>
          <table:table-cell office:value-type="string" office:string-value="          SEMI-ARIDO"/>
          <table:table-cell office:value-type="float" office:value="10707.53"/>
          <table:table-cell office:value-type="float" office:value="10707.53"/>
          <table:table-cell office:value-type="float" office:value="10211.879999999999"/>
          <table:table-cell office:value-type="float" office:value="11599.61"/>
          <table:table-cell office:value-type="float" office:value="6644.1"/>
          <table:table-cell office:value-type="float" office:value="6644.1"/>
          <table:table-cell office:value-type="float" office:value="6644.1"/>
          <table:table-cell office:value-type="float" office:value="6644.1"/>
          <table:table-cell office:value-type="float" office:value="6644.1"/>
          <table:table-cell table:number-columns-repeated="16373"/>
        </table:table-row>
        <table:table-row>
          <table:table-cell office:value-type="float" office:value="30920002032000"/>
          <table:table-cell office:value-type="string" office:string-value="          OUTRAS REGIOES"/>
          <table:table-cell office:value-type="float" office:value="797.14"/>
          <table:table-cell office:value-type="float" office:value="797.14"/>
          <table:table-cell office:value-type="float" office:value="797.14"/>
          <table:table-cell office:value-type="float" office:value="797.14"/>
          <table:table-cell office:value-type="float" office:value="797.14"/>
          <table:table-cell office:value-type="float" office:value="797.14"/>
          <table:table-cell office:value-type="float" office:value="797.14"/>
          <table:table-cell office:value-type="float" office:value="797.14"/>
          <table:table-cell office:value-type="float" office:value="797.14"/>
          <table:table-cell table:number-columns-repeated="16373"/>
        </table:table-row>
        <table:table-row>
          <table:table-cell office:value-type="float" office:value="30920002035000"/>
          <table:table-cell office:value-type="string" office:string-value="         PROAGRO VELHO-PARCS.NAO SECURITIZAVEIS"/>
          <table:table-cell office:value-type="float" office:value="671.87"/>
          <table:table-cell office:value-type="float" office:value="671.87"/>
          <table:table-cell office:value-type="float" office:value="671.87"/>
          <table:table-cell office:value-type="float" office:value="671.87"/>
          <table:table-cell office:value-type="float" office:value="671.87"/>
          <table:table-cell office:value-type="float" office:value="671.87"/>
          <table:table-cell office:value-type="float" office:value="671.87"/>
          <table:table-cell office:value-type="float" office:value="671.87"/>
          <table:table-cell office:value-type="float" office:value="671.87"/>
          <table:table-cell table:number-columns-repeated="16373"/>
        </table:table-row>
        <table:table-row>
          <table:table-cell office:value-type="float" office:value="30920002036000"/>
          <table:table-cell office:value-type="string" office:string-value="          SEMI-ARIDO"/>
          <table:table-cell office:value-type="float" office:value="671.87"/>
          <table:table-cell office:value-type="float" office:value="671.87"/>
          <table:table-cell office:value-type="float" office:value="671.87"/>
          <table:table-cell office:value-type="float" office:value="671.87"/>
          <table:table-cell office:value-type="float" office:value="671.87"/>
          <table:table-cell office:value-type="float" office:value="671.87"/>
          <table:table-cell office:value-type="float" office:value="671.87"/>
          <table:table-cell office:value-type="float" office:value="671.87"/>
          <table:table-cell office:value-type="float" office:value="671.87"/>
          <table:table-cell table:number-columns-repeated="16373"/>
        </table:table-row>
        <table:table-row>
          <table:table-cell office:value-type="float" office:value="30920002042000"/>
          <table:table-cell office:value-type="string" office:string-value="        DEVEDORES POR REPASSES-OUTRAS INSTIT.OFICIAIS"/>
          <table:table-cell office:value-type="float" office:value="100277381.79000001"/>
          <table:table-cell office:value-type="float" office:value="96036166.370000005"/>
          <table:table-cell office:value-type="float" office:value="95529798.040000007"/>
          <table:table-cell office:value-type="float" office:value="95457664.189999998"/>
          <table:table-cell office:value-type="float" office:value="95339392.379999995"/>
          <table:table-cell office:value-type="float" office:value="95161067.019999996"/>
          <table:table-cell office:value-type="float" office:value="95125100.209999993"/>
          <table:table-cell office:value-type="float" office:value="95496762.049999997"/>
          <table:table-cell office:value-type="float" office:value="94633422.700000003"/>
          <table:table-cell table:number-columns-repeated="16373"/>
        </table:table-row>
        <table:table-row>
          <table:table-cell office:value-type="float" office:value="30920002042100"/>
          <table:table-cell office:value-type="string" office:string-value="         (REEMBOLSOS A APROPRIAR)"/>
          <table:table-cell office:value-type="float" office:value="-52386.15"/>
          <table:table-cell/>
          <table:table-cell office:value-type="float" office:value="-0.01"/>
          <table:table-cell/>
          <table:table-cell office:value-type="float" office:value="-30295.88"/>
          <table:table-cell table:number-columns-repeated="16377"/>
        </table:table-row>
        <table:table-row>
          <table:table-cell office:value-type="float" office:value="30920002043000"/>
          <table:table-cell office:value-type="string" office:string-value="         SEMI-ARIDO"/>
          <table:table-cell office:value-type="float" office:value="39267155.520000003"/>
          <table:table-cell office:value-type="float" office:value="36195822.57"/>
          <table:table-cell office:value-type="float" office:value="36108228.079999998"/>
          <table:table-cell office:value-type="float" office:value="36008082.090000004"/>
          <table:table-cell office:value-type="float" office:value="35749575.93"/>
          <table:table-cell office:value-type="float" office:value="35825634.520000003"/>
          <table:table-cell office:value-type="float" office:value="35845939.850000001"/>
          <table:table-cell office:value-type="float" office:value="36024996.729999997"/>
          <table:table-cell office:value-type="float" office:value="35732103.18"/>
          <table:table-cell table:number-columns-repeated="16373"/>
        </table:table-row>
        <table:table-row>
          <table:table-cell office:value-type="float" office:value="30920002045000"/>
          <table:table-cell office:value-type="string" office:string-value="          INDUSTRIAL"/>
          <table:table-cell office:value-type="float" office:value="1962552.73"/>
          <table:table-cell office:value-type="float" office:value="58322.58"/>
          <table:table-cell office:value-type="float" office:value="38917.160000000003"/>
          <table:table-cell office:value-type="float" office:value="19022.099999999999"/>
          <table:table-cell office:value-type="float" office:value="7810.42"/>
          <table:table-cell office:value-type="float" office:value="5267.42"/>
          <table:table-cell office:value-type="float" office:value="2663.29"/>
          <table:table-cell table:number-columns-repeated="16375"/>
        </table:table-row>
        <table:table-row>
          <table:table-cell office:value-type="float" office:value="30920002048000"/>
          <table:table-cell office:value-type="string" office:string-value="          RURAL"/>
          <table:table-cell office:value-type="float" office:value="37304602.789999999"/>
          <table:table-cell office:value-type="float" office:value="36137499.990000002"/>
          <table:table-cell office:value-type="float" office:value="36069310.920000002"/>
          <table:table-cell office:value-type="float" office:value="35989059.990000002"/>
          <table:table-cell office:value-type="float" office:value="35741765.509999998"/>
          <table:table-cell office:value-type="float" office:value="35820367.100000001"/>
          <table:table-cell office:value-type="float" office:value="35843276.560000002"/>
          <table:table-cell office:value-type="float" office:value="36024996.729999997"/>
          <table:table-cell office:value-type="float" office:value="35732103.18"/>
          <table:table-cell table:number-columns-repeated="16373"/>
        </table:table-row>
        <table:table-row>
          <table:table-cell office:value-type="float" office:value="30920002055000"/>
          <table:table-cell office:value-type="string" office:string-value="         OUTRAS REGIOES"/>
          <table:table-cell office:value-type="float" office:value="61062612.420000002"/>
          <table:table-cell office:value-type="float" office:value="59840343.799999997"/>
          <table:table-cell office:value-type="float" office:value="59421569.969999999"/>
          <table:table-cell office:value-type="float" office:value="59449582.100000001"/>
          <table:table-cell office:value-type="float" office:value="59620115.799999997"/>
          <table:table-cell office:value-type="float" office:value="59335432.5"/>
          <table:table-cell office:value-type="float" office:value="59279160.359999999"/>
          <table:table-cell office:value-type="float" office:value="59471765.32"/>
          <table:table-cell office:value-type="float" office:value="58901319.520000003"/>
          <table:table-cell table:number-columns-repeated="16373"/>
        </table:table-row>
        <table:table-row>
          <table:table-cell office:value-type="float" office:value="30920002058000"/>
          <table:table-cell office:value-type="string" office:string-value="          INDUSTRIAL"/>
          <table:table-cell office:value-type="float" office:value="97347.08"/>
          <table:table-cell office:value-type="float" office:value="68080.7"/>
          <table:table-cell office:value-type="float" office:value="45416.63"/>
          <table:table-cell office:value-type="float" office:value="29281.85"/>
          <table:table-cell office:value-type="float" office:value="18984.57"/>
          <table:table-cell office:value-type="float" office:value="9613.26"/>
          <table:table-cell table:number-columns-repeated="16376"/>
        </table:table-row>
        <table:table-row>
          <table:table-cell office:value-type="float" office:value="30920002060000"/>
          <table:table-cell office:value-type="string" office:string-value="          RURAL"/>
          <table:table-cell office:value-type="float" office:value="60965265.340000004"/>
          <table:table-cell office:value-type="float" office:value="59772263.100000001"/>
          <table:table-cell office:value-type="float" office:value="59376153.340000004"/>
          <table:table-cell office:value-type="float" office:value="59420300.25"/>
          <table:table-cell office:value-type="float" office:value="59601131.229999997"/>
          <table:table-cell office:value-type="float" office:value="59325819.240000002"/>
          <table:table-cell office:value-type="float" office:value="59279160.359999999"/>
          <table:table-cell office:value-type="float" office:value="59471765.32"/>
          <table:table-cell office:value-type="float" office:value="58901319.520000003"/>
          <table:table-cell table:number-columns-repeated="16373"/>
        </table:table-row>
        <table:table-row>
          <table:table-cell office:value-type="float" office:value="30920002065000"/>
          <table:table-cell office:value-type="string" office:string-value="         (RENDAS A APROPRIAR)"/>
          <table:table-cell table:number-columns-repeated="4"/>
          <table:table-cell office:value-type="float" office:value="-3.47"/>
          <table:table-cell table:number-columns-repeated="16377"/>
        </table:table-row>
        <table:table-row>
          <table:table-cell office:value-type="float" office:value="30920002065300"/>
          <table:table-cell office:value-type="string" office:string-value="          SEMI-ARIDO"/>
          <table:table-cell table:number-columns-repeated="4"/>
          <table:table-cell office:value-type="float" office:value="-3.47"/>
          <table:table-cell table:number-columns-repeated="16377"/>
        </table:table-row>
        <table:table-row>
          <table:table-cell office:value-type="float" office:value="30920002065900"/>
          <table:table-cell office:value-type="string" office:string-value="           RURAL"/>
          <table:table-cell table:number-columns-repeated="4"/>
          <table:table-cell office:value-type="float" office:value="-3.47"/>
          <table:table-cell table:number-columns-repeated="16377"/>
        </table:table-row>
        <table:table-row>
          <table:table-cell office:value-type="float" office:value="30920002070000"/>
          <table:table-cell office:value-type="string" office:string-value="       OPERACOES DE CREDITO"/>
          <table:table-cell office:value-type="float" office:value="10704528008.68"/>
          <table:table-cell office:value-type="float" office:value="10827457262.440001"/>
          <table:table-cell office:value-type="float" office:value="10928464893.110001"/>
          <table:table-cell office:value-type="float" office:value="11116465055.110001"/>
          <table:table-cell office:value-type="float" office:value="11222265362.65"/>
          <table:table-cell office:value-type="float" office:value="11331491359.68"/>
          <table:table-cell office:value-type="float" office:value="11388742320.959999"/>
          <table:table-cell office:value-type="float" office:value="11518776619.360001"/>
          <table:table-cell office:value-type="float" office:value="11644973191.360001"/>
          <table:table-cell table:number-columns-repeated="16373"/>
        </table:table-row>
        <table:table-row>
          <table:table-cell office:value-type="float" office:value="30920002072000"/>
          <table:table-cell office:value-type="string" office:string-value="        OPERACOES CONTRATADAS ATE 3/11/1998"/>
          <table:table-cell office:value-type="float" office:value="8105078867.5"/>
          <table:table-cell office:value-type="float" office:value="8174752196.7399998"/>
          <table:table-cell office:value-type="float" office:value="8329227137.2799997"/>
          <table:table-cell office:value-type="float" office:value="8407358324.6999998"/>
          <table:table-cell office:value-type="float" office:value="8468161956.3599997"/>
          <table:table-cell office:value-type="float" office:value="8535267022.4700003"/>
          <table:table-cell office:value-type="float" office:value="8606354990.9599991"/>
          <table:table-cell office:value-type="float" office:value="8684914120.8400002"/>
          <table:table-cell office:value-type="float" office:value="8753284988.5"/>
          <table:table-cell table:number-columns-repeated="16373"/>
        </table:table-row>
        <table:table-row>
          <table:table-cell office:value-type="float" office:value="30920002072010"/>
          <table:table-cell office:value-type="string" office:string-value="         PRONAF/PROGRAMA DA TERRA"/>
          <table:table-cell office:value-type="float" office:value="390084233.38"/>
          <table:table-cell office:value-type="float" office:value="390286399.39999998"/>
          <table:table-cell office:value-type="float" office:value="405338567.38"/>
          <table:table-cell office:value-type="float" office:value="415585857.36000001"/>
          <table:table-cell office:value-type="float" office:value="414497119.61000001"/>
          <table:table-cell office:value-type="float" office:value="414783685.42000002"/>
          <table:table-cell office:value-type="float" office:value="410106973.05000001"/>
          <table:table-cell office:value-type="float" office:value="410300320.68000001"/>
          <table:table-cell office:value-type="float" office:value="410635344.23000002"/>
          <table:table-cell table:number-columns-repeated="16373"/>
        </table:table-row>
        <table:table-row>
          <table:table-cell office:value-type="float" office:value="30920002072020"/>
          <table:table-cell office:value-type="string" office:string-value="         OUTROS PROGRAMAS"/>
          <table:table-cell office:value-type="float" office:value="7714994634.1199999"/>
          <table:table-cell office:value-type="float" office:value="7784465797.3400002"/>
          <table:table-cell office:value-type="float" office:value="7923888569.8999996"/>
          <table:table-cell office:value-type="float" office:value="7991772467.3400002"/>
          <table:table-cell office:value-type="float" office:value="8053664836.75"/>
          <table:table-cell office:value-type="float" office:value="8120483337.0500002"/>
          <table:table-cell office:value-type="float" office:value="8196248017.9099998"/>
          <table:table-cell office:value-type="float" office:value="8274613800.1599998"/>
          <table:table-cell office:value-type="float" office:value="8342649644.2700005"/>
          <table:table-cell table:number-columns-repeated="16373"/>
        </table:table-row>
        <table:table-row>
          <table:table-cell office:value-type="float" office:value="30920002072050"/>
          <table:table-cell office:value-type="string" office:string-value="        OPERACOES CONTRATADAS A PARTIR DE 1/12/1998"/>
          <table:table-cell office:value-type="float" office:value="2599449141.1799998"/>
          <table:table-cell office:value-type="float" office:value="2652705065.6999998"/>
          <table:table-cell office:value-type="float" office:value="2599237755.8299999"/>
          <table:table-cell office:value-type="float" office:value="2709106730.4099998"/>
          <table:table-cell office:value-type="float" office:value="2754103406.29"/>
          <table:table-cell office:value-type="float" office:value="2796224337.21"/>
          <table:table-cell office:value-type="float" office:value="2782387330"/>
          <table:table-cell office:value-type="float" office:value="2833862498.52"/>
          <table:table-cell office:value-type="float" office:value="2891688202.8600001"/>
          <table:table-cell table:number-columns-repeated="16373"/>
        </table:table-row>
        <table:table-row>
          <table:table-cell office:value-type="float" office:value="30920002072060"/>
          <table:table-cell office:value-type="string" office:string-value="         PRONAF/PROGRAMA DA TERRA"/>
          <table:table-cell office:value-type="float" office:value="223020584.99000001"/>
          <table:table-cell office:value-type="float" office:value="227192963.38"/>
          <table:table-cell office:value-type="float" office:value="213862504.38999999"/>
          <table:table-cell office:value-type="float" office:value="230305929.16"/>
          <table:table-cell office:value-type="float" office:value="236037674.56999999"/>
          <table:table-cell office:value-type="float" office:value="242603750.13999999"/>
          <table:table-cell office:value-type="float" office:value="246911316.09"/>
          <table:table-cell office:value-type="float" office:value="254670527.66999999"/>
          <table:table-cell office:value-type="float" office:value="259734471.06999999"/>
          <table:table-cell table:number-columns-repeated="16373"/>
        </table:table-row>
        <table:table-row>
          <table:table-cell office:value-type="float" office:value="30920002072062"/>
          <table:table-cell office:value-type="string" office:string-value="         OPERACOES COM BASE NO ART.9 - LEI 1.464"/>
          <table:table-cell office:value-type="float" office:value="810541885.46000004"/>
          <table:table-cell office:value-type="float" office:value="812789010.00999999"/>
          <table:table-cell office:value-type="float" office:value="810964512.34000003"/>
          <table:table-cell office:value-type="float" office:value="894273910.50999999"/>
          <table:table-cell office:value-type="float" office:value="913452749.65999997"/>
          <table:table-cell office:value-type="float" office:value="920551048.08000004"/>
          <table:table-cell office:value-type="float" office:value="888144109.37"/>
          <table:table-cell office:value-type="float" office:value="887105596.30999994"/>
          <table:table-cell office:value-type="float" office:value="891829027.52999997"/>
          <table:table-cell table:number-columns-repeated="16373"/>
        </table:table-row>
        <table:table-row>
          <table:table-cell office:value-type="float" office:value="30920002072070"/>
          <table:table-cell office:value-type="string" office:string-value="         OUTROS PROGRAMAS"/>
          <table:table-cell office:value-type="float" office:value="1565886670.73"/>
          <table:table-cell office:value-type="float" office:value="1612723092.3099999"/>
          <table:table-cell office:value-type="float" office:value="1574410739.0999999"/>
          <table:table-cell office:value-type="float" office:value="1584526890.74"/>
          <table:table-cell office:value-type="float" office:value="1604612982.0599999"/>
          <table:table-cell office:value-type="float" office:value="1633069538.99"/>
          <table:table-cell office:value-type="float" office:value="1647331904.54"/>
          <table:table-cell office:value-type="float" office:value="1692086374.54"/>
          <table:table-cell office:value-type="float" office:value="1740124704.26"/>
          <table:table-cell table:number-columns-repeated="16373"/>
        </table:table-row>
        <table:table-row>
          <table:table-cell office:value-type="float" office:value="30920002072100"/>
          <table:table-cell office:value-type="string" office:string-value="        (RETIFICADORA DAS OPERACOES DE CREDITO)"/>
          <table:table-cell office:value-type="float" office:value="-10704528008.68"/>
          <table:table-cell office:value-type="float" office:value="-10827457262.440001"/>
          <table:table-cell office:value-type="float" office:value="-10928464893.110001"/>
          <table:table-cell office:value-type="float" office:value="-11116465055.110001"/>
          <table:table-cell office:value-type="float" office:value="-11222265362.65"/>
          <table:table-cell office:value-type="float" office:value="-11331491359.68"/>
          <table:table-cell office:value-type="float" office:value="-11388742320.959999"/>
          <table:table-cell office:value-type="float" office:value="-11518776619.360001"/>
          <table:table-cell office:value-type="float" office:value="-11644973191.360001"/>
          <table:table-cell table:number-columns-repeated="16373"/>
        </table:table-row>
        <table:table-row>
          <table:table-cell office:value-type="float" office:value="30920002076000"/>
          <table:table-cell office:value-type="string" office:string-value="        FINANCIAMENTOS"/>
          <table:table-cell office:value-type="float" office:value="2237883186.1999998"/>
          <table:table-cell office:value-type="float" office:value="2271450069.4200001"/>
          <table:table-cell office:value-type="float" office:value="2295960861.6799998"/>
          <table:table-cell office:value-type="float" office:value="2317081598.0900002"/>
          <table:table-cell office:value-type="float" office:value="2339958796.3000002"/>
          <table:table-cell office:value-type="float" office:value="2375393863.7600002"/>
          <table:table-cell office:value-type="float" office:value="2393181505.54"/>
          <table:table-cell office:value-type="float" office:value="2443953171.54"/>
          <table:table-cell office:value-type="float" office:value="2498134893.9699998"/>
          <table:table-cell table:number-columns-repeated="16373"/>
        </table:table-row>
        <table:table-row>
          <table:table-cell office:value-type="float" office:value="30920002076050"/>
          <table:table-cell office:value-type="string" office:string-value="         INDUSTRIA"/>
          <table:table-cell office:value-type="float" office:value="15343641151.41"/>
          <table:table-cell office:value-type="float" office:value="16314891983.25"/>
          <table:table-cell office:value-type="float" office:value="17275274829.57"/>
          <table:table-cell office:value-type="float" office:value="18277448613.77"/>
          <table:table-cell office:value-type="float" office:value="19373913494.810001"/>
          <table:table-cell office:value-type="float" office:value="20528992243.119999"/>
          <table:table-cell office:value-type="float" office:value="21410664014.209999"/>
          <table:table-cell office:value-type="float" office:value="22774796916.599998"/>
          <table:table-cell office:value-type="float" office:value="24159483340.68"/>
          <table:table-cell table:number-columns-repeated="16373"/>
        </table:table-row>
        <table:table-row>
          <table:table-cell office:value-type="float" office:value="30920002076100"/>
          <table:table-cell office:value-type="string" office:string-value="          SEMI-ARIDO"/>
          <table:table-cell office:value-type="float" office:value="4705895745.4300003"/>
          <table:table-cell office:value-type="float" office:value="5000058792.0100002"/>
          <table:table-cell office:value-type="float" office:value="5297379870.2299995"/>
          <table:table-cell office:value-type="float" office:value="5607261616.4200001"/>
          <table:table-cell office:value-type="float" office:value="5942452624.21"/>
          <table:table-cell office:value-type="float" office:value="6272845684.5600004"/>
          <table:table-cell office:value-type="float" office:value="6301932105.04"/>
          <table:table-cell office:value-type="float" office:value="6702125226.54"/>
          <table:table-cell office:value-type="float" office:value="7113747869.5100002"/>
          <table:table-cell table:number-columns-repeated="16373"/>
        </table:table-row>
        <table:table-row>
          <table:table-cell office:value-type="float" office:value="30920002076150"/>
          <table:table-cell office:value-type="string" office:string-value="           RECURSOS APORTE BNB-BID-541-OC-BR"/>
          <table:table-cell office:value-type="float" office:value="162979703.40000001"/>
          <table:table-cell office:value-type="float" office:value="174461947.93000001"/>
          <table:table-cell office:value-type="float" office:value="186036707.25"/>
          <table:table-cell office:value-type="float" office:value="198298792.94999999"/>
          <table:table-cell office:value-type="float" office:value="211522978.69"/>
          <table:table-cell office:value-type="float" office:value="224750616.12"/>
          <table:table-cell office:value-type="float" office:value="239526735.46000001"/>
          <table:table-cell office:value-type="float" office:value="256196728.93000001"/>
          <table:table-cell office:value-type="float" office:value="273171843.02999997"/>
          <table:table-cell table:number-columns-repeated="16373"/>
        </table:table-row>
        <table:table-row>
          <table:table-cell office:value-type="float" office:value="30920002076200"/>
          <table:table-cell office:value-type="string" office:string-value="            MEDIA EMPRESA"/>
          <table:table-cell office:value-type="float" office:value="162979703.40000001"/>
          <table:table-cell office:value-type="float" office:value="174461947.93000001"/>
          <table:table-cell office:value-type="float" office:value="186036707.25"/>
          <table:table-cell office:value-type="float" office:value="198298792.94999999"/>
          <table:table-cell office:value-type="float" office:value="211522978.69"/>
          <table:table-cell office:value-type="float" office:value="224750616.12"/>
          <table:table-cell office:value-type="float" office:value="239526735.46000001"/>
          <table:table-cell office:value-type="float" office:value="256196728.93000001"/>
          <table:table-cell office:value-type="float" office:value="273171843.02999997"/>
          <table:table-cell table:number-columns-repeated="16373"/>
        </table:table-row>
        <table:table-row>
          <table:table-cell office:value-type="float" office:value="30920002076300"/>
          <table:table-cell office:value-type="string" office:string-value="           OUTROS"/>
          <table:table-cell office:value-type="float" office:value="4542916042.0299997"/>
          <table:table-cell office:value-type="float" office:value="4825596844.0799999"/>
          <table:table-cell office:value-type="float" office:value="5111343162.9799995"/>
          <table:table-cell office:value-type="float" office:value="5408962823.4700003"/>
          <table:table-cell office:value-type="float" office:value="5730929645.5200005"/>
          <table:table-cell office:value-type="float" office:value="6048095068.4399996"/>
          <table:table-cell office:value-type="float" office:value="6062405369.5799999"/>
          <table:table-cell office:value-type="float" office:value="6445928497.6099997"/>
          <table:table-cell office:value-type="float" office:value="6840576026.4799995"/>
          <table:table-cell table:number-columns-repeated="16373"/>
        </table:table-row>
        <table:table-row>
          <table:table-cell office:value-type="float" office:value="30920002076350"/>
          <table:table-cell office:value-type="string" office:string-value="            MICRO EMPRESA"/>
          <table:table-cell office:value-type="float" office:value="79930969.680000007"/>
          <table:table-cell office:value-type="float" office:value="83094316.439999998"/>
          <table:table-cell office:value-type="float" office:value="85234588.280000001"/>
          <table:table-cell office:value-type="float" office:value="88268443.519999996"/>
          <table:table-cell office:value-type="float" office:value="92252510.390000001"/>
          <table:table-cell office:value-type="float" office:value="93521701.340000004"/>
          <table:table-cell office:value-type="float" office:value="96314730.599999994"/>
          <table:table-cell office:value-type="float" office:value="94189683.799999997"/>
          <table:table-cell office:value-type="float" office:value="98039305.010000005"/>
          <table:table-cell table:number-columns-repeated="16373"/>
        </table:table-row>
        <table:table-row>
          <table:table-cell office:value-type="float" office:value="30920002076400"/>
          <table:table-cell office:value-type="string" office:string-value="            PEQUENA EMPRESA"/>
          <table:table-cell office:value-type="float" office:value="189262481.25999999"/>
          <table:table-cell office:value-type="float" office:value="195500262.55000001"/>
          <table:table-cell office:value-type="float" office:value="201996736.09"/>
          <table:table-cell office:value-type="float" office:value="207893691.19"/>
          <table:table-cell office:value-type="float" office:value="213122104.71000001"/>
          <table:table-cell office:value-type="float" office:value="220704226.66"/>
          <table:table-cell office:value-type="float" office:value="220929636.19"/>
          <table:table-cell office:value-type="float" office:value="229509884.90000001"/>
          <table:table-cell office:value-type="float" office:value="237275044.37"/>
          <table:table-cell table:number-columns-repeated="16373"/>
        </table:table-row>
        <table:table-row>
          <table:table-cell office:value-type="float" office:value="30920002076450"/>
          <table:table-cell office:value-type="string" office:string-value="            MEDIA EMPRESA"/>
          <table:table-cell office:value-type="float" office:value="557049752.69000006"/>
          <table:table-cell office:value-type="float" office:value="591445607.61000001"/>
          <table:table-cell office:value-type="float" office:value="626678767.76999998"/>
          <table:table-cell office:value-type="float" office:value="663335179.61000001"/>
          <table:table-cell office:value-type="float" office:value="703188319.99000001"/>
          <table:table-cell office:value-type="float" office:value="741677791.09000003"/>
          <table:table-cell office:value-type="float" office:value="787029678.32000005"/>
          <table:table-cell office:value-type="float" office:value="838305636.04999995"/>
          <table:table-cell office:value-type="float" office:value="889850853.08000004"/>
          <table:table-cell table:number-columns-repeated="16373"/>
        </table:table-row>
        <table:table-row>
          <table:table-cell office:value-type="float" office:value="30920002076500"/>
          <table:table-cell office:value-type="string" office:string-value="            GRANDE EMPRESA"/>
          <table:table-cell office:value-type="float" office:value="3716672838.4000001"/>
          <table:table-cell office:value-type="float" office:value="3955556657.48"/>
          <table:table-cell office:value-type="float" office:value="4197433070.8400002"/>
          <table:table-cell office:value-type="float" office:value="4449465509.1499996"/>
          <table:table-cell office:value-type="float" office:value="4722366710.4300003"/>
          <table:table-cell office:value-type="float" office:value="4992191349.3500004"/>
          <table:table-cell office:value-type="float" office:value="4958131324.4700003"/>
          <table:table-cell office:value-type="float" office:value="5283923292.8599997"/>
          <table:table-cell office:value-type="float" office:value="5615410824.0200005"/>
          <table:table-cell table:number-columns-repeated="16373"/>
        </table:table-row>
        <table:table-row>
          <table:table-cell office:value-type="float" office:value="30920002077000"/>
          <table:table-cell office:value-type="string" office:string-value="          OUTRAS REGIOES"/>
          <table:table-cell office:value-type="float" office:value="10637745405.98"/>
          <table:table-cell office:value-type="float" office:value="11314833191.24"/>
          <table:table-cell office:value-type="float" office:value="11977894959.34"/>
          <table:table-cell office:value-type="float" office:value="12670186997.35"/>
          <table:table-cell office:value-type="float" office:value="13431460870.6"/>
          <table:table-cell office:value-type="float" office:value="14256146558.559999"/>
          <table:table-cell office:value-type="float" office:value="15108731909.17"/>
          <table:table-cell office:value-type="float" office:value="16072671690.059999"/>
          <table:table-cell office:value-type="float" office:value="17045735471.17"/>
          <table:table-cell table:number-columns-repeated="16373"/>
        </table:table-row>
        <table:table-row>
          <table:table-cell office:value-type="float" office:value="30920002077050"/>
          <table:table-cell office:value-type="string" office:string-value="           RECURSOS APORTE BNB-BID-541-OC-BR"/>
          <table:table-cell office:value-type="float" office:value="3128753117.8200002"/>
          <table:table-cell office:value-type="float" office:value="3347708972.4099998"/>
          <table:table-cell office:value-type="float" office:value="3565754937.5"/>
          <table:table-cell office:value-type="float" office:value="3796769667.3099999"/>
          <table:table-cell office:value-type="float" office:value="4047480897.02"/>
          <table:table-cell office:value-type="float" office:value="4318866226.9700003"/>
          <table:table-cell office:value-type="float" office:value="4602375124.1800003"/>
          <table:table-cell office:value-type="float" office:value="4918029428.0699997"/>
          <table:table-cell office:value-type="float" office:value="5239393152.3199997"/>
          <table:table-cell table:number-columns-repeated="16373"/>
        </table:table-row>
        <table:table-row>
          <table:table-cell office:value-type="float" office:value="30920002077100"/>
          <table:table-cell office:value-type="string" office:string-value="            MEDIA EMPRESA"/>
          <table:table-cell office:value-type="float" office:value="1227744383.2"/>
          <table:table-cell office:value-type="float" office:value="1310969612.6900001"/>
          <table:table-cell office:value-type="float" office:value="1393957424.5699999"/>
          <table:table-cell office:value-type="float" office:value="1481919498.1400001"/>
          <table:table-cell office:value-type="float" office:value="1577313092.9300001"/>
          <table:table-cell office:value-type="float" office:value="1680547379.97"/>
          <table:table-cell office:value-type="float" office:value="1788040208.5899999"/>
          <table:table-cell office:value-type="float" office:value="1907950525.24"/>
          <table:table-cell office:value-type="float" office:value="2030004481.4400001"/>
          <table:table-cell table:number-columns-repeated="16373"/>
        </table:table-row>
        <table:table-row>
          <table:table-cell office:value-type="float" office:value="30920002077150"/>
          <table:table-cell office:value-type="string" office:string-value="            GRANDE EMPRESA"/>
          <table:table-cell office:value-type="float" office:value="1901008734.6199999"/>
          <table:table-cell office:value-type="float" office:value="2036739359.72"/>
          <table:table-cell office:value-type="float" office:value="2171797512.9299998"/>
          <table:table-cell office:value-type="float" office:value="2314850169.1700001"/>
          <table:table-cell office:value-type="float" office:value="2470167804.0900002"/>
          <table:table-cell office:value-type="float" office:value="2638318847"/>
          <table:table-cell office:value-type="float" office:value="2814334915.5900002"/>
          <table:table-cell office:value-type="float" office:value="3010078902.8299999"/>
          <table:table-cell office:value-type="float" office:value="3209388670.8800001"/>
          <table:table-cell table:number-columns-repeated="16373"/>
        </table:table-row>
        <table:table-row>
          <table:table-cell office:value-type="float" office:value="30920002077200"/>
          <table:table-cell office:value-type="string" office:string-value="           OUTROS"/>
          <table:table-cell office:value-type="float" office:value="7508992288.1599998"/>
          <table:table-cell office:value-type="float" office:value="7967124218.8299999"/>
          <table:table-cell office:value-type="float" office:value="8412140021.8400002"/>
          <table:table-cell office:value-type="float" office:value="8873417330.0400009"/>
          <table:table-cell office:value-type="float" office:value="9383979973.5799999"/>
          <table:table-cell office:value-type="float" office:value="9937280331.5900002"/>
          <table:table-cell office:value-type="float" office:value="10506356784.99"/>
          <table:table-cell office:value-type="float" office:value="11154642261.99"/>
          <table:table-cell office:value-type="float" office:value="11806342318.85"/>
          <table:table-cell table:number-columns-repeated="16373"/>
        </table:table-row>
        <table:table-row>
          <table:table-cell office:value-type="float" office:value="30920002077250"/>
          <table:table-cell office:value-type="string" office:string-value="            MICRO EMPRESA"/>
          <table:table-cell office:value-type="float" office:value="359632734.92000002"/>
          <table:table-cell office:value-type="float" office:value="380230692.49000001"/>
          <table:table-cell office:value-type="float" office:value="400585476.20999998"/>
          <table:table-cell office:value-type="float" office:value="422213741.47000003"/>
          <table:table-cell office:value-type="float" office:value="444269344.38"/>
          <table:table-cell office:value-type="float" office:value="471446994.05000001"/>
          <table:table-cell office:value-type="float" office:value="496702387.14999998"/>
          <table:table-cell office:value-type="float" office:value="525911829.69"/>
          <table:table-cell office:value-type="float" office:value="555597346.70000005"/>
          <table:table-cell table:number-columns-repeated="16373"/>
        </table:table-row>
        <table:table-row>
          <table:table-cell office:value-type="float" office:value="30920002077300"/>
          <table:table-cell office:value-type="string" office:string-value="            PEQUENA EMPRESA"/>
          <table:table-cell office:value-type="float" office:value="890916595.13999999"/>
          <table:table-cell office:value-type="float" office:value="947110096.87"/>
          <table:table-cell office:value-type="float" office:value="1001316721.5"/>
          <table:table-cell office:value-type="float" office:value="1050606064.77"/>
          <table:table-cell office:value-type="float" office:value="1113466328.04"/>
          <table:table-cell office:value-type="float" office:value="1179060174.27"/>
          <table:table-cell office:value-type="float" office:value="1250563464.3800001"/>
          <table:table-cell office:value-type="float" office:value="1331229340.02"/>
          <table:table-cell office:value-type="float" office:value="1406254745.8299999"/>
          <table:table-cell table:number-columns-repeated="16373"/>
        </table:table-row>
        <table:table-row>
          <table:table-cell office:value-type="float" office:value="30920002077350"/>
          <table:table-cell office:value-type="string" office:string-value="            MEDIA EMPRESA"/>
          <table:table-cell office:value-type="float" office:value="2030642281.54"/>
          <table:table-cell office:value-type="float" office:value="2165818381.6100001"/>
          <table:table-cell office:value-type="float" office:value="2299151079.77"/>
          <table:table-cell office:value-type="float" office:value="2441337636.04"/>
          <table:table-cell office:value-type="float" office:value="2595456593.3000002"/>
          <table:table-cell office:value-type="float" office:value="2763715074.0500002"/>
          <table:table-cell office:value-type="float" office:value="2935622544.3499999"/>
          <table:table-cell office:value-type="float" office:value="3130468802.6700001"/>
          <table:table-cell office:value-type="float" office:value="3329774455.8800001"/>
          <table:table-cell table:number-columns-repeated="16373"/>
        </table:table-row>
        <table:table-row>
          <table:table-cell office:value-type="float" office:value="30920002077400"/>
          <table:table-cell office:value-type="string" office:string-value="            GRANDE EMPRESA"/>
          <table:table-cell office:value-type="float" office:value="4227800676.5599999"/>
          <table:table-cell office:value-type="float" office:value="4473965047.8599997"/>
          <table:table-cell office:value-type="float" office:value="4711086744.3599997"/>
          <table:table-cell office:value-type="float" office:value="4959259887.7600002"/>
          <table:table-cell office:value-type="float" office:value="5230787707.8599997"/>
          <table:table-cell office:value-type="float" office:value="5523058089.2200003"/>
          <table:table-cell office:value-type="float" office:value="5823468389.1099997"/>
          <table:table-cell office:value-type="float" office:value="6167032289.6099997"/>
          <table:table-cell office:value-type="float" office:value="6514715770.4399996"/>
          <table:table-cell table:number-columns-repeated="16373"/>
        </table:table-row>
        <table:table-row>
          <table:table-cell office:value-type="float" office:value="30920002078000"/>
          <table:table-cell office:value-type="string" office:string-value="         COMERCIO"/>
          <table:table-cell office:value-type="float" office:value="7738345.2199999997"/>
          <table:table-cell office:value-type="float" office:value="8606688.3200000003"/>
          <table:table-cell office:value-type="float" office:value="9479326.2599999998"/>
          <table:table-cell office:value-type="float" office:value="9969359.1099999994"/>
          <table:table-cell office:value-type="float" office:value="10705705.939999999"/>
          <table:table-cell office:value-type="float" office:value="13645281.83"/>
          <table:table-cell office:value-type="float" office:value="14892410.130000001"/>
          <table:table-cell office:value-type="float" office:value="16946642.969999999"/>
          <table:table-cell office:value-type="float" office:value="19520181.039999999"/>
          <table:table-cell table:number-columns-repeated="16373"/>
        </table:table-row>
        <table:table-row>
          <table:table-cell office:value-type="float" office:value="30920002078050"/>
          <table:table-cell office:value-type="string" office:string-value="          SEMI-ARIDO"/>
          <table:table-cell office:value-type="float" office:value="2216442.4300000002"/>
          <table:table-cell office:value-type="float" office:value="2490709.4900000002"/>
          <table:table-cell office:value-type="float" office:value="2697614.95"/>
          <table:table-cell office:value-type="float" office:value="2809477.38"/>
          <table:table-cell office:value-type="float" office:value="3011125.86"/>
          <table:table-cell office:value-type="float" office:value="3431077.89"/>
          <table:table-cell office:value-type="float" office:value="3702852.27"/>
          <table:table-cell office:value-type="float" office:value="3991565.97"/>
          <table:table-cell office:value-type="float" office:value="4252270.8"/>
          <table:table-cell table:number-columns-repeated="16373"/>
        </table:table-row>
        <table:table-row>
          <table:table-cell office:value-type="float" office:value="30920002078100"/>
          <table:table-cell office:value-type="string" office:string-value="           MICRO EMPRESA"/>
          <table:table-cell office:value-type="float" office:value="1561983.27"/>
          <table:table-cell office:value-type="float" office:value="1755696.28"/>
          <table:table-cell office:value-type="float" office:value="1869780.28"/>
          <table:table-cell office:value-type="float" office:value="1966377.61"/>
          <table:table-cell office:value-type="float" office:value="2040177.16"/>
          <table:table-cell office:value-type="float" office:value="2113930.48"/>
          <table:table-cell office:value-type="float" office:value="2248667.84"/>
          <table:table-cell office:value-type="float" office:value="2493676.8199999998"/>
          <table:table-cell office:value-type="float" office:value="2689817.55"/>
          <table:table-cell table:number-columns-repeated="16373"/>
        </table:table-row>
        <table:table-row>
          <table:table-cell office:value-type="float" office:value="30920002078150"/>
          <table:table-cell office:value-type="string" office:string-value="           PEQUENA EMPRESA"/>
          <table:table-cell office:value-type="float" office:value="166356.38"/>
          <table:table-cell office:value-type="float" office:value="221046.6"/>
          <table:table-cell office:value-type="float" office:value="290130.13"/>
          <table:table-cell office:value-type="float" office:value="254542.66"/>
          <table:table-cell office:value-type="float" office:value="277413.92"/>
          <table:table-cell office:value-type="float" office:value="608396.4"/>
          <table:table-cell office:value-type="float" office:value="652295.75"/>
          <table:table-cell office:value-type="float" office:value="711352.91"/>
          <table:table-cell office:value-type="float" office:value="777066.74"/>
          <table:table-cell table:number-columns-repeated="16373"/>
        </table:table-row>
        <table:table-row>
          <table:table-cell office:value-type="float" office:value="30920002078200"/>
          <table:table-cell office:value-type="string" office:string-value="           MEDIA EMPRESA"/>
          <table:table-cell office:value-type="float" office:value="488102.78"/>
          <table:table-cell office:value-type="float" office:value="513966.61"/>
          <table:table-cell office:value-type="float" office:value="537704.54"/>
          <table:table-cell office:value-type="float" office:value="588557.11"/>
          <table:table-cell office:value-type="float" office:value="693534.78"/>
          <table:table-cell office:value-type="float" office:value="708751.01"/>
          <table:table-cell office:value-type="float" office:value="801888.68"/>
          <table:table-cell office:value-type="float" office:value="786536.24"/>
          <table:table-cell office:value-type="float" office:value="785386.51"/>
          <table:table-cell table:number-columns-repeated="16373"/>
        </table:table-row>
        <table:table-row>
          <table:table-cell office:value-type="float" office:value="30920002078250"/>
          <table:table-cell office:value-type="string" office:string-value="           GRANDE EMPRESA"/>
          <table:table-cell table:number-columns-repeated="16382"/>
        </table:table-row>
        <table:table-row>
          <table:table-cell office:value-type="float" office:value="30920002078300"/>
          <table:table-cell office:value-type="string" office:string-value="          OUTRAS REGIOES"/>
          <table:table-cell office:value-type="float" office:value="5521902.79"/>
          <table:table-cell office:value-type="float" office:value="6115978.8300000001"/>
          <table:table-cell office:value-type="float" office:value="6781711.3099999996"/>
          <table:table-cell office:value-type="float" office:value="7159881.7300000004"/>
          <table:table-cell office:value-type="float" office:value="7694580.0800000001"/>
          <table:table-cell office:value-type="float" office:value="10214203.939999999"/>
          <table:table-cell office:value-type="float" office:value="11189557.859999999"/>
          <table:table-cell office:value-type="float" office:value="12955077"/>
          <table:table-cell office:value-type="float" office:value="15267910.24"/>
          <table:table-cell table:number-columns-repeated="16373"/>
        </table:table-row>
        <table:table-row>
          <table:table-cell office:value-type="float" office:value="30920002078350"/>
          <table:table-cell office:value-type="string" office:string-value="           MICRO EMPRESA"/>
          <table:table-cell office:value-type="float" office:value="1766495.8"/>
          <table:table-cell office:value-type="float" office:value="1895118.95"/>
          <table:table-cell office:value-type="float" office:value="2200290.71"/>
          <table:table-cell office:value-type="float" office:value="2434654.88"/>
          <table:table-cell office:value-type="float" office:value="2572877.9300000002"/>
          <table:table-cell office:value-type="float" office:value="2877332.47"/>
          <table:table-cell office:value-type="float" office:value="3075203.65"/>
          <table:table-cell office:value-type="float" office:value="3493164.21"/>
          <table:table-cell office:value-type="float" office:value="3803644.71"/>
          <table:table-cell table:number-columns-repeated="16373"/>
        </table:table-row>
        <table:table-row>
          <table:table-cell office:value-type="float" office:value="30920002078400"/>
          <table:table-cell office:value-type="string" office:string-value="           PEQUENA EMPRESA"/>
          <table:table-cell office:value-type="float" office:value="652109.82999999996"/>
          <table:table-cell office:value-type="float" office:value="709105.74"/>
          <table:table-cell office:value-type="float" office:value="729577"/>
          <table:table-cell office:value-type="float" office:value="852951.34"/>
          <table:table-cell office:value-type="float" office:value="908247.9"/>
          <table:table-cell office:value-type="float" office:value="999304.56"/>
          <table:table-cell office:value-type="float" office:value="1005861.54"/>
          <table:table-cell office:value-type="float" office:value="1198273.8999999999"/>
          <table:table-cell office:value-type="float" office:value="2745741.16"/>
          <table:table-cell table:number-columns-repeated="16373"/>
        </table:table-row>
        <table:table-row>
          <table:table-cell office:value-type="float" office:value="30920002078450"/>
          <table:table-cell office:value-type="string" office:string-value="           MEDIA EMPRESA"/>
          <table:table-cell office:value-type="float" office:value="2996018.49"/>
          <table:table-cell office:value-type="float" office:value="3052373.43"/>
          <table:table-cell office:value-type="float" office:value="3079416.55"/>
          <table:table-cell office:value-type="float" office:value="3098415.72"/>
          <table:table-cell office:value-type="float" office:value="3431098.36"/>
          <table:table-cell office:value-type="float" office:value="3553226.37"/>
          <table:table-cell office:value-type="float" office:value="3731557.71"/>
          <table:table-cell office:value-type="float" office:value="3792946.45"/>
          <table:table-cell office:value-type="float" office:value="3907017.57"/>
          <table:table-cell table:number-columns-repeated="16373"/>
        </table:table-row>
        <table:table-row>
          <table:table-cell office:value-type="float" office:value="30920002078500"/>
          <table:table-cell office:value-type="string" office:string-value="           GRANDE EMPRESA"/>
          <table:table-cell office:value-type="float" office:value="107278.67"/>
          <table:table-cell office:value-type="float" office:value="459380.71"/>
          <table:table-cell office:value-type="float" office:value="772427.05"/>
          <table:table-cell office:value-type="float" office:value="773859.79"/>
          <table:table-cell office:value-type="float" office:value="782355.89"/>
          <table:table-cell office:value-type="float" office:value="2784340.54"/>
          <table:table-cell office:value-type="float" office:value="3376934.96"/>
          <table:table-cell office:value-type="float" office:value="4470692.4400000004"/>
          <table:table-cell office:value-type="float" office:value="4811506.8"/>
          <table:table-cell table:number-columns-repeated="16373"/>
        </table:table-row>
        <table:table-row>
          <table:table-cell office:value-type="float" office:value="30920002079000"/>
          <table:table-cell office:value-type="string" office:string-value="         OUTROS SERVICOS"/>
          <table:table-cell office:value-type="float" office:value="5618306.1900000004"/>
          <table:table-cell office:value-type="float" office:value="6522351.5899999999"/>
          <table:table-cell office:value-type="float" office:value="7183657.7699999996"/>
          <table:table-cell office:value-type="float" office:value="8111447.3600000003"/>
          <table:table-cell office:value-type="float" office:value="8712669.7799999993"/>
          <table:table-cell office:value-type="float" office:value="14311443.939999999"/>
          <table:table-cell office:value-type="float" office:value="14602232.33"/>
          <table:table-cell office:value-type="float" office:value="17515249.32"/>
          <table:table-cell office:value-type="float" office:value="19271144.09"/>
          <table:table-cell table:number-columns-repeated="16373"/>
        </table:table-row>
        <table:table-row>
          <table:table-cell office:value-type="float" office:value="30920002079050"/>
          <table:table-cell office:value-type="string" office:string-value="          SEMI-ARIDO"/>
          <table:table-cell office:value-type="float" office:value="555636.28"/>
          <table:table-cell office:value-type="float" office:value="651373.9"/>
          <table:table-cell office:value-type="float" office:value="833321.63"/>
          <table:table-cell office:value-type="float" office:value="851222.14"/>
          <table:table-cell office:value-type="float" office:value="890644.26"/>
          <table:table-cell office:value-type="float" office:value="945763.01"/>
          <table:table-cell office:value-type="float" office:value="956709.64"/>
          <table:table-cell office:value-type="float" office:value="996855.95"/>
          <table:table-cell office:value-type="float" office:value="1118629.49"/>
          <table:table-cell table:number-columns-repeated="16373"/>
        </table:table-row>
        <table:table-row>
          <table:table-cell office:value-type="float" office:value="30920002079100"/>
          <table:table-cell office:value-type="string" office:string-value="           MICRO EMPRESA"/>
          <table:table-cell office:value-type="float" office:value="216831.49"/>
          <table:table-cell office:value-type="float" office:value="250949.06"/>
          <table:table-cell office:value-type="float" office:value="338837.88"/>
          <table:table-cell office:value-type="float" office:value="359136.74"/>
          <table:table-cell office:value-type="float" office:value="398082.13"/>
          <table:table-cell office:value-type="float" office:value="441633.9"/>
          <table:table-cell office:value-type="float" office:value="452017.86"/>
          <table:table-cell office:value-type="float" office:value="469460.91"/>
          <table:table-cell office:value-type="float" office:value="518795.83"/>
          <table:table-cell table:number-columns-repeated="16373"/>
        </table:table-row>
        <table:table-row>
          <table:table-cell office:value-type="float" office:value="30920002079150"/>
          <table:table-cell office:value-type="string" office:string-value="           PEQUENA EMPRESA"/>
          <table:table-cell office:value-type="float" office:value="297604.92"/>
          <table:table-cell office:value-type="float" office:value="359727.41"/>
          <table:table-cell office:value-type="float" office:value="454326.69"/>
          <table:table-cell office:value-type="float" office:value="452392.83"/>
          <table:table-cell office:value-type="float" office:value="453384.33"/>
          <table:table-cell office:value-type="float" office:value="465441.41"/>
          <table:table-cell office:value-type="float" office:value="466602.55"/>
          <table:table-cell office:value-type="float" office:value="489712.2"/>
          <table:table-cell office:value-type="float" office:value="562653.24"/>
          <table:table-cell table:number-columns-repeated="16373"/>
        </table:table-row>
        <table:table-row>
          <table:table-cell office:value-type="float" office:value="30920002079200"/>
          <table:table-cell office:value-type="string" office:string-value="           MEDIA EMPRESA"/>
          <table:table-cell office:value-type="float" office:value="41199.870000000003"/>
          <table:table-cell office:value-type="float" office:value="40697.43"/>
          <table:table-cell office:value-type="float" office:value="40157.06"/>
          <table:table-cell office:value-type="float" office:value="39692.57"/>
          <table:table-cell office:value-type="float" office:value="39177.800000000003"/>
          <table:table-cell office:value-type="float" office:value="38687.699999999997"/>
          <table:table-cell office:value-type="float" office:value="38089.230000000003"/>
          <table:table-cell office:value-type="float" office:value="37682.839999999997"/>
          <table:table-cell office:value-type="float" office:value="37180.42"/>
          <table:table-cell table:number-columns-repeated="16373"/>
        </table:table-row>
        <table:table-row>
          <table:table-cell office:value-type="float" office:value="30920002079300"/>
          <table:table-cell office:value-type="string" office:string-value="          OUTRAS REGIOES"/>
          <table:table-cell office:value-type="float" office:value="5062669.91"/>
          <table:table-cell office:value-type="float" office:value="5870977.6900000004"/>
          <table:table-cell office:value-type="float" office:value="6350336.1399999997"/>
          <table:table-cell office:value-type="float" office:value="7260225.2199999997"/>
          <table:table-cell office:value-type="float" office:value="7822025.5199999996"/>
          <table:table-cell office:value-type="float" office:value="13365680.93"/>
          <table:table-cell office:value-type="float" office:value="13645522.689999999"/>
          <table:table-cell office:value-type="float" office:value="16518393.369999999"/>
          <table:table-cell office:value-type="float" office:value="18152514.600000001"/>
          <table:table-cell table:number-columns-repeated="16373"/>
        </table:table-row>
        <table:table-row>
          <table:table-cell office:value-type="float" office:value="30920002079350"/>
          <table:table-cell office:value-type="string" office:string-value="           MICRO EMPRESA"/>
          <table:table-cell office:value-type="float" office:value="705428.77"/>
          <table:table-cell office:value-type="float" office:value="920977.06"/>
          <table:table-cell office:value-type="float" office:value="1094555.67"/>
          <table:table-cell office:value-type="float" office:value="1129587.47"/>
          <table:table-cell office:value-type="float" office:value="1179122.69"/>
          <table:table-cell office:value-type="float" office:value="1316234.95"/>
          <table:table-cell office:value-type="float" office:value="1497560.82"/>
          <table:table-cell office:value-type="float" office:value="1654885.64"/>
          <table:table-cell office:value-type="float" office:value="1802585.39"/>
          <table:table-cell table:number-columns-repeated="16373"/>
        </table:table-row>
        <table:table-row>
          <table:table-cell office:value-type="float" office:value="30920002079400"/>
          <table:table-cell office:value-type="string" office:string-value="           PEQUENA EMPRESA"/>
          <table:table-cell office:value-type="float" office:value="639238.40000000002"/>
          <table:table-cell office:value-type="float" office:value="1206713.8500000001"/>
          <table:table-cell office:value-type="float" office:value="1423934.48"/>
          <table:table-cell office:value-type="float" office:value="1952936.11"/>
          <table:table-cell office:value-type="float" office:value="1951150.73"/>
          <table:table-cell office:value-type="float" office:value="2130423.5"/>
          <table:table-cell office:value-type="float" office:value="2204218.0299999998"/>
          <table:table-cell office:value-type="float" office:value="2450796.35"/>
          <table:table-cell office:value-type="float" office:value="2606169.5499999998"/>
          <table:table-cell table:number-columns-repeated="16373"/>
        </table:table-row>
        <table:table-row>
          <table:table-cell office:value-type="float" office:value="30920002079450"/>
          <table:table-cell office:value-type="string" office:string-value="           MEDIA EMPRESA"/>
          <table:table-cell office:value-type="float" office:value="2212533.2799999998"/>
          <table:table-cell office:value-type="float" office:value="2220734.94"/>
          <table:table-cell office:value-type="float" office:value="2293698.36"/>
          <table:table-cell office:value-type="float" office:value="2672232.1800000002"/>
          <table:table-cell office:value-type="float" office:value="3169754.32"/>
          <table:table-cell office:value-type="float" office:value="3713574.21"/>
          <table:table-cell office:value-type="float" office:value="3717862.13"/>
          <table:table-cell office:value-type="float" office:value="5270132.16"/>
          <table:table-cell office:value-type="float" office:value="6520130.5800000001"/>
          <table:table-cell table:number-columns-repeated="16373"/>
        </table:table-row>
        <table:table-row>
          <table:table-cell office:value-type="float" office:value="30920002079500"/>
          <table:table-cell office:value-type="string" office:string-value="           GRANDE EMPRESA"/>
          <table:table-cell office:value-type="float" office:value="1505469.46"/>
          <table:table-cell office:value-type="float" office:value="1522551.84"/>
          <table:table-cell office:value-type="float" office:value="1538147.63"/>
          <table:table-cell office:value-type="float" office:value="1505469.46"/>
          <table:table-cell office:value-type="float" office:value="1521997.78"/>
          <table:table-cell office:value-type="float" office:value="6205448.2699999996"/>
          <table:table-cell office:value-type="float" office:value="6225881.71"/>
          <table:table-cell office:value-type="float" office:value="7142579.2199999997"/>
          <table:table-cell office:value-type="float" office:value="7223629.0800000001"/>
          <table:table-cell table:number-columns-repeated="16373"/>
        </table:table-row>
        <table:table-row>
          <table:table-cell office:value-type="float" office:value="30920002080100"/>
          <table:table-cell office:value-type="string" office:string-value="         PESSOAS FISICAS"/>
          <table:table-cell office:value-type="float" office:value="102821865.48"/>
          <table:table-cell office:value-type="float" office:value="105879022.05"/>
          <table:table-cell office:value-type="float" office:value="108058051.5"/>
          <table:table-cell office:value-type="float" office:value="110861567.06"/>
          <table:table-cell office:value-type="float" office:value="113910964.77"/>
          <table:table-cell office:value-type="float" office:value="116738167.14"/>
          <table:table-cell office:value-type="float" office:value="119805340.2"/>
          <table:table-cell office:value-type="float" office:value="121146902.59999999"/>
          <table:table-cell office:value-type="float" office:value="123143964.16"/>
          <table:table-cell table:number-columns-repeated="16373"/>
        </table:table-row>
        <table:table-row>
          <table:table-cell office:value-type="float" office:value="30920002080150"/>
          <table:table-cell office:value-type="string" office:string-value="          SEMI-ARIDO"/>
          <table:table-cell office:value-type="float" office:value="43507986.920000002"/>
          <table:table-cell office:value-type="float" office:value="44767448.549999997"/>
          <table:table-cell office:value-type="float" office:value="45732483.82"/>
          <table:table-cell office:value-type="float" office:value="46908167.920000002"/>
          <table:table-cell office:value-type="float" office:value="48142454.909999996"/>
          <table:table-cell office:value-type="float" office:value="49400504.299999997"/>
          <table:table-cell office:value-type="float" office:value="50674151.240000002"/>
          <table:table-cell office:value-type="float" office:value="50860824.899999999"/>
          <table:table-cell office:value-type="float" office:value="51335018.310000002"/>
          <table:table-cell table:number-columns-repeated="16373"/>
        </table:table-row>
        <table:table-row>
          <table:table-cell office:value-type="float" office:value="30920002080200"/>
          <table:table-cell office:value-type="string" office:string-value="           MICRO"/>
          <table:table-cell office:value-type="float" office:value="43507986.920000002"/>
          <table:table-cell office:value-type="float" office:value="44767448.549999997"/>
          <table:table-cell office:value-type="float" office:value="45732483.82"/>
          <table:table-cell office:value-type="float" office:value="46908167.920000002"/>
          <table:table-cell office:value-type="float" office:value="48142454.909999996"/>
          <table:table-cell office:value-type="float" office:value="49400504.299999997"/>
          <table:table-cell office:value-type="float" office:value="50674151.240000002"/>
          <table:table-cell office:value-type="float" office:value="50860824.899999999"/>
          <table:table-cell office:value-type="float" office:value="51335018.310000002"/>
          <table:table-cell table:number-columns-repeated="16373"/>
        </table:table-row>
        <table:table-row>
          <table:table-cell office:value-type="float" office:value="30920002080400"/>
          <table:table-cell office:value-type="string" office:string-value="          OUTRAS REGIOES"/>
          <table:table-cell office:value-type="float" office:value="59313878.560000002"/>
          <table:table-cell office:value-type="float" office:value="61111573.5"/>
          <table:table-cell office:value-type="float" office:value="62325567.68"/>
          <table:table-cell office:value-type="float" office:value="63953399.140000001"/>
          <table:table-cell office:value-type="float" office:value="65768509.859999999"/>
          <table:table-cell office:value-type="float" office:value="67337662.840000004"/>
          <table:table-cell office:value-type="float" office:value="69131188.959999993"/>
          <table:table-cell office:value-type="float" office:value="70286077.700000003"/>
          <table:table-cell office:value-type="float" office:value="71808945.849999994"/>
          <table:table-cell table:number-columns-repeated="16373"/>
        </table:table-row>
        <table:table-row>
          <table:table-cell office:value-type="float" office:value="30920002080450"/>
          <table:table-cell office:value-type="string" office:string-value="           MICRO"/>
          <table:table-cell office:value-type="float" office:value="59313878.560000002"/>
          <table:table-cell office:value-type="float" office:value="61111573.5"/>
          <table:table-cell office:value-type="float" office:value="62325567.68"/>
          <table:table-cell office:value-type="float" office:value="63953399.140000001"/>
          <table:table-cell office:value-type="float" office:value="65768509.859999999"/>
          <table:table-cell office:value-type="float" office:value="67337662.840000004"/>
          <table:table-cell office:value-type="float" office:value="69131188.959999993"/>
          <table:table-cell office:value-type="float" office:value="70286077.700000003"/>
          <table:table-cell office:value-type="float" office:value="71808945.849999994"/>
          <table:table-cell table:number-columns-repeated="16373"/>
        </table:table-row>
        <table:table-row>
          <table:table-cell office:value-type="float" office:value="30920002081000"/>
          <table:table-cell office:value-type="string" office:string-value="         (RENDAS A APROPRIAR)"/>
          <table:table-cell office:value-type="float" office:value="-13222361277.860001"/>
          <table:table-cell office:value-type="float" office:value="-14164882101.34"/>
          <table:table-cell office:value-type="float" office:value="-15104472349.790001"/>
          <table:table-cell office:value-type="float" office:value="-16089752498.24"/>
          <table:table-cell office:value-type="float" office:value="-17167764180.67"/>
          <table:table-cell office:value-type="float" office:value="-18298809211.009998"/>
          <table:table-cell office:value-type="float" office:value="-19167314061.169998"/>
          <table:table-cell office:value-type="float" office:value="-20486996910.860001"/>
          <table:table-cell office:value-type="float" office:value="-21823981723.419998"/>
          <table:table-cell table:number-columns-repeated="16373"/>
        </table:table-row>
        <table:table-row>
          <table:table-cell office:value-type="float" office:value="30920002081050"/>
          <table:table-cell office:value-type="string" office:string-value="          SEMI-ARIDO"/>
          <table:table-cell office:value-type="float" office:value="-3995646889.5700002"/>
          <table:table-cell office:value-type="float" office:value="-4281129087.7600002"/>
          <table:table-cell office:value-type="float" office:value="-4565309535.1000004"/>
          <table:table-cell office:value-type="float" office:value="-4866755377.3800001"/>
          <table:table-cell office:value-type="float" office:value="-5192685339.1099997"/>
          <table:table-cell office:value-type="float" office:value="-5517055300.2600002"/>
          <table:table-cell office:value-type="float" office:value="-5540377992.3999996"/>
          <table:table-cell office:value-type="float" office:value="-5908255269.1199999"/>
          <table:table-cell office:value-type="float" office:value="-6286487361.8299999"/>
          <table:table-cell table:number-columns-repeated="16373"/>
        </table:table-row>
        <table:table-row>
          <table:table-cell office:value-type="float" office:value="30920002081100"/>
          <table:table-cell office:value-type="string" office:string-value="          OUTRAS REGIOES"/>
          <table:table-cell office:value-type="float" office:value="-9226714388.2900009"/>
          <table:table-cell office:value-type="float" office:value="-9883753013.5799999"/>
          <table:table-cell office:value-type="float" office:value="-10539162814.690001"/>
          <table:table-cell office:value-type="float" office:value="-11222997120.860001"/>
          <table:table-cell office:value-type="float" office:value="-11975078841.559999"/>
          <table:table-cell office:value-type="float" office:value="-12781753910.75"/>
          <table:table-cell office:value-type="float" office:value="-13626936068.77"/>
          <table:table-cell office:value-type="float" office:value="-14578741641.74"/>
          <table:table-cell office:value-type="float" office:value="-15537494361.59"/>
          <table:table-cell table:number-columns-repeated="16373"/>
        </table:table-row>
        <table:table-row>
          <table:table-cell office:value-type="float" office:value="30920002081150"/>
          <table:table-cell office:value-type="string" office:string-value="         OPERACOES DESCLASSIFICADAS CRED.RURAL E AGROIND."/>
          <table:table-cell office:value-type="float" office:value="424795.76"/>
          <table:table-cell office:value-type="float" office:value="432125.55"/>
          <table:table-cell office:value-type="float" office:value="437346.37"/>
          <table:table-cell office:value-type="float" office:value="443109.03"/>
          <table:table-cell office:value-type="float" office:value="480141.67"/>
          <table:table-cell office:value-type="float" office:value="515938.74"/>
          <table:table-cell office:value-type="float" office:value="531569.84"/>
          <table:table-cell office:value-type="float" office:value="544370.91"/>
          <table:table-cell office:value-type="float" office:value="697987.42"/>
          <table:table-cell table:number-columns-repeated="16373"/>
        </table:table-row>
        <table:table-row>
          <table:table-cell office:value-type="float" office:value="30920002081200"/>
          <table:table-cell office:value-type="string" office:string-value="          SEMI-ARIDO"/>
          <table:table-cell office:value-type="float" office:value="429894.64"/>
          <table:table-cell office:value-type="float" office:value="440151.71"/>
          <table:table-cell office:value-type="float" office:value="448210.26"/>
          <table:table-cell office:value-type="float" office:value="457028.8"/>
          <table:table-cell office:value-type="float" office:value="497682.83"/>
          <table:table-cell office:value-type="float" office:value="537850.56000000006"/>
          <table:table-cell office:value-type="float" office:value="581884.21"/>
          <table:table-cell office:value-type="float" office:value="593713.78"/>
          <table:table-cell office:value-type="float" office:value="656388.74"/>
          <table:table-cell table:number-columns-repeated="16373"/>
        </table:table-row>
        <table:table-row>
          <table:table-cell office:value-type="float" office:value="30920002081250"/>
          <table:table-cell office:value-type="string" office:string-value="          OUTRAS REGIOES"/>
          <table:table-cell office:value-type="float" office:value="61102.22"/>
          <table:table-cell office:value-type="float" office:value="61954.15"/>
          <table:table-cell office:value-type="float" office:value="62734.76"/>
          <table:table-cell office:value-type="float" office:value="63611.46"/>
          <table:table-cell office:value-type="float" office:value="64256.52"/>
          <table:table-cell office:value-type="float" office:value="65211.7"/>
          <table:table-cell office:value-type="float" office:value="71699.22"/>
          <table:table-cell office:value-type="float" office:value="79236.289999999994"/>
          <table:table-cell office:value-type="float" office:value="176662.36"/>
          <table:table-cell table:number-columns-repeated="16373"/>
        </table:table-row>
        <table:table-row>
          <table:table-cell office:value-type="float" office:value="30920002081300"/>
          <table:table-cell office:value-type="string" office:string-value="          (RENDAS A APROPRIAR)"/>
          <table:table-cell office:value-type="float" office:value="-66201.100000000006"/>
          <table:table-cell office:value-type="float" office:value="-69980.31"/>
          <table:table-cell office:value-type="float" office:value="-73598.649999999994"/>
          <table:table-cell office:value-type="float" office:value="-77531.23"/>
          <table:table-cell office:value-type="float" office:value="-81797.679999999993"/>
          <table:table-cell office:value-type="float" office:value="-87123.520000000004"/>
          <table:table-cell office:value-type="float" office:value="-122013.59"/>
          <table:table-cell office:value-type="float" office:value="-128579.16"/>
          <table:table-cell office:value-type="float" office:value="-135063.67999999999"/>
          <table:table-cell table:number-columns-repeated="16373"/>
        </table:table-row>
        <table:table-row>
          <table:table-cell office:value-type="float" office:value="30920002081350"/>
          <table:table-cell office:value-type="string" office:string-value="           SEMI-ARIDO"/>
          <table:table-cell office:value-type="float" office:value="-65642.64"/>
          <table:table-cell office:value-type="float" office:value="-69290.06"/>
          <table:table-cell office:value-type="float" office:value="-72787.429999999993"/>
          <table:table-cell office:value-type="float" office:value="-76582.81"/>
          <table:table-cell office:value-type="float" office:value="-80712.850000000006"/>
          <table:table-cell office:value-type="float" office:value="-85878.12"/>
          <table:table-cell office:value-type="float" office:value="-120517.3"/>
          <table:table-cell office:value-type="float" office:value="-126423.45"/>
          <table:table-cell office:value-type="float" office:value="-132237.29"/>
          <table:table-cell table:number-columns-repeated="16373"/>
        </table:table-row>
        <table:table-row>
          <table:table-cell office:value-type="float" office:value="30920002081400"/>
          <table:table-cell office:value-type="string" office:string-value="           OUTRAS REGIOES"/>
          <table:table-cell office:value-type="float" office:value="-558.46"/>
          <table:table-cell office:value-type="float" office:value="-690.25"/>
          <table:table-cell office:value-type="float" office:value="-811.22"/>
          <table:table-cell office:value-type="float" office:value="-948.42"/>
          <table:table-cell office:value-type="float" office:value="-1084.83"/>
          <table:table-cell office:value-type="float" office:value="-1245.4000000000001"/>
          <table:table-cell office:value-type="float" office:value="-1496.29"/>
          <table:table-cell office:value-type="float" office:value="-2155.71"/>
          <table:table-cell office:value-type="float" office:value="-2826.39"/>
          <table:table-cell table:number-columns-repeated="16373"/>
        </table:table-row>
        <table:table-row>
          <table:table-cell office:value-type="float" office:value="30920002085100"/>
          <table:table-cell office:value-type="string" office:string-value="        FINANCIAMENTOS RURAIS"/>
          <table:table-cell office:value-type="float" office:value="7995028030.9300003"/>
          <table:table-cell office:value-type="float" office:value="8078053125.1000004"/>
          <table:table-cell office:value-type="float" office:value="8148995837.1499996"/>
          <table:table-cell office:value-type="float" office:value="8306968054.5600004"/>
          <table:table-cell office:value-type="float" office:value="8381651431.2700005"/>
          <table:table-cell office:value-type="float" office:value="8449727939.8900003"/>
          <table:table-cell office:value-type="float" office:value="8482497701.4799995"/>
          <table:table-cell office:value-type="float" office:value="8544905461.7600002"/>
          <table:table-cell office:value-type="float" office:value="8610576324.8099995"/>
          <table:table-cell table:number-columns-repeated="16373"/>
        </table:table-row>
        <table:table-row>
          <table:table-cell office:value-type="float" office:value="30920002085150"/>
          <table:table-cell office:value-type="string" office:string-value="         CUSTEIO-AGRICULTURA"/>
          <table:table-cell office:value-type="float" office:value="435131048.45999998"/>
          <table:table-cell office:value-type="float" office:value="433926767.94999999"/>
          <table:table-cell office:value-type="float" office:value="435428200.07999998"/>
          <table:table-cell office:value-type="float" office:value="438641130.14999998"/>
          <table:table-cell office:value-type="float" office:value="437477390.83999997"/>
          <table:table-cell office:value-type="float" office:value="441720789.51999998"/>
          <table:table-cell office:value-type="float" office:value="447292918.77999997"/>
          <table:table-cell office:value-type="float" office:value="450960865.24000001"/>
          <table:table-cell office:value-type="float" office:value="453277109.58999997"/>
          <table:table-cell table:number-columns-repeated="16373"/>
        </table:table-row>
        <table:table-row>
          <table:table-cell office:value-type="float" office:value="30920002085200"/>
          <table:table-cell office:value-type="string" office:string-value="          SEMI-ARIDO"/>
          <table:table-cell office:value-type="float" office:value="1882150760.5999999"/>
          <table:table-cell office:value-type="float" office:value="1992443791.1500001"/>
          <table:table-cell office:value-type="float" office:value="2109712954.0599999"/>
          <table:table-cell office:value-type="float" office:value="2241024876.9200001"/>
          <table:table-cell office:value-type="float" office:value="2377492245.6399999"/>
          <table:table-cell office:value-type="float" office:value="2524612059.6700001"/>
          <table:table-cell office:value-type="float" office:value="2670381052.5500002"/>
          <table:table-cell office:value-type="float" office:value="2835530867.6599998"/>
          <table:table-cell office:value-type="float" office:value="3005265271.75"/>
          <table:table-cell table:number-columns-repeated="16373"/>
        </table:table-row>
        <table:table-row>
          <table:table-cell office:value-type="float" office:value="30920002085250"/>
          <table:table-cell office:value-type="string" office:string-value="           MINIPRODUTOR"/>
          <table:table-cell office:value-type="float" office:value="213657353.75999999"/>
          <table:table-cell office:value-type="float" office:value="217420707.72"/>
          <table:table-cell office:value-type="float" office:value="222596677.81999999"/>
          <table:table-cell office:value-type="float" office:value="236713297.44999999"/>
          <table:table-cell office:value-type="float" office:value="241734234.62"/>
          <table:table-cell office:value-type="float" office:value="248968888.97999999"/>
          <table:table-cell office:value-type="float" office:value="255542705.94"/>
          <table:table-cell office:value-type="float" office:value="262882050.49000001"/>
          <table:table-cell office:value-type="float" office:value="268601143.81999999"/>
          <table:table-cell table:number-columns-repeated="16373"/>
        </table:table-row>
        <table:table-row>
          <table:table-cell office:value-type="float" office:value="30920002085300"/>
          <table:table-cell office:value-type="string" office:string-value="           PEQUENO PRODUTOR"/>
          <table:table-cell office:value-type="float" office:value="106567716.41"/>
          <table:table-cell office:value-type="float" office:value="108905281.39"/>
          <table:table-cell office:value-type="float" office:value="112495308.06"/>
          <table:table-cell office:value-type="float" office:value="116546339.51000001"/>
          <table:table-cell office:value-type="float" office:value="121020603.95"/>
          <table:table-cell office:value-type="float" office:value="126649346.38"/>
          <table:table-cell office:value-type="float" office:value="132108927.25"/>
          <table:table-cell office:value-type="float" office:value="138253102.36000001"/>
          <table:table-cell office:value-type="float" office:value="143766038.72"/>
          <table:table-cell table:number-columns-repeated="16373"/>
        </table:table-row>
        <table:table-row>
          <table:table-cell office:value-type="float" office:value="30920002085350"/>
          <table:table-cell office:value-type="string" office:string-value="           MEDIO PRODUTOR"/>
          <table:table-cell office:value-type="float" office:value="49167264.880000003"/>
          <table:table-cell office:value-type="float" office:value="51688147.109999999"/>
          <table:table-cell office:value-type="float" office:value="54888968.700000003"/>
          <table:table-cell office:value-type="float" office:value="56517211.100000001"/>
          <table:table-cell office:value-type="float" office:value="58771372.539999999"/>
          <table:table-cell office:value-type="float" office:value="61768370.890000001"/>
          <table:table-cell office:value-type="float" office:value="65041703.75"/>
          <table:table-cell office:value-type="float" office:value="68287420.829999998"/>
          <table:table-cell office:value-type="float" office:value="71955300.140000001"/>
          <table:table-cell table:number-columns-repeated="16373"/>
        </table:table-row>
        <table:table-row>
          <table:table-cell office:value-type="float" office:value="30920002085400"/>
          <table:table-cell office:value-type="string" office:string-value="           GRANDE PRODUTOR"/>
          <table:table-cell office:value-type="float" office:value="1512758425.55"/>
          <table:table-cell office:value-type="float" office:value="1614429654.9300001"/>
          <table:table-cell office:value-type="float" office:value="1719731999.48"/>
          <table:table-cell office:value-type="float" office:value="1831248028.8599999"/>
          <table:table-cell office:value-type="float" office:value="1955966034.53"/>
          <table:table-cell office:value-type="float" office:value="2087225453.4200001"/>
          <table:table-cell office:value-type="float" office:value="2217687715.6100001"/>
          <table:table-cell office:value-type="float" office:value="2366108293.98"/>
          <table:table-cell office:value-type="float" office:value="2520942789.0700002"/>
          <table:table-cell table:number-columns-repeated="16373"/>
        </table:table-row>
        <table:table-row>
          <table:table-cell office:value-type="float" office:value="30920002086100"/>
          <table:table-cell office:value-type="string" office:string-value="          OUTRAS REGIOES"/>
          <table:table-cell office:value-type="float" office:value="982798800.83000004"/>
          <table:table-cell office:value-type="float" office:value="1036962785.25"/>
          <table:table-cell office:value-type="float" office:value="1094545388.52"/>
          <table:table-cell office:value-type="float" office:value="1152243336.01"/>
          <table:table-cell office:value-type="float" office:value="1215059944.53"/>
          <table:table-cell office:value-type="float" office:value="1282578803.0999999"/>
          <table:table-cell office:value-type="float" office:value="1356180837.3"/>
          <table:table-cell office:value-type="float" office:value="1438714142.1800001"/>
          <table:table-cell office:value-type="float" office:value="1523272064.0699999"/>
          <table:table-cell table:number-columns-repeated="16373"/>
        </table:table-row>
        <table:table-row>
          <table:table-cell office:value-type="float" office:value="30920002086150"/>
          <table:table-cell office:value-type="string" office:string-value="           MINIPRODUTOR"/>
          <table:table-cell office:value-type="float" office:value="125836478.13"/>
          <table:table-cell office:value-type="float" office:value="127421991.70999999"/>
          <table:table-cell office:value-type="float" office:value="129376662.89"/>
          <table:table-cell office:value-type="float" office:value="131262376.70999999"/>
          <table:table-cell office:value-type="float" office:value="130325936.36"/>
          <table:table-cell office:value-type="float" office:value="132421662.79000001"/>
          <table:table-cell office:value-type="float" office:value="135366441.06"/>
          <table:table-cell office:value-type="float" office:value="137528810.94999999"/>
          <table:table-cell office:value-type="float" office:value="140028438.41"/>
          <table:table-cell table:number-columns-repeated="16373"/>
        </table:table-row>
        <table:table-row>
          <table:table-cell office:value-type="float" office:value="30920002086200"/>
          <table:table-cell office:value-type="string" office:string-value="           PEQUENO PRODUTOR"/>
          <table:table-cell office:value-type="float" office:value="81926422.609999999"/>
          <table:table-cell office:value-type="float" office:value="83478107.430000007"/>
          <table:table-cell office:value-type="float" office:value="86813495.459999993"/>
          <table:table-cell office:value-type="float" office:value="86808262.939999998"/>
          <table:table-cell office:value-type="float" office:value="90065680.739999995"/>
          <table:table-cell office:value-type="float" office:value="89788300.739999995"/>
          <table:table-cell office:value-type="float" office:value="93263475.040000007"/>
          <table:table-cell office:value-type="float" office:value="97089918.989999995"/>
          <table:table-cell office:value-type="float" office:value="101520250.06999999"/>
          <table:table-cell table:number-columns-repeated="16373"/>
        </table:table-row>
        <table:table-row>
          <table:table-cell office:value-type="float" office:value="30920002086250"/>
          <table:table-cell office:value-type="string" office:string-value="           MEDIO PRODUTOR"/>
          <table:table-cell office:value-type="float" office:value="99994885.390000001"/>
          <table:table-cell office:value-type="float" office:value="106530237.01000001"/>
          <table:table-cell office:value-type="float" office:value="113058271.39"/>
          <table:table-cell office:value-type="float" office:value="120322539.31999999"/>
          <table:table-cell office:value-type="float" office:value="127359809.66"/>
          <table:table-cell office:value-type="float" office:value="135762072.71000001"/>
          <table:table-cell office:value-type="float" office:value="145007594.80000001"/>
          <table:table-cell office:value-type="float" office:value="154692629.78"/>
          <table:table-cell office:value-type="float" office:value="164534584.56999999"/>
          <table:table-cell table:number-columns-repeated="16373"/>
        </table:table-row>
        <table:table-row>
          <table:table-cell office:value-type="float" office:value="30920002086300"/>
          <table:table-cell office:value-type="string" office:string-value="           GRANDE PRODUTOR"/>
          <table:table-cell office:value-type="float" office:value="675041014.70000005"/>
          <table:table-cell office:value-type="float" office:value="719532449.10000002"/>
          <table:table-cell office:value-type="float" office:value="765296958.77999997"/>
          <table:table-cell office:value-type="float" office:value="813850157.03999996"/>
          <table:table-cell office:value-type="float" office:value="867308517.76999998"/>
          <table:table-cell office:value-type="float" office:value="924606766.86000001"/>
          <table:table-cell office:value-type="float" office:value="982543326.39999998"/>
          <table:table-cell office:value-type="float" office:value="1049402782.46"/>
          <table:table-cell office:value-type="float" office:value="1117188791.02"/>
          <table:table-cell table:number-columns-repeated="16373"/>
        </table:table-row>
        <table:table-row>
          <table:table-cell office:value-type="float" office:value="30920002086350"/>
          <table:table-cell office:value-type="string" office:string-value="          (RENDAS A APROPRIAR)"/>
          <table:table-cell office:value-type="float" office:value="-2429818512.9699998"/>
          <table:table-cell office:value-type="float" office:value="-2595479808.4499998"/>
          <table:table-cell office:value-type="float" office:value="-2768830142.5"/>
          <table:table-cell office:value-type="float" office:value="-2954627082.7800002"/>
          <table:table-cell office:value-type="float" office:value="-3155074799.3299999"/>
          <table:table-cell office:value-type="float" office:value="-3365470073.25"/>
          <table:table-cell office:value-type="float" office:value="-3579268971.0700002"/>
          <table:table-cell office:value-type="float" office:value="-3823284144.5999999"/>
          <table:table-cell office:value-type="float" office:value="-4075260226.23"/>
          <table:table-cell table:number-columns-repeated="16373"/>
        </table:table-row>
        <table:table-row>
          <table:table-cell office:value-type="float" office:value="30920002086400"/>
          <table:table-cell office:value-type="string" office:string-value="           SEMI-ARIDO"/>
          <table:table-cell office:value-type="float" office:value="-1614314795.6700001"/>
          <table:table-cell office:value-type="float" office:value="-1724551462.6500001"/>
          <table:table-cell office:value-type="float" office:value="-1840780140.6900001"/>
          <table:table-cell office:value-type="float" office:value="-1965503300.3299999"/>
          <table:table-cell office:value-type="float" office:value="-2100639899.0999999"/>
          <table:table-cell office:value-type="float" office:value="-2245296364.4899998"/>
          <table:table-cell office:value-type="float" office:value="-2388585068.9200001"/>
          <table:table-cell office:value-type="float" office:value="-2551329364.4200001"/>
          <table:table-cell office:value-type="float" office:value="-2720106142.2399998"/>
          <table:table-cell table:number-columns-repeated="16373"/>
        </table:table-row>
        <table:table-row>
          <table:table-cell office:value-type="float" office:value="30920002086450"/>
          <table:table-cell office:value-type="string" office:string-value="           OUTRAS REGIOES"/>
          <table:table-cell office:value-type="float" office:value="-815503717.29999995"/>
          <table:table-cell office:value-type="float" office:value="-870928345.79999995"/>
          <table:table-cell office:value-type="float" office:value="-928050001.80999994"/>
          <table:table-cell office:value-type="float" office:value="-989123782.45000005"/>
          <table:table-cell office:value-type="float" office:value="-1054434900.23"/>
          <table:table-cell office:value-type="float" office:value="-1120173708.76"/>
          <table:table-cell office:value-type="float" office:value="-1190683902.1500001"/>
          <table:table-cell office:value-type="float" office:value="-1271954780.1800001"/>
          <table:table-cell office:value-type="float" office:value="-1355154083.99"/>
          <table:table-cell table:number-columns-repeated="16373"/>
        </table:table-row>
        <table:table-row>
          <table:table-cell office:value-type="float" office:value="30920002087100"/>
          <table:table-cell office:value-type="string" office:string-value="         CUSTEIO-PECUARIA"/>
          <table:table-cell office:value-type="float" office:value="99480047.310000002"/>
          <table:table-cell office:value-type="float" office:value="99025069.930000007"/>
          <table:table-cell office:value-type="float" office:value="99339102.010000005"/>
          <table:table-cell office:value-type="float" office:value="100975928.70999999"/>
          <table:table-cell office:value-type="float" office:value="101296271.55"/>
          <table:table-cell office:value-type="float" office:value="101491607.66"/>
          <table:table-cell office:value-type="float" office:value="99128894.260000005"/>
          <table:table-cell office:value-type="float" office:value="99748376.739999995"/>
          <table:table-cell office:value-type="float" office:value="100596043.69"/>
          <table:table-cell table:number-columns-repeated="16373"/>
        </table:table-row>
        <table:table-row>
          <table:table-cell office:value-type="float" office:value="30920002087150"/>
          <table:table-cell office:value-type="string" office:string-value="          SEMI-ARIDO"/>
          <table:table-cell office:value-type="float" office:value="152146647.41"/>
          <table:table-cell office:value-type="float" office:value="157606845.28"/>
          <table:table-cell office:value-type="float" office:value="163916366.88999999"/>
          <table:table-cell office:value-type="float" office:value="171824648.84"/>
          <table:table-cell office:value-type="float" office:value="178814653.46000001"/>
          <table:table-cell office:value-type="float" office:value="186188055.16999999"/>
          <table:table-cell office:value-type="float" office:value="193698291.15000001"/>
          <table:table-cell office:value-type="float" office:value="202497267.25"/>
          <table:table-cell office:value-type="float" office:value="211735428.53"/>
          <table:table-cell table:number-columns-repeated="16373"/>
        </table:table-row>
        <table:table-row>
          <table:table-cell office:value-type="float" office:value="30920002087200"/>
          <table:table-cell office:value-type="string" office:string-value="           MINIPRODUTOR"/>
          <table:table-cell office:value-type="float" office:value="65499783.729999997"/>
          <table:table-cell office:value-type="float" office:value="66425294.57"/>
          <table:table-cell office:value-type="float" office:value="67656685.019999996"/>
          <table:table-cell office:value-type="float" office:value="70231286.209999993"/>
          <table:table-cell office:value-type="float" office:value="71642060.959999993"/>
          <table:table-cell office:value-type="float" office:value="73058223.870000005"/>
          <table:table-cell office:value-type="float" office:value="74617647.5"/>
          <table:table-cell office:value-type="float" office:value="76402571.170000002"/>
          <table:table-cell office:value-type="float" office:value="78460839.25"/>
          <table:table-cell table:number-columns-repeated="16373"/>
        </table:table-row>
        <table:table-row>
          <table:table-cell office:value-type="float" office:value="30920002087250"/>
          <table:table-cell office:value-type="string" office:string-value="           PEQUENO PRODUTOR"/>
          <table:table-cell office:value-type="float" office:value="18518938.539999999"/>
          <table:table-cell office:value-type="float" office:value="18720475.82"/>
          <table:table-cell office:value-type="float" office:value="19266957.93"/>
          <table:table-cell office:value-type="float" office:value="19896807.25"/>
          <table:table-cell office:value-type="float" office:value="20327444.98"/>
          <table:table-cell office:value-type="float" office:value="20605681.379999999"/>
          <table:table-cell office:value-type="float" office:value="20992462.699999999"/>
          <table:table-cell office:value-type="float" office:value="21507514.399999999"/>
          <table:table-cell office:value-type="float" office:value="22093443.690000001"/>
          <table:table-cell table:number-columns-repeated="16373"/>
        </table:table-row>
        <table:table-row>
          <table:table-cell office:value-type="float" office:value="30920002087300"/>
          <table:table-cell office:value-type="string" office:string-value="           MEDIO PRODUTOR"/>
          <table:table-cell office:value-type="float" office:value="6316966.0800000001"/>
          <table:table-cell office:value-type="float" office:value="6431538.0899999999"/>
          <table:table-cell office:value-type="float" office:value="6588176.5099999998"/>
          <table:table-cell office:value-type="float" office:value="6657786.6500000004"/>
          <table:table-cell office:value-type="float" office:value="6774830.1100000003"/>
          <table:table-cell office:value-type="float" office:value="7006507.46"/>
          <table:table-cell office:value-type="float" office:value="7152883.5899999999"/>
          <table:table-cell office:value-type="float" office:value="7337969.8300000001"/>
          <table:table-cell office:value-type="float" office:value="7495303.6299999999"/>
          <table:table-cell table:number-columns-repeated="16373"/>
        </table:table-row>
        <table:table-row>
          <table:table-cell office:value-type="float" office:value="30920002087350"/>
          <table:table-cell office:value-type="string" office:string-value="           GRANDE PRODUTOR"/>
          <table:table-cell office:value-type="float" office:value="61810959.060000002"/>
          <table:table-cell office:value-type="float" office:value="66029536.799999997"/>
          <table:table-cell office:value-type="float" office:value="70404547.430000007"/>
          <table:table-cell office:value-type="float" office:value="75038768.730000004"/>
          <table:table-cell office:value-type="float" office:value="80070317.409999996"/>
          <table:table-cell office:value-type="float" office:value="85517642.459999993"/>
          <table:table-cell office:value-type="float" office:value="90935297.359999999"/>
          <table:table-cell office:value-type="float" office:value="97249211.849999994"/>
          <table:table-cell office:value-type="float" office:value="103685841.95999999"/>
          <table:table-cell table:number-columns-repeated="16373"/>
        </table:table-row>
        <table:table-row>
          <table:table-cell office:value-type="float" office:value="30920002088100"/>
          <table:table-cell office:value-type="string" office:string-value="          OUTRAS REGIOES"/>
          <table:table-cell office:value-type="float" office:value="201339693.03"/>
          <table:table-cell office:value-type="float" office:value="214150017.13999999"/>
          <table:table-cell office:value-type="float" office:value="222592669.94"/>
          <table:table-cell office:value-type="float" office:value="236016571.37"/>
          <table:table-cell office:value-type="float" office:value="250492073"/>
          <table:table-cell office:value-type="float" office:value="266594873.59999999"/>
          <table:table-cell office:value-type="float" office:value="279875519.5"/>
          <table:table-cell office:value-type="float" office:value="297577220.61000001"/>
          <table:table-cell office:value-type="float" office:value="315590425.79000002"/>
          <table:table-cell table:number-columns-repeated="16373"/>
        </table:table-row>
        <table:table-row>
          <table:table-cell office:value-type="float" office:value="30920002088150"/>
          <table:table-cell office:value-type="string" office:string-value="           MINIPRODUTOR"/>
          <table:table-cell office:value-type="float" office:value="14280994.859999999"/>
          <table:table-cell office:value-type="float" office:value="14543513.23"/>
          <table:table-cell office:value-type="float" office:value="14867851.859999999"/>
          <table:table-cell office:value-type="float" office:value="15323941.140000001"/>
          <table:table-cell office:value-type="float" office:value="15503451.699999999"/>
          <table:table-cell office:value-type="float" office:value="15824208.43"/>
          <table:table-cell office:value-type="float" office:value="16234801.369999999"/>
          <table:table-cell office:value-type="float" office:value="16616952.42"/>
          <table:table-cell office:value-type="float" office:value="17065497.690000001"/>
          <table:table-cell table:number-columns-repeated="16373"/>
        </table:table-row>
        <table:table-row>
          <table:table-cell office:value-type="float" office:value="30920002088200"/>
          <table:table-cell office:value-type="string" office:string-value="           PEQUENO PRODUTOR"/>
          <table:table-cell office:value-type="float" office:value="6554511.04"/>
          <table:table-cell office:value-type="float" office:value="6575616.0499999998"/>
          <table:table-cell office:value-type="float" office:value="6531833.21"/>
          <table:table-cell office:value-type="float" office:value="6519454.9000000004"/>
          <table:table-cell office:value-type="float" office:value="6660937.1200000001"/>
          <table:table-cell office:value-type="float" office:value="6676862.3399999999"/>
          <table:table-cell office:value-type="float" office:value="6884289.9400000004"/>
          <table:table-cell office:value-type="float" office:value="6895791.9500000002"/>
          <table:table-cell office:value-type="float" office:value="6918623.3499999996"/>
          <table:table-cell table:number-columns-repeated="16373"/>
        </table:table-row>
        <table:table-row>
          <table:table-cell office:value-type="float" office:value="30920002088250"/>
          <table:table-cell office:value-type="string" office:string-value="           MEDIO PRODUTOR"/>
          <table:table-cell office:value-type="float" office:value="13955151.16"/>
          <table:table-cell office:value-type="float" office:value="14704750.050000001"/>
          <table:table-cell office:value-type="float" office:value="11129657.1"/>
          <table:table-cell office:value-type="float" office:value="11674622.529999999"/>
          <table:table-cell office:value-type="float" office:value="12328876.789999999"/>
          <table:table-cell office:value-type="float" office:value="13464042.65"/>
          <table:table-cell office:value-type="float" office:value="10865273.58"/>
          <table:table-cell office:value-type="float" office:value="11172114.109999999"/>
          <table:table-cell office:value-type="float" office:value="11401372.859999999"/>
          <table:table-cell table:number-columns-repeated="16373"/>
        </table:table-row>
        <table:table-row>
          <table:table-cell office:value-type="float" office:value="30920002088300"/>
          <table:table-cell office:value-type="string" office:string-value="           GRANDE PRODUTOR"/>
          <table:table-cell office:value-type="float" office:value="166549035.97"/>
          <table:table-cell office:value-type="float" office:value="178326137.81"/>
          <table:table-cell office:value-type="float" office:value="190063327.77000001"/>
          <table:table-cell office:value-type="float" office:value="202498552.80000001"/>
          <table:table-cell office:value-type="float" office:value="215998807.38999999"/>
          <table:table-cell office:value-type="float" office:value="230629760.18000001"/>
          <table:table-cell office:value-type="float" office:value="245891154.61000001"/>
          <table:table-cell office:value-type="float" office:value="262892362.13"/>
          <table:table-cell office:value-type="float" office:value="280204931.88999999"/>
          <table:table-cell table:number-columns-repeated="16373"/>
        </table:table-row>
        <table:table-row>
          <table:table-cell office:value-type="float" office:value="30920002088350"/>
          <table:table-cell office:value-type="string" office:string-value="          (RENDAS A APROPRIAR)"/>
          <table:table-cell office:value-type="float" office:value="-254006293.13"/>
          <table:table-cell office:value-type="float" office:value="-272731792.49000001"/>
          <table:table-cell office:value-type="float" office:value="-287169934.81999999"/>
          <table:table-cell office:value-type="float" office:value="-306865291.5"/>
          <table:table-cell office:value-type="float" office:value="-328010454.91000003"/>
          <table:table-cell office:value-type="float" office:value="-351291321.11000001"/>
          <table:table-cell office:value-type="float" office:value="-374444916.38999999"/>
          <table:table-cell office:value-type="float" office:value="-400326111.12"/>
          <table:table-cell office:value-type="float" office:value="-426729810.63"/>
          <table:table-cell table:number-columns-repeated="16373"/>
        </table:table-row>
        <table:table-row>
          <table:table-cell office:value-type="float" office:value="30920002088400"/>
          <table:table-cell office:value-type="string" office:string-value="           SEMI-ARIDO"/>
          <table:table-cell office:value-type="float" office:value="-74682742.75"/>
          <table:table-cell office:value-type="float" office:value="-80548310.890000001"/>
          <table:table-cell office:value-type="float" office:value="-86504509.709999993"/>
          <table:table-cell office:value-type="float" office:value="-92939950.420000002"/>
          <table:table-cell office:value-type="float" office:value="-99730712.680000007"/>
          <table:table-cell office:value-type="float" office:value="-106953194.59999999"/>
          <table:table-cell office:value-type="float" office:value="-114263758.98999999"/>
          <table:table-cell office:value-type="float" office:value="-122549411.64"/>
          <table:table-cell office:value-type="float" office:value="-131032323.34"/>
          <table:table-cell table:number-columns-repeated="16373"/>
        </table:table-row>
        <table:table-row>
          <table:table-cell office:value-type="float" office:value="30920002088450"/>
          <table:table-cell office:value-type="string" office:string-value="           OUTRAS REGIOES"/>
          <table:table-cell office:value-type="float" office:value="-179323550.38"/>
          <table:table-cell office:value-type="float" office:value="-192183481.59999999"/>
          <table:table-cell office:value-type="float" office:value="-200665425.11000001"/>
          <table:table-cell office:value-type="float" office:value="-213925341.08000001"/>
          <table:table-cell office:value-type="float" office:value="-228279742.22999999"/>
          <table:table-cell office:value-type="float" office:value="-244338126.50999999"/>
          <table:table-cell office:value-type="float" office:value="-260181157.40000001"/>
          <table:table-cell office:value-type="float" office:value="-277776699.48000002"/>
          <table:table-cell office:value-type="float" office:value="-295697487.29000002"/>
          <table:table-cell table:number-columns-repeated="16373"/>
        </table:table-row>
        <table:table-row>
          <table:table-cell office:value-type="float" office:value="30920002089100"/>
          <table:table-cell office:value-type="string" office:string-value="         INVESTIMENTO-AGRICULTURA"/>
          <table:table-cell office:value-type="float" office:value="2249313085.1799998"/>
          <table:table-cell office:value-type="float" office:value="2283917838.9299998"/>
          <table:table-cell office:value-type="float" office:value="2309331873.27"/>
          <table:table-cell office:value-type="float" office:value="2357316108.0900002"/>
          <table:table-cell office:value-type="float" office:value="2386619094.3800001"/>
          <table:table-cell office:value-type="float" office:value="2410629352.8400002"/>
          <table:table-cell office:value-type="float" office:value="2422437491.0500002"/>
          <table:table-cell office:value-type="float" office:value="2438079618.8800001"/>
          <table:table-cell office:value-type="float" office:value="2469577961.8899999"/>
          <table:table-cell table:number-columns-repeated="16373"/>
        </table:table-row>
        <table:table-row>
          <table:table-cell office:value-type="float" office:value="30920002089150"/>
          <table:table-cell office:value-type="string" office:string-value="          SEMI-ARIDO"/>
          <table:table-cell office:value-type="float" office:value="2915172053.3600001"/>
          <table:table-cell office:value-type="float" office:value="3050121767.5900002"/>
          <table:table-cell office:value-type="float" office:value="3190213663.9699998"/>
          <table:table-cell office:value-type="float" office:value="3348431430.6399999"/>
          <table:table-cell office:value-type="float" office:value="3546643891.2800002"/>
          <table:table-cell office:value-type="float" office:value="3710778943.5999999"/>
          <table:table-cell office:value-type="float" office:value="3878998829.0900002"/>
          <table:table-cell office:value-type="float" office:value="4042085415.4400001"/>
          <table:table-cell office:value-type="float" office:value="4129464706.48"/>
          <table:table-cell table:number-columns-repeated="16373"/>
        </table:table-row>
        <table:table-row>
          <table:table-cell office:value-type="float" office:value="30920002089155"/>
          <table:table-cell office:value-type="string" office:string-value="           OPS.ALONGADAS NAO SECURIT.-RES.2238"/>
          <table:table-cell office:value-type="float" office:value="172256438.50999999"/>
          <table:table-cell office:value-type="float" office:value="180139859.34"/>
          <table:table-cell office:value-type="float" office:value="187169821.86000001"/>
          <table:table-cell office:value-type="float" office:value="192565862.27000001"/>
          <table:table-cell office:value-type="float" office:value="198997442.06"/>
          <table:table-cell office:value-type="float" office:value="205250558.99000001"/>
          <table:table-cell office:value-type="float" office:value="212482486.84"/>
          <table:table-cell office:value-type="float" office:value="226131083.34999999"/>
          <table:table-cell office:value-type="float" office:value="233527796.59"/>
          <table:table-cell table:number-columns-repeated="16373"/>
        </table:table-row>
        <table:table-row>
          <table:table-cell office:value-type="float" office:value="30920002089160"/>
          <table:table-cell office:value-type="string" office:string-value="           RENEGOCIACAO DE DIVIDA-RES.2471"/>
          <table:table-cell office:value-type="float" office:value="84179420.349999994"/>
          <table:table-cell office:value-type="float" office:value="87018107.280000001"/>
          <table:table-cell office:value-type="float" office:value="88601746.989999995"/>
          <table:table-cell office:value-type="float" office:value="93071141.5"/>
          <table:table-cell office:value-type="float" office:value="95988313.540000007"/>
          <table:table-cell office:value-type="float" office:value="97256868.609999999"/>
          <table:table-cell office:value-type="float" office:value="96471300.969999999"/>
          <table:table-cell office:value-type="float" office:value="95629306.170000002"/>
          <table:table-cell office:value-type="float" office:value="96565674.530000001"/>
          <table:table-cell table:number-columns-repeated="16373"/>
        </table:table-row>
        <table:table-row>
          <table:table-cell office:value-type="float" office:value="30920002089190"/>
          <table:table-cell office:value-type="string" office:string-value="           OUTROS"/>
          <table:table-cell office:value-type="float" office:value="2658736194.5"/>
          <table:table-cell office:value-type="float" office:value="2782963800.9699998"/>
          <table:table-cell office:value-type="float" office:value="2914442095.1199999"/>
          <table:table-cell office:value-type="float" office:value="3062794426.8699999"/>
          <table:table-cell office:value-type="float" office:value="3251658135.6799998"/>
          <table:table-cell office:value-type="float" office:value="3408271516"/>
          <table:table-cell office:value-type="float" office:value="3570045041.2800002"/>
          <table:table-cell office:value-type="float" office:value="3720325025.9200001"/>
          <table:table-cell office:value-type="float" office:value="3799371235.3600001"/>
          <table:table-cell table:number-columns-repeated="16373"/>
        </table:table-row>
        <table:table-row>
          <table:table-cell office:value-type="float" office:value="30920002089200"/>
          <table:table-cell office:value-type="string" office:string-value="            MINIPRODUTOR"/>
          <table:table-cell office:value-type="float" office:value="344723762.26999998"/>
          <table:table-cell office:value-type="float" office:value="351129853.99000001"/>
          <table:table-cell office:value-type="float" office:value="355264395.32999998"/>
          <table:table-cell office:value-type="float" office:value="370741390.69"/>
          <table:table-cell office:value-type="float" office:value="377124741.50999999"/>
          <table:table-cell office:value-type="float" office:value="381454136.19999999"/>
          <table:table-cell office:value-type="float" office:value="384921730.62"/>
          <table:table-cell office:value-type="float" office:value="389273753.62"/>
          <table:table-cell office:value-type="float" office:value="396660172.70999998"/>
          <table:table-cell table:number-columns-repeated="16373"/>
        </table:table-row>
        <table:table-row>
          <table:table-cell office:value-type="float" office:value="30920002089250"/>
          <table:table-cell office:value-type="string" office:string-value="            PEQUENO PRODUTOR"/>
          <table:table-cell office:value-type="float" office:value="194169963.55000001"/>
          <table:table-cell office:value-type="float" office:value="196138534.19999999"/>
          <table:table-cell office:value-type="float" office:value="199163434.22999999"/>
          <table:table-cell office:value-type="float" office:value="202530412.63"/>
          <table:table-cell office:value-type="float" office:value="202293541.63"/>
          <table:table-cell office:value-type="float" office:value="204639184.49000001"/>
          <table:table-cell office:value-type="float" office:value="205670415.41999999"/>
          <table:table-cell office:value-type="float" office:value="209094669.38999999"/>
          <table:table-cell office:value-type="float" office:value="211191379.77000001"/>
          <table:table-cell table:number-columns-repeated="16373"/>
        </table:table-row>
        <table:table-row>
          <table:table-cell office:value-type="float" office:value="30920002089300"/>
          <table:table-cell office:value-type="string" office:string-value="            MEDIO PRODUTOR"/>
          <table:table-cell office:value-type="float" office:value="160887083.05000001"/>
          <table:table-cell office:value-type="float" office:value="165660172.93000001"/>
          <table:table-cell office:value-type="float" office:value="168976809.69999999"/>
          <table:table-cell office:value-type="float" office:value="171035062.58000001"/>
          <table:table-cell office:value-type="float" office:value="176142998.22999999"/>
          <table:table-cell office:value-type="float" office:value="182720657.38999999"/>
          <table:table-cell office:value-type="float" office:value="188135141.63"/>
          <table:table-cell office:value-type="float" office:value="191779821.94999999"/>
          <table:table-cell office:value-type="float" office:value="175644068.69"/>
          <table:table-cell table:number-columns-repeated="16373"/>
        </table:table-row>
        <table:table-row>
          <table:table-cell office:value-type="float" office:value="30920002089350"/>
          <table:table-cell office:value-type="string" office:string-value="            GRANDE PRODUTOR"/>
          <table:table-cell office:value-type="float" office:value="1958955385.6300001"/>
          <table:table-cell office:value-type="float" office:value="2070035239.8499999"/>
          <table:table-cell office:value-type="float" office:value="2191037455.8600001"/>
          <table:table-cell office:value-type="float" office:value="2318487560.9699998"/>
          <table:table-cell office:value-type="float" office:value="2496096854.3099999"/>
          <table:table-cell office:value-type="float" office:value="2639457537.9200001"/>
          <table:table-cell office:value-type="float" office:value="2791317753.6100001"/>
          <table:table-cell office:value-type="float" office:value="2930176780.96"/>
          <table:table-cell office:value-type="float" office:value="3015875614.1900001"/>
          <table:table-cell table:number-columns-repeated="16373"/>
        </table:table-row>
        <table:table-row>
          <table:table-cell office:value-type="float" office:value="30920002089600"/>
          <table:table-cell office:value-type="string" office:string-value="          OUTRAS REGIOES"/>
          <table:table-cell office:value-type="float" office:value="2138165520.04"/>
          <table:table-cell office:value-type="float" office:value="2238866310.25"/>
          <table:table-cell office:value-type="float" office:value="2321995395.1300001"/>
          <table:table-cell office:value-type="float" office:value="2429180568.48"/>
          <table:table-cell office:value-type="float" office:value="2509365709.8400002"/>
          <table:table-cell office:value-type="float" office:value="2613900906.1599998"/>
          <table:table-cell office:value-type="float" office:value="2710677881.0700002"/>
          <table:table-cell office:value-type="float" office:value="2825110813.5900002"/>
          <table:table-cell office:value-type="float" office:value="2972078618.8899999"/>
          <table:table-cell table:number-columns-repeated="16373"/>
        </table:table-row>
        <table:table-row>
          <table:table-cell office:value-type="float" office:value="30920002089605"/>
          <table:table-cell office:value-type="string" office:string-value="           OPS.ALONGADAS NAO SECURIT.-RES.2238"/>
          <table:table-cell office:value-type="float" office:value="81839809.459999993"/>
          <table:table-cell office:value-type="float" office:value="84625907.730000004"/>
          <table:table-cell office:value-type="float" office:value="88495695.450000003"/>
          <table:table-cell office:value-type="float" office:value="91055239.870000005"/>
          <table:table-cell office:value-type="float" office:value="90496822.010000005"/>
          <table:table-cell office:value-type="float" office:value="93599365.769999996"/>
          <table:table-cell office:value-type="float" office:value="92067015.609999999"/>
          <table:table-cell office:value-type="float" office:value="97305816.480000004"/>
          <table:table-cell office:value-type="float" office:value="99310178.549999997"/>
          <table:table-cell table:number-columns-repeated="16373"/>
        </table:table-row>
        <table:table-row>
          <table:table-cell office:value-type="float" office:value="30920002089610"/>
          <table:table-cell office:value-type="string" office:string-value="           RENEGOCIACAO DE DIVIDA-RES.2471"/>
          <table:table-cell office:value-type="float" office:value="72256130.540000007"/>
          <table:table-cell office:value-type="float" office:value="74362886.629999995"/>
          <table:table-cell office:value-type="float" office:value="75230452.5"/>
          <table:table-cell office:value-type="float" office:value="78063496.180000007"/>
          <table:table-cell office:value-type="float" office:value="79781362.689999998"/>
          <table:table-cell office:value-type="float" office:value="80870198.730000004"/>
          <table:table-cell office:value-type="float" office:value="79018212.670000002"/>
          <table:table-cell office:value-type="float" office:value="77759154.180000007"/>
          <table:table-cell office:value-type="float" office:value="78319839.519999996"/>
          <table:table-cell table:number-columns-repeated="16373"/>
        </table:table-row>
        <table:table-row>
          <table:table-cell office:value-type="float" office:value="30920002089640"/>
          <table:table-cell office:value-type="string" office:string-value="           OUTROS"/>
          <table:table-cell office:value-type="float" office:value="1984069580.04"/>
          <table:table-cell office:value-type="float" office:value="2079877515.8900001"/>
          <table:table-cell office:value-type="float" office:value="2158269247.1799998"/>
          <table:table-cell office:value-type="float" office:value="2260061832.4299998"/>
          <table:table-cell office:value-type="float" office:value="2339087525.1399999"/>
          <table:table-cell office:value-type="float" office:value="2439431341.6599998"/>
          <table:table-cell office:value-type="float" office:value="2539592652.79"/>
          <table:table-cell office:value-type="float" office:value="2650045842.9299998"/>
          <table:table-cell office:value-type="float" office:value="2794448600.8200002"/>
          <table:table-cell table:number-columns-repeated="16373"/>
        </table:table-row>
        <table:table-row>
          <table:table-cell office:value-type="float" office:value="30920002089650"/>
          <table:table-cell office:value-type="string" office:string-value="            MINIPRODUTOR"/>
          <table:table-cell office:value-type="float" office:value="320600852.55000001"/>
          <table:table-cell office:value-type="float" office:value="327835629.57999998"/>
          <table:table-cell office:value-type="float" office:value="331386035.87"/>
          <table:table-cell office:value-type="float" office:value="342923644"/>
          <table:table-cell office:value-type="float" office:value="354334529.63"/>
          <table:table-cell office:value-type="float" office:value="359873833.56"/>
          <table:table-cell office:value-type="float" office:value="362638247.32999998"/>
          <table:table-cell office:value-type="float" office:value="367396874.69"/>
          <table:table-cell office:value-type="float" office:value="371344829.54000002"/>
          <table:table-cell table:number-columns-repeated="16373"/>
        </table:table-row>
        <table:table-row>
          <table:table-cell office:value-type="float" office:value="30920002089700"/>
          <table:table-cell office:value-type="string" office:string-value="            PEQUENO PRODUTOR"/>
          <table:table-cell office:value-type="float" office:value="235181093.94"/>
          <table:table-cell office:value-type="float" office:value="240131958.22"/>
          <table:table-cell office:value-type="float" office:value="246493990.03999999"/>
          <table:table-cell office:value-type="float" office:value="255392781.50999999"/>
          <table:table-cell office:value-type="float" office:value="259890911.5"/>
          <table:table-cell office:value-type="float" office:value="263481490.30000001"/>
          <table:table-cell office:value-type="float" office:value="271504221.25"/>
          <table:table-cell office:value-type="float" office:value="277327073.68000001"/>
          <table:table-cell office:value-type="float" office:value="285417299.14999998"/>
          <table:table-cell table:number-columns-repeated="16373"/>
        </table:table-row>
        <table:table-row>
          <table:table-cell office:value-type="float" office:value="30920002089750"/>
          <table:table-cell office:value-type="string" office:string-value="            MEDIO PRODUTOR"/>
          <table:table-cell office:value-type="float" office:value="149958495.69999999"/>
          <table:table-cell office:value-type="float" office:value="155827331.91999999"/>
          <table:table-cell office:value-type="float" office:value="161125288.53"/>
          <table:table-cell office:value-type="float" office:value="166416445.28"/>
          <table:table-cell office:value-type="float" office:value="172709680.71000001"/>
          <table:table-cell office:value-type="float" office:value="174043408.90000001"/>
          <table:table-cell office:value-type="float" office:value="176542949.75"/>
          <table:table-cell office:value-type="float" office:value="183726389.55000001"/>
          <table:table-cell office:value-type="float" office:value="213939338.94999999"/>
          <table:table-cell table:number-columns-repeated="16373"/>
        </table:table-row>
        <table:table-row>
          <table:table-cell office:value-type="float" office:value="30920002089800"/>
          <table:table-cell office:value-type="string" office:string-value="            GRANDE PRODUTOR"/>
          <table:table-cell office:value-type="float" office:value="1278329137.8499999"/>
          <table:table-cell office:value-type="float" office:value="1356082596.1700001"/>
          <table:table-cell office:value-type="float" office:value="1419263932.74"/>
          <table:table-cell office:value-type="float" office:value="1495328961.6400001"/>
          <table:table-cell office:value-type="float" office:value="1552152403.3"/>
          <table:table-cell office:value-type="float" office:value="1642032608.9000001"/>
          <table:table-cell office:value-type="float" office:value="1728907234.46"/>
          <table:table-cell office:value-type="float" office:value="1821595505.01"/>
          <table:table-cell office:value-type="float" office:value="1923747133.1800001"/>
          <table:table-cell table:number-columns-repeated="16373"/>
        </table:table-row>
        <table:table-row>
          <table:table-cell office:value-type="float" office:value="30920002089850"/>
          <table:table-cell office:value-type="string" office:string-value="          (RENDAS A APROPRIAR)"/>
          <table:table-cell office:value-type="float" office:value="-2804024488.2199998"/>
          <table:table-cell office:value-type="float" office:value="-3005070238.9099998"/>
          <table:table-cell office:value-type="float" office:value="-3202877185.8299999"/>
          <table:table-cell office:value-type="float" office:value="-3420295891.0300002"/>
          <table:table-cell office:value-type="float" office:value="-3669390506.7399998"/>
          <table:table-cell office:value-type="float" office:value="-3914050496.9200001"/>
          <table:table-cell office:value-type="float" office:value="-4167239219.1100001"/>
          <table:table-cell office:value-type="float" office:value="-4429116610.1499996"/>
          <table:table-cell office:value-type="float" office:value="-4631965363.4799995"/>
          <table:table-cell table:number-columns-repeated="16373"/>
        </table:table-row>
        <table:table-row>
          <table:table-cell office:value-type="float" office:value="30920002089900"/>
          <table:table-cell office:value-type="string" office:string-value="           SEMI-ARIDO"/>
          <table:table-cell office:value-type="float" office:value="-1676942370.47"/>
          <table:table-cell office:value-type="float" office:value="-1799265795.6099999"/>
          <table:table-cell office:value-type="float" office:value="-1925765056.05"/>
          <table:table-cell office:value-type="float" office:value="-2057889301.0999999"/>
          <table:table-cell office:value-type="float" office:value="-2243026622.5999999"/>
          <table:table-cell office:value-type="float" office:value="-2393875719.8800001"/>
          <table:table-cell office:value-type="float" office:value="-2552962832.4099998"/>
          <table:table-cell office:value-type="float" office:value="-2702797389.2800002"/>
          <table:table-cell office:value-type="float" office:value="-2793165780.29"/>
          <table:table-cell table:number-columns-repeated="16373"/>
        </table:table-row>
        <table:table-row>
          <table:table-cell office:value-type="float" office:value="30920002089950"/>
          <table:table-cell office:value-type="string" office:string-value="           OUTRAS REGIOES"/>
          <table:table-cell office:value-type="float" office:value="-1127082117.75"/>
          <table:table-cell office:value-type="float" office:value="-1205804443.3"/>
          <table:table-cell office:value-type="float" office:value="-1277112129.78"/>
          <table:table-cell office:value-type="float" office:value="-1362406589.9300001"/>
          <table:table-cell office:value-type="float" office:value="-1426363884.1400001"/>
          <table:table-cell office:value-type="float" office:value="-1520174777.04"/>
          <table:table-cell office:value-type="float" office:value="-1614276386.7"/>
          <table:table-cell office:value-type="float" office:value="-1726319220.8699999"/>
          <table:table-cell office:value-type="float" office:value="-1838799583.1900001"/>
          <table:table-cell table:number-columns-repeated="16373"/>
        </table:table-row>
        <table:table-row>
          <table:table-cell office:value-type="float" office:value="30920002091100"/>
          <table:table-cell office:value-type="string" office:string-value="         INVESTIMENTO-PECUARIA"/>
          <table:table-cell office:value-type="float" office:value="5208851495.6800003"/>
          <table:table-cell office:value-type="float" office:value="5258909900.04"/>
          <table:table-cell office:value-type="float" office:value="5302602276.6499996"/>
          <table:table-cell office:value-type="float" office:value="5407824382.9899998"/>
          <table:table-cell office:value-type="float" office:value="5454025906.6499996"/>
          <table:table-cell office:value-type="float" office:value="5493630190.3699999"/>
          <table:table-cell office:value-type="float" office:value="5511359714.8800001"/>
          <table:table-cell office:value-type="float" office:value="5553814240.1899996"/>
          <table:table-cell office:value-type="float" office:value="5584781305.1599998"/>
          <table:table-cell table:number-columns-repeated="16373"/>
        </table:table-row>
        <table:table-row>
          <table:table-cell office:value-type="float" office:value="30920002091150"/>
          <table:table-cell office:value-type="string" office:string-value="          SEMI-ARIDO"/>
          <table:table-cell office:value-type="float" office:value="4575099393.3699999"/>
          <table:table-cell office:value-type="float" office:value="4694577990.5200005"/>
          <table:table-cell office:value-type="float" office:value="4802358587.2200003"/>
          <table:table-cell office:value-type="float" office:value="4965042596.2299995"/>
          <table:table-cell office:value-type="float" office:value="5090113232.8599997"/>
          <table:table-cell office:value-type="float" office:value="5367547205.8199997"/>
          <table:table-cell office:value-type="float" office:value="5473212437.3699999"/>
          <table:table-cell office:value-type="float" office:value="5600357483.0500002"/>
          <table:table-cell office:value-type="float" office:value="5681635218.7299995"/>
          <table:table-cell table:number-columns-repeated="16373"/>
        </table:table-row>
        <table:table-row>
          <table:table-cell office:value-type="float" office:value="30920002091155"/>
          <table:table-cell office:value-type="string" office:string-value="           OPS.ALONGADAS NAO SECURIT.-RES.2238"/>
          <table:table-cell office:value-type="float" office:value="142109161.65000001"/>
          <table:table-cell office:value-type="float" office:value="145153209.13999999"/>
          <table:table-cell office:value-type="float" office:value="149356154.40000001"/>
          <table:table-cell office:value-type="float" office:value="152391798.16999999"/>
          <table:table-cell office:value-type="float" office:value="154813882.61000001"/>
          <table:table-cell office:value-type="float" office:value="160858310.31"/>
          <table:table-cell office:value-type="float" office:value="164457115.93000001"/>
          <table:table-cell office:value-type="float" office:value="181746066.43000001"/>
          <table:table-cell office:value-type="float" office:value="183275566.61000001"/>
          <table:table-cell table:number-columns-repeated="16373"/>
        </table:table-row>
        <table:table-row>
          <table:table-cell office:value-type="float" office:value="30920002091160"/>
          <table:table-cell office:value-type="string" office:string-value="           RENEGOCIACAO DE DIVIDA-RES.2471"/>
          <table:table-cell office:value-type="float" office:value="56775906.219999999"/>
          <table:table-cell office:value-type="float" office:value="58488640.759999998"/>
          <table:table-cell office:value-type="float" office:value="60072809.020000003"/>
          <table:table-cell office:value-type="float" office:value="65449423.759999998"/>
          <table:table-cell office:value-type="float" office:value="69408827.420000002"/>
          <table:table-cell office:value-type="float" office:value="70150166.810000002"/>
          <table:table-cell office:value-type="float" office:value="69276030.079999998"/>
          <table:table-cell office:value-type="float" office:value="68583579.659999996"/>
          <table:table-cell office:value-type="float" office:value="69053833.730000004"/>
          <table:table-cell table:number-columns-repeated="16373"/>
        </table:table-row>
        <table:table-row>
          <table:table-cell office:value-type="float" office:value="30920002091190"/>
          <table:table-cell office:value-type="string" office:string-value="           OUTROS"/>
          <table:table-cell office:value-type="float" office:value="4376214325.5"/>
          <table:table-cell office:value-type="float" office:value="4490936140.6199999"/>
          <table:table-cell office:value-type="float" office:value="4592929623.8000002"/>
          <table:table-cell office:value-type="float" office:value="4747201374.3000002"/>
          <table:table-cell office:value-type="float" office:value="4865890522.8299999"/>
          <table:table-cell office:value-type="float" office:value="5136538728.6999998"/>
          <table:table-cell office:value-type="float" office:value="5239479291.3599997"/>
          <table:table-cell office:value-type="float" office:value="5350027836.96"/>
          <table:table-cell office:value-type="float" office:value="5429305818.3900003"/>
          <table:table-cell table:number-columns-repeated="16373"/>
        </table:table-row>
        <table:table-row>
          <table:table-cell office:value-type="float" office:value="30920002091200"/>
          <table:table-cell office:value-type="string" office:string-value="            MINIPRODUTOR"/>
          <table:table-cell office:value-type="float" office:value="2271569947.02"/>
          <table:table-cell office:value-type="float" office:value="2305064475.04"/>
          <table:table-cell office:value-type="float" office:value="2329959048.4299998"/>
          <table:table-cell office:value-type="float" office:value="2393929841.5999999"/>
          <table:table-cell office:value-type="float" office:value="2424194336.3800001"/>
          <table:table-cell office:value-type="float" office:value="2449769964.23"/>
          <table:table-cell office:value-type="float" office:value="2474354817.9899998"/>
          <table:table-cell office:value-type="float" office:value="2499776155.7800002"/>
          <table:table-cell office:value-type="float" office:value="2525860326.6199999"/>
          <table:table-cell table:number-columns-repeated="16373"/>
        </table:table-row>
        <table:table-row>
          <table:table-cell office:value-type="float" office:value="30920002091250"/>
          <table:table-cell office:value-type="string" office:string-value="            PEQUENO PRODUTOR"/>
          <table:table-cell office:value-type="float" office:value="816701084.25999999"/>
          <table:table-cell office:value-type="float" office:value="827764717.98000002"/>
          <table:table-cell office:value-type="float" office:value="835726225.64999998"/>
          <table:table-cell office:value-type="float" office:value="850418999.42999995"/>
          <table:table-cell office:value-type="float" office:value="858579504.13"/>
          <table:table-cell office:value-type="float" office:value="866581838.22000003"/>
          <table:table-cell office:value-type="float" office:value="875016132.71000004"/>
          <table:table-cell office:value-type="float" office:value="884939543.63999999"/>
          <table:table-cell office:value-type="float" office:value="880492208.27999997"/>
          <table:table-cell table:number-columns-repeated="16373"/>
        </table:table-row>
        <table:table-row>
          <table:table-cell office:value-type="float" office:value="30920002091300"/>
          <table:table-cell office:value-type="string" office:string-value="            MEDIO PRODUTOR"/>
          <table:table-cell office:value-type="float" office:value="243458225.71000001"/>
          <table:table-cell office:value-type="float" office:value="249976674.41"/>
          <table:table-cell office:value-type="float" office:value="253381674.15000001"/>
          <table:table-cell office:value-type="float" office:value="259183700.19999999"/>
          <table:table-cell office:value-type="float" office:value="264001423.81999999"/>
          <table:table-cell office:value-type="float" office:value="271002324.29000002"/>
          <table:table-cell office:value-type="float" office:value="278049534.13"/>
          <table:table-cell office:value-type="float" office:value="285483683.02999997"/>
          <table:table-cell office:value-type="float" office:value="272234809.86000001"/>
          <table:table-cell table:number-columns-repeated="16373"/>
        </table:table-row>
        <table:table-row>
          <table:table-cell office:value-type="float" office:value="30920002091350"/>
          <table:table-cell office:value-type="string" office:string-value="            GRANDE PRODUTOR"/>
          <table:table-cell office:value-type="float" office:value="1044485068.51"/>
          <table:table-cell office:value-type="float" office:value="1108130273.1900001"/>
          <table:table-cell office:value-type="float" office:value="1173862675.5699999"/>
          <table:table-cell office:value-type="float" office:value="1243668833.0699999"/>
          <table:table-cell office:value-type="float" office:value="1319115258.5"/>
          <table:table-cell office:value-type="float" office:value="1549184601.96"/>
          <table:table-cell office:value-type="float" office:value="1612058806.53"/>
          <table:table-cell office:value-type="float" office:value="1679828454.51"/>
          <table:table-cell office:value-type="float" office:value="1750718473.6300001"/>
          <table:table-cell table:number-columns-repeated="16373"/>
        </table:table-row>
        <table:table-row>
          <table:table-cell office:value-type="float" office:value="30920002092100"/>
          <table:table-cell office:value-type="string" office:string-value="          OUTRAS REGIOES"/>
          <table:table-cell office:value-type="float" office:value="2156739218.73"/>
          <table:table-cell office:value-type="float" office:value="2187520461.6599998"/>
          <table:table-cell office:value-type="float" office:value="2228156541"/>
          <table:table-cell office:value-type="float" office:value="2275005694.75"/>
          <table:table-cell office:value-type="float" office:value="2319505233.2199998"/>
          <table:table-cell office:value-type="float" office:value="2372938407.6500001"/>
          <table:table-cell office:value-type="float" office:value="2413231512.77"/>
          <table:table-cell office:value-type="float" office:value="2457330975.6199999"/>
          <table:table-cell office:value-type="float" office:value="2531332751.0599999"/>
          <table:table-cell table:number-columns-repeated="16373"/>
        </table:table-row>
        <table:table-row>
          <table:table-cell office:value-type="float" office:value="30920002092105"/>
          <table:table-cell office:value-type="string" office:string-value="           OPS.ALONGADAS NAO SECURIT.-RES.2238"/>
          <table:table-cell office:value-type="float" office:value="99788400.790000007"/>
          <table:table-cell office:value-type="float" office:value="103385336.37"/>
          <table:table-cell office:value-type="float" office:value="112345588.45999999"/>
          <table:table-cell office:value-type="float" office:value="114671622.70999999"/>
          <table:table-cell office:value-type="float" office:value="117767107.95999999"/>
          <table:table-cell office:value-type="float" office:value="121057766.37"/>
          <table:table-cell office:value-type="float" office:value="123758045.37"/>
          <table:table-cell office:value-type="float" office:value="132256783.77"/>
          <table:table-cell office:value-type="float" office:value="135197203.27000001"/>
          <table:table-cell table:number-columns-repeated="16373"/>
        </table:table-row>
        <table:table-row>
          <table:table-cell office:value-type="float" office:value="30920002092110"/>
          <table:table-cell office:value-type="string" office:string-value="           RENEGOCIACAO DE DIVIDA-RES.2471"/>
          <table:table-cell office:value-type="float" office:value="91052080.480000004"/>
          <table:table-cell office:value-type="float" office:value="95309624.329999998"/>
          <table:table-cell office:value-type="float" office:value="96183241.760000005"/>
          <table:table-cell office:value-type="float" office:value="102682224.65000001"/>
          <table:table-cell office:value-type="float" office:value="110558984.31999999"/>
          <table:table-cell office:value-type="float" office:value="111829055.56999999"/>
          <table:table-cell office:value-type="float" office:value="104423232.02"/>
          <table:table-cell office:value-type="float" office:value="103244771.48"/>
          <table:table-cell office:value-type="float" office:value="104171732.54000001"/>
          <table:table-cell table:number-columns-repeated="16373"/>
        </table:table-row>
        <table:table-row>
          <table:table-cell office:value-type="float" office:value="30920002092140"/>
          <table:table-cell office:value-type="string" office:string-value="           OUTROS"/>
          <table:table-cell office:value-type="float" office:value="1965898737.46"/>
          <table:table-cell office:value-type="float" office:value="1988825500.96"/>
          <table:table-cell office:value-type="float" office:value="2019627710.78"/>
          <table:table-cell office:value-type="float" office:value="2057651847.3900001"/>
          <table:table-cell office:value-type="float" office:value="2091179140.9400001"/>
          <table:table-cell office:value-type="float" office:value="2140051585.71"/>
          <table:table-cell office:value-type="float" office:value="2185050235.3800001"/>
          <table:table-cell office:value-type="float" office:value="2221829420.3699999"/>
          <table:table-cell office:value-type="float" office:value="2291963815.25"/>
          <table:table-cell table:number-columns-repeated="16373"/>
        </table:table-row>
        <table:table-row>
          <table:table-cell office:value-type="float" office:value="30920002092150"/>
          <table:table-cell office:value-type="string" office:string-value="            MINIPRODUTOR"/>
          <table:table-cell office:value-type="float" office:value="813408962.88"/>
          <table:table-cell office:value-type="float" office:value="820797296.94000006"/>
          <table:table-cell office:value-type="float" office:value="827600273.76999998"/>
          <table:table-cell office:value-type="float" office:value="853146835.72000003"/>
          <table:table-cell office:value-type="float" office:value="860421229.60000002"/>
          <table:table-cell office:value-type="float" office:value="867355602.19000006"/>
          <table:table-cell office:value-type="float" office:value="871951731.84000003"/>
          <table:table-cell office:value-type="float" office:value="872488060.41999996"/>
          <table:table-cell office:value-type="float" office:value="879727125.82000005"/>
          <table:table-cell table:number-columns-repeated="16373"/>
        </table:table-row>
        <table:table-row>
          <table:table-cell office:value-type="float" office:value="30920002092200"/>
          <table:table-cell office:value-type="string" office:string-value="            PEQUENO PRODUTOR"/>
          <table:table-cell office:value-type="float" office:value="456222516.30000001"/>
          <table:table-cell office:value-type="float" office:value="453935205.97000003"/>
          <table:table-cell office:value-type="float" office:value="448844580.37"/>
          <table:table-cell office:value-type="float" office:value="448836778.92000002"/>
          <table:table-cell office:value-type="float" office:value="444436613.54000002"/>
          <table:table-cell office:value-type="float" office:value="448442443.25999999"/>
          <table:table-cell office:value-type="float" office:value="447828180.04000002"/>
          <table:table-cell office:value-type="float" office:value="447649266.64999998"/>
          <table:table-cell office:value-type="float" office:value="449837331.29000002"/>
          <table:table-cell table:number-columns-repeated="16373"/>
        </table:table-row>
        <table:table-row>
          <table:table-cell office:value-type="float" office:value="30920002092250"/>
          <table:table-cell office:value-type="string" office:string-value="            MEDIO PRODUTOR"/>
          <table:table-cell office:value-type="float" office:value="201746131.40000001"/>
          <table:table-cell office:value-type="float" office:value="194382993.63999999"/>
          <table:table-cell office:value-type="float" office:value="198730004.80000001"/>
          <table:table-cell office:value-type="float" office:value="199311341.86000001"/>
          <table:table-cell office:value-type="float" office:value="204809651.94"/>
          <table:table-cell office:value-type="float" office:value="213355188.50999999"/>
          <table:table-cell office:value-type="float" office:value="219047089.18000001"/>
          <table:table-cell office:value-type="float" office:value="225348722.97999999"/>
          <table:table-cell office:value-type="float" office:value="252161160.41"/>
          <table:table-cell table:number-columns-repeated="16373"/>
        </table:table-row>
        <table:table-row>
          <table:table-cell office:value-type="float" office:value="30920002092300"/>
          <table:table-cell office:value-type="string" office:string-value="            GRANDE PRODUTOR"/>
          <table:table-cell office:value-type="float" office:value="494521126.88"/>
          <table:table-cell office:value-type="float" office:value="519710004.41000003"/>
          <table:table-cell office:value-type="float" office:value="544452851.84000003"/>
          <table:table-cell office:value-type="float" office:value="556356890.88999999"/>
          <table:table-cell office:value-type="float" office:value="581511645.86000001"/>
          <table:table-cell office:value-type="float" office:value="610898351.75"/>
          <table:table-cell office:value-type="float" office:value="646223234.32000005"/>
          <table:table-cell office:value-type="float" office:value="676343370.32000005"/>
          <table:table-cell office:value-type="float" office:value="710238197.73000002"/>
          <table:table-cell table:number-columns-repeated="16373"/>
        </table:table-row>
        <table:table-row>
          <table:table-cell office:value-type="float" office:value="30920002092350"/>
          <table:table-cell office:value-type="string" office:string-value="          (RENDAS A APROPRIAR)"/>
          <table:table-cell office:value-type="float" office:value="-1522987116.4200001"/>
          <table:table-cell office:value-type="float" office:value="-1623188552.1400001"/>
          <table:table-cell office:value-type="float" office:value="-1727912851.5699999"/>
          <table:table-cell office:value-type="float" office:value="-1832223907.99"/>
          <table:table-cell office:value-type="float" office:value="-1955592559.4300001"/>
          <table:table-cell office:value-type="float" office:value="-2246855423.0999999"/>
          <table:table-cell office:value-type="float" office:value="-2375084235.2600002"/>
          <table:table-cell office:value-type="float" office:value="-2503874218.48"/>
          <table:table-cell office:value-type="float" office:value="-2628186664.6300001"/>
          <table:table-cell table:number-columns-repeated="16373"/>
        </table:table-row>
        <table:table-row>
          <table:table-cell office:value-type="float" office:value="30920002092400"/>
          <table:table-cell office:value-type="string" office:string-value="           SEMI-ARIDO"/>
          <table:table-cell office:value-type="float" office:value="-1024063520.9400001"/>
          <table:table-cell office:value-type="float" office:value="-1101274040.5699999"/>
          <table:table-cell office:value-type="float" office:value="-1178706360.1600001"/>
          <table:table-cell office:value-type="float" office:value="-1263734043.71"/>
          <table:table-cell office:value-type="float" office:value="-1351420765.9000001"/>
          <table:table-cell office:value-type="float" office:value="-1598856543.54"/>
          <table:table-cell office:value-type="float" office:value="-1689399633.1500001"/>
          <table:table-cell office:value-type="float" office:value="-1780006261.47"/>
          <table:table-cell office:value-type="float" office:value="-1857149297.96"/>
          <table:table-cell table:number-columns-repeated="16373"/>
        </table:table-row>
        <table:table-row>
          <table:table-cell office:value-type="float" office:value="30920002092450"/>
          <table:table-cell office:value-type="string" office:string-value="           OUTRAS REGIOES"/>
          <table:table-cell office:value-type="float" office:value="-498923595.48000002"/>
          <table:table-cell office:value-type="float" office:value="-521914511.56999999"/>
          <table:table-cell office:value-type="float" office:value="-549206491.40999997"/>
          <table:table-cell office:value-type="float" office:value="-568489864.27999997"/>
          <table:table-cell office:value-type="float" office:value="-604171793.52999997"/>
          <table:table-cell office:value-type="float" office:value="-647998879.55999994"/>
          <table:table-cell office:value-type="float" office:value="-685684602.11000001"/>
          <table:table-cell office:value-type="float" office:value="-723867957.00999999"/>
          <table:table-cell office:value-type="float" office:value="-771037366.66999996"/>
          <table:table-cell table:number-columns-repeated="16373"/>
        </table:table-row>
        <table:table-row>
          <table:table-cell office:value-type="float" office:value="30920002093100"/>
          <table:table-cell office:value-type="string" office:string-value="         COMERCIALIZACAO-AGRICULTURA"/>
          <table:table-cell office:value-type="float" office:value="2252354.2999999998"/>
          <table:table-cell office:value-type="float" office:value="2273548.25"/>
          <table:table-cell office:value-type="float" office:value="2294385.14"/>
          <table:table-cell office:value-type="float" office:value="2210504.62"/>
          <table:table-cell office:value-type="float" office:value="2232767.85"/>
          <table:table-cell office:value-type="float" office:value="2255999.5"/>
          <table:table-cell office:value-type="float" office:value="2278682.5099999998"/>
          <table:table-cell office:value-type="float" office:value="2302360.71"/>
          <table:table-cell office:value-type="float" office:value="2343904.48"/>
          <table:table-cell table:number-columns-repeated="16373"/>
        </table:table-row>
        <table:table-row>
          <table:table-cell office:value-type="float" office:value="30920002093150"/>
          <table:table-cell office:value-type="string" office:string-value="          SEMI-ARIDO"/>
          <table:table-cell office:value-type="float" office:value="955.29"/>
          <table:table-cell office:value-type="float" office:value="996.95"/>
          <table:table-cell office:value-type="float" office:value="1036.83"/>
          <table:table-cell table:number-columns-repeated="16379"/>
        </table:table-row>
        <table:table-row>
          <table:table-cell office:value-type="float" office:value="30920002093200"/>
          <table:table-cell office:value-type="string" office:string-value="           MINIPRODUTOR"/>
          <table:table-cell office:value-type="float" office:value="955.29"/>
          <table:table-cell office:value-type="float" office:value="996.95"/>
          <table:table-cell office:value-type="float" office:value="1036.83"/>
          <table:table-cell table:number-columns-repeated="16379"/>
        </table:table-row>
        <table:table-row>
          <table:table-cell office:value-type="float" office:value="30920002094100"/>
          <table:table-cell office:value-type="string" office:string-value="          OUTRAS REGIOES"/>
          <table:table-cell office:value-type="float" office:value="3733980.75"/>
          <table:table-cell office:value-type="float" office:value="3828783.48"/>
          <table:table-cell office:value-type="float" office:value="3919687.92"/>
          <table:table-cell office:value-type="float" office:value="3910498.2"/>
          <table:table-cell office:value-type="float" office:value="4010021.68"/>
          <table:table-cell office:value-type="float" office:value="4126470.4"/>
          <table:table-cell office:value-type="float" office:value="4233655.74"/>
          <table:table-cell office:value-type="float" office:value="4350338.55"/>
          <table:table-cell office:value-type="float" office:value="4483199.3600000003"/>
          <table:table-cell table:number-columns-repeated="16373"/>
        </table:table-row>
        <table:table-row>
          <table:table-cell office:value-type="float" office:value="30920002094150"/>
          <table:table-cell office:value-type="string" office:string-value="           MINIPRODUTOR"/>
          <table:table-cell table:number-columns-repeated="8"/>
          <table:table-cell office:value-type="float" office:value="17634.32"/>
          <table:table-cell table:number-columns-repeated="16373"/>
        </table:table-row>
        <table:table-row>
          <table:table-cell office:value-type="float" office:value="30920002094200"/>
          <table:table-cell office:value-type="string" office:string-value="           PEQUENO PRODUTOR"/>
          <table:table-cell office:value-type="float" office:value="3628363.37"/>
          <table:table-cell office:value-type="float" office:value="3724088.45"/>
          <table:table-cell office:value-type="float" office:value="3814320.83"/>
          <table:table-cell office:value-type="float" office:value="3910498.2"/>
          <table:table-cell office:value-type="float" office:value="4010021.68"/>
          <table:table-cell office:value-type="float" office:value="4126470.4"/>
          <table:table-cell office:value-type="float" office:value="4233655.74"/>
          <table:table-cell office:value-type="float" office:value="4350338.55"/>
          <table:table-cell office:value-type="float" office:value="4465565.04"/>
          <table:table-cell table:number-columns-repeated="16373"/>
        </table:table-row>
        <table:table-row>
          <table:table-cell office:value-type="float" office:value="30920002094250"/>
          <table:table-cell office:value-type="string" office:string-value="           MEDIO PRODUTOR"/>
          <table:table-cell office:value-type="float" office:value="105617.38"/>
          <table:table-cell office:value-type="float" office:value="104695.03"/>
          <table:table-cell office:value-type="float" office:value="105367.09"/>
          <table:table-cell table:number-columns-repeated="16379"/>
        </table:table-row>
        <table:table-row>
          <table:table-cell office:value-type="float" office:value="30920002094350"/>
          <table:table-cell office:value-type="string" office:string-value="          (RENDAS A APROPRIAR)"/>
          <table:table-cell office:value-type="float" office:value="-1482581.74"/>
          <table:table-cell office:value-type="float" office:value="-1556232.18"/>
          <table:table-cell office:value-type="float" office:value="-1626339.61"/>
          <table:table-cell office:value-type="float" office:value="-1699993.58"/>
          <table:table-cell office:value-type="float" office:value="-1777253.83"/>
          <table:table-cell office:value-type="float" office:value="-1870470.9"/>
          <table:table-cell office:value-type="float" office:value="-1954973.23"/>
          <table:table-cell office:value-type="float" office:value="-2047977.84"/>
          <table:table-cell office:value-type="float" office:value="-2139294.88"/>
          <table:table-cell table:number-columns-repeated="16373"/>
        </table:table-row>
        <table:table-row>
          <table:table-cell office:value-type="float" office:value="30920002094400"/>
          <table:table-cell office:value-type="string" office:string-value="           SEMI-ARIDO"/>
          <table:table-cell office:value-type="float" office:value="-32577.61"/>
          <table:table-cell office:value-type="float" office:value="-32614.75"/>
          <table:table-cell office:value-type="float" office:value="-32650.53"/>
          <table:table-cell office:value-type="float" office:value="-32650.53"/>
          <table:table-cell office:value-type="float" office:value="-32650.53"/>
          <table:table-cell office:value-type="float" office:value="-32650.53"/>
          <table:table-cell office:value-type="float" office:value="-32650.53"/>
          <table:table-cell office:value-type="float" office:value="-32650.53"/>
          <table:table-cell office:value-type="float" office:value="-32650.53"/>
          <table:table-cell table:number-columns-repeated="16373"/>
        </table:table-row>
        <table:table-row>
          <table:table-cell office:value-type="float" office:value="30920002094450"/>
          <table:table-cell office:value-type="string" office:string-value="           OUTRAS REGIOES"/>
          <table:table-cell office:value-type="float" office:value="-1450004.13"/>
          <table:table-cell office:value-type="float" office:value="-1523617.43"/>
          <table:table-cell office:value-type="float" office:value="-1593689.08"/>
          <table:table-cell office:value-type="float" office:value="-1667343.05"/>
          <table:table-cell office:value-type="float" office:value="-1744603.3"/>
          <table:table-cell office:value-type="float" office:value="-1837820.37"/>
          <table:table-cell office:value-type="float" office:value="-1922322.7"/>
          <table:table-cell office:value-type="float" office:value="-2015327.31"/>
          <table:table-cell office:value-type="float" office:value="-2106644.35"/>
          <table:table-cell table:number-columns-repeated="16373"/>
        </table:table-row>
        <table:table-row>
          <table:table-cell office:value-type="float" office:value="30920002267500"/>
          <table:table-cell office:value-type="string" office:string-value="        FINANCIAMENTOS AGROINDUSTRIAIS"/>
          <table:table-cell office:value-type="float" office:value="472120677.13"/>
          <table:table-cell office:value-type="float" office:value="478655382.01999998"/>
          <table:table-cell office:value-type="float" office:value="484206893.19999999"/>
          <table:table-cell office:value-type="float" office:value="493106624.76999998"/>
          <table:table-cell office:value-type="float" office:value="501162036.70999998"/>
          <table:table-cell office:value-type="float" office:value="507337943.82999998"/>
          <table:table-cell office:value-type="float" office:value="513805713.12"/>
          <table:table-cell office:value-type="float" office:value="530678176.67000002"/>
          <table:table-cell office:value-type="float" office:value="536991657.67999995"/>
          <table:table-cell table:number-columns-repeated="16373"/>
        </table:table-row>
        <table:table-row>
          <table:table-cell office:value-type="float" office:value="30920002267700"/>
          <table:table-cell office:value-type="string" office:string-value="         SEMI-ARIDO"/>
          <table:table-cell office:value-type="float" office:value="1772748739.1199999"/>
          <table:table-cell office:value-type="float" office:value="1883787790.1400001"/>
          <table:table-cell office:value-type="float" office:value="1995787725.5899999"/>
          <table:table-cell office:value-type="float" office:value="2115056840.05"/>
          <table:table-cell office:value-type="float" office:value="2243741659.5599999"/>
          <table:table-cell office:value-type="float" office:value="2382694342.7399998"/>
          <table:table-cell office:value-type="float" office:value="2523569047.71"/>
          <table:table-cell office:value-type="float" office:value="2684281591.4200001"/>
          <table:table-cell office:value-type="float" office:value="2848884611.8400002"/>
          <table:table-cell table:number-columns-repeated="16373"/>
        </table:table-row>
        <table:table-row>
          <table:table-cell office:value-type="float" office:value="30920002267710"/>
          <table:table-cell office:value-type="string" office:string-value="          OPS.ALONGADAS NAO SECURIT.-RES.2238"/>
          <table:table-cell office:value-type="float" office:value="6364153.7800000003"/>
          <table:table-cell office:value-type="float" office:value="6610182.4299999997"/>
          <table:table-cell office:value-type="float" office:value="6832949.8700000001"/>
          <table:table-cell office:value-type="float" office:value="7068023.9400000004"/>
          <table:table-cell office:value-type="float" office:value="7321401.0499999998"/>
          <table:table-cell office:value-type="float" office:value="7587381.4800000004"/>
          <table:table-cell office:value-type="float" office:value="7845361.5199999996"/>
          <table:table-cell office:value-type="float" office:value="8269696.7000000002"/>
          <table:table-cell office:value-type="float" office:value="8560516.2699999996"/>
          <table:table-cell table:number-columns-repeated="16373"/>
        </table:table-row>
        <table:table-row>
          <table:table-cell office:value-type="float" office:value="30920002267720"/>
          <table:table-cell office:value-type="string" office:string-value="          RENEGOCIACAO DE DIVIDA-RES.2471"/>
          <table:table-cell office:value-type="float" office:value="15964547.85"/>
          <table:table-cell office:value-type="float" office:value="16486778.25"/>
          <table:table-cell office:value-type="float" office:value="16776099.060000001"/>
          <table:table-cell office:value-type="float" office:value="17304436.149999999"/>
          <table:table-cell office:value-type="float" office:value="17590287.440000001"/>
          <table:table-cell office:value-type="float" office:value="17801306.449999999"/>
          <table:table-cell office:value-type="float" office:value="17701276.82"/>
          <table:table-cell office:value-type="float" office:value="17200562.199999999"/>
          <table:table-cell office:value-type="float" office:value="17387457.359999999"/>
          <table:table-cell table:number-columns-repeated="16373"/>
        </table:table-row>
        <table:table-row>
          <table:table-cell office:value-type="float" office:value="30920002267990"/>
          <table:table-cell office:value-type="string" office:string-value="          OUTROS"/>
          <table:table-cell office:value-type="float" office:value="1750420037.49"/>
          <table:table-cell office:value-type="float" office:value="1860690829.46"/>
          <table:table-cell office:value-type="float" office:value="1972178676.6600001"/>
          <table:table-cell office:value-type="float" office:value="2090684379.96"/>
          <table:table-cell office:value-type="float" office:value="2218829971.0700002"/>
          <table:table-cell office:value-type="float" office:value="2357305654.8099999"/>
          <table:table-cell office:value-type="float" office:value="2498022409.3699999"/>
          <table:table-cell office:value-type="float" office:value="2658811332.52"/>
          <table:table-cell office:value-type="float" office:value="2822936638.21"/>
          <table:table-cell table:number-columns-repeated="16373"/>
        </table:table-row>
        <table:table-row>
          <table:table-cell office:value-type="float" office:value="30920002268000"/>
          <table:table-cell office:value-type="string" office:string-value="           MINIPRODUTOR"/>
          <table:table-cell office:value-type="float" office:value="4246409.96"/>
          <table:table-cell office:value-type="float" office:value="4343949.8499999996"/>
          <table:table-cell office:value-type="float" office:value="4396508.91"/>
          <table:table-cell office:value-type="float" office:value="4445198.25"/>
          <table:table-cell office:value-type="float" office:value="4508776.87"/>
          <table:table-cell office:value-type="float" office:value="4570596.7699999996"/>
          <table:table-cell office:value-type="float" office:value="4622626.25"/>
          <table:table-cell office:value-type="float" office:value="4655491.2300000004"/>
          <table:table-cell office:value-type="float" office:value="4792574.3600000003"/>
          <table:table-cell table:number-columns-repeated="16373"/>
        </table:table-row>
        <table:table-row>
          <table:table-cell office:value-type="float" office:value="30920002268200"/>
          <table:table-cell office:value-type="string" office:string-value="           PEQUENO PRODUTOR"/>
          <table:table-cell office:value-type="float" office:value="61434759.630000003"/>
          <table:table-cell office:value-type="float" office:value="62608867.82"/>
          <table:table-cell office:value-type="float" office:value="63383448.109999999"/>
          <table:table-cell office:value-type="float" office:value="64411983.189999998"/>
          <table:table-cell office:value-type="float" office:value="65479573.520000003"/>
          <table:table-cell office:value-type="float" office:value="66099670.799999997"/>
          <table:table-cell office:value-type="float" office:value="66876476.780000001"/>
          <table:table-cell office:value-type="float" office:value="67741964.590000004"/>
          <table:table-cell office:value-type="float" office:value="69446449.640000001"/>
          <table:table-cell table:number-columns-repeated="16373"/>
        </table:table-row>
        <table:table-row>
          <table:table-cell office:value-type="float" office:value="30920002268500"/>
          <table:table-cell office:value-type="string" office:string-value="           MEDIO PRODUTOR"/>
          <table:table-cell office:value-type="float" office:value="211358858.41999999"/>
          <table:table-cell office:value-type="float" office:value="223717747.38999999"/>
          <table:table-cell office:value-type="float" office:value="236382502.34999999"/>
          <table:table-cell office:value-type="float" office:value="249874141.18000001"/>
          <table:table-cell office:value-type="float" office:value="264488066.61000001"/>
          <table:table-cell office:value-type="float" office:value="280345879.24000001"/>
          <table:table-cell office:value-type="float" office:value="296062337.67000002"/>
          <table:table-cell office:value-type="float" office:value="314666975.13999999"/>
          <table:table-cell office:value-type="float" office:value="333198965.42000002"/>
          <table:table-cell table:number-columns-repeated="16373"/>
        </table:table-row>
        <table:table-row>
          <table:table-cell office:value-type="float" office:value="30920002268700"/>
          <table:table-cell office:value-type="string" office:string-value="           GRANDE PRODUTOR"/>
          <table:table-cell office:value-type="float" office:value="1473380009.48"/>
          <table:table-cell office:value-type="float" office:value="1570020264.4000001"/>
          <table:table-cell office:value-type="float" office:value="1668016217.29"/>
          <table:table-cell office:value-type="float" office:value="1771953057.3399999"/>
          <table:table-cell office:value-type="float" office:value="1884353554.0699999"/>
          <table:table-cell office:value-type="float" office:value="2006289508"/>
          <table:table-cell office:value-type="float" office:value="2130460968.6700001"/>
          <table:table-cell office:value-type="float" office:value="2271746901.5599999"/>
          <table:table-cell office:value-type="float" office:value="2415498648.79"/>
          <table:table-cell table:number-columns-repeated="16373"/>
        </table:table-row>
        <table:table-row>
          <table:table-cell office:value-type="float" office:value="30920002269000"/>
          <table:table-cell office:value-type="string" office:string-value="         OUTRAS REGIOES"/>
          <table:table-cell office:value-type="float" office:value="3789797946.1399999"/>
          <table:table-cell office:value-type="float" office:value="4032545753.54"/>
          <table:table-cell office:value-type="float" office:value="4288788703.1199999"/>
          <table:table-cell office:value-type="float" office:value="4560201060.9799995"/>
          <table:table-cell office:value-type="float" office:value="4857735146.9899998"/>
          <table:table-cell office:value-type="float" office:value="5204154437.8800001"/>
          <table:table-cell office:value-type="float" office:value="5515291167.2200003"/>
          <table:table-cell office:value-type="float" office:value="5886808523.9799995"/>
          <table:table-cell office:value-type="float" office:value="6253973179.5900002"/>
          <table:table-cell table:number-columns-repeated="16373"/>
        </table:table-row>
        <table:table-row>
          <table:table-cell office:value-type="float" office:value="30920002269010"/>
          <table:table-cell office:value-type="string" office:string-value="          OPS.ALONGADAS NAO SECURIT.-RES.2238"/>
          <table:table-cell office:value-type="float" office:value="777003.22"/>
          <table:table-cell office:value-type="float" office:value="802871.02"/>
          <table:table-cell office:value-type="float" office:value="1005528.76"/>
          <table:table-cell office:value-type="float" office:value="1032156.89"/>
          <table:table-cell office:value-type="float" office:value="1060530.78"/>
          <table:table-cell office:value-type="float" office:value="1090753.01"/>
          <table:table-cell office:value-type="float" office:value="1942186.18"/>
          <table:table-cell office:value-type="float" office:value="2006607.5"/>
          <table:table-cell office:value-type="float" office:value="2057922.11"/>
          <table:table-cell table:number-columns-repeated="16373"/>
        </table:table-row>
        <table:table-row>
          <table:table-cell office:value-type="float" office:value="30920002269020"/>
          <table:table-cell office:value-type="string" office:string-value="          RENEGOCIACAO DE DIVIDA-RES.2471"/>
          <table:table-cell office:value-type="float" office:value="501894.09"/>
          <table:table-cell office:value-type="float" office:value="504256.48"/>
          <table:table-cell office:value-type="float" office:value="512058.75"/>
          <table:table-cell office:value-type="float" office:value="527015.35"/>
          <table:table-cell office:value-type="float" office:value="594807.23"/>
          <table:table-cell office:value-type="float" office:value="599406.78"/>
          <table:table-cell office:value-type="float" office:value="594506.99"/>
          <table:table-cell office:value-type="float" office:value="587954.31999999995"/>
          <table:table-cell office:value-type="float" office:value="591352.18000000005"/>
          <table:table-cell table:number-columns-repeated="16373"/>
        </table:table-row>
        <table:table-row>
          <table:table-cell office:value-type="float" office:value="30920002269190"/>
          <table:table-cell office:value-type="string" office:string-value="          OUTROS"/>
          <table:table-cell office:value-type="float" office:value="3788519048.8299999"/>
          <table:table-cell office:value-type="float" office:value="4031238626.04"/>
          <table:table-cell office:value-type="float" office:value="4287271115.6100001"/>
          <table:table-cell office:value-type="float" office:value="4558641888.7399998"/>
          <table:table-cell office:value-type="float" office:value="4856079808.9799995"/>
          <table:table-cell office:value-type="float" office:value="5202464278.0900002"/>
          <table:table-cell office:value-type="float" office:value="5512754474.0500002"/>
          <table:table-cell office:value-type="float" office:value="5884213962.1599998"/>
          <table:table-cell office:value-type="float" office:value="6251323905.3000002"/>
          <table:table-cell table:number-columns-repeated="16373"/>
        </table:table-row>
        <table:table-row>
          <table:table-cell office:value-type="float" office:value="30920002269200"/>
          <table:table-cell office:value-type="string" office:string-value="           MINIPRODUTOR"/>
          <table:table-cell office:value-type="float" office:value="2270700.77"/>
          <table:table-cell office:value-type="float" office:value="2312834.09"/>
          <table:table-cell office:value-type="float" office:value="2369445.1"/>
          <table:table-cell office:value-type="float" office:value="2388090.5699999998"/>
          <table:table-cell office:value-type="float" office:value="2415879.46"/>
          <table:table-cell office:value-type="float" office:value="2432337.7599999998"/>
          <table:table-cell office:value-type="float" office:value="2474962.65"/>
          <table:table-cell office:value-type="float" office:value="2472300.86"/>
          <table:table-cell office:value-type="float" office:value="2485212.42"/>
          <table:table-cell table:number-columns-repeated="16373"/>
        </table:table-row>
        <table:table-row>
          <table:table-cell office:value-type="float" office:value="30920002269500"/>
          <table:table-cell office:value-type="string" office:string-value="           PEQUENO PRODUTOR"/>
          <table:table-cell office:value-type="float" office:value="145386602.91999999"/>
          <table:table-cell office:value-type="float" office:value="154117297.18000001"/>
          <table:table-cell office:value-type="float" office:value="162652944.44"/>
          <table:table-cell office:value-type="float" office:value="168306697.24000001"/>
          <table:table-cell office:value-type="float" office:value="177737740.52000001"/>
          <table:table-cell office:value-type="float" office:value="188290546.34"/>
          <table:table-cell office:value-type="float" office:value="199239055.44"/>
          <table:table-cell office:value-type="float" office:value="211454426.99000001"/>
          <table:table-cell office:value-type="float" office:value="223736775.16"/>
          <table:table-cell table:number-columns-repeated="16373"/>
        </table:table-row>
        <table:table-row>
          <table:table-cell office:value-type="float" office:value="30920002269700"/>
          <table:table-cell office:value-type="string" office:string-value="           MEDIO PRODUTOR"/>
          <table:table-cell office:value-type="float" office:value="474892487.14999998"/>
          <table:table-cell office:value-type="float" office:value="505693739.81"/>
          <table:table-cell office:value-type="float" office:value="536944907.83000004"/>
          <table:table-cell office:value-type="float" office:value="570752506.14999998"/>
          <table:table-cell office:value-type="float" office:value="607351908.79999995"/>
          <table:table-cell office:value-type="float" office:value="647108419.89999998"/>
          <table:table-cell office:value-type="float" office:value="686475645.69000006"/>
          <table:table-cell office:value-type="float" office:value="732350506.17999995"/>
          <table:table-cell office:value-type="float" office:value="779053306.27999997"/>
          <table:table-cell table:number-columns-repeated="16373"/>
        </table:table-row>
        <table:table-row>
          <table:table-cell office:value-type="float" office:value="30920002269900"/>
          <table:table-cell office:value-type="string" office:string-value="           GRANDE PRODUTOR"/>
          <table:table-cell office:value-type="float" office:value="3165969257.9899998"/>
          <table:table-cell office:value-type="float" office:value="3369114754.96"/>
          <table:table-cell office:value-type="float" office:value="3585303818.2399998"/>
          <table:table-cell office:value-type="float" office:value="3817194594.7800002"/>
          <table:table-cell office:value-type="float" office:value="4068574280.1999998"/>
          <table:table-cell office:value-type="float" office:value="4364632974.0900002"/>
          <table:table-cell office:value-type="float" office:value="4624564810.2700005"/>
          <table:table-cell office:value-type="float" office:value="4937936728.1300001"/>
          <table:table-cell office:value-type="float" office:value="5246048611.4399996"/>
          <table:table-cell table:number-columns-repeated="16373"/>
        </table:table-row>
        <table:table-row>
          <table:table-cell office:value-type="float" office:value="30920002286100"/>
          <table:table-cell office:value-type="string" office:string-value="         (RENDAS A APROPRIAR)"/>
          <table:table-cell office:value-type="float" office:value="-5090426008.1300001"/>
          <table:table-cell office:value-type="float" office:value="-5437678161.6599998"/>
          <table:table-cell office:value-type="float" office:value="-5800369535.5100002"/>
          <table:table-cell office:value-type="float" office:value="-6182151276.2600002"/>
          <table:table-cell office:value-type="float" office:value="-6600314769.8400002"/>
          <table:table-cell office:value-type="float" office:value="-7079510836.79"/>
          <table:table-cell office:value-type="float" office:value="-7525054501.8100004"/>
          <table:table-cell office:value-type="float" office:value="-8040411938.7299995"/>
          <table:table-cell office:value-type="float" office:value="-8565866133.75"/>
          <table:table-cell table:number-columns-repeated="16373"/>
        </table:table-row>
        <table:table-row>
          <table:table-cell office:value-type="float" office:value="30920002287000"/>
          <table:table-cell office:value-type="string" office:string-value="          SEMI-ARIDO"/>
          <table:table-cell office:value-type="float" office:value="-1535841936"/>
          <table:table-cell office:value-type="float" office:value="-1643478715.05"/>
          <table:table-cell office:value-type="float" office:value="-1752851542.2"/>
          <table:table-cell office:value-type="float" office:value="-1868546324.5899999"/>
          <table:table-cell office:value-type="float" office:value="-1994278781.46"/>
          <table:table-cell office:value-type="float" office:value="-2130339593.29"/>
          <table:table-cell office:value-type="float" office:value="-2268715230.5"/>
          <table:table-cell office:value-type="float" office:value="-2426707759.0900002"/>
          <table:table-cell office:value-type="float" office:value="-2588347630.0300002"/>
          <table:table-cell table:number-columns-repeated="16373"/>
        </table:table-row>
        <table:table-row>
          <table:table-cell office:value-type="float" office:value="30920002288000"/>
          <table:table-cell office:value-type="string" office:string-value="          OUTRAS REGIOES"/>
          <table:table-cell office:value-type="float" office:value="-3554584072.1300001"/>
          <table:table-cell office:value-type="float" office:value="-3794199446.6100001"/>
          <table:table-cell office:value-type="float" office:value="-4047517993.3099999"/>
          <table:table-cell office:value-type="float" office:value="-4313604951.6700001"/>
          <table:table-cell office:value-type="float" office:value="-4606035988.3800001"/>
          <table:table-cell office:value-type="float" office:value="-4949171243.5"/>
          <table:table-cell office:value-type="float" office:value="-5256339271.3100004"/>
          <table:table-cell office:value-type="float" office:value="-5613704179.6400003"/>
          <table:table-cell office:value-type="float" office:value="-5977518503.7200003"/>
          <table:table-cell table:number-columns-repeated="16373"/>
        </table:table-row>
        <table:table-row>
          <table:table-cell office:value-type="float" office:value="30920002500000"/>
          <table:table-cell office:value-type="string" office:string-value="        OPERACOES A CLASSIFICAR-SIAC"/>
          <table:table-cell office:value-type="float" office:value="-503885.58"/>
          <table:table-cell office:value-type="float" office:value="-701314.1"/>
          <table:table-cell office:value-type="float" office:value="-698698.92"/>
          <table:table-cell office:value-type="float" office:value="-691222.31"/>
          <table:table-cell office:value-type="float" office:value="-506901.63"/>
          <table:table-cell office:value-type="float" office:value="-968387.8"/>
          <table:table-cell office:value-type="float" office:value="-742599.18"/>
          <table:table-cell office:value-type="float" office:value="-760190.61"/>
          <table:table-cell office:value-type="float" office:value="-729685.1"/>
          <table:table-cell table:number-columns-repeated="16373"/>
        </table:table-row>
        <table:table-row>
          <table:table-cell office:value-type="float" office:value="30920002910000"/>
          <table:table-cell office:value-type="string" office:string-value="       OUTROS VALORES"/>
          <table:table-cell office:value-type="float" office:value="17394992.649999999"/>
          <table:table-cell office:value-type="float" office:value="17217586.850000001"/>
          <table:table-cell office:value-type="float" office:value="14613083.25"/>
          <table:table-cell office:value-type="float" office:value="14926248.140000001"/>
          <table:table-cell office:value-type="float" office:value="15060997.949999999"/>
          <table:table-cell office:value-type="float" office:value="15384377.859999999"/>
          <table:table-cell office:value-type="float" office:value="14372108.93"/>
          <table:table-cell office:value-type="float" office:value="14356120.699999999"/>
          <table:table-cell office:value-type="float" office:value="13221710.99"/>
          <table:table-cell table:number-columns-repeated="16373"/>
        </table:table-row>
        <table:table-row>
          <table:table-cell office:value-type="float" office:value="30920002915000"/>
          <table:table-cell office:value-type="string" office:string-value="        SALDOS DEVEDORES A APROPRIAR"/>
          <table:table-cell office:value-type="float" office:value="7307862.7400000002"/>
          <table:table-cell office:value-type="float" office:value="6766199.75"/>
          <table:table-cell office:value-type="float" office:value="5880914.21"/>
          <table:table-cell office:value-type="float" office:value="5981465.8899999997"/>
          <table:table-cell office:value-type="float" office:value="5960877.1699999999"/>
          <table:table-cell office:value-type="float" office:value="6220860.5199999996"/>
          <table:table-cell office:value-type="float" office:value="6240429.6200000001"/>
          <table:table-cell office:value-type="float" office:value="6240429.6200000001"/>
          <table:table-cell office:value-type="float" office:value="6247323.0800000001"/>
          <table:table-cell table:number-columns-repeated="16373"/>
        </table:table-row>
        <table:table-row>
          <table:table-cell office:value-type="float" office:value="30920002916000"/>
          <table:table-cell office:value-type="string" office:string-value="         TRANSFERENCIA ENTRE AGENCIAS"/>
          <table:table-cell office:value-type="float" office:value="7307862.7400000002"/>
          <table:table-cell office:value-type="float" office:value="6766199.75"/>
          <table:table-cell office:value-type="float" office:value="5880914.21"/>
          <table:table-cell office:value-type="float" office:value="5981465.8899999997"/>
          <table:table-cell office:value-type="float" office:value="5960877.1699999999"/>
          <table:table-cell office:value-type="float" office:value="6220860.5199999996"/>
          <table:table-cell office:value-type="float" office:value="6240429.6200000001"/>
          <table:table-cell office:value-type="float" office:value="6240429.6200000001"/>
          <table:table-cell office:value-type="float" office:value="6247323.0800000001"/>
          <table:table-cell table:number-columns-repeated="16373"/>
        </table:table-row>
        <table:table-row>
          <table:table-cell office:value-type="float" office:value="30920002918200"/>
          <table:table-cell office:value-type="string" office:string-value="        TITULOS DA COBERTURA DO PROAGRO"/>
          <table:table-cell office:value-type="float" office:value="8426521.7100000009"/>
          <table:table-cell office:value-type="float" office:value="8771901.9299999997"/>
          <table:table-cell office:value-type="float" office:value="7257403.5700000003"/>
          <table:table-cell office:value-type="float" office:value="7468478.4500000002"/>
          <table:table-cell office:value-type="float" office:value="7625155.5899999999"/>
          <table:table-cell office:value-type="float" office:value="7674136.5"/>
          <table:table-cell office:value-type="float" office:value="6642687.2800000003"/>
          <table:table-cell office:value-type="float" office:value="6574982.5300000003"/>
          <table:table-cell office:value-type="float" office:value="5424583.7300000004"/>
          <table:table-cell table:number-columns-repeated="16373"/>
        </table:table-row>
        <table:table-row>
          <table:table-cell office:value-type="float" office:value="30920002918240"/>
          <table:table-cell office:value-type="string" office:string-value="        TITULOS DA DIVIDA AGRARIA"/>
          <table:table-cell office:value-type="float" office:value="2767680.34"/>
          <table:table-cell office:value-type="float" office:value="2794141.95"/>
          <table:table-cell office:value-type="float" office:value="2523449.7999999998"/>
          <table:table-cell office:value-type="float" office:value="2545351.38"/>
          <table:table-cell office:value-type="float" office:value="2543043.4300000002"/>
          <table:table-cell office:value-type="float" office:value="2567227.64"/>
          <table:table-cell office:value-type="float" office:value="2567227.64"/>
          <table:table-cell office:value-type="float" office:value="2648499.27"/>
          <table:table-cell office:value-type="float" office:value="2672076.17"/>
          <table:table-cell table:number-columns-repeated="16373"/>
        </table:table-row>
        <table:table-row>
          <table:table-cell office:value-type="float" office:value="30920002918250"/>
          <table:table-cell office:value-type="string" office:string-value="        (PROVISAO P/DESVAL.DE TITULOS DA DIVIDA AGRARIA)"/>
          <table:table-cell office:value-type="float" office:value="-1107072.1399999999"/>
          <table:table-cell office:value-type="float" office:value="-1117656.78"/>
          <table:table-cell office:value-type="float" office:value="-1059848.92"/>
          <table:table-cell office:value-type="float" office:value="-1069047.58"/>
          <table:table-cell office:value-type="float" office:value="-1068078.24"/>
          <table:table-cell office:value-type="float" office:value="-1078235.6100000001"/>
          <table:table-cell office:value-type="float" office:value="-1078235.6100000001"/>
          <table:table-cell office:value-type="float" office:value="-1112369.69"/>
          <table:table-cell office:value-type="float" office:value="-1122271.99"/>
          <table:table-cell table:number-columns-repeated="16373"/>
        </table:table-row>
        <table:table-row>
          <table:table-cell office:value-type="float" office:value="30920002920000"/>
          <table:table-cell office:value-type="string" office:string-value="        OUTROS VALORES A RECEBER"/>
          <table:table-cell/>
          <table:table-cell office:value-type="float" office:value="3000"/>
          <table:table-cell office:value-type="float" office:value="11164.59"/>
          <table:table-cell table:number-columns-repeated="2"/>
          <table:table-cell office:value-type="float" office:value="388.81"/>
          <table:table-cell/>
          <table:table-cell office:value-type="float" office:value="4578.97"/>
          <table:table-cell table:number-columns-repeated="16374"/>
        </table:table-row>
        <table:table-row>
          <table:table-cell office:value-type="float" office:value="30920002925000"/>
          <table:table-cell office:value-type="string" office:string-value="       COMPENSACAO"/>
          <table:table-cell table:number-columns-repeated="7"/>
          <table:table-cell office:value-type="float" office:value="0"/>
          <table:table-cell office:value-type="float" office:value="0"/>
          <table:table-cell table:number-columns-repeated="16373"/>
        </table:table-row>
        <table:table-row>
          <table:table-cell office:value-type="float" office:value="30920002927000"/>
          <table:table-cell office:value-type="string" office:string-value="        CUSTODIA DE VALORES"/>
          <table:table-cell table:number-columns-repeated="7"/>
          <table:table-cell office:value-type="float" office:value="0"/>
          <table:table-cell office:value-type="float" office:value="0"/>
          <table:table-cell table:number-columns-repeated="16373"/>
        </table:table-row>
        <table:table-row>
          <table:table-cell office:value-type="float" office:value="30920002927200"/>
          <table:table-cell office:value-type="string" office:string-value="         TITULOS EM GARANTIA DE DIVIDAS RURAIS RENEGOCIADAS"/>
          <table:table-cell office:value-type="float" office:value="41837110.829999998"/>
          <table:table-cell office:value-type="float" office:value="43561019.490000002"/>
          <table:table-cell office:value-type="float" office:value="45301033.130000003"/>
          <table:table-cell office:value-type="float" office:value="50396427.880000003"/>
          <table:table-cell office:value-type="float" office:value="51306730.049999997"/>
          <table:table-cell office:value-type="float" office:value="51622864.600000001"/>
          <table:table-cell office:value-type="float" office:value="51541925.789999999"/>
          <table:table-cell office:value-type="float" office:value="51662184.189999998"/>
          <table:table-cell office:value-type="float" office:value="52250887.259999998"/>
          <table:table-cell table:number-columns-repeated="16373"/>
        </table:table-row>
        <table:table-row>
          <table:table-cell office:value-type="float" office:value="30920002927300"/>
          <table:table-cell office:value-type="string" office:string-value="         (DIVIDAS RURAIS RENEGOCS.GARANTIDAS POR TITULOS)"/>
          <table:table-cell office:value-type="float" office:value="-41837110.829999998"/>
          <table:table-cell office:value-type="float" office:value="-43561019.490000002"/>
          <table:table-cell office:value-type="float" office:value="-45301033.130000003"/>
          <table:table-cell office:value-type="float" office:value="-50396427.880000003"/>
          <table:table-cell office:value-type="float" office:value="-51306730.049999997"/>
          <table:table-cell office:value-type="float" office:value="-51622864.600000001"/>
          <table:table-cell office:value-type="float" office:value="-51541925.789999999"/>
          <table:table-cell office:value-type="float" office:value="-51662184.189999998"/>
          <table:table-cell office:value-type="float" office:value="-52250887.259999998"/>
          <table:table-cell table:number-columns-repeated="16373"/>
        </table:table-row>
        <table:table-row>
          <table:table-cell office:value-type="float" office:value="30920002930000"/>
          <table:table-cell office:value-type="string" office:string-value="        CONTROLE"/>
          <table:table-cell table:number-columns-repeated="7"/>
          <table:table-cell office:value-type="float" office:value="0"/>
          <table:table-cell office:value-type="float" office:value="0"/>
          <table:table-cell table:number-columns-repeated="16373"/>
        </table:table-row>
        <table:table-row>
          <table:table-cell office:value-type="float" office:value="30920002935000"/>
          <table:table-cell office:value-type="string" office:string-value="         AVAIS,FIANCAS E OUTRAS GARANTIAS RECEBIDAS"/>
          <table:table-cell office:value-type="float" office:value="1240905062.01"/>
          <table:table-cell office:value-type="float" office:value="1240905062.01"/>
          <table:table-cell office:value-type="float" office:value="1240905062.01"/>
          <table:table-cell office:value-type="float" office:value="1240905062.01"/>
          <table:table-cell office:value-type="float" office:value="1240905062.01"/>
          <table:table-cell office:value-type="float" office:value="1240905062.01"/>
          <table:table-cell office:value-type="float" office:value="1240905062.01"/>
          <table:table-cell office:value-type="float" office:value="1240905062.01"/>
          <table:table-cell office:value-type="float" office:value="1240905062.01"/>
          <table:table-cell table:number-columns-repeated="16373"/>
        </table:table-row>
        <table:table-row>
          <table:table-cell office:value-type="float" office:value="30920002937000"/>
          <table:table-cell office:value-type="string" office:string-value="          INDUSTRIAL"/>
          <table:table-cell office:value-type="float" office:value="82076160.280000001"/>
          <table:table-cell office:value-type="float" office:value="82076160.280000001"/>
          <table:table-cell office:value-type="float" office:value="82076160.280000001"/>
          <table:table-cell office:value-type="float" office:value="82076160.280000001"/>
          <table:table-cell office:value-type="float" office:value="82076160.280000001"/>
          <table:table-cell office:value-type="float" office:value="82076160.280000001"/>
          <table:table-cell office:value-type="float" office:value="82076160.280000001"/>
          <table:table-cell office:value-type="float" office:value="82076160.280000001"/>
          <table:table-cell office:value-type="float" office:value="82076160.280000001"/>
          <table:table-cell table:number-columns-repeated="16373"/>
        </table:table-row>
        <table:table-row>
          <table:table-cell office:value-type="float" office:value="30920002939000"/>
          <table:table-cell office:value-type="string" office:string-value="           HIPOTECA"/>
          <table:table-cell office:value-type="float" office:value="47333440.740000002"/>
          <table:table-cell office:value-type="float" office:value="47333440.740000002"/>
          <table:table-cell office:value-type="float" office:value="47333440.740000002"/>
          <table:table-cell office:value-type="float" office:value="47333440.740000002"/>
          <table:table-cell office:value-type="float" office:value="47333440.740000002"/>
          <table:table-cell office:value-type="float" office:value="47333440.740000002"/>
          <table:table-cell office:value-type="float" office:value="47333440.740000002"/>
          <table:table-cell office:value-type="float" office:value="47333440.740000002"/>
          <table:table-cell office:value-type="float" office:value="47333440.740000002"/>
          <table:table-cell table:number-columns-repeated="16373"/>
        </table:table-row>
        <table:table-row>
          <table:table-cell office:value-type="float" office:value="30920002941000"/>
          <table:table-cell office:value-type="string" office:string-value="           PENHOR"/>
          <table:table-cell office:value-type="float" office:value="1145627.6200000001"/>
          <table:table-cell office:value-type="float" office:value="1145627.6200000001"/>
          <table:table-cell office:value-type="float" office:value="1145627.6200000001"/>
          <table:table-cell office:value-type="float" office:value="1145627.6200000001"/>
          <table:table-cell office:value-type="float" office:value="1145627.6200000001"/>
          <table:table-cell office:value-type="float" office:value="1145627.6200000001"/>
          <table:table-cell office:value-type="float" office:value="1145627.6200000001"/>
          <table:table-cell office:value-type="float" office:value="1145627.6200000001"/>
          <table:table-cell office:value-type="float" office:value="1145627.6200000001"/>
          <table:table-cell table:number-columns-repeated="16373"/>
        </table:table-row>
        <table:table-row>
          <table:table-cell office:value-type="float" office:value="30920002943000"/>
          <table:table-cell office:value-type="string" office:string-value="           ALIENACAO FIDUCIARIA"/>
          <table:table-cell office:value-type="float" office:value="20378645.719999999"/>
          <table:table-cell office:value-type="float" office:value="20378645.719999999"/>
          <table:table-cell office:value-type="float" office:value="20378645.719999999"/>
          <table:table-cell office:value-type="float" office:value="20378645.719999999"/>
          <table:table-cell office:value-type="float" office:value="20378645.719999999"/>
          <table:table-cell office:value-type="float" office:value="20378645.719999999"/>
          <table:table-cell office:value-type="float" office:value="20378645.719999999"/>
          <table:table-cell office:value-type="float" office:value="20378645.719999999"/>
          <table:table-cell office:value-type="float" office:value="20378645.719999999"/>
          <table:table-cell table:number-columns-repeated="16373"/>
        </table:table-row>
        <table:table-row>
          <table:table-cell office:value-type="float" office:value="30920002944000"/>
          <table:table-cell office:value-type="string" office:string-value="           AVAL"/>
          <table:table-cell office:value-type="float" office:value="6587552.7999999998"/>
          <table:table-cell office:value-type="float" office:value="6587552.7999999998"/>
          <table:table-cell office:value-type="float" office:value="6587552.7999999998"/>
          <table:table-cell office:value-type="float" office:value="6587552.7999999998"/>
          <table:table-cell office:value-type="float" office:value="6587552.7999999998"/>
          <table:table-cell office:value-type="float" office:value="6587552.7999999998"/>
          <table:table-cell office:value-type="float" office:value="6587552.7999999998"/>
          <table:table-cell office:value-type="float" office:value="6587552.7999999998"/>
          <table:table-cell office:value-type="float" office:value="6587552.7999999998"/>
          <table:table-cell table:number-columns-repeated="16373"/>
        </table:table-row>
        <table:table-row>
          <table:table-cell office:value-type="float" office:value="30920002945000"/>
          <table:table-cell office:value-type="string" office:string-value="           FIANCA"/>
          <table:table-cell office:value-type="float" office:value="75607.850000000006"/>
          <table:table-cell office:value-type="float" office:value="75607.850000000006"/>
          <table:table-cell office:value-type="float" office:value="75607.850000000006"/>
          <table:table-cell office:value-type="float" office:value="75607.850000000006"/>
          <table:table-cell office:value-type="float" office:value="75607.850000000006"/>
          <table:table-cell office:value-type="float" office:value="75607.850000000006"/>
          <table:table-cell office:value-type="float" office:value="75607.850000000006"/>
          <table:table-cell office:value-type="float" office:value="75607.850000000006"/>
          <table:table-cell office:value-type="float" office:value="75607.850000000006"/>
          <table:table-cell table:number-columns-repeated="16373"/>
        </table:table-row>
        <table:table-row>
          <table:table-cell office:value-type="float" office:value="30920002951000"/>
          <table:table-cell office:value-type="string" office:string-value="           OUTRAS GARANTIAS"/>
          <table:table-cell office:value-type="float" office:value="6555285.5499999998"/>
          <table:table-cell office:value-type="float" office:value="6555285.5499999998"/>
          <table:table-cell office:value-type="float" office:value="6555285.5499999998"/>
          <table:table-cell office:value-type="float" office:value="6555285.5499999998"/>
          <table:table-cell office:value-type="float" office:value="6555285.5499999998"/>
          <table:table-cell office:value-type="float" office:value="6555285.5499999998"/>
          <table:table-cell office:value-type="float" office:value="6555285.5499999998"/>
          <table:table-cell office:value-type="float" office:value="6555285.5499999998"/>
          <table:table-cell office:value-type="float" office:value="6555285.5499999998"/>
          <table:table-cell table:number-columns-repeated="16373"/>
        </table:table-row>
        <table:table-row>
          <table:table-cell office:value-type="float" office:value="30920002953000"/>
          <table:table-cell office:value-type="string" office:string-value="          RURAL"/>
          <table:table-cell office:value-type="float" office:value="1158828901.73"/>
          <table:table-cell office:value-type="float" office:value="1158828901.73"/>
          <table:table-cell office:value-type="float" office:value="1158828901.73"/>
          <table:table-cell office:value-type="float" office:value="1158828901.73"/>
          <table:table-cell office:value-type="float" office:value="1158828901.73"/>
          <table:table-cell office:value-type="float" office:value="1158828901.73"/>
          <table:table-cell office:value-type="float" office:value="1158828901.73"/>
          <table:table-cell office:value-type="float" office:value="1158828901.73"/>
          <table:table-cell office:value-type="float" office:value="1158828901.73"/>
          <table:table-cell table:number-columns-repeated="16373"/>
        </table:table-row>
        <table:table-row>
          <table:table-cell office:value-type="float" office:value="30920002955000"/>
          <table:table-cell office:value-type="string" office:string-value="           HIPOTECA"/>
          <table:table-cell office:value-type="float" office:value="858568111.49000001"/>
          <table:table-cell office:value-type="float" office:value="858568111.49000001"/>
          <table:table-cell office:value-type="float" office:value="858568111.49000001"/>
          <table:table-cell office:value-type="float" office:value="858568111.49000001"/>
          <table:table-cell office:value-type="float" office:value="858568111.49000001"/>
          <table:table-cell office:value-type="float" office:value="858568111.49000001"/>
          <table:table-cell office:value-type="float" office:value="858568111.49000001"/>
          <table:table-cell office:value-type="float" office:value="858568111.49000001"/>
          <table:table-cell office:value-type="float" office:value="858568111.49000001"/>
          <table:table-cell table:number-columns-repeated="16373"/>
        </table:table-row>
        <table:table-row>
          <table:table-cell office:value-type="float" office:value="30920002957000"/>
          <table:table-cell office:value-type="string" office:string-value="           PENHOR"/>
          <table:table-cell office:value-type="float" office:value="203030997.49000001"/>
          <table:table-cell office:value-type="float" office:value="203030997.49000001"/>
          <table:table-cell office:value-type="float" office:value="203030997.49000001"/>
          <table:table-cell office:value-type="float" office:value="203030997.49000001"/>
          <table:table-cell office:value-type="float" office:value="203030997.49000001"/>
          <table:table-cell office:value-type="float" office:value="203030997.49000001"/>
          <table:table-cell office:value-type="float" office:value="203030997.49000001"/>
          <table:table-cell office:value-type="float" office:value="203030997.49000001"/>
          <table:table-cell office:value-type="float" office:value="203030997.49000001"/>
          <table:table-cell table:number-columns-repeated="16373"/>
        </table:table-row>
        <table:table-row>
          <table:table-cell office:value-type="float" office:value="30920002959000"/>
          <table:table-cell office:value-type="string" office:string-value="           ALIENACAO FIDUCIARIA"/>
          <table:table-cell office:value-type="float" office:value="7137178.4000000004"/>
          <table:table-cell office:value-type="float" office:value="7137178.4000000004"/>
          <table:table-cell office:value-type="float" office:value="7137178.4000000004"/>
          <table:table-cell office:value-type="float" office:value="7137178.4000000004"/>
          <table:table-cell office:value-type="float" office:value="7137178.4000000004"/>
          <table:table-cell office:value-type="float" office:value="7137178.4000000004"/>
          <table:table-cell office:value-type="float" office:value="7137178.4000000004"/>
          <table:table-cell office:value-type="float" office:value="7137178.4000000004"/>
          <table:table-cell office:value-type="float" office:value="7137178.4000000004"/>
          <table:table-cell table:number-columns-repeated="16373"/>
        </table:table-row>
        <table:table-row>
          <table:table-cell office:value-type="float" office:value="30920002960000"/>
          <table:table-cell office:value-type="string" office:string-value="           AVAL"/>
          <table:table-cell office:value-type="float" office:value="78068874.650000006"/>
          <table:table-cell office:value-type="float" office:value="78068874.650000006"/>
          <table:table-cell office:value-type="float" office:value="78068874.650000006"/>
          <table:table-cell office:value-type="float" office:value="78068874.650000006"/>
          <table:table-cell office:value-type="float" office:value="78068874.650000006"/>
          <table:table-cell office:value-type="float" office:value="78068874.650000006"/>
          <table:table-cell office:value-type="float" office:value="78068874.650000006"/>
          <table:table-cell office:value-type="float" office:value="78068874.650000006"/>
          <table:table-cell office:value-type="float" office:value="78068874.650000006"/>
          <table:table-cell table:number-columns-repeated="16373"/>
        </table:table-row>
        <table:table-row>
          <table:table-cell office:value-type="float" office:value="30920002961000"/>
          <table:table-cell office:value-type="string" office:string-value="           FIANCA"/>
          <table:table-cell office:value-type="float" office:value="202004.9"/>
          <table:table-cell office:value-type="float" office:value="202004.9"/>
          <table:table-cell office:value-type="float" office:value="202004.9"/>
          <table:table-cell office:value-type="float" office:value="202004.9"/>
          <table:table-cell office:value-type="float" office:value="202004.9"/>
          <table:table-cell office:value-type="float" office:value="202004.9"/>
          <table:table-cell office:value-type="float" office:value="202004.9"/>
          <table:table-cell office:value-type="float" office:value="202004.9"/>
          <table:table-cell office:value-type="float" office:value="202004.9"/>
          <table:table-cell table:number-columns-repeated="16373"/>
        </table:table-row>
        <table:table-row>
          <table:table-cell office:value-type="float" office:value="30920002965000"/>
          <table:table-cell office:value-type="string" office:string-value="           OUTRAS GARANTIAS"/>
          <table:table-cell office:value-type="float" office:value="11821734.800000001"/>
          <table:table-cell office:value-type="float" office:value="11821734.800000001"/>
          <table:table-cell office:value-type="float" office:value="11821734.800000001"/>
          <table:table-cell office:value-type="float" office:value="11821734.800000001"/>
          <table:table-cell office:value-type="float" office:value="11821734.800000001"/>
          <table:table-cell office:value-type="float" office:value="11821734.800000001"/>
          <table:table-cell office:value-type="float" office:value="11821734.800000001"/>
          <table:table-cell office:value-type="float" office:value="11821734.800000001"/>
          <table:table-cell office:value-type="float" office:value="11821734.800000001"/>
          <table:table-cell table:number-columns-repeated="16373"/>
        </table:table-row>
        <table:table-row>
          <table:table-cell office:value-type="float" office:value="30920002970000"/>
          <table:table-cell office:value-type="string" office:string-value="         (RESPONS.P/AVAIS,FIANCAS E OUTRAS GARANT.RECEBS.)"/>
          <table:table-cell office:value-type="float" office:value="-1240905062.01"/>
          <table:table-cell office:value-type="float" office:value="-1240905062.01"/>
          <table:table-cell office:value-type="float" office:value="-1240905062.01"/>
          <table:table-cell office:value-type="float" office:value="-1240905062.01"/>
          <table:table-cell office:value-type="float" office:value="-1240905062.01"/>
          <table:table-cell office:value-type="float" office:value="-1240905062.01"/>
          <table:table-cell office:value-type="float" office:value="-1240905062.01"/>
          <table:table-cell office:value-type="float" office:value="-1240905062.01"/>
          <table:table-cell office:value-type="float" office:value="-1240905062.01"/>
          <table:table-cell table:number-columns-repeated="16373"/>
        </table:table-row>
        <table:table-row>
          <table:table-cell office:value-type="float" office:value="30920002980000"/>
          <table:table-cell office:value-type="string" office:string-value="         CONTR.MUTUOS E INVESTS.A INTEGRALIZAR"/>
          <table:table-cell office:value-type="float" office:value="175903367.43000001"/>
          <table:table-cell office:value-type="float" office:value="173576339.22"/>
          <table:table-cell office:value-type="float" office:value="144816113.97"/>
          <table:table-cell office:value-type="float" office:value="156979994.66"/>
          <table:table-cell office:value-type="float" office:value="150549559.36000001"/>
          <table:table-cell office:value-type="float" office:value="139355320.03999999"/>
          <table:table-cell office:value-type="float" office:value="234430090.86000001"/>
          <table:table-cell office:value-type="float" office:value="223295892.00999999"/>
          <table:table-cell office:value-type="float" office:value="209597651.97"/>
          <table:table-cell table:number-columns-repeated="16373"/>
        </table:table-row>
        <table:table-row>
          <table:table-cell office:value-type="float" office:value="30920002982000"/>
          <table:table-cell office:value-type="string" office:string-value="          INDUSTRIAL"/>
          <table:table-cell office:value-type="float" office:value="39266384.979999997"/>
          <table:table-cell office:value-type="float" office:value="38566436.619999997"/>
          <table:table-cell office:value-type="float" office:value="31775215.23"/>
          <table:table-cell office:value-type="float" office:value="34490270.520000003"/>
          <table:table-cell office:value-type="float" office:value="38610107.200000003"/>
          <table:table-cell office:value-type="float" office:value="26362475.09"/>
          <table:table-cell office:value-type="float" office:value="98965269.049999997"/>
          <table:table-cell office:value-type="float" office:value="85974352.730000004"/>
          <table:table-cell office:value-type="float" office:value="70448303.310000002"/>
          <table:table-cell table:number-columns-repeated="16373"/>
        </table:table-row>
        <table:table-row>
          <table:table-cell office:value-type="float" office:value="30920002984000"/>
          <table:table-cell office:value-type="string" office:string-value="          RURAL"/>
          <table:table-cell office:value-type="float" office:value="135075409.53"/>
          <table:table-cell office:value-type="float" office:value="133574946.47"/>
          <table:table-cell office:value-type="float" office:value="111788293.98999999"/>
          <table:table-cell office:value-type="float" office:value="120876252.81999999"/>
          <table:table-cell office:value-type="float" office:value="110713353.75"/>
          <table:table-cell office:value-type="float" office:value="111827558.76000001"/>
          <table:table-cell office:value-type="float" office:value="130772960.72"/>
          <table:table-cell office:value-type="float" office:value="132776190.33"/>
          <table:table-cell office:value-type="float" office:value="134943173.13"/>
          <table:table-cell table:number-columns-repeated="16373"/>
        </table:table-row>
        <table:table-row>
          <table:table-cell office:value-type="float" office:value="30920002985000"/>
          <table:table-cell office:value-type="string" office:string-value="           PROG. DA TERRA-PEQ.PRODUTOR"/>
          <table:table-cell office:value-type="float" office:value="4804350.49"/>
          <table:table-cell office:value-type="float" office:value="4132141.64"/>
          <table:table-cell office:value-type="float" office:value="3434751.48"/>
          <table:table-cell office:value-type="float" office:value="5752493.8899999997"/>
          <table:table-cell office:value-type="float" office:value="3955703.07"/>
          <table:table-cell office:value-type="float" office:value="2904696.63"/>
          <table:table-cell office:value-type="float" office:value="3132151.75"/>
          <table:table-cell office:value-type="float" office:value="3126193.84"/>
          <table:table-cell office:value-type="float" office:value="2850656.81"/>
          <table:table-cell table:number-columns-repeated="16373"/>
        </table:table-row>
        <table:table-row>
          <table:table-cell office:value-type="float" office:value="30920002987000"/>
          <table:table-cell office:value-type="string" office:string-value="           OUTROS"/>
          <table:table-cell office:value-type="float" office:value="130271059.04000001"/>
          <table:table-cell office:value-type="float" office:value="129442804.83"/>
          <table:table-cell office:value-type="float" office:value="108353542.51000001"/>
          <table:table-cell office:value-type="float" office:value="115123758.93000001"/>
          <table:table-cell office:value-type="float" office:value="106757650.68000001"/>
          <table:table-cell office:value-type="float" office:value="108922862.13"/>
          <table:table-cell office:value-type="float" office:value="127640808.97"/>
          <table:table-cell office:value-type="float" office:value="129649996.48999999"/>
          <table:table-cell office:value-type="float" office:value="132092516.31999999"/>
          <table:table-cell table:number-columns-repeated="16373"/>
        </table:table-row>
        <table:table-row>
          <table:table-cell office:value-type="float" office:value="30920002988000"/>
          <table:table-cell office:value-type="string" office:string-value="          COMERCIAL"/>
          <table:table-cell office:value-type="float" office:value="1561572.92"/>
          <table:table-cell office:value-type="float" office:value="1434956.13"/>
          <table:table-cell office:value-type="float" office:value="1252604.75"/>
          <table:table-cell office:value-type="float" office:value="1613471.32"/>
          <table:table-cell office:value-type="float" office:value="1226098.4099999999"/>
          <table:table-cell office:value-type="float" office:value="1165286.19"/>
          <table:table-cell office:value-type="float" office:value="4691861.09"/>
          <table:table-cell office:value-type="float" office:value="4545348.95"/>
          <table:table-cell office:value-type="float" office:value="4206175.53"/>
          <table:table-cell table:number-columns-repeated="16373"/>
        </table:table-row>
        <table:table-row>
          <table:table-cell office:value-type="float" office:value="30920002990000"/>
          <table:table-cell office:value-type="string" office:string-value="         (RESPONSAB.P/CONTR.MUTUOS E INVESTS. A INTEGRALIZ)"/>
          <table:table-cell office:value-type="float" office:value="-175903367.43000001"/>
          <table:table-cell office:value-type="float" office:value="-173576339.22"/>
          <table:table-cell office:value-type="float" office:value="-144816113.97"/>
          <table:table-cell office:value-type="float" office:value="-156979994.66"/>
          <table:table-cell office:value-type="float" office:value="-150549559.36000001"/>
          <table:table-cell office:value-type="float" office:value="-139355320.03999999"/>
          <table:table-cell office:value-type="float" office:value="-234430090.86000001"/>
          <table:table-cell office:value-type="float" office:value="-223295892.00999999"/>
          <table:table-cell office:value-type="float" office:value="-209597651.97"/>
          <table:table-cell table:number-columns-repeated="16373"/>
        </table:table-row>
        <table:table-row>
          <table:table-cell office:value-type="float" office:value="30950003000000"/>
          <table:table-cell office:value-type="string" office:string-value="    CREDITOS A MICRO,PEQUENA E MEDIA EMPRESA"/>
          <table:table-cell office:value-type="float" office:value="1282.76"/>
          <table:table-cell office:value-type="float" office:value="1282.76"/>
          <table:table-cell office:value-type="float" office:value="1282.76"/>
          <table:table-cell office:value-type="float" office:value="1282.76"/>
          <table:table-cell office:value-type="float" office:value="1282.76"/>
          <table:table-cell office:value-type="float" office:value="1282.76"/>
          <table:table-cell office:value-type="float" office:value="1282.76"/>
          <table:table-cell office:value-type="float" office:value="1282.76"/>
          <table:table-cell office:value-type="float" office:value="1282.76"/>
          <table:table-cell table:number-columns-repeated="16373"/>
        </table:table-row>
        <table:table-row>
          <table:table-cell office:value-type="float" office:value="30950209000000"/>
          <table:table-cell office:value-type="string" office:string-value="     PEQUENA E MEDIA EMPRESA"/>
          <table:table-cell office:value-type="float" office:value="1282.76"/>
          <table:table-cell office:value-type="float" office:value="1282.76"/>
          <table:table-cell office:value-type="float" office:value="1282.76"/>
          <table:table-cell office:value-type="float" office:value="1282.76"/>
          <table:table-cell office:value-type="float" office:value="1282.76"/>
          <table:table-cell office:value-type="float" office:value="1282.76"/>
          <table:table-cell office:value-type="float" office:value="1282.76"/>
          <table:table-cell office:value-type="float" office:value="1282.76"/>
          <table:table-cell office:value-type="float" office:value="1282.76"/>
          <table:table-cell table:number-columns-repeated="16373"/>
        </table:table-row>
        <table:table-row>
          <table:table-cell office:value-type="float" office:value="30952001000000"/>
          <table:table-cell office:value-type="string" office:string-value="    CPMF-MOVIMENTACAO FINANCEIRA"/>
          <table:table-cell office:value-type="float" office:value="3028304997.8600001"/>
          <table:table-cell office:value-type="float" office:value="2540218545.8400002"/>
          <table:table-cell office:value-type="float" office:value="2433205059.1900001"/>
          <table:table-cell office:value-type="float" office:value="1707926076.51"/>
          <table:table-cell office:value-type="float" office:value="1735280791.3099999"/>
          <table:table-cell office:value-type="float" office:value="1883751339.3800001"/>
          <table:table-cell office:value-type="float" office:value="1708090349.6199999"/>
          <table:table-cell office:value-type="float" office:value="1375332209"/>
          <table:table-cell office:value-type="float" office:value="1268743988.6800001"/>
          <table:table-cell table:number-columns-repeated="16373"/>
        </table:table-row>
        <table:table-row>
          <table:table-cell office:value-type="float" office:value="30952104000000"/>
          <table:table-cell office:value-type="string" office:string-value="     ALIQUOTA NORMAL"/>
          <table:table-cell office:value-type="float" office:value="597230490.69000006"/>
          <table:table-cell office:value-type="float" office:value="474441414.33999997"/>
          <table:table-cell office:value-type="float" office:value="435499333.88999999"/>
          <table:table-cell office:value-type="float" office:value="395058887.79000002"/>
          <table:table-cell office:value-type="float" office:value="398881391.00999999"/>
          <table:table-cell office:value-type="float" office:value="433309883.95999998"/>
          <table:table-cell office:value-type="float" office:value="437227706.38999999"/>
          <table:table-cell office:value-type="float" office:value="459026028.16000003"/>
          <table:table-cell office:value-type="float" office:value="419181790.93000001"/>
          <table:table-cell table:number-columns-repeated="16373"/>
        </table:table-row>
        <table:table-row>
          <table:table-cell office:value-type="float" office:value="30952207000000"/>
          <table:table-cell office:value-type="string" office:string-value="     ALIQUOTA ZERO"/>
          <table:table-cell office:value-type="float" office:value="423175756.44"/>
          <table:table-cell office:value-type="float" office:value="220998180.38999999"/>
          <table:table-cell office:value-type="float" office:value="332812443.88999999"/>
          <table:table-cell office:value-type="float" office:value="251890953.30000001"/>
          <table:table-cell office:value-type="float" office:value="263574312.96000001"/>
          <table:table-cell office:value-type="float" office:value="287733996.74000001"/>
          <table:table-cell office:value-type="float" office:value="262830751.16"/>
          <table:table-cell office:value-type="float" office:value="312681825.44999999"/>
          <table:table-cell office:value-type="float" office:value="255682658.00999999"/>
          <table:table-cell table:number-columns-repeated="16373"/>
        </table:table-row>
        <table:table-row>
          <table:table-cell office:value-type="float" office:value="30952300000000"/>
          <table:table-cell office:value-type="string" office:string-value="     NAO INCIDENCIA"/>
          <table:table-cell office:value-type="float" office:value="2004309199.6700001"/>
          <table:table-cell office:value-type="float" office:value="1841156573.55"/>
          <table:table-cell office:value-type="float" office:value="1660902140.3099999"/>
          <table:table-cell office:value-type="float" office:value="1057545799.34"/>
          <table:table-cell office:value-type="float" office:value="1069277861.45"/>
          <table:table-cell office:value-type="float" office:value="1158918610.26"/>
          <table:table-cell office:value-type="float" office:value="1004704567.29"/>
          <table:table-cell office:value-type="float" office:value="600512533.65999997"/>
          <table:table-cell office:value-type="float" office:value="590729864.01999998"/>
          <table:table-cell table:number-columns-repeated="16373"/>
        </table:table-row>
        <table:table-row>
          <table:table-cell office:value-type="float" office:value="30952991000000"/>
          <table:table-cell office:value-type="string" office:string-value="     OUTROS"/>
          <table:table-cell office:value-type="float" office:value="3589551.06"/>
          <table:table-cell office:value-type="float" office:value="3622377.56"/>
          <table:table-cell office:value-type="float" office:value="3991141.1"/>
          <table:table-cell office:value-type="float" office:value="3430436.08"/>
          <table:table-cell office:value-type="float" office:value="3547225.89"/>
          <table:table-cell office:value-type="float" office:value="3788848.42"/>
          <table:table-cell office:value-type="float" office:value="3327324.78"/>
          <table:table-cell office:value-type="float" office:value="3111821.73"/>
          <table:table-cell office:value-type="float" office:value="3149675.72"/>
          <table:table-cell table:number-columns-repeated="16373"/>
        </table:table-row>
        <table:table-row>
          <table:table-cell office:value-type="float" office:value="30955008000000"/>
          <table:table-cell office:value-type="string" office:string-value="    DEVEDORES POR CONTRATOS DE CAMBIO BAIXADOS"/>
          <table:table-cell office:value-type="float" office:value="14851733.73"/>
          <table:table-cell office:value-type="float" office:value="16931733.73"/>
          <table:table-cell office:value-type="float" office:value="14851733.73"/>
          <table:table-cell office:value-type="float" office:value="16931733.73"/>
          <table:table-cell office:value-type="float" office:value="16931733.73"/>
          <table:table-cell office:value-type="float" office:value="16931733.73"/>
          <table:table-cell office:value-type="float" office:value="16931733.719999999"/>
          <table:table-cell office:value-type="float" office:value="22117257.199999999"/>
          <table:table-cell office:value-type="float" office:value="22117257.199999999"/>
          <table:table-cell table:number-columns-repeated="16373"/>
        </table:table-row>
        <table:table-row>
          <table:table-cell office:value-type="float" office:value="30960000000000"/>
          <table:table-cell office:value-type="string" office:string-value="    CREDITOS BAIXADOS COMO PREJUIZO"/>
          <table:table-cell office:value-type="float" office:value="3249879582.6500001"/>
          <table:table-cell office:value-type="float" office:value="3273595287.77"/>
          <table:table-cell office:value-type="float" office:value="3302139356.04"/>
          <table:table-cell office:value-type="float" office:value="3317054653.5599999"/>
          <table:table-cell office:value-type="float" office:value="3378772550.0599999"/>
          <table:table-cell office:value-type="float" office:value="3390204034.75"/>
          <table:table-cell office:value-type="float" office:value="3452036690.7600002"/>
          <table:table-cell office:value-type="float" office:value="3476651114.3699999"/>
          <table:table-cell office:value-type="float" office:value="3531616520.4899998"/>
          <table:table-cell table:number-columns-repeated="16373"/>
        </table:table-row>
        <table:table-row>
          <table:table-cell office:value-type="float" office:value="30960103000000"/>
          <table:table-cell office:value-type="string" office:string-value="     SETOR PRIVADO"/>
          <table:table-cell office:value-type="float" office:value="3235319869.3800001"/>
          <table:table-cell office:value-type="float" office:value="3259035574.5"/>
          <table:table-cell office:value-type="float" office:value="3287579642.77"/>
          <table:table-cell office:value-type="float" office:value="3302494940.29"/>
          <table:table-cell office:value-type="float" office:value="3364212836.79"/>
          <table:table-cell office:value-type="float" office:value="3375644321.48"/>
          <table:table-cell office:value-type="float" office:value="3437476977.4899998"/>
          <table:table-cell office:value-type="float" office:value="3462091401.0999999"/>
          <table:table-cell office:value-type="float" office:value="3517056807.2199998"/>
          <table:table-cell table:number-columns-repeated="16373"/>
        </table:table-row>
        <table:table-row>
          <table:table-cell office:value-type="float" office:value="30960103155000"/>
          <table:table-cell office:value-type="string" office:string-value="      ADIANTAMENTOS A DEPOSITANTES"/>
          <table:table-cell office:value-type="float" office:value="4648603.03"/>
          <table:table-cell office:value-type="float" office:value="4662914.0999999996"/>
          <table:table-cell office:value-type="float" office:value="4774361.7"/>
          <table:table-cell office:value-type="float" office:value="4774019.21"/>
          <table:table-cell office:value-type="float" office:value="4773357.0999999996"/>
          <table:table-cell office:value-type="float" office:value="4773357.0999999996"/>
          <table:table-cell office:value-type="float" office:value="4726831.01"/>
          <table:table-cell office:value-type="float" office:value="4726719.74"/>
          <table:table-cell office:value-type="float" office:value="4669648.91"/>
          <table:table-cell table:number-columns-repeated="16373"/>
        </table:table-row>
        <table:table-row>
          <table:table-cell office:value-type="float" office:value="30960103156000"/>
          <table:table-cell office:value-type="string" office:string-value="      RENEGOCIACOES ESPECIAIS"/>
          <table:table-cell office:value-type="float" office:value="76879.23"/>
          <table:table-cell office:value-type="float" office:value="76879.23"/>
          <table:table-cell office:value-type="float" office:value="76879.23"/>
          <table:table-cell office:value-type="float" office:value="76879.23"/>
          <table:table-cell office:value-type="float" office:value="76879.23"/>
          <table:table-cell office:value-type="float" office:value="76879.23"/>
          <table:table-cell office:value-type="float" office:value="76879.23"/>
          <table:table-cell office:value-type="float" office:value="76879.23"/>
          <table:table-cell office:value-type="float" office:value="76879.23"/>
          <table:table-cell table:number-columns-repeated="16373"/>
        </table:table-row>
        <table:table-row>
          <table:table-cell office:value-type="float" office:value="30960103156200"/>
          <table:table-cell office:value-type="string" office:string-value="      DEVEDORES POR COMPRA DE VALORES E BENS"/>
          <table:table-cell table:number-columns-repeated="8"/>
          <table:table-cell office:value-type="float" office:value="869508.39"/>
          <table:table-cell table:number-columns-repeated="16373"/>
        </table:table-row>
        <table:table-row>
          <table:table-cell office:value-type="float" office:value="30960103160000"/>
          <table:table-cell office:value-type="string" office:string-value="      EMPRESTIMOS"/>
          <table:table-cell office:value-type="float" office:value="1084258134.5799999"/>
          <table:table-cell office:value-type="float" office:value="1077600002.8499999"/>
          <table:table-cell office:value-type="float" office:value="1077853456.95"/>
          <table:table-cell office:value-type="float" office:value="1081167094.74"/>
          <table:table-cell office:value-type="float" office:value="1081569974.97"/>
          <table:table-cell office:value-type="float" office:value="1081818308.28"/>
          <table:table-cell office:value-type="float" office:value="1082356712.02"/>
          <table:table-cell office:value-type="float" office:value="1083914231.3299999"/>
          <table:table-cell office:value-type="float" office:value="1084180644.3199999"/>
          <table:table-cell table:number-columns-repeated="16373"/>
        </table:table-row>
        <table:table-row>
          <table:table-cell office:value-type="float" office:value="30960103165000"/>
          <table:table-cell office:value-type="string" office:string-value="       CHEQUE ESPECIAL"/>
          <table:table-cell office:value-type="float" office:value="6035453.4000000004"/>
          <table:table-cell office:value-type="float" office:value="6035721.8099999996"/>
          <table:table-cell office:value-type="float" office:value="6052679.0899999999"/>
          <table:table-cell office:value-type="float" office:value="6060826.8700000001"/>
          <table:table-cell office:value-type="float" office:value="6058095.3200000003"/>
          <table:table-cell office:value-type="float" office:value="6047517.4100000001"/>
          <table:table-cell office:value-type="float" office:value="6041584.1399999997"/>
          <table:table-cell office:value-type="float" office:value="6039997.5199999996"/>
          <table:table-cell office:value-type="float" office:value="6041587.75"/>
          <table:table-cell table:number-columns-repeated="16373"/>
        </table:table-row>
        <table:table-row>
          <table:table-cell/>
          <table:table-cell office:value-type="string" office:string-value="       CHEQUE CONTERRANEO"/>
          <table:table-cell table:number-columns-repeated="16382"/>
        </table:table-row>
        <table:table-row>
          <table:table-cell office:value-type="float" office:value="30960103170000"/>
          <table:table-cell office:value-type="string" office:string-value="       CHEQUE EMPRESA"/>
          <table:table-cell office:value-type="float" office:value="15666356.82"/>
          <table:table-cell office:value-type="float" office:value="15729908.1"/>
          <table:table-cell office:value-type="float" office:value="15628379.43"/>
          <table:table-cell office:value-type="float" office:value="15628379.43"/>
          <table:table-cell office:value-type="float" office:value="15628379.43"/>
          <table:table-cell office:value-type="float" office:value="15628379.43"/>
          <table:table-cell office:value-type="float" office:value="15628379.43"/>
          <table:table-cell office:value-type="float" office:value="15620287.369999999"/>
          <table:table-cell office:value-type="float" office:value="15628379.43"/>
          <table:table-cell table:number-columns-repeated="16373"/>
        </table:table-row>
        <table:table-row>
          <table:table-cell/>
          <table:table-cell office:value-type="string" office:string-value="       CHEQUE EMPRESA CONTERRANEO"/>
          <table:table-cell table:number-columns-repeated="16382"/>
        </table:table-row>
        <table:table-row>
          <table:table-cell office:value-type="float" office:value="30960103175000"/>
          <table:table-cell office:value-type="string" office:string-value="       CONTA EMPRESARIAL"/>
          <table:table-cell office:value-type="float" office:value="15643043.09"/>
          <table:table-cell office:value-type="float" office:value="15612660.779999999"/>
          <table:table-cell office:value-type="float" office:value="15612660.779999999"/>
          <table:table-cell office:value-type="float" office:value="15612660.779999999"/>
          <table:table-cell office:value-type="float" office:value="15612660.779999999"/>
          <table:table-cell office:value-type="float" office:value="15612660.779999999"/>
          <table:table-cell office:value-type="float" office:value="15612660.779999999"/>
          <table:table-cell office:value-type="float" office:value="15612660.779999999"/>
          <table:table-cell office:value-type="float" office:value="15612660.779999999"/>
          <table:table-cell table:number-columns-repeated="16373"/>
        </table:table-row>
        <table:table-row>
          <table:table-cell/>
          <table:table-cell office:value-type="string" office:string-value="       CONTA EMPRESARIAL CONTERRANEO"/>
          <table:table-cell table:number-columns-repeated="16382"/>
        </table:table-row>
        <table:table-row>
          <table:table-cell office:value-type="float" office:value="30960103180000"/>
          <table:table-cell office:value-type="string" office:string-value="       CREDIAMIGO"/>
          <table:table-cell office:value-type="float" office:value="3734557.57"/>
          <table:table-cell office:value-type="float" office:value="3979220.89"/>
          <table:table-cell office:value-type="float" office:value="4208958.67"/>
          <table:table-cell office:value-type="float" office:value="4455341.1500000004"/>
          <table:table-cell office:value-type="float" office:value="4722574.43"/>
          <table:table-cell office:value-type="float" office:value="4971043.66"/>
          <table:table-cell office:value-type="float" office:value="5207041.76"/>
          <table:table-cell office:value-type="float" office:value="5460226.4000000004"/>
          <table:table-cell office:value-type="float" office:value="5649246.4699999997"/>
          <table:table-cell table:number-columns-repeated="16373"/>
        </table:table-row>
        <table:table-row>
          <table:table-cell office:value-type="float" office:value="30960103190000"/>
          <table:table-cell office:value-type="string" office:string-value="       OUTROS"/>
          <table:table-cell office:value-type="float" office:value="1043178723.7"/>
          <table:table-cell office:value-type="float" office:value="1036242491.27"/>
          <table:table-cell office:value-type="float" office:value="1036350778.98"/>
          <table:table-cell office:value-type="float" office:value="1039409886.51"/>
          <table:table-cell office:value-type="float" office:value="1039548265.01"/>
          <table:table-cell office:value-type="float" office:value="1039558707"/>
          <table:table-cell office:value-type="float" office:value="1039867045.91"/>
          <table:table-cell office:value-type="float" office:value="1041181059.26"/>
          <table:table-cell office:value-type="float" office:value="1041248769.89"/>
          <table:table-cell table:number-columns-repeated="16373"/>
        </table:table-row>
        <table:table-row>
          <table:table-cell office:value-type="float" office:value="30960103200000"/>
          <table:table-cell office:value-type="string" office:string-value="      TITULOS DESCONTADOS"/>
          <table:table-cell office:value-type="float" office:value="66146087.850000001"/>
          <table:table-cell office:value-type="float" office:value="66146087.850000001"/>
          <table:table-cell office:value-type="float" office:value="66146087.850000001"/>
          <table:table-cell office:value-type="float" office:value="66040078.119999997"/>
          <table:table-cell office:value-type="float" office:value="66033823.100000001"/>
          <table:table-cell office:value-type="float" office:value="66033823.100000001"/>
          <table:table-cell office:value-type="float" office:value="66033823.100000001"/>
          <table:table-cell office:value-type="float" office:value="66033823.100000001"/>
          <table:table-cell office:value-type="float" office:value="66059689.439999998"/>
          <table:table-cell table:number-columns-repeated="16373"/>
        </table:table-row>
        <table:table-row>
          <table:table-cell office:value-type="float" office:value="30960103210000"/>
          <table:table-cell office:value-type="string" office:string-value="      FINANCIAMENTOS"/>
          <table:table-cell office:value-type="float" office:value="1122743683.74"/>
          <table:table-cell office:value-type="float" office:value="1129561863.6099999"/>
          <table:table-cell office:value-type="float" office:value="1135647287.28"/>
          <table:table-cell office:value-type="float" office:value="1147525627.8399999"/>
          <table:table-cell office:value-type="float" office:value="1177797882.52"/>
          <table:table-cell office:value-type="float" office:value="1175308084.1800001"/>
          <table:table-cell office:value-type="float" office:value="1200253617.26"/>
          <table:table-cell office:value-type="float" office:value="1205812789.22"/>
          <table:table-cell office:value-type="float" office:value="1251193586.45"/>
          <table:table-cell table:number-columns-repeated="16373"/>
        </table:table-row>
        <table:table-row>
          <table:table-cell office:value-type="float" office:value="30960103211000"/>
          <table:table-cell office:value-type="string" office:string-value="       OUTRAS"/>
          <table:table-cell table:number-columns-repeated="8"/>
          <table:table-cell office:value-type="float" office:value="1251193586.45"/>
          <table:table-cell table:number-columns-repeated="16373"/>
        </table:table-row>
        <table:table-row>
          <table:table-cell office:value-type="float" office:value="30960103219000"/>
          <table:table-cell office:value-type="string" office:string-value="      FINANCIAMENTOS A EXPORTACAO"/>
          <table:table-cell office:value-type="float" office:value="13527709.949999999"/>
          <table:table-cell office:value-type="float" office:value="13527709.949999999"/>
          <table:table-cell office:value-type="float" office:value="13527709.949999999"/>
          <table:table-cell office:value-type="float" office:value="16215745.710000001"/>
          <table:table-cell office:value-type="float" office:value="16215745.710000001"/>
          <table:table-cell office:value-type="float" office:value="16215745.710000001"/>
          <table:table-cell office:value-type="float" office:value="16301654.279999999"/>
          <table:table-cell office:value-type="float" office:value="16301654.279999999"/>
          <table:table-cell office:value-type="float" office:value="16301654.279999999"/>
          <table:table-cell table:number-columns-repeated="16373"/>
        </table:table-row>
        <table:table-row>
          <table:table-cell office:value-type="float" office:value="30960103290000"/>
          <table:table-cell office:value-type="string" office:string-value="      FINANCIAMENTOS RURAIS"/>
          <table:table-cell office:value-type="float" office:value="636696796.46000004"/>
          <table:table-cell office:value-type="float" office:value="659837674.84000003"/>
          <table:table-cell office:value-type="float" office:value="664195606.24000001"/>
          <table:table-cell office:value-type="float" office:value="647214920.51999998"/>
          <table:table-cell office:value-type="float" office:value="668388764.70000005"/>
          <table:table-cell office:value-type="float" office:value="682062290.76999998"/>
          <table:table-cell office:value-type="float" office:value="717531474.89999998"/>
          <table:table-cell office:value-type="float" office:value="734619105.21000004"/>
          <table:table-cell office:value-type="float" office:value="744968505.58000004"/>
          <table:table-cell table:number-columns-repeated="16373"/>
        </table:table-row>
        <table:table-row>
          <table:table-cell office:value-type="float" office:value="30960103300000"/>
          <table:table-cell office:value-type="string" office:string-value="      FINANCIAMENTOS AGROINDUSTRIAIS"/>
          <table:table-cell office:value-type="float" office:value="19307867.23"/>
          <table:table-cell office:value-type="float" office:value="19708340.41"/>
          <table:table-cell office:value-type="float" office:value="19708291.960000001"/>
          <table:table-cell office:value-type="float" office:value="19706071.98"/>
          <table:table-cell office:value-type="float" office:value="19702886.370000001"/>
          <table:table-cell office:value-type="float" office:value="19702310.02"/>
          <table:table-cell office:value-type="float" office:value="19913236.100000001"/>
          <table:table-cell office:value-type="float" office:value="19913236.100000001"/>
          <table:table-cell office:value-type="float" office:value="19913236.100000001"/>
          <table:table-cell table:number-columns-repeated="16373"/>
        </table:table-row>
        <table:table-row>
          <table:table-cell office:value-type="float" office:value="30960103310000"/>
          <table:table-cell office:value-type="string" office:string-value="      FINANCIAMENTOS HABITACIONAIS"/>
          <table:table-cell table:number-columns-repeated="7"/>
          <table:table-cell office:value-type="float" office:value="14402.67"/>
          <table:table-cell office:value-type="float" office:value="14402.67"/>
          <table:table-cell table:number-columns-repeated="16373"/>
        </table:table-row>
        <table:table-row>
          <table:table-cell office:value-type="float" office:value="30960103329000"/>
          <table:table-cell office:value-type="string" office:string-value="      CREDITOS POR AVAIS E FIANCAS HONRADOS"/>
          <table:table-cell office:value-type="float" office:value="889.25"/>
          <table:table-cell office:value-type="float" office:value="889.25"/>
          <table:table-cell office:value-type="float" office:value="889.25"/>
          <table:table-cell office:value-type="float" office:value="889.25"/>
          <table:table-cell office:value-type="float" office:value="889.25"/>
          <table:table-cell office:value-type="float" office:value="889.25"/>
          <table:table-cell office:value-type="float" office:value="889.25"/>
          <table:table-cell office:value-type="float" office:value="889.25"/>
          <table:table-cell office:value-type="float" office:value="889.25"/>
          <table:table-cell table:number-columns-repeated="16373"/>
        </table:table-row>
        <table:table-row>
          <table:table-cell office:value-type="float" office:value="30960103460000"/>
          <table:table-cell office:value-type="string" office:string-value="       OUTRAS OPERACOES"/>
          <table:table-cell office:value-type="float" office:value="889.25"/>
          <table:table-cell office:value-type="float" office:value="889.25"/>
          <table:table-cell office:value-type="float" office:value="889.25"/>
          <table:table-cell office:value-type="float" office:value="889.25"/>
          <table:table-cell office:value-type="float" office:value="889.25"/>
          <table:table-cell office:value-type="float" office:value="889.25"/>
          <table:table-cell office:value-type="float" office:value="889.25"/>
          <table:table-cell office:value-type="float" office:value="889.25"/>
          <table:table-cell office:value-type="float" office:value="889.25"/>
          <table:table-cell table:number-columns-repeated="16373"/>
        </table:table-row>
        <table:table-row>
          <table:table-cell office:value-type="float" office:value="30960103470000"/>
          <table:table-cell office:value-type="string" office:string-value="      TITULOS E CREDITOS A RECEBER"/>
          <table:table-cell office:value-type="float" office:value="53552906.670000002"/>
          <table:table-cell office:value-type="float" office:value="53552906.670000002"/>
          <table:table-cell office:value-type="float" office:value="71286326.5"/>
          <table:table-cell office:value-type="float" office:value="85410867.829999998"/>
          <table:table-cell office:value-type="float" office:value="95289956.269999996"/>
          <table:table-cell office:value-type="float" office:value="95289956.269999996"/>
          <table:table-cell office:value-type="float" office:value="95296230.909999996"/>
          <table:table-cell office:value-type="float" office:value="95446487.930000007"/>
          <table:table-cell office:value-type="float" office:value="95446487.930000007"/>
          <table:table-cell table:number-columns-repeated="16373"/>
        </table:table-row>
        <table:table-row>
          <table:table-cell office:value-type="float" office:value="30960103480000"/>
          <table:table-cell office:value-type="string" office:string-value="       OPERACOES DO SISTEMA DE CAMBIO"/>
          <table:table-cell table:number-columns-repeated="5"/>
          <table:table-cell office:value-type="float" office:value="95204580.530000001"/>
          <table:table-cell office:value-type="float" office:value="95204580.530000001"/>
          <table:table-cell office:value-type="float" office:value="95352459.640000001"/>
          <table:table-cell office:value-type="float" office:value="95352459.640000001"/>
          <table:table-cell table:number-columns-repeated="16373"/>
        </table:table-row>
        <table:table-row>
          <table:table-cell office:value-type="float" office:value="30960103490000"/>
          <table:table-cell office:value-type="string" office:string-value="       OUTRAS OPERACOES"/>
          <table:table-cell office:value-type="float" office:value="53552906.670000002"/>
          <table:table-cell office:value-type="float" office:value="53552906.670000002"/>
          <table:table-cell office:value-type="float" office:value="71286326.5"/>
          <table:table-cell office:value-type="float" office:value="85410867.829999998"/>
          <table:table-cell office:value-type="float" office:value="95289956.269999996"/>
          <table:table-cell office:value-type="float" office:value="85375.74"/>
          <table:table-cell office:value-type="float" office:value="91650.38"/>
          <table:table-cell office:value-type="float" office:value="94028.29"/>
          <table:table-cell office:value-type="float" office:value="94028.29"/>
          <table:table-cell table:number-columns-repeated="16373"/>
        </table:table-row>
        <table:table-row>
          <table:table-cell office:value-type="float" office:value="30960103500000"/>
          <table:table-cell office:value-type="string" office:string-value="      OUTROS"/>
          <table:table-cell office:value-type="float" office:value="234360311.38999999"/>
          <table:table-cell office:value-type="float" office:value="234360305.74000001"/>
          <table:table-cell office:value-type="float" office:value="234362745.86000001"/>
          <table:table-cell office:value-type="float" office:value="234362745.86000001"/>
          <table:table-cell office:value-type="float" office:value="234362677.56999999"/>
          <table:table-cell office:value-type="float" office:value="234362677.56999999"/>
          <table:table-cell office:value-type="float" office:value="234985629.43000001"/>
          <table:table-cell office:value-type="float" office:value="235231183.03999999"/>
          <table:table-cell office:value-type="float" office:value="233361674.66999999"/>
          <table:table-cell table:number-columns-repeated="16373"/>
        </table:table-row>
        <table:table-row>
          <table:table-cell office:value-type="float" office:value="30960103510000"/>
          <table:table-cell office:value-type="string" office:string-value="       OPERACOES COM RECURSOS DO FNE"/>
          <table:table-cell office:value-type="float" office:value="151608385.62"/>
          <table:table-cell office:value-type="float" office:value="151608379.97"/>
          <table:table-cell office:value-type="float" office:value="151610820.09"/>
          <table:table-cell office:value-type="float" office:value="151610820.09"/>
          <table:table-cell office:value-type="float" office:value="151610751.80000001"/>
          <table:table-cell office:value-type="float" office:value="151610751.80000001"/>
          <table:table-cell office:value-type="float" office:value="151609751.62"/>
          <table:table-cell office:value-type="float" office:value="151609751.62"/>
          <table:table-cell office:value-type="float" office:value="150609751.63999999"/>
          <table:table-cell table:number-columns-repeated="16373"/>
        </table:table-row>
        <table:table-row>
          <table:table-cell office:value-type="float" office:value="30960103549000"/>
          <table:table-cell office:value-type="string" office:string-value="        OUTRAS"/>
          <table:table-cell office:value-type="float" office:value="151608385.62"/>
          <table:table-cell office:value-type="float" office:value="151608379.97"/>
          <table:table-cell office:value-type="float" office:value="151610820.09"/>
          <table:table-cell office:value-type="float" office:value="151610820.09"/>
          <table:table-cell office:value-type="float" office:value="151610751.80000001"/>
          <table:table-cell office:value-type="float" office:value="151610751.80000001"/>
          <table:table-cell office:value-type="float" office:value="151609751.62"/>
          <table:table-cell office:value-type="float" office:value="151609751.62"/>
          <table:table-cell office:value-type="float" office:value="150609751.63999999"/>
          <table:table-cell table:number-columns-repeated="16373"/>
        </table:table-row>
        <table:table-row>
          <table:table-cell office:value-type="float" office:value="30960103670000"/>
          <table:table-cell office:value-type="string" office:string-value="         SETOR PRODUTIVO DO SEMI-ARIDO"/>
          <table:table-cell office:value-type="float" office:value="72684643.579999998"/>
          <table:table-cell office:value-type="float" office:value="72684637.930000007"/>
          <table:table-cell office:value-type="float" office:value="72722637.980000004"/>
          <table:table-cell office:value-type="float" office:value="72722637.980000004"/>
          <table:table-cell office:value-type="float" office:value="72719706.799999997"/>
          <table:table-cell office:value-type="float" office:value="72719706.799999997"/>
          <table:table-cell office:value-type="float" office:value="72718706.620000005"/>
          <table:table-cell office:value-type="float" office:value="72718706.620000005"/>
          <table:table-cell office:value-type="float" office:value="72718706.620000005"/>
          <table:table-cell table:number-columns-repeated="16373"/>
        </table:table-row>
        <table:table-row>
          <table:table-cell office:value-type="float" office:value="30960103680000"/>
          <table:table-cell office:value-type="string" office:string-value="         SETOR PRODUTIVO DE OUTRAS REGIOES"/>
          <table:table-cell office:value-type="float" office:value="78923742.040000007"/>
          <table:table-cell office:value-type="float" office:value="78923742.040000007"/>
          <table:table-cell office:value-type="float" office:value="78888182.109999999"/>
          <table:table-cell office:value-type="float" office:value="78888182.109999999"/>
          <table:table-cell office:value-type="float" office:value="78891045"/>
          <table:table-cell office:value-type="float" office:value="78891045"/>
          <table:table-cell office:value-type="float" office:value="78891045"/>
          <table:table-cell office:value-type="float" office:value="78891045"/>
          <table:table-cell office:value-type="float" office:value="77891045.019999996"/>
          <table:table-cell table:number-columns-repeated="16373"/>
        </table:table-row>
        <table:table-row>
          <table:table-cell office:value-type="float" office:value="30960103690000"/>
          <table:table-cell office:value-type="string" office:string-value="       OPERACOES DO SISTEMA DE CAMBIO"/>
          <table:table-cell office:value-type="float" office:value="46749718.119999997"/>
          <table:table-cell office:value-type="float" office:value="46749718.119999997"/>
          <table:table-cell office:value-type="float" office:value="46749718.119999997"/>
          <table:table-cell office:value-type="float" office:value="46749718.119999997"/>
          <table:table-cell office:value-type="float" office:value="46749718.119999997"/>
          <table:table-cell office:value-type="float" office:value="46749718.109999999"/>
          <table:table-cell office:value-type="float" office:value="46749715.369999997"/>
          <table:table-cell office:value-type="float" office:value="46749715.369999997"/>
          <table:table-cell office:value-type="float" office:value="46749715.369999997"/>
          <table:table-cell table:number-columns-repeated="16373"/>
        </table:table-row>
        <table:table-row>
          <table:table-cell office:value-type="float" office:value="30960103700000"/>
          <table:table-cell office:value-type="string" office:string-value="       OUTRAS OPERACOES"/>
          <table:table-cell office:value-type="float" office:value="36002207.649999999"/>
          <table:table-cell office:value-type="float" office:value="36002207.649999999"/>
          <table:table-cell office:value-type="float" office:value="36002207.649999999"/>
          <table:table-cell office:value-type="float" office:value="36002207.649999999"/>
          <table:table-cell office:value-type="float" office:value="36002207.649999999"/>
          <table:table-cell office:value-type="float" office:value="36002207.659999996"/>
          <table:table-cell office:value-type="float" office:value="36626162.439999998"/>
          <table:table-cell office:value-type="float" office:value="36871716.049999997"/>
          <table:table-cell office:value-type="float" office:value="36002207.659999996"/>
          <table:table-cell table:number-columns-repeated="16373"/>
        </table:table-row>
        <table:table-row>
          <table:table-cell office:value-type="float" office:value="30960206000000"/>
          <table:table-cell office:value-type="string" office:string-value="     SETOR PUBLICO"/>
          <table:table-cell office:value-type="float" office:value="14559713.27"/>
          <table:table-cell office:value-type="float" office:value="14559713.27"/>
          <table:table-cell office:value-type="float" office:value="14559713.27"/>
          <table:table-cell office:value-type="float" office:value="14559713.27"/>
          <table:table-cell office:value-type="float" office:value="14559713.27"/>
          <table:table-cell office:value-type="float" office:value="14559713.27"/>
          <table:table-cell office:value-type="float" office:value="14559713.27"/>
          <table:table-cell office:value-type="float" office:value="14559713.27"/>
          <table:table-cell office:value-type="float" office:value="14559713.27"/>
          <table:table-cell table:number-columns-repeated="16373"/>
        </table:table-row>
        <table:table-row>
          <table:table-cell office:value-type="float" office:value="30960206020000"/>
          <table:table-cell office:value-type="string" office:string-value="      EMPRESTIMOS"/>
          <table:table-cell office:value-type="float" office:value="14437400.32"/>
          <table:table-cell office:value-type="float" office:value="14437400.32"/>
          <table:table-cell office:value-type="float" office:value="14437400.32"/>
          <table:table-cell office:value-type="float" office:value="14437400.32"/>
          <table:table-cell office:value-type="float" office:value="14437400.32"/>
          <table:table-cell office:value-type="float" office:value="14437400.32"/>
          <table:table-cell office:value-type="float" office:value="14437400.32"/>
          <table:table-cell office:value-type="float" office:value="14437400.32"/>
          <table:table-cell office:value-type="float" office:value="14437400.32"/>
          <table:table-cell table:number-columns-repeated="16373"/>
        </table:table-row>
        <table:table-row>
          <table:table-cell office:value-type="float" office:value="30960206040000"/>
          <table:table-cell office:value-type="string" office:string-value="      FINANCIAMENTOS"/>
          <table:table-cell office:value-type="float" office:value="98599.360000000001"/>
          <table:table-cell office:value-type="float" office:value="98599.360000000001"/>
          <table:table-cell office:value-type="float" office:value="98599.360000000001"/>
          <table:table-cell office:value-type="float" office:value="98599.360000000001"/>
          <table:table-cell office:value-type="float" office:value="98599.360000000001"/>
          <table:table-cell office:value-type="float" office:value="98599.360000000001"/>
          <table:table-cell office:value-type="float" office:value="98599.360000000001"/>
          <table:table-cell office:value-type="float" office:value="98599.360000000001"/>
          <table:table-cell office:value-type="float" office:value="98599.360000000001"/>
          <table:table-cell table:number-columns-repeated="16373"/>
        </table:table-row>
        <table:table-row>
          <table:table-cell office:value-type="float" office:value="30960206060000"/>
          <table:table-cell office:value-type="string" office:string-value="      FINANCIAMENTOS DE INFRAESTRUTURA E DESENVOLVIMENTO"/>
          <table:table-cell office:value-type="float" office:value="23713.59"/>
          <table:table-cell office:value-type="float" office:value="23713.59"/>
          <table:table-cell office:value-type="float" office:value="23713.59"/>
          <table:table-cell office:value-type="float" office:value="23713.59"/>
          <table:table-cell office:value-type="float" office:value="23713.59"/>
          <table:table-cell office:value-type="float" office:value="23713.59"/>
          <table:table-cell office:value-type="float" office:value="23713.59"/>
          <table:table-cell office:value-type="float" office:value="23713.59"/>
          <table:table-cell office:value-type="float" office:value="23713.59"/>
          <table:table-cell table:number-columns-repeated="16373"/>
        </table:table-row>
        <table:table-row>
          <table:table-cell office:value-type="float" office:value="30978009000000"/>
          <table:table-cell office:value-type="string" office:string-value="    INDENIZACOES RECURSOS PROPRIOS DE CLIENTES-PROAGRO"/>
          <table:table-cell office:value-type="float" office:value="556716.63"/>
          <table:table-cell office:value-type="float" office:value="556716.63"/>
          <table:table-cell office:value-type="float" office:value="556716.63"/>
          <table:table-cell office:value-type="float" office:value="556716.63"/>
          <table:table-cell office:value-type="float" office:value="556716.63"/>
          <table:table-cell office:value-type="float" office:value="556716.63"/>
          <table:table-cell office:value-type="float" office:value="556540.78"/>
          <table:table-cell office:value-type="float" office:value="506834"/>
          <table:table-cell office:value-type="float" office:value="506834"/>
          <table:table-cell table:number-columns-repeated="16373"/>
        </table:table-row>
        <table:table-row>
          <table:table-cell office:value-type="float" office:value="30978102000000"/>
          <table:table-cell office:value-type="string" office:string-value="     PROAGRO NOVO"/>
          <table:table-cell office:value-type="float" office:value="468794.9"/>
          <table:table-cell office:value-type="float" office:value="468794.9"/>
          <table:table-cell office:value-type="float" office:value="468794.9"/>
          <table:table-cell office:value-type="float" office:value="468794.9"/>
          <table:table-cell office:value-type="float" office:value="468794.9"/>
          <table:table-cell office:value-type="float" office:value="468794.9"/>
          <table:table-cell office:value-type="float" office:value="468619.05"/>
          <table:table-cell office:value-type="float" office:value="418912.27"/>
          <table:table-cell office:value-type="float" office:value="418912.27"/>
          <table:table-cell table:number-columns-repeated="16373"/>
        </table:table-row>
        <table:table-row>
          <table:table-cell office:value-type="float" office:value="30978205000000"/>
          <table:table-cell office:value-type="string" office:string-value="     PROAGRO VELHO"/>
          <table:table-cell office:value-type="float" office:value="87921.73"/>
          <table:table-cell office:value-type="float" office:value="87921.73"/>
          <table:table-cell office:value-type="float" office:value="87921.73"/>
          <table:table-cell office:value-type="float" office:value="87921.73"/>
          <table:table-cell office:value-type="float" office:value="87921.73"/>
          <table:table-cell office:value-type="float" office:value="87921.73"/>
          <table:table-cell office:value-type="float" office:value="87921.73"/>
          <table:table-cell office:value-type="float" office:value="87921.73"/>
          <table:table-cell office:value-type="float" office:value="87921.73"/>
          <table:table-cell table:number-columns-repeated="16373"/>
        </table:table-row>
        <table:table-row>
          <table:table-cell office:value-type="float" office:value="30986008000000"/>
          <table:table-cell office:value-type="string" office:string-value="    VALORES DE CREDITOS CONTRATADOS A LIBERAR"/>
          <table:table-cell office:value-type="float" office:value="29084105.359999999"/>
          <table:table-cell office:value-type="float" office:value="26913681.23"/>
          <table:table-cell office:value-type="float" office:value="31363321.420000002"/>
          <table:table-cell office:value-type="float" office:value="24881622.120000001"/>
          <table:table-cell office:value-type="float" office:value="26081140.469999999"/>
          <table:table-cell office:value-type="float" office:value="25540040.379999999"/>
          <table:table-cell office:value-type="float" office:value="27608399.75"/>
          <table:table-cell office:value-type="float" office:value="24580205.260000002"/>
          <table:table-cell office:value-type="float" office:value="23014598.350000001"/>
          <table:table-cell table:number-columns-repeated="16373"/>
        </table:table-row>
        <table:table-row>
          <table:table-cell office:value-type="float" office:value="30986101000000"/>
          <table:table-cell office:value-type="string" office:string-value="     PESSOAS JURIDICAS"/>
          <table:table-cell office:value-type="float" office:value="13066776.57"/>
          <table:table-cell office:value-type="float" office:value="11711146.68"/>
          <table:table-cell office:value-type="float" office:value="15850267.689999999"/>
          <table:table-cell office:value-type="float" office:value="10277410.130000001"/>
          <table:table-cell office:value-type="float" office:value="11849827.49"/>
          <table:table-cell office:value-type="float" office:value="10492803.140000001"/>
          <table:table-cell office:value-type="float" office:value="12559209.49"/>
          <table:table-cell office:value-type="float" office:value="9820293.3599999994"/>
          <table:table-cell office:value-type="float" office:value="8260494.0899999999"/>
          <table:table-cell table:number-columns-repeated="16373"/>
        </table:table-row>
        <table:table-row>
          <table:table-cell office:value-type="float" office:value="30986204000000"/>
          <table:table-cell office:value-type="string" office:string-value="     PESSOAS FISICAS"/>
          <table:table-cell office:value-type="float" office:value="16017328.789999999"/>
          <table:table-cell office:value-type="float" office:value="15202534.550000001"/>
          <table:table-cell office:value-type="float" office:value="15513053.73"/>
          <table:table-cell office:value-type="float" office:value="14604211.99"/>
          <table:table-cell office:value-type="float" office:value="14231312.98"/>
          <table:table-cell office:value-type="float" office:value="15047237.24"/>
          <table:table-cell office:value-type="float" office:value="15049190.26"/>
          <table:table-cell office:value-type="float" office:value="14759911.9"/>
          <table:table-cell office:value-type="float" office:value="14754104.26"/>
          <table:table-cell table:number-columns-repeated="16373"/>
        </table:table-row>
        <table:table-row>
          <table:table-cell office:value-type="float" office:value="30987007000000"/>
          <table:table-cell office:value-type="string" office:string-value="    VALOR TOTAL DA EXPOSICAO CAMBIAL"/>
          <table:table-cell/>
          <table:table-cell office:value-type="float" office:value="65906000"/>
          <table:table-cell office:value-type="float" office:value="20248000"/>
          <table:table-cell office:value-type="float" office:value="35680000"/>
          <table:table-cell office:value-type="float" office:value="43376000"/>
          <table:table-cell office:value-type="float" office:value="54698000"/>
          <table:table-cell office:value-type="float" office:value="33058000"/>
          <table:table-cell office:value-type="float" office:value="52248000"/>
          <table:table-cell office:value-type="float" office:value="42753000"/>
          <table:table-cell table:number-columns-repeated="16373"/>
        </table:table-row>
        <table:table-row>
          <table:table-cell office:value-type="float" office:value="30997004000000"/>
          <table:table-cell office:value-type="string" office:string-value="    PATR.LIQUIDO EXIGIDO P/COBERT.DO RISCO DE MERCADO"/>
          <table:table-cell office:value-type="float" office:value="29908467.969999999"/>
          <table:table-cell office:value-type="float" office:value="89961867.870000005"/>
          <table:table-cell office:value-type="float" office:value="23916346.52"/>
          <table:table-cell office:value-type="float" office:value="22946143.539999999"/>
          <table:table-cell office:value-type="float" office:value="21083251.899999999"/>
          <table:table-cell office:value-type="float" office:value="19077350.510000002"/>
          <table:table-cell office:value-type="float" office:value="17486154.710000001"/>
          <table:table-cell office:value-type="float" office:value="14026689.92"/>
          <table:table-cell office:value-type="float" office:value="11052217.449999999"/>
          <table:table-cell table:number-columns-repeated="16373"/>
        </table:table-row>
        <table:table-row>
          <table:table-cell office:value-type="float" office:value="30997107000000"/>
          <table:table-cell office:value-type="string" office:string-value="     TAXA DE CAMBIO"/>
          <table:table-cell/>
          <table:table-cell office:value-type="float" office:value="65906000"/>
          <table:table-cell table:number-columns-repeated="16380"/>
        </table:table-row>
        <table:table-row>
          <table:table-cell office:value-type="float" office:value="30997200000000"/>
          <table:table-cell office:value-type="string" office:string-value="     TAXA DE JURO"/>
          <table:table-cell office:value-type="float" office:value="29908467.969999999"/>
          <table:table-cell office:value-type="float" office:value="24055867.870000001"/>
          <table:table-cell office:value-type="float" office:value="23916346.52"/>
          <table:table-cell office:value-type="float" office:value="22946143.539999999"/>
          <table:table-cell office:value-type="float" office:value="21083251.899999999"/>
          <table:table-cell office:value-type="float" office:value="19077350.510000002"/>
          <table:table-cell office:value-type="float" office:value="17486154.710000001"/>
          <table:table-cell office:value-type="float" office:value="14026689.92"/>
          <table:table-cell office:value-type="float" office:value="11052217.449999999"/>
          <table:table-cell table:number-columns-repeated="16373"/>
        </table:table-row>
        <table:table-row>
          <table:table-cell office:value-type="float" office:value="30999002000000"/>
          <table:table-cell office:value-type="string" office:string-value="    OUTRAS CONTAS DE COMPENSACAO ATIVAS"/>
          <table:table-cell office:value-type="float" office:value="16870177980.879999"/>
          <table:table-cell office:value-type="float" office:value="16903223555.26"/>
          <table:table-cell office:value-type="float" office:value="16903975866.280001"/>
          <table:table-cell office:value-type="float" office:value="16926845388.85"/>
          <table:table-cell office:value-type="float" office:value="17041471879.99"/>
          <table:table-cell office:value-type="float" office:value="17017475537.969999"/>
          <table:table-cell office:value-type="float" office:value="17002615279.42"/>
          <table:table-cell office:value-type="float" office:value="16983818038.049999"/>
          <table:table-cell office:value-type="float" office:value="16977195568.02"/>
          <table:table-cell table:number-columns-repeated="16373"/>
        </table:table-row>
        <table:table-row>
          <table:table-cell office:value-type="float" office:value="30999002060000"/>
          <table:table-cell office:value-type="string" office:string-value="      CONTRATOS DE MUTUOS E INV.A INTEGRALIZAR"/>
          <table:table-cell office:value-type="float" office:value="16083688009.030001"/>
          <table:table-cell office:value-type="float" office:value="16047576897.870001"/>
          <table:table-cell office:value-type="float" office:value="16031941201.52"/>
          <table:table-cell office:value-type="float" office:value="16041898120.639999"/>
          <table:table-cell office:value-type="float" office:value="16147009637.09"/>
          <table:table-cell office:value-type="float" office:value="16116637756.6"/>
          <table:table-cell office:value-type="float" office:value="16100641265.09"/>
          <table:table-cell office:value-type="float" office:value="16084991493.18"/>
          <table:table-cell office:value-type="float" office:value="16077373782.35"/>
          <table:table-cell table:number-columns-repeated="16373"/>
        </table:table-row>
        <table:table-row>
          <table:table-cell office:value-type="float" office:value="30999002075000"/>
          <table:table-cell office:value-type="string" office:string-value="       DESIN"/>
          <table:table-cell office:value-type="float" office:value="3710215591.23"/>
          <table:table-cell office:value-type="float" office:value="3700935154.98"/>
          <table:table-cell office:value-type="float" office:value="3692544155.3499999"/>
          <table:table-cell office:value-type="float" office:value="3703954466.1700001"/>
          <table:table-cell office:value-type="float" office:value="3697720302.3499999"/>
          <table:table-cell office:value-type="float" office:value="3683201764.1799998"/>
          <table:table-cell office:value-type="float" office:value="3674076902.52"/>
          <table:table-cell office:value-type="float" office:value="3663941456.3499999"/>
          <table:table-cell office:value-type="float" office:value="3657692279.48"/>
          <table:table-cell table:number-columns-repeated="16373"/>
        </table:table-row>
        <table:table-row>
          <table:table-cell office:value-type="float" office:value="30999002080500"/>
          <table:table-cell office:value-type="string" office:string-value="        FUNDO DE AMPARO AO TRABALHADOR - FAT"/>
          <table:table-cell office:value-type="float" office:value="1082624177.5699999"/>
          <table:table-cell office:value-type="float" office:value="1077189014.4400001"/>
          <table:table-cell office:value-type="float" office:value="1071817488.24"/>
          <table:table-cell office:value-type="float" office:value="1071097207.4299999"/>
          <table:table-cell office:value-type="float" office:value="1072277662.08"/>
          <table:table-cell office:value-type="float" office:value="1066780929.3099999"/>
          <table:table-cell office:value-type="float" office:value="1061831056.84"/>
          <table:table-cell office:value-type="float" office:value="1058102500.4400001"/>
          <table:table-cell office:value-type="float" office:value="1057334670.4400001"/>
          <table:table-cell table:number-columns-repeated="16373"/>
        </table:table-row>
        <table:table-row>
          <table:table-cell office:value-type="float" office:value="30999002085000"/>
          <table:table-cell office:value-type="string" office:string-value="        OUTROS"/>
          <table:table-cell office:value-type="float" office:value="2627591413.6599998"/>
          <table:table-cell office:value-type="float" office:value="2623746140.54"/>
          <table:table-cell office:value-type="float" office:value="2620726667.1100001"/>
          <table:table-cell office:value-type="float" office:value="2632857258.7399998"/>
          <table:table-cell office:value-type="float" office:value="2625442640.27"/>
          <table:table-cell office:value-type="float" office:value="2616420834.8699999"/>
          <table:table-cell office:value-type="float" office:value="2612245845.6799998"/>
          <table:table-cell office:value-type="float" office:value="2605838955.9099998"/>
          <table:table-cell office:value-type="float" office:value="2600357609.04"/>
          <table:table-cell table:number-columns-repeated="16373"/>
        </table:table-row>
        <table:table-row>
          <table:table-cell office:value-type="float" office:value="30999002090000"/>
          <table:table-cell office:value-type="string" office:string-value="       DERUR"/>
          <table:table-cell office:value-type="float" office:value="4246714275.4200001"/>
          <table:table-cell office:value-type="float" office:value="4221699921.5300002"/>
          <table:table-cell office:value-type="float" office:value="4216839092.0700002"/>
          <table:table-cell office:value-type="float" office:value="4215644158.5100002"/>
          <table:table-cell office:value-type="float" office:value="4210422155.3899999"/>
          <table:table-cell office:value-type="float" office:value="4207221305.2600002"/>
          <table:table-cell office:value-type="float" office:value="4202975209.9499998"/>
          <table:table-cell office:value-type="float" office:value="4198510262.8000002"/>
          <table:table-cell office:value-type="float" office:value="4195336792.8400002"/>
          <table:table-cell table:number-columns-repeated="16373"/>
        </table:table-row>
        <table:table-row>
          <table:table-cell office:value-type="float" office:value="30999002105000"/>
          <table:table-cell office:value-type="string" office:string-value="        FINSOCIAL"/>
          <table:table-cell office:value-type="float" office:value="2195387.11"/>
          <table:table-cell office:value-type="float" office:value="2195387.11"/>
          <table:table-cell office:value-type="float" office:value="2195387.11"/>
          <table:table-cell office:value-type="float" office:value="2195387.11"/>
          <table:table-cell office:value-type="float" office:value="2195387.11"/>
          <table:table-cell office:value-type="float" office:value="2195387.11"/>
          <table:table-cell office:value-type="float" office:value="2195387.11"/>
          <table:table-cell office:value-type="float" office:value="2195387.11"/>
          <table:table-cell office:value-type="float" office:value="2195387.11"/>
          <table:table-cell table:number-columns-repeated="16373"/>
        </table:table-row>
        <table:table-row>
          <table:table-cell office:value-type="float" office:value="30999002105500"/>
          <table:table-cell office:value-type="string" office:string-value="        FUNDO DE AMPARO AO TRABALHADOR - FAT"/>
          <table:table-cell office:value-type="float" office:value="1855519175.6300001"/>
          <table:table-cell office:value-type="float" office:value="1845240917.4400001"/>
          <table:table-cell office:value-type="float" office:value="1844144442.8699999"/>
          <table:table-cell office:value-type="float" office:value="1843858672.0999999"/>
          <table:table-cell office:value-type="float" office:value="1843959471.3599999"/>
          <table:table-cell office:value-type="float" office:value="1842036398.1800001"/>
          <table:table-cell office:value-type="float" office:value="1840473196.21"/>
          <table:table-cell office:value-type="float" office:value="1838315174.0999999"/>
          <table:table-cell office:value-type="float" office:value="1836902321.26"/>
          <table:table-cell table:number-columns-repeated="16373"/>
        </table:table-row>
        <table:table-row>
          <table:table-cell office:value-type="float" office:value="30999002106000"/>
          <table:table-cell office:value-type="string" office:string-value="        FUNDO ROTATIVO DE TERRAS - FRT"/>
          <table:table-cell office:value-type="float" office:value="4511371.05"/>
          <table:table-cell office:value-type="float" office:value="4511371.05"/>
          <table:table-cell office:value-type="float" office:value="4511371.05"/>
          <table:table-cell office:value-type="float" office:value="4511371.05"/>
          <table:table-cell office:value-type="float" office:value="4509371.05"/>
          <table:table-cell office:value-type="float" office:value="4509371.05"/>
          <table:table-cell office:value-type="float" office:value="4509371.05"/>
          <table:table-cell office:value-type="float" office:value="4509371.05"/>
          <table:table-cell office:value-type="float" office:value="4509371.05"/>
          <table:table-cell table:number-columns-repeated="16373"/>
        </table:table-row>
        <table:table-row>
          <table:table-cell office:value-type="float" office:value="30999002120000"/>
          <table:table-cell office:value-type="string" office:string-value="        OUTROS"/>
          <table:table-cell office:value-type="float" office:value="2384488341.6300001"/>
          <table:table-cell office:value-type="float" office:value="2369752245.9299998"/>
          <table:table-cell office:value-type="float" office:value="2365987891.04"/>
          <table:table-cell office:value-type="float" office:value="2365078728.25"/>
          <table:table-cell office:value-type="float" office:value="2359757925.8699999"/>
          <table:table-cell office:value-type="float" office:value="2358480148.9200001"/>
          <table:table-cell office:value-type="float" office:value="2355797255.5799999"/>
          <table:table-cell office:value-type="float" office:value="2353490330.54"/>
          <table:table-cell office:value-type="float" office:value="2351729713.4200001"/>
          <table:table-cell table:number-columns-repeated="16373"/>
        </table:table-row>
        <table:table-row>
          <table:table-cell office:value-type="float" office:value="30999002135000"/>
          <table:table-cell office:value-type="string" office:string-value="       DEBAN-COMERCIAL"/>
          <table:table-cell office:value-type="float" office:value="3075222163.2199998"/>
          <table:table-cell office:value-type="float" office:value="3073461698.0900002"/>
          <table:table-cell office:value-type="float" office:value="3073433070.3299999"/>
          <table:table-cell office:value-type="float" office:value="3073185403.1900001"/>
          <table:table-cell office:value-type="float" office:value="3073153124.4499998"/>
          <table:table-cell office:value-type="float" office:value="3073133041.8099999"/>
          <table:table-cell office:value-type="float" office:value="3073099674.5100002"/>
          <table:table-cell office:value-type="float" office:value="3073024248.1599998"/>
          <table:table-cell office:value-type="float" office:value="3074031421.1199999"/>
          <table:table-cell table:number-columns-repeated="16373"/>
        </table:table-row>
        <table:table-row>
          <table:table-cell office:value-type="float" office:value="30999002137000"/>
          <table:table-cell office:value-type="string" office:string-value="        OUTRAS"/>
          <table:table-cell office:value-type="float" office:value="3075222163.2199998"/>
          <table:table-cell office:value-type="float" office:value="3073461698.0900002"/>
          <table:table-cell office:value-type="float" office:value="3073433070.3299999"/>
          <table:table-cell office:value-type="float" office:value="3073185403.1900001"/>
          <table:table-cell office:value-type="float" office:value="3073153124.4499998"/>
          <table:table-cell office:value-type="float" office:value="3073133041.8099999"/>
          <table:table-cell office:value-type="float" office:value="3073099674.5100002"/>
          <table:table-cell office:value-type="float" office:value="3073024248.1599998"/>
          <table:table-cell office:value-type="float" office:value="3074031421.1199999"/>
          <table:table-cell table:number-columns-repeated="16373"/>
        </table:table-row>
        <table:table-row>
          <table:table-cell office:value-type="float" office:value="30999002165000"/>
          <table:table-cell office:value-type="string" office:string-value="       DEPRI"/>
          <table:table-cell office:value-type="float" office:value="5051535979.1599998"/>
          <table:table-cell office:value-type="float" office:value="5051480123.2700005"/>
          <table:table-cell office:value-type="float" office:value="5049124883.7700005"/>
          <table:table-cell office:value-type="float" office:value="5049114092.7700005"/>
          <table:table-cell office:value-type="float" office:value="5165714054.8999996"/>
          <table:table-cell office:value-type="float" office:value="5153081645.3500004"/>
          <table:table-cell office:value-type="float" office:value="5150489478.1099997"/>
          <table:table-cell office:value-type="float" office:value="5149515525.8699999"/>
          <table:table-cell office:value-type="float" office:value="5150313288.9099998"/>
          <table:table-cell table:number-columns-repeated="16373"/>
        </table:table-row>
        <table:table-row>
          <table:table-cell office:value-type="float" office:value="30999002180000"/>
          <table:table-cell office:value-type="string" office:string-value="      CONT.DE MUTUOS E INV.A INTEG. EM MOEDA ESTRANGEIRA"/>
          <table:table-cell office:value-type="float" office:value="15459137.91"/>
          <table:table-cell office:value-type="float" office:value="15459137.91"/>
          <table:table-cell office:value-type="float" office:value="15459137.91"/>
          <table:table-cell office:value-type="float" office:value="15459137.91"/>
          <table:table-cell office:value-type="float" office:value="15459137.91"/>
          <table:table-cell office:value-type="float" office:value="15459137.91"/>
          <table:table-cell office:value-type="float" office:value="15459137.91"/>
          <table:table-cell office:value-type="float" office:value="15459137.91"/>
          <table:table-cell office:value-type="float" office:value="15459137.91"/>
          <table:table-cell table:number-columns-repeated="16373"/>
        </table:table-row>
        <table:table-row>
          <table:table-cell office:value-type="float" office:value="30999002195000"/>
          <table:table-cell office:value-type="string" office:string-value="       DESIN"/>
          <table:table-cell office:value-type="float" office:value="11863"/>
          <table:table-cell office:value-type="float" office:value="11863"/>
          <table:table-cell office:value-type="float" office:value="11863"/>
          <table:table-cell office:value-type="float" office:value="11863"/>
          <table:table-cell office:value-type="float" office:value="11863"/>
          <table:table-cell office:value-type="float" office:value="11863"/>
          <table:table-cell office:value-type="float" office:value="11863"/>
          <table:table-cell office:value-type="float" office:value="11863"/>
          <table:table-cell office:value-type="float" office:value="11863"/>
          <table:table-cell table:number-columns-repeated="16373"/>
        </table:table-row>
        <table:table-row>
          <table:table-cell office:value-type="float" office:value="30999002225000"/>
          <table:table-cell office:value-type="string" office:string-value="       DEBAN-COMERCIAL"/>
          <table:table-cell office:value-type="float" office:value="3527860.91"/>
          <table:table-cell office:value-type="float" office:value="3527860.91"/>
          <table:table-cell office:value-type="float" office:value="3527860.91"/>
          <table:table-cell office:value-type="float" office:value="3527860.91"/>
          <table:table-cell office:value-type="float" office:value="3527860.91"/>
          <table:table-cell office:value-type="float" office:value="3527860.91"/>
          <table:table-cell office:value-type="float" office:value="3527860.91"/>
          <table:table-cell office:value-type="float" office:value="3527860.91"/>
          <table:table-cell office:value-type="float" office:value="3527860.91"/>
          <table:table-cell table:number-columns-repeated="16373"/>
        </table:table-row>
        <table:table-row>
          <table:table-cell office:value-type="float" office:value="30999002255000"/>
          <table:table-cell office:value-type="string" office:string-value="       DEPRI"/>
          <table:table-cell office:value-type="float" office:value="11919414"/>
          <table:table-cell office:value-type="float" office:value="11919414"/>
          <table:table-cell office:value-type="float" office:value="11919414"/>
          <table:table-cell office:value-type="float" office:value="11919414"/>
          <table:table-cell office:value-type="float" office:value="11919414"/>
          <table:table-cell office:value-type="float" office:value="11919414"/>
          <table:table-cell office:value-type="float" office:value="11919414"/>
          <table:table-cell office:value-type="float" office:value="11919414"/>
          <table:table-cell office:value-type="float" office:value="11919414"/>
          <table:table-cell table:number-columns-repeated="16373"/>
        </table:table-row>
        <table:table-row>
          <table:table-cell office:value-type="float" office:value="30999002405000"/>
          <table:table-cell office:value-type="string" office:string-value="      VALORES RECEBIDOS PARA COBRANCA"/>
          <table:table-cell office:value-type="float" office:value="696912.8"/>
          <table:table-cell office:value-type="float" office:value="653859.96"/>
          <table:table-cell office:value-type="float" office:value="675708.28"/>
          <table:table-cell office:value-type="float" office:value="655363.24"/>
          <table:table-cell office:value-type="float" office:value="669201.39"/>
          <table:table-cell office:value-type="float" office:value="131501.88"/>
          <table:table-cell office:value-type="float" office:value="138820.29"/>
          <table:table-cell office:value-type="float" office:value="171439.68"/>
          <table:table-cell office:value-type="float" office:value="153684.20000000001"/>
          <table:table-cell table:number-columns-repeated="16373"/>
        </table:table-row>
        <table:table-row>
          <table:table-cell office:value-type="float" office:value="30999002435000"/>
          <table:table-cell office:value-type="string" office:string-value="       OUTROS"/>
          <table:table-cell office:value-type="float" office:value="696912.8"/>
          <table:table-cell office:value-type="float" office:value="653859.96"/>
          <table:table-cell office:value-type="float" office:value="675708.28"/>
          <table:table-cell office:value-type="float" office:value="655363.24"/>
          <table:table-cell office:value-type="float" office:value="669201.39"/>
          <table:table-cell office:value-type="float" office:value="131501.88"/>
          <table:table-cell office:value-type="float" office:value="138820.29"/>
          <table:table-cell office:value-type="float" office:value="171439.68"/>
          <table:table-cell office:value-type="float" office:value="153684.20000000001"/>
          <table:table-cell table:number-columns-repeated="16373"/>
        </table:table-row>
        <table:table-row>
          <table:table-cell office:value-type="float" office:value="30999002439000"/>
          <table:table-cell office:value-type="string" office:string-value="        CHEQUES"/>
          <table:table-cell office:value-type="float" office:value="696912.8"/>
          <table:table-cell office:value-type="float" office:value="653859.96"/>
          <table:table-cell office:value-type="float" office:value="675708.28"/>
          <table:table-cell office:value-type="float" office:value="655363.24"/>
          <table:table-cell office:value-type="float" office:value="669201.39"/>
          <table:table-cell office:value-type="float" office:value="131501.88"/>
          <table:table-cell office:value-type="float" office:value="138820.29"/>
          <table:table-cell office:value-type="float" office:value="171439.68"/>
          <table:table-cell office:value-type="float" office:value="153684.20000000001"/>
          <table:table-cell table:number-columns-repeated="16373"/>
        </table:table-row>
        <table:table-row>
          <table:table-cell office:value-type="float" office:value="30999002630000"/>
          <table:table-cell office:value-type="string" office:string-value="      BENEFICIARIOS POR CONVENIOS CELEBRADOS"/>
          <table:table-cell office:value-type="float" office:value="768370357.38999999"/>
          <table:table-cell office:value-type="float" office:value="837569899.76999998"/>
          <table:table-cell office:value-type="float" office:value="853935964.82000005"/>
          <table:table-cell office:value-type="float" office:value="866868500.30999994"/>
          <table:table-cell office:value-type="float" office:value="876369446.85000002"/>
          <table:table-cell office:value-type="float" office:value="883282527.83000004"/>
          <table:table-cell office:value-type="float" office:value="884411121.38"/>
          <table:table-cell office:value-type="float" office:value="881227924.44000006"/>
          <table:table-cell office:value-type="float" office:value="880244679.14999998"/>
          <table:table-cell table:number-columns-repeated="16373"/>
        </table:table-row>
        <table:table-row>
          <table:table-cell office:value-type="float" office:value="30999002632000"/>
          <table:table-cell office:value-type="string" office:string-value="       RENEGOCIACAO DE VALORES COBERTOS P/FAMPE/SEBRAE"/>
          <table:table-cell office:value-type="float" office:value="12000"/>
          <table:table-cell office:value-type="float" office:value="12000"/>
          <table:table-cell table:number-columns-repeated="16380"/>
        </table:table-row>
        <table:table-row>
          <table:table-cell office:value-type="float" office:value="30999002632100"/>
          <table:table-cell office:value-type="string" office:string-value="       STN-PRONAF"/>
          <table:table-cell office:value-type="float" office:value="190185335.74000001"/>
          <table:table-cell office:value-type="float" office:value="688098187.62"/>
          <table:table-cell office:value-type="float" office:value="702507715.20000005"/>
          <table:table-cell office:value-type="float" office:value="713761354.77999997"/>
          <table:table-cell office:value-type="float" office:value="722036429.29999995"/>
          <table:table-cell office:value-type="float" office:value="728271973.26999998"/>
          <table:table-cell office:value-type="float" office:value="728869542.24000001"/>
          <table:table-cell office:value-type="float" office:value="722873161.69000006"/>
          <table:table-cell office:value-type="float" office:value="717696099.17999995"/>
          <table:table-cell table:number-columns-repeated="16373"/>
        </table:table-row>
        <table:table-row>
          <table:table-cell office:value-type="float" office:value="30999002632150"/>
          <table:table-cell office:value-type="string" office:string-value="       DESENBAHIA"/>
          <table:table-cell office:value-type="float" office:value="78401375.819999993"/>
          <table:table-cell office:value-type="float" office:value="78519612.019999996"/>
          <table:table-cell office:value-type="float" office:value="78861035.290000007"/>
          <table:table-cell office:value-type="float" office:value="79211362.620000005"/>
          <table:table-cell office:value-type="float" office:value="79238450.859999999"/>
          <table:table-cell office:value-type="float" office:value="78929089.590000004"/>
          <table:table-cell office:value-type="float" office:value="79050682.290000007"/>
          <table:table-cell office:value-type="float" office:value="78165607.870000005"/>
          <table:table-cell office:value-type="float" office:value="78397427.079999998"/>
          <table:table-cell table:number-columns-repeated="16373"/>
        </table:table-row>
        <table:table-row>
          <table:table-cell office:value-type="float" office:value="30999002632160"/>
          <table:table-cell office:value-type="string" office:string-value="       CODEVASF"/>
          <table:table-cell/>
          <table:table-cell office:value-type="float" office:value="45260.98"/>
          <table:table-cell office:value-type="float" office:value="52869.62"/>
          <table:table-cell office:value-type="float" office:value="52869.62"/>
          <table:table-cell office:value-type="float" office:value="62987.199999999997"/>
          <table:table-cell office:value-type="float" office:value="61723.839999999997"/>
          <table:table-cell office:value-type="float" office:value="59733.55"/>
          <table:table-cell office:value-type="float" office:value="58783.96"/>
          <table:table-cell office:value-type="float" office:value="58871.34"/>
          <table:table-cell table:number-columns-repeated="16373"/>
        </table:table-row>
        <table:table-row>
          <table:table-cell office:value-type="float" office:value="30999002633000"/>
          <table:table-cell office:value-type="string" office:string-value="       OUTROS"/>
          <table:table-cell office:value-type="float" office:value="499771645.82999998"/>
          <table:table-cell office:value-type="float" office:value="70894839.150000006"/>
          <table:table-cell office:value-type="float" office:value="72514344.709999993"/>
          <table:table-cell office:value-type="float" office:value="73842913.290000007"/>
          <table:table-cell office:value-type="float" office:value="75031579.489999995"/>
          <table:table-cell office:value-type="float" office:value="76019741.129999995"/>
          <table:table-cell office:value-type="float" office:value="76431163.299999997"/>
          <table:table-cell office:value-type="float" office:value="80130370.920000002"/>
          <table:table-cell office:value-type="float" office:value="84092281.549999997"/>
          <table:table-cell table:number-columns-repeated="16373"/>
        </table:table-row>
        <table:table-row>
          <table:table-cell office:value-type="float" office:value="30999002737000"/>
          <table:table-cell office:value-type="string" office:string-value="      BENS CEDIDOS A CLIENTES"/>
          <table:table-cell office:value-type="float" office:value="24"/>
          <table:table-cell office:value-type="float" office:value="28"/>
          <table:table-cell office:value-type="float" office:value="30"/>
          <table:table-cell office:value-type="float" office:value="33"/>
          <table:table-cell office:value-type="float" office:value="48"/>
          <table:table-cell office:value-type="float" office:value="54"/>
          <table:table-cell office:value-type="float" office:value="93"/>
          <table:table-cell office:value-type="float" office:value="110"/>
          <table:table-cell office:value-type="float" office:value="184"/>
          <table:table-cell table:number-columns-repeated="16373"/>
        </table:table-row>
        <table:table-row>
          <table:table-cell office:value-type="float" office:value="30999002738000"/>
          <table:table-cell office:value-type="string" office:string-value="      BENS LOCADOS AO BANCO"/>
          <table:table-cell office:value-type="float" office:value="4300"/>
          <table:table-cell office:value-type="float" office:value="4492"/>
          <table:table-cell office:value-type="float" office:value="4584"/>
          <table:table-cell office:value-type="float" office:value="4994"/>
          <table:table-cell office:value-type="float" office:value="5169"/>
          <table:table-cell office:value-type="float" office:value="5320"/>
          <table:table-cell office:value-type="float" office:value="5602"/>
          <table:table-cell office:value-type="float" office:value="5378"/>
          <table:table-cell office:value-type="float" office:value="5538"/>
          <table:table-cell table:number-columns-repeated="16373"/>
        </table:table-row>
        <table:table-row>
          <table:table-cell office:value-type="float" office:value="30999002738300"/>
          <table:table-cell office:value-type="string" office:string-value="      CREDIAMIGO-RESOLUCAO 319"/>
          <table:table-cell table:number-columns-repeated="8"/>
          <table:table-cell office:value-type="float" office:value="1996864.23"/>
          <table:table-cell table:number-columns-repeated="16373"/>
        </table:table-row>
        <table:table-row>
          <table:table-cell office:value-type="float" office:value="30999002780000"/>
          <table:table-cell office:value-type="string" office:string-value="      OUTRAS"/>
          <table:table-cell office:value-type="float" office:value="1959239.75"/>
          <table:table-cell office:value-type="float" office:value="1959239.75"/>
          <table:table-cell office:value-type="float" office:value="1959239.75"/>
          <table:table-cell office:value-type="float" office:value="1959239.75"/>
          <table:table-cell office:value-type="float" office:value="1959239.75"/>
          <table:table-cell office:value-type="float" office:value="1959239.75"/>
          <table:table-cell office:value-type="float" office:value="1959239.75"/>
          <table:table-cell office:value-type="float" office:value="1962554.84"/>
          <table:table-cell office:value-type="float" office:value="1961698.18"/>
          <table:table-cell table:number-columns-repeated="16373"/>
        </table:table-row>
        <table:table-row>
          <table:table-cell office:value-type="float" office:value="31000000000000"/>
          <table:table-cell office:value-type="string" office:string-value="  CLASSIFICACAO DA CARTEIRA DE CREDITOS"/>
          <table:table-cell office:value-type="float" office:value="4450653762.25"/>
          <table:table-cell office:value-type="float" office:value="4400048330.8999996"/>
          <table:table-cell office:value-type="float" office:value="4362577912.2600002"/>
          <table:table-cell office:value-type="float" office:value="4212150953.0100002"/>
          <table:table-cell office:value-type="float" office:value="3992643987.8699999"/>
          <table:table-cell office:value-type="float" office:value="4031181710.77"/>
          <table:table-cell office:value-type="float" office:value="3910315438.9099998"/>
          <table:table-cell office:value-type="float" office:value="3890563377.5700002"/>
          <table:table-cell office:value-type="float" office:value="3832464542.0300002"/>
          <table:table-cell table:number-columns-repeated="16373"/>
        </table:table-row>
        <table:table-row>
          <table:table-cell office:value-type="float" office:value="31100003000000"/>
          <table:table-cell office:value-type="string" office:string-value="   OPERACOES DE RISCO NIVEL AA"/>
          <table:table-cell office:value-type="float" office:value="1052501857.47"/>
          <table:table-cell office:value-type="float" office:value="1068117547.37"/>
          <table:table-cell office:value-type="float" office:value="1087724368.21"/>
          <table:table-cell office:value-type="float" office:value="1115247002.3"/>
          <table:table-cell office:value-type="float" office:value="1193099184.3399999"/>
          <table:table-cell office:value-type="float" office:value="1219139800.03"/>
          <table:table-cell office:value-type="float" office:value="1214498936.1400001"/>
          <table:table-cell office:value-type="float" office:value="1210779509.6099999"/>
          <table:table-cell office:value-type="float" office:value="1212483252.9200001"/>
          <table:table-cell table:number-columns-repeated="16373"/>
        </table:table-row>
        <table:table-row>
          <table:table-cell office:value-type="float" office:value="31110000000000"/>
          <table:table-cell office:value-type="string" office:string-value="    OPERACOES DE CREDITO NIVEL AA"/>
          <table:table-cell office:value-type="float" office:value="1048169173.16"/>
          <table:table-cell office:value-type="float" office:value="1061851384.99"/>
          <table:table-cell office:value-type="float" office:value="1083680956.3099999"/>
          <table:table-cell office:value-type="float" office:value="1111890966.02"/>
          <table:table-cell office:value-type="float" office:value="1189054836.6900001"/>
          <table:table-cell office:value-type="float" office:value="1215084824.8299999"/>
          <table:table-cell office:value-type="float" office:value="1212442865.0999999"/>
          <table:table-cell office:value-type="float" office:value="1208723410.8"/>
          <table:table-cell office:value-type="float" office:value="1210426574.3199999"/>
          <table:table-cell table:number-columns-repeated="16373"/>
        </table:table-row>
        <table:table-row>
          <table:table-cell office:value-type="float" office:value="31110000020000"/>
          <table:table-cell office:value-type="string" office:string-value="      SETOR PUBLICO FEDERAL"/>
          <table:table-cell office:value-type="float" office:value="435794581.45999998"/>
          <table:table-cell office:value-type="float" office:value="445091305.99000001"/>
          <table:table-cell office:value-type="float" office:value="447977833.17000002"/>
          <table:table-cell office:value-type="float" office:value="457281775.50999999"/>
          <table:table-cell office:value-type="float" office:value="460237442.63999999"/>
          <table:table-cell office:value-type="float" office:value="461226731.73000002"/>
          <table:table-cell office:value-type="float" office:value="454459312.97000003"/>
          <table:table-cell office:value-type="float" office:value="446203679.89999998"/>
          <table:table-cell office:value-type="float" office:value="446128694.32999998"/>
          <table:table-cell table:number-columns-repeated="16373"/>
        </table:table-row>
        <table:table-row>
          <table:table-cell office:value-type="float" office:value="31110000040000"/>
          <table:table-cell office:value-type="string" office:string-value="       GOVERNO"/>
          <table:table-cell office:value-type="float" office:value="426983723.69"/>
          <table:table-cell office:value-type="float" office:value="436969595.41000003"/>
          <table:table-cell office:value-type="float" office:value="440950680.12"/>
          <table:table-cell office:value-type="float" office:value="451305785.37"/>
          <table:table-cell office:value-type="float" office:value="455251708.10000002"/>
          <table:table-cell office:value-type="float" office:value="457146607.93000001"/>
          <table:table-cell office:value-type="float" office:value="451295120.19"/>
          <table:table-cell office:value-type="float" office:value="443957929.72000003"/>
          <table:table-cell office:value-type="float" office:value="444791511.81"/>
          <table:table-cell table:number-columns-repeated="16373"/>
        </table:table-row>
        <table:table-row>
          <table:table-cell office:value-type="float" office:value="31110000060000"/>
          <table:table-cell office:value-type="string" office:string-value="        ADMINISTRACAO DIRETA"/>
          <table:table-cell office:value-type="float" office:value="426983723.69"/>
          <table:table-cell office:value-type="float" office:value="436969595.41000003"/>
          <table:table-cell office:value-type="float" office:value="440950680.12"/>
          <table:table-cell office:value-type="float" office:value="451305785.37"/>
          <table:table-cell office:value-type="float" office:value="455251708.10000002"/>
          <table:table-cell office:value-type="float" office:value="457146607.93000001"/>
          <table:table-cell office:value-type="float" office:value="451295120.19"/>
          <table:table-cell office:value-type="float" office:value="443957929.72000003"/>
          <table:table-cell office:value-type="float" office:value="444791511.81"/>
          <table:table-cell table:number-columns-repeated="16373"/>
        </table:table-row>
        <table:table-row>
          <table:table-cell office:value-type="float" office:value="31110000100000"/>
          <table:table-cell office:value-type="string" office:string-value="       ATIVIDADES EMPRESARIAIS"/>
          <table:table-cell office:value-type="float" office:value="8810857.7699999996"/>
          <table:table-cell office:value-type="float" office:value="8121710.5800000001"/>
          <table:table-cell office:value-type="float" office:value="7027153.0499999998"/>
          <table:table-cell office:value-type="float" office:value="5975990.1399999997"/>
          <table:table-cell office:value-type="float" office:value="4985734.54"/>
          <table:table-cell office:value-type="float" office:value="4080123.8"/>
          <table:table-cell office:value-type="float" office:value="3164192.78"/>
          <table:table-cell office:value-type="float" office:value="2245750.1800000002"/>
          <table:table-cell office:value-type="float" office:value="1337182.52"/>
          <table:table-cell table:number-columns-repeated="16373"/>
        </table:table-row>
        <table:table-row>
          <table:table-cell office:value-type="float" office:value="31110000120000"/>
          <table:table-cell office:value-type="string" office:string-value="        INDUSTRIA"/>
          <table:table-cell office:value-type="float" office:value="8810857.7699999996"/>
          <table:table-cell office:value-type="float" office:value="8121710.5800000001"/>
          <table:table-cell office:value-type="float" office:value="7027153.0499999998"/>
          <table:table-cell office:value-type="float" office:value="5975990.1399999997"/>
          <table:table-cell office:value-type="float" office:value="4985734.54"/>
          <table:table-cell office:value-type="float" office:value="4080123.8"/>
          <table:table-cell office:value-type="float" office:value="3164192.78"/>
          <table:table-cell office:value-type="float" office:value="2245750.1800000002"/>
          <table:table-cell office:value-type="float" office:value="1337182.52"/>
          <table:table-cell table:number-columns-repeated="16373"/>
        </table:table-row>
        <table:table-row>
          <table:table-cell office:value-type="float" office:value="31110000220000"/>
          <table:table-cell office:value-type="string" office:string-value="      SETOR PUBLICO ESTADUAL"/>
          <table:table-cell office:value-type="float" office:value="34477804.079999998"/>
          <table:table-cell office:value-type="float" office:value="34808185.299999997"/>
          <table:table-cell office:value-type="float" office:value="34930378.57"/>
          <table:table-cell office:value-type="float" office:value="32646427.59"/>
          <table:table-cell office:value-type="float" office:value="28136265.309999999"/>
          <table:table-cell office:value-type="float" office:value="29489273.25"/>
          <table:table-cell office:value-type="float" office:value="28088411.260000002"/>
          <table:table-cell office:value-type="float" office:value="28576776.170000002"/>
          <table:table-cell office:value-type="float" office:value="28305010.079999998"/>
          <table:table-cell table:number-columns-repeated="16373"/>
        </table:table-row>
        <table:table-row>
          <table:table-cell office:value-type="float" office:value="31110000240000"/>
          <table:table-cell office:value-type="string" office:string-value="       GOVERNO"/>
          <table:table-cell office:value-type="float" office:value="34477804.079999998"/>
          <table:table-cell office:value-type="float" office:value="34808185.299999997"/>
          <table:table-cell office:value-type="float" office:value="34930378.57"/>
          <table:table-cell office:value-type="float" office:value="32646427.59"/>
          <table:table-cell office:value-type="float" office:value="28136265.309999999"/>
          <table:table-cell office:value-type="float" office:value="29489273.25"/>
          <table:table-cell office:value-type="float" office:value="28088411.260000002"/>
          <table:table-cell office:value-type="float" office:value="28576776.170000002"/>
          <table:table-cell office:value-type="float" office:value="28305010.079999998"/>
          <table:table-cell table:number-columns-repeated="16373"/>
        </table:table-row>
        <table:table-row>
          <table:table-cell office:value-type="float" office:value="31110000260000"/>
          <table:table-cell office:value-type="string" office:string-value="        ADMINISTRACAO DIRETA"/>
          <table:table-cell office:value-type="float" office:value="34477804.079999998"/>
          <table:table-cell office:value-type="float" office:value="34808185.299999997"/>
          <table:table-cell office:value-type="float" office:value="34930378.57"/>
          <table:table-cell office:value-type="float" office:value="32646427.59"/>
          <table:table-cell office:value-type="float" office:value="28136265.309999999"/>
          <table:table-cell office:value-type="float" office:value="29489273.25"/>
          <table:table-cell office:value-type="float" office:value="28088411.260000002"/>
          <table:table-cell office:value-type="float" office:value="28576776.170000002"/>
          <table:table-cell office:value-type="float" office:value="28305010.079999998"/>
          <table:table-cell table:number-columns-repeated="16373"/>
        </table:table-row>
        <table:table-row>
          <table:table-cell office:value-type="float" office:value="31110000420000"/>
          <table:table-cell office:value-type="string" office:string-value="      SETOR PUBLICO MUNICIPAL"/>
          <table:table-cell office:value-type="float" office:value="2786005.08"/>
          <table:table-cell office:value-type="float" office:value="2886210.09"/>
          <table:table-cell office:value-type="float" office:value="2929166.54"/>
          <table:table-cell office:value-type="float" office:value="3028193.26"/>
          <table:table-cell office:value-type="float" office:value="3089576.42"/>
          <table:table-cell office:value-type="float" office:value="3130282.22"/>
          <table:table-cell office:value-type="float" office:value="2996070.06"/>
          <table:table-cell office:value-type="float" office:value="2983451.72"/>
          <table:table-cell office:value-type="float" office:value="3044357.11"/>
          <table:table-cell table:number-columns-repeated="16373"/>
        </table:table-row>
        <table:table-row>
          <table:table-cell office:value-type="float" office:value="31110000440000"/>
          <table:table-cell office:value-type="string" office:string-value="       GOVERNO"/>
          <table:table-cell office:value-type="float" office:value="2786005.08"/>
          <table:table-cell office:value-type="float" office:value="2886210.09"/>
          <table:table-cell office:value-type="float" office:value="2929166.54"/>
          <table:table-cell office:value-type="float" office:value="3028193.26"/>
          <table:table-cell office:value-type="float" office:value="3089576.42"/>
          <table:table-cell office:value-type="float" office:value="3130282.22"/>
          <table:table-cell office:value-type="float" office:value="2996070.06"/>
          <table:table-cell office:value-type="float" office:value="2983451.72"/>
          <table:table-cell office:value-type="float" office:value="3044357.11"/>
          <table:table-cell table:number-columns-repeated="16373"/>
        </table:table-row>
        <table:table-row>
          <table:table-cell office:value-type="float" office:value="31110000460000"/>
          <table:table-cell office:value-type="string" office:string-value="        ADMINISTRACAO DIRETA"/>
          <table:table-cell office:value-type="float" office:value="2786005.08"/>
          <table:table-cell office:value-type="float" office:value="2886210.09"/>
          <table:table-cell office:value-type="float" office:value="2929166.54"/>
          <table:table-cell office:value-type="float" office:value="3028193.26"/>
          <table:table-cell office:value-type="float" office:value="3089576.42"/>
          <table:table-cell office:value-type="float" office:value="3130282.22"/>
          <table:table-cell office:value-type="float" office:value="2996070.06"/>
          <table:table-cell office:value-type="float" office:value="2983451.72"/>
          <table:table-cell office:value-type="float" office:value="3044357.11"/>
          <table:table-cell table:number-columns-repeated="16373"/>
        </table:table-row>
        <table:table-row>
          <table:table-cell office:value-type="float" office:value="31110000600000"/>
          <table:table-cell office:value-type="string" office:string-value="      SETOR PRIVADO"/>
          <table:table-cell office:value-type="float" office:value="575110782.53999996"/>
          <table:table-cell office:value-type="float" office:value="579065683.61000001"/>
          <table:table-cell office:value-type="float" office:value="597843578.02999997"/>
          <table:table-cell office:value-type="float" office:value="618934569.65999997"/>
          <table:table-cell office:value-type="float" office:value="697591552.32000005"/>
          <table:table-cell office:value-type="float" office:value="721238537.63"/>
          <table:table-cell office:value-type="float" office:value="726899070.80999994"/>
          <table:table-cell office:value-type="float" office:value="730959503.00999999"/>
          <table:table-cell office:value-type="float" office:value="732948512.79999995"/>
          <table:table-cell table:number-columns-repeated="16373"/>
        </table:table-row>
        <table:table-row>
          <table:table-cell office:value-type="float" office:value="31110000620000"/>
          <table:table-cell office:value-type="string" office:string-value="       RURAL"/>
          <table:table-cell office:value-type="float" office:value="490481672.01999998"/>
          <table:table-cell office:value-type="float" office:value="440205575.97000003"/>
          <table:table-cell office:value-type="float" office:value="460285357.49000001"/>
          <table:table-cell office:value-type="float" office:value="481272398.06999999"/>
          <table:table-cell office:value-type="float" office:value="511827699.25999999"/>
          <table:table-cell office:value-type="float" office:value="535659788.58999997"/>
          <table:table-cell office:value-type="float" office:value="538163080.70000005"/>
          <table:table-cell office:value-type="float" office:value="545853654.12"/>
          <table:table-cell office:value-type="float" office:value="553344464.11000001"/>
          <table:table-cell table:number-columns-repeated="16373"/>
        </table:table-row>
        <table:table-row>
          <table:table-cell office:value-type="float" office:value="31110000640000"/>
          <table:table-cell office:value-type="string" office:string-value="       INDUSTRIA"/>
          <table:table-cell office:value-type="float" office:value="33082305.989999998"/>
          <table:table-cell office:value-type="float" office:value="52973534.780000001"/>
          <table:table-cell office:value-type="float" office:value="52524502.259999998"/>
          <table:table-cell office:value-type="float" office:value="53546059.640000001"/>
          <table:table-cell office:value-type="float" office:value="59698738.140000001"/>
          <table:table-cell office:value-type="float" office:value="60075664.509999998"/>
          <table:table-cell office:value-type="float" office:value="63665491.5"/>
          <table:table-cell office:value-type="float" office:value="63581789.719999999"/>
          <table:table-cell office:value-type="float" office:value="61257421.289999999"/>
          <table:table-cell table:number-columns-repeated="16373"/>
        </table:table-row>
        <table:table-row>
          <table:table-cell office:value-type="float" office:value="31110000660000"/>
          <table:table-cell office:value-type="string" office:string-value="       COMERCIO"/>
          <table:table-cell office:value-type="float" office:value="27137176.949999999"/>
          <table:table-cell office:value-type="float" office:value="42823046.009999998"/>
          <table:table-cell office:value-type="float" office:value="41594437.530000001"/>
          <table:table-cell office:value-type="float" office:value="41377540.219999999"/>
          <table:table-cell office:value-type="float" office:value="49022900.979999997"/>
          <table:table-cell office:value-type="float" office:value="48095872.079999998"/>
          <table:table-cell office:value-type="float" office:value="47848780.659999996"/>
          <table:table-cell office:value-type="float" office:value="46192745.200000003"/>
          <table:table-cell office:value-type="float" office:value="43913408.210000001"/>
          <table:table-cell table:number-columns-repeated="16373"/>
        </table:table-row>
        <table:table-row>
          <table:table-cell office:value-type="float" office:value="31110000680000"/>
          <table:table-cell office:value-type="string" office:string-value="       INTERMEDIARIOS FINANCEIROS"/>
          <table:table-cell office:value-type="float" office:value="77217.38"/>
          <table:table-cell office:value-type="float" office:value="56509.67"/>
          <table:table-cell office:value-type="float" office:value="55952.93"/>
          <table:table-cell office:value-type="float" office:value="55504.46"/>
          <table:table-cell office:value-type="float" office:value="34396115.280000001"/>
          <table:table-cell office:value-type="float" office:value="34676058.93"/>
          <table:table-cell office:value-type="float" office:value="34394536.420000002"/>
          <table:table-cell office:value-type="float" office:value="33983205.299999997"/>
          <table:table-cell office:value-type="float" office:value="34117836.869999997"/>
          <table:table-cell table:number-columns-repeated="16373"/>
        </table:table-row>
        <table:table-row>
          <table:table-cell office:value-type="float" office:value="31110000700000"/>
          <table:table-cell office:value-type="string" office:string-value="       OUTROS SERVICOS"/>
          <table:table-cell office:value-type="float" office:value="24251797.789999999"/>
          <table:table-cell office:value-type="float" office:value="42891399.719999999"/>
          <table:table-cell office:value-type="float" office:value="43273374.049999997"/>
          <table:table-cell office:value-type="float" office:value="42459197.780000001"/>
          <table:table-cell office:value-type="float" office:value="42374458.189999998"/>
          <table:table-cell office:value-type="float" office:value="42502888.009999998"/>
          <table:table-cell office:value-type="float" office:value="42582222.490000002"/>
          <table:table-cell office:value-type="float" office:value="41072582.280000001"/>
          <table:table-cell office:value-type="float" office:value="40031637.420000002"/>
          <table:table-cell table:number-columns-repeated="16373"/>
        </table:table-row>
        <table:table-row>
          <table:table-cell office:value-type="float" office:value="31110000720000"/>
          <table:table-cell office:value-type="string" office:string-value="       PESSOAS FISICAS"/>
          <table:table-cell office:value-type="float" office:value="80612.41"/>
          <table:table-cell office:value-type="float" office:value="115617.46"/>
          <table:table-cell office:value-type="float" office:value="109953.77"/>
          <table:table-cell office:value-type="float" office:value="223869.49"/>
          <table:table-cell office:value-type="float" office:value="271640.46999999997"/>
          <table:table-cell office:value-type="float" office:value="228265.51"/>
          <table:table-cell office:value-type="float" office:value="244959.04"/>
          <table:table-cell office:value-type="float" office:value="275526.39"/>
          <table:table-cell office:value-type="float" office:value="283744.90000000002"/>
          <table:table-cell table:number-columns-repeated="16373"/>
        </table:table-row>
        <table:table-row>
          <table:table-cell office:value-type="float" office:value="31110000722000"/>
          <table:table-cell office:value-type="string" office:string-value="        CHEQUE ESPECIAL"/>
          <table:table-cell table:number-columns-repeated="16382"/>
        </table:table-row>
        <table:table-row>
          <table:table-cell/>
          <table:table-cell office:value-type="string" office:string-value="        CHEQUE CONTERRANEO"/>
          <table:table-cell table:number-columns-repeated="16382"/>
        </table:table-row>
        <table:table-row>
          <table:table-cell office:value-type="float" office:value="31130004000000"/>
          <table:table-cell office:value-type="string" office:string-value="    OUTROS CREDITOS NIVEL AA"/>
          <table:table-cell office:value-type="float" office:value="4332684.3099999996"/>
          <table:table-cell office:value-type="float" office:value="6266162.3799999999"/>
          <table:table-cell office:value-type="float" office:value="4043411.9"/>
          <table:table-cell office:value-type="float" office:value="3356036.28"/>
          <table:table-cell office:value-type="float" office:value="4044347.65"/>
          <table:table-cell office:value-type="float" office:value="4054975.2"/>
          <table:table-cell office:value-type="float" office:value="2056071.04"/>
          <table:table-cell office:value-type="float" office:value="2056098.81"/>
          <table:table-cell office:value-type="float" office:value="2056678.6"/>
          <table:table-cell table:number-columns-repeated="16373"/>
        </table:table-row>
        <table:table-row>
          <table:table-cell office:value-type="float" office:value="31130004020000"/>
          <table:table-cell office:value-type="string" office:string-value="      SETOR PUBLICO FEDERAL"/>
          <table:table-cell office:value-type="float" office:value="4000000"/>
          <table:table-cell office:value-type="float" office:value="4000000"/>
          <table:table-cell office:value-type="float" office:value="4000000"/>
          <table:table-cell office:value-type="float" office:value="3302162.18"/>
          <table:table-cell office:value-type="float" office:value="4000000"/>
          <table:table-cell office:value-type="float" office:value="4000000"/>
          <table:table-cell office:value-type="float" office:value="2000000"/>
          <table:table-cell office:value-type="float" office:value="2000000"/>
          <table:table-cell office:value-type="float" office:value="2000000"/>
          <table:table-cell table:number-columns-repeated="16373"/>
        </table:table-row>
        <table:table-row>
          <table:table-cell office:value-type="float" office:value="31130004100000"/>
          <table:table-cell office:value-type="string" office:string-value="       ATIVIDADES EMPRESARIAIS"/>
          <table:table-cell office:value-type="float" office:value="4000000"/>
          <table:table-cell office:value-type="float" office:value="4000000"/>
          <table:table-cell office:value-type="float" office:value="4000000"/>
          <table:table-cell office:value-type="float" office:value="3302162.18"/>
          <table:table-cell office:value-type="float" office:value="4000000"/>
          <table:table-cell office:value-type="float" office:value="4000000"/>
          <table:table-cell office:value-type="float" office:value="2000000"/>
          <table:table-cell office:value-type="float" office:value="2000000"/>
          <table:table-cell office:value-type="float" office:value="2000000"/>
          <table:table-cell table:number-columns-repeated="16373"/>
        </table:table-row>
        <table:table-row>
          <table:table-cell office:value-type="float" office:value="31130004180000"/>
          <table:table-cell office:value-type="string" office:string-value="        OUTROS SERVICOS"/>
          <table:table-cell office:value-type="float" office:value="4000000"/>
          <table:table-cell office:value-type="float" office:value="4000000"/>
          <table:table-cell office:value-type="float" office:value="4000000"/>
          <table:table-cell office:value-type="float" office:value="3302162.18"/>
          <table:table-cell office:value-type="float" office:value="4000000"/>
          <table:table-cell office:value-type="float" office:value="4000000"/>
          <table:table-cell office:value-type="float" office:value="2000000"/>
          <table:table-cell office:value-type="float" office:value="2000000"/>
          <table:table-cell office:value-type="float" office:value="2000000"/>
          <table:table-cell table:number-columns-repeated="16373"/>
        </table:table-row>
        <table:table-row>
          <table:table-cell office:value-type="float" office:value="31130004600000"/>
          <table:table-cell office:value-type="string" office:string-value="      SETOR PRIVADO"/>
          <table:table-cell office:value-type="float" office:value="332684.31"/>
          <table:table-cell office:value-type="float" office:value="2266162.38"/>
          <table:table-cell office:value-type="float" office:value="43411.9"/>
          <table:table-cell office:value-type="float" office:value="53874.1"/>
          <table:table-cell office:value-type="float" office:value="44347.65"/>
          <table:table-cell office:value-type="float" office:value="54975.199999999997"/>
          <table:table-cell office:value-type="float" office:value="56071.040000000001"/>
          <table:table-cell office:value-type="float" office:value="56098.81"/>
          <table:table-cell office:value-type="float" office:value="56678.6"/>
          <table:table-cell table:number-columns-repeated="16373"/>
        </table:table-row>
        <table:table-row>
          <table:table-cell office:value-type="float" office:value="31130004620000"/>
          <table:table-cell office:value-type="string" office:string-value="       RURAL"/>
          <table:table-cell office:value-type="float" office:value="52289.67"/>
          <table:table-cell office:value-type="float" office:value="52830.09"/>
          <table:table-cell office:value-type="float" office:value="43411.89"/>
          <table:table-cell office:value-type="float" office:value="53874.1"/>
          <table:table-cell office:value-type="float" office:value="44347.65"/>
          <table:table-cell office:value-type="float" office:value="54975.199999999997"/>
          <table:table-cell office:value-type="float" office:value="56071.040000000001"/>
          <table:table-cell office:value-type="float" office:value="56098.81"/>
          <table:table-cell office:value-type="float" office:value="56678.6"/>
          <table:table-cell table:number-columns-repeated="16373"/>
        </table:table-row>
        <table:table-row>
          <table:table-cell office:value-type="float" office:value="31130004660000"/>
          <table:table-cell office:value-type="string" office:string-value="       COMERCIO"/>
          <table:table-cell office:value-type="float" office:value="280394.64"/>
          <table:table-cell office:value-type="float" office:value="2213332.29"/>
          <table:table-cell table:number-columns-repeated="16380"/>
        </table:table-row>
        <table:table-row>
          <table:table-cell office:value-type="float" office:value="31130004700000"/>
          <table:table-cell office:value-type="string" office:string-value="       OUTROS SERVICOS"/>
          <table:table-cell table:number-columns-repeated="2"/>
          <table:table-cell office:value-type="float" office:value="0.01"/>
          <table:table-cell table:number-columns-repeated="16379"/>
        </table:table-row>
        <table:table-row>
          <table:table-cell office:value-type="float" office:value="31200006000000"/>
          <table:table-cell office:value-type="string" office:string-value="   OPERACOES DE RISCO NIVEL A"/>
          <table:table-cell office:value-type="float" office:value="1389969071.9100001"/>
          <table:table-cell office:value-type="float" office:value="1404639552.26"/>
          <table:table-cell office:value-type="float" office:value="1363534319.46"/>
          <table:table-cell office:value-type="float" office:value="1264109278.6400001"/>
          <table:table-cell office:value-type="float" office:value="1114044731.1099999"/>
          <table:table-cell office:value-type="float" office:value="1145756782.74"/>
          <table:table-cell office:value-type="float" office:value="1106543464.24"/>
          <table:table-cell office:value-type="float" office:value="1126398733.54"/>
          <table:table-cell office:value-type="float" office:value="1125787042.72"/>
          <table:table-cell table:number-columns-repeated="16373"/>
        </table:table-row>
        <table:table-row>
          <table:table-cell office:value-type="float" office:value="31210003000000"/>
          <table:table-cell office:value-type="string" office:string-value="    OPERACOES DE CREDITO NIVEL A"/>
          <table:table-cell office:value-type="float" office:value="1375390417.72"/>
          <table:table-cell office:value-type="float" office:value="1375417097.96"/>
          <table:table-cell office:value-type="float" office:value="1363422965.2"/>
          <table:table-cell office:value-type="float" office:value="1263183068.3699999"/>
          <table:table-cell office:value-type="float" office:value="1114041205.3299999"/>
          <table:table-cell office:value-type="float" office:value="1145398425.1600001"/>
          <table:table-cell office:value-type="float" office:value="1106110504.72"/>
          <table:table-cell office:value-type="float" office:value="1126026878.98"/>
          <table:table-cell office:value-type="float" office:value="1125783137.74"/>
          <table:table-cell table:number-columns-repeated="16373"/>
        </table:table-row>
        <table:table-row>
          <table:table-cell office:value-type="float" office:value="31210003020000"/>
          <table:table-cell office:value-type="string" office:string-value="      SETOR PUBLICO FEDERAL"/>
          <table:table-cell office:value-type="float" office:value="3107.79"/>
          <table:table-cell table:number-columns-repeated="4"/>
          <table:table-cell office:value-type="float" office:value="487.42"/>
          <table:table-cell office:value-type="float" office:value="432.56"/>
          <table:table-cell office:value-type="float" office:value="379.17"/>
          <table:table-cell table:number-columns-repeated="16374"/>
        </table:table-row>
        <table:table-row>
          <table:table-cell office:value-type="float" office:value="31210003100000"/>
          <table:table-cell office:value-type="string" office:string-value="       ATIVIDADES EMPRESARIAIS"/>
          <table:table-cell office:value-type="float" office:value="3107.79"/>
          <table:table-cell table:number-columns-repeated="4"/>
          <table:table-cell office:value-type="float" office:value="487.42"/>
          <table:table-cell office:value-type="float" office:value="432.56"/>
          <table:table-cell office:value-type="float" office:value="379.17"/>
          <table:table-cell table:number-columns-repeated="16374"/>
        </table:table-row>
        <table:table-row>
          <table:table-cell office:value-type="float" office:value="31210003140000"/>
          <table:table-cell office:value-type="string" office:string-value="        COMERCIO"/>
          <table:table-cell office:value-type="float" office:value="3107.79"/>
          <table:table-cell table:number-columns-repeated="16381"/>
        </table:table-row>
        <table:table-row>
          <table:table-cell office:value-type="float" office:value="31210003180000"/>
          <table:table-cell office:value-type="string" office:string-value="        OUTROS SERVICOS"/>
          <table:table-cell table:number-columns-repeated="5"/>
          <table:table-cell office:value-type="float" office:value="487.42"/>
          <table:table-cell office:value-type="float" office:value="432.56"/>
          <table:table-cell office:value-type="float" office:value="379.17"/>
          <table:table-cell table:number-columns-repeated="16374"/>
        </table:table-row>
        <table:table-row>
          <table:table-cell office:value-type="float" office:value="31210003220000"/>
          <table:table-cell office:value-type="string" office:string-value="      SETOR PUBLICO ESTADUAL"/>
          <table:table-cell office:value-type="float" office:value="1024777641.39"/>
          <table:table-cell office:value-type="float" office:value="1032824844.4400001"/>
          <table:table-cell office:value-type="float" office:value="1036583602.89"/>
          <table:table-cell office:value-type="float" office:value="968629319.71000004"/>
          <table:table-cell office:value-type="float" office:value="837035705.01999998"/>
          <table:table-cell office:value-type="float" office:value="875412224.48000002"/>
          <table:table-cell office:value-type="float" office:value="835578061.22000003"/>
          <table:table-cell office:value-type="float" office:value="849542262.74000001"/>
          <table:table-cell office:value-type="float" office:value="841895202.99000001"/>
          <table:table-cell table:number-columns-repeated="16373"/>
        </table:table-row>
        <table:table-row>
          <table:table-cell office:value-type="float" office:value="31210003240000"/>
          <table:table-cell office:value-type="string" office:string-value="       GOVERNO"/>
          <table:table-cell office:value-type="float" office:value="1024777641.39"/>
          <table:table-cell office:value-type="float" office:value="1032824844.4400001"/>
          <table:table-cell office:value-type="float" office:value="1036583602.89"/>
          <table:table-cell office:value-type="float" office:value="968629319.71000004"/>
          <table:table-cell office:value-type="float" office:value="837035705.01999998"/>
          <table:table-cell office:value-type="float" office:value="875412224.48000002"/>
          <table:table-cell office:value-type="float" office:value="835578061.22000003"/>
          <table:table-cell office:value-type="float" office:value="849542262.74000001"/>
          <table:table-cell office:value-type="float" office:value="841895202.99000001"/>
          <table:table-cell table:number-columns-repeated="16373"/>
        </table:table-row>
        <table:table-row>
          <table:table-cell office:value-type="float" office:value="31210003260000"/>
          <table:table-cell office:value-type="string" office:string-value="        ADMINISTRACAO DIRETA"/>
          <table:table-cell office:value-type="float" office:value="1021946262.46"/>
          <table:table-cell office:value-type="float" office:value="1030037978.71"/>
          <table:table-cell office:value-type="float" office:value="1033845619.2"/>
          <table:table-cell office:value-type="float" office:value="965934408.12"/>
          <table:table-cell office:value-type="float" office:value="834385421.63999999"/>
          <table:table-cell office:value-type="float" office:value="872805456.01999998"/>
          <table:table-cell office:value-type="float" office:value="832980748.11000001"/>
          <table:table-cell office:value-type="float" office:value="847025664.80999994"/>
          <table:table-cell office:value-type="float" office:value="839367305.70000005"/>
          <table:table-cell table:number-columns-repeated="16373"/>
        </table:table-row>
        <table:table-row>
          <table:table-cell office:value-type="float" office:value="31210003280000"/>
          <table:table-cell office:value-type="string" office:string-value="        ADMINISTRACAO INDIRETA"/>
          <table:table-cell office:value-type="float" office:value="2831378.93"/>
          <table:table-cell office:value-type="float" office:value="2786865.73"/>
          <table:table-cell office:value-type="float" office:value="2737983.69"/>
          <table:table-cell office:value-type="float" office:value="2694911.59"/>
          <table:table-cell office:value-type="float" office:value="2650283.38"/>
          <table:table-cell office:value-type="float" office:value="2606768.46"/>
          <table:table-cell office:value-type="float" office:value="2597313.11"/>
          <table:table-cell office:value-type="float" office:value="2516597.9300000002"/>
          <table:table-cell office:value-type="float" office:value="2527897.29"/>
          <table:table-cell table:number-columns-repeated="16373"/>
        </table:table-row>
        <table:table-row>
          <table:table-cell office:value-type="float" office:value="31210003420000"/>
          <table:table-cell office:value-type="string" office:string-value="      SETOR PUBLICO MUNICIPAL"/>
          <table:table-cell office:value-type="float" office:value="67770343.609999999"/>
          <table:table-cell office:value-type="float" office:value="67040664.630000003"/>
          <table:table-cell office:value-type="float" office:value="68365109.409999996"/>
          <table:table-cell office:value-type="float" office:value="64019269.549999997"/>
          <table:table-cell office:value-type="float" office:value="55528557.689999998"/>
          <table:table-cell office:value-type="float" office:value="56935326.229999997"/>
          <table:table-cell office:value-type="float" office:value="54244756.93"/>
          <table:table-cell office:value-type="float" office:value="56163260.189999998"/>
          <table:table-cell office:value-type="float" office:value="54345912.670000002"/>
          <table:table-cell table:number-columns-repeated="16373"/>
        </table:table-row>
        <table:table-row>
          <table:table-cell office:value-type="float" office:value="31210003440000"/>
          <table:table-cell office:value-type="string" office:string-value="       GOVERNO"/>
          <table:table-cell office:value-type="float" office:value="67770343.609999999"/>
          <table:table-cell office:value-type="float" office:value="67040664.630000003"/>
          <table:table-cell office:value-type="float" office:value="68360327.969999999"/>
          <table:table-cell office:value-type="float" office:value="64014430.25"/>
          <table:table-cell office:value-type="float" office:value="55528557.689999998"/>
          <table:table-cell office:value-type="float" office:value="56935326.229999997"/>
          <table:table-cell office:value-type="float" office:value="54244756.93"/>
          <table:table-cell office:value-type="float" office:value="56163260.189999998"/>
          <table:table-cell office:value-type="float" office:value="54345912.670000002"/>
          <table:table-cell table:number-columns-repeated="16373"/>
        </table:table-row>
        <table:table-row>
          <table:table-cell office:value-type="float" office:value="31210003460000"/>
          <table:table-cell office:value-type="string" office:string-value="        ADMINISTRACAO DIRETA"/>
          <table:table-cell office:value-type="float" office:value="67770343.609999999"/>
          <table:table-cell office:value-type="float" office:value="67040664.630000003"/>
          <table:table-cell office:value-type="float" office:value="68360327.969999999"/>
          <table:table-cell office:value-type="float" office:value="64014430.25"/>
          <table:table-cell office:value-type="float" office:value="55528557.689999998"/>
          <table:table-cell office:value-type="float" office:value="56935326.229999997"/>
          <table:table-cell office:value-type="float" office:value="54244756.93"/>
          <table:table-cell office:value-type="float" office:value="56163260.189999998"/>
          <table:table-cell office:value-type="float" office:value="54345912.670000002"/>
          <table:table-cell table:number-columns-repeated="16373"/>
        </table:table-row>
        <table:table-row>
          <table:table-cell office:value-type="float" office:value="31210003500000"/>
          <table:table-cell office:value-type="string" office:string-value="       ATIVIDADES EMPRESARIAIS"/>
          <table:table-cell table:number-columns-repeated="2"/>
          <table:table-cell office:value-type="float" office:value="4781.4399999999996"/>
          <table:table-cell office:value-type="float" office:value="4839.3"/>
          <table:table-cell table:number-columns-repeated="16378"/>
        </table:table-row>
        <table:table-row>
          <table:table-cell office:value-type="float" office:value="31210003540000"/>
          <table:table-cell office:value-type="string" office:string-value="        COMERCIO"/>
          <table:table-cell table:number-columns-repeated="2"/>
          <table:table-cell office:value-type="float" office:value="4781.4399999999996"/>
          <table:table-cell office:value-type="float" office:value="4839.3"/>
          <table:table-cell table:number-columns-repeated="16378"/>
        </table:table-row>
        <table:table-row>
          <table:table-cell office:value-type="float" office:value="31210003600000"/>
          <table:table-cell office:value-type="string" office:string-value="      SETOR PRIVADO"/>
          <table:table-cell office:value-type="float" office:value="282839324.93000001"/>
          <table:table-cell office:value-type="float" office:value="275551588.88999999"/>
          <table:table-cell office:value-type="float" office:value="258474252.90000001"/>
          <table:table-cell office:value-type="float" office:value="230534479.11000001"/>
          <table:table-cell office:value-type="float" office:value="221476942.62"/>
          <table:table-cell office:value-type="float" office:value="213050387.03"/>
          <table:table-cell office:value-type="float" office:value="216287254.00999999"/>
          <table:table-cell office:value-type="float" office:value="220320976.88"/>
          <table:table-cell office:value-type="float" office:value="229542022.08000001"/>
          <table:table-cell table:number-columns-repeated="16373"/>
        </table:table-row>
        <table:table-row>
          <table:table-cell office:value-type="float" office:value="31210003620000"/>
          <table:table-cell office:value-type="string" office:string-value="       RURAL"/>
          <table:table-cell office:value-type="float" office:value="54014216.329999998"/>
          <table:table-cell office:value-type="float" office:value="38032679.829999998"/>
          <table:table-cell office:value-type="float" office:value="35975192.68"/>
          <table:table-cell office:value-type="float" office:value="31676762.75"/>
          <table:table-cell office:value-type="float" office:value="35278758.299999997"/>
          <table:table-cell office:value-type="float" office:value="39411617.420000002"/>
          <table:table-cell office:value-type="float" office:value="43084264.189999998"/>
          <table:table-cell office:value-type="float" office:value="41207143.060000002"/>
          <table:table-cell office:value-type="float" office:value="45433174.590000004"/>
          <table:table-cell table:number-columns-repeated="16373"/>
        </table:table-row>
        <table:table-row>
          <table:table-cell office:value-type="float" office:value="31210003640000"/>
          <table:table-cell office:value-type="string" office:string-value="       INDUSTRIA"/>
          <table:table-cell office:value-type="float" office:value="102905757.02"/>
          <table:table-cell office:value-type="float" office:value="102820399.38"/>
          <table:table-cell office:value-type="float" office:value="94856494.260000005"/>
          <table:table-cell office:value-type="float" office:value="80376667.340000004"/>
          <table:table-cell office:value-type="float" office:value="83991872.069999993"/>
          <table:table-cell office:value-type="float" office:value="77287582.230000004"/>
          <table:table-cell office:value-type="float" office:value="81727224.739999995"/>
          <table:table-cell office:value-type="float" office:value="92906012.469999999"/>
          <table:table-cell office:value-type="float" office:value="97003677.090000004"/>
          <table:table-cell table:number-columns-repeated="16373"/>
        </table:table-row>
        <table:table-row>
          <table:table-cell office:value-type="float" office:value="31210003660000"/>
          <table:table-cell office:value-type="string" office:string-value="       COMERCIO"/>
          <table:table-cell office:value-type="float" office:value="84665030.239999995"/>
          <table:table-cell office:value-type="float" office:value="86264639.519999996"/>
          <table:table-cell office:value-type="float" office:value="83382908.829999998"/>
          <table:table-cell office:value-type="float" office:value="78817486.849999994"/>
          <table:table-cell office:value-type="float" office:value="62783565.770000003"/>
          <table:table-cell office:value-type="float" office:value="60132428.299999997"/>
          <table:table-cell office:value-type="float" office:value="58384019.990000002"/>
          <table:table-cell office:value-type="float" office:value="55658873.549999997"/>
          <table:table-cell office:value-type="float" office:value="55835592.609999999"/>
          <table:table-cell table:number-columns-repeated="16373"/>
        </table:table-row>
        <table:table-row>
          <table:table-cell office:value-type="float" office:value="31210003680000"/>
          <table:table-cell office:value-type="string" office:string-value="       INTERMEDIARIOS FINANCEIROS"/>
          <table:table-cell/>
          <table:table-cell office:value-type="float" office:value="18947.78"/>
          <table:table-cell office:value-type="float" office:value="18558.04"/>
          <table:table-cell office:value-type="float" office:value="18201.61"/>
          <table:table-cell office:value-type="float" office:value="17840.98"/>
          <table:table-cell office:value-type="float" office:value="17482.580000000002"/>
          <table:table-cell office:value-type="float" office:value="17109.939999999999"/>
          <table:table-cell office:value-type="float" office:value="16746.560000000001"/>
          <table:table-cell office:value-type="float" office:value="16373.01"/>
          <table:table-cell table:number-columns-repeated="16373"/>
        </table:table-row>
        <table:table-row>
          <table:table-cell office:value-type="float" office:value="31210003700000"/>
          <table:table-cell office:value-type="string" office:string-value="       OUTROS SERVICOS"/>
          <table:table-cell office:value-type="float" office:value="34618357.859999999"/>
          <table:table-cell office:value-type="float" office:value="41199329.369999997"/>
          <table:table-cell office:value-type="float" office:value="40010838.75"/>
          <table:table-cell office:value-type="float" office:value="37760659.659999996"/>
          <table:table-cell office:value-type="float" office:value="36527088.030000001"/>
          <table:table-cell office:value-type="float" office:value="34297556.240000002"/>
          <table:table-cell office:value-type="float" office:value="30892670.48"/>
          <table:table-cell office:value-type="float" office:value="27872185.760000002"/>
          <table:table-cell office:value-type="float" office:value="28442669.920000002"/>
          <table:table-cell table:number-columns-repeated="16373"/>
        </table:table-row>
        <table:table-row>
          <table:table-cell office:value-type="float" office:value="31210003720000"/>
          <table:table-cell office:value-type="string" office:string-value="       PESSOAS FISICAS"/>
          <table:table-cell office:value-type="float" office:value="630584.78"/>
          <table:table-cell office:value-type="float" office:value="1293285.57"/>
          <table:table-cell office:value-type="float" office:value="1112475.47"/>
          <table:table-cell office:value-type="float" office:value="1884700.9"/>
          <table:table-cell office:value-type="float" office:value="2395978.52"/>
          <table:table-cell office:value-type="float" office:value="1631507.43"/>
          <table:table-cell office:value-type="float" office:value="1963839.28"/>
          <table:table-cell office:value-type="float" office:value="2438331.6800000002"/>
          <table:table-cell office:value-type="float" office:value="2587276.5499999998"/>
          <table:table-cell table:number-columns-repeated="16373"/>
        </table:table-row>
        <table:table-row>
          <table:table-cell office:value-type="float" office:value="31210003722000"/>
          <table:table-cell office:value-type="string" office:string-value="        CHEQUE ESPECIAL"/>
          <table:table-cell table:number-columns-repeated="16382"/>
        </table:table-row>
        <table:table-row>
          <table:table-cell/>
          <table:table-cell office:value-type="string" office:string-value="        CHEQUE CONTERRANEO"/>
          <table:table-cell table:number-columns-repeated="16382"/>
        </table:table-row>
        <table:table-row>
          <table:table-cell office:value-type="float" office:value="31210003740000"/>
          <table:table-cell office:value-type="string" office:string-value="       HABITACAO"/>
          <table:table-cell office:value-type="float" office:value="6005378.7000000002"/>
          <table:table-cell office:value-type="float" office:value="5922307.4400000004"/>
          <table:table-cell office:value-type="float" office:value="3117784.87"/>
          <table:table-cell/>
          <table:table-cell office:value-type="float" office:value="481838.95"/>
          <table:table-cell office:value-type="float" office:value="272212.83"/>
          <table:table-cell office:value-type="float" office:value="218125.39"/>
          <table:table-cell office:value-type="float" office:value="221683.8"/>
          <table:table-cell office:value-type="float" office:value="223258.31"/>
          <table:table-cell table:number-columns-repeated="16373"/>
        </table:table-row>
        <table:table-row>
          <table:table-cell office:value-type="float" office:value="31230007000000"/>
          <table:table-cell office:value-type="string" office:string-value="    OUTROS CREDITOS NIVEL A"/>
          <table:table-cell office:value-type="float" office:value="14578654.189999999"/>
          <table:table-cell office:value-type="float" office:value="29222454.300000001"/>
          <table:table-cell office:value-type="float" office:value="111354.26"/>
          <table:table-cell office:value-type="float" office:value="926210.27"/>
          <table:table-cell office:value-type="float" office:value="3525.78"/>
          <table:table-cell office:value-type="float" office:value="358357.58"/>
          <table:table-cell office:value-type="float" office:value="432959.52"/>
          <table:table-cell office:value-type="float" office:value="371854.56"/>
          <table:table-cell office:value-type="float" office:value="3904.98"/>
          <table:table-cell table:number-columns-repeated="16373"/>
        </table:table-row>
        <table:table-row>
          <table:table-cell office:value-type="float" office:value="31230007600000"/>
          <table:table-cell office:value-type="string" office:string-value="      SETOR PRIVADO"/>
          <table:table-cell office:value-type="float" office:value="14578654.189999999"/>
          <table:table-cell office:value-type="float" office:value="29222454.300000001"/>
          <table:table-cell office:value-type="float" office:value="111354.26"/>
          <table:table-cell office:value-type="float" office:value="926210.27"/>
          <table:table-cell office:value-type="float" office:value="3525.78"/>
          <table:table-cell office:value-type="float" office:value="358357.58"/>
          <table:table-cell office:value-type="float" office:value="432959.52"/>
          <table:table-cell office:value-type="float" office:value="371854.56"/>
          <table:table-cell office:value-type="float" office:value="3904.98"/>
          <table:table-cell table:number-columns-repeated="16373"/>
        </table:table-row>
        <table:table-row>
          <table:table-cell office:value-type="float" office:value="31230007620000"/>
          <table:table-cell office:value-type="string" office:string-value="       RURAL"/>
          <table:table-cell table:number-columns-repeated="5"/>
          <table:table-cell office:value-type="float" office:value="355772.54"/>
          <table:table-cell office:value-type="float" office:value="361226.61"/>
          <table:table-cell office:value-type="float" office:value="367038.71"/>
          <table:table-cell table:number-columns-repeated="16374"/>
        </table:table-row>
        <table:table-row>
          <table:table-cell office:value-type="float" office:value="31230007640000"/>
          <table:table-cell office:value-type="string" office:string-value="       INDUSTRIA"/>
          <table:table-cell table:number-columns-repeated="16382"/>
        </table:table-row>
        <table:table-row>
          <table:table-cell office:value-type="float" office:value="31230007660000"/>
          <table:table-cell office:value-type="string" office:string-value="       COMERCIO"/>
          <table:table-cell office:value-type="float" office:value="14433217.27"/>
          <table:table-cell office:value-type="float" office:value="29083598.210000001"/>
          <table:table-cell table:number-columns-repeated="4"/>
          <table:table-cell office:value-type="float" office:value="65811.820000000007"/>
          <table:table-cell table:number-columns-repeated="16375"/>
        </table:table-row>
        <table:table-row>
          <table:table-cell office:value-type="float" office:value="31230007700000"/>
          <table:table-cell office:value-type="string" office:string-value="       OUTROS SERVICOS"/>
          <table:table-cell office:value-type="float" office:value="145436.92000000001"/>
          <table:table-cell office:value-type="float" office:value="138856.09"/>
          <table:table-cell office:value-type="float" office:value="111354.26"/>
          <table:table-cell office:value-type="float" office:value="133449.25"/>
          <table:table-cell office:value-type="float" office:value="3525.78"/>
          <table:table-cell office:value-type="float" office:value="2585.04"/>
          <table:table-cell office:value-type="float" office:value="5921.09"/>
          <table:table-cell office:value-type="float" office:value="4815.8500000000004"/>
          <table:table-cell office:value-type="float" office:value="3904.98"/>
          <table:table-cell table:number-columns-repeated="16373"/>
        </table:table-row>
        <table:table-row>
          <table:table-cell office:value-type="float" office:value="31230007740000"/>
          <table:table-cell office:value-type="string" office:string-value="       HABITACAO"/>
          <table:table-cell table:number-columns-repeated="3"/>
          <table:table-cell office:value-type="float" office:value="792761.02"/>
          <table:table-cell table:number-columns-repeated="16378"/>
        </table:table-row>
        <table:table-row>
          <table:table-cell office:value-type="float" office:value="31300009000000"/>
          <table:table-cell office:value-type="string" office:string-value="   OPERACOES DE RISCO NIVEL B"/>
          <table:table-cell office:value-type="float" office:value="411358539.12"/>
          <table:table-cell office:value-type="float" office:value="407769752.87"/>
          <table:table-cell office:value-type="float" office:value="395524884.64999998"/>
          <table:table-cell office:value-type="float" office:value="400151675.41000003"/>
          <table:table-cell office:value-type="float" office:value="400236209.52999997"/>
          <table:table-cell office:value-type="float" office:value="379804430.19"/>
          <table:table-cell office:value-type="float" office:value="366513647.49000001"/>
          <table:table-cell office:value-type="float" office:value="345061608.07999998"/>
          <table:table-cell office:value-type="float" office:value="331517845.24000001"/>
          <table:table-cell table:number-columns-repeated="16373"/>
        </table:table-row>
        <table:table-row>
          <table:table-cell office:value-type="float" office:value="31310006000000"/>
          <table:table-cell office:value-type="string" office:string-value="    OPERACOES DE CREDITO NIVEL B"/>
          <table:table-cell office:value-type="float" office:value="410852865.00999999"/>
          <table:table-cell office:value-type="float" office:value="407226358.64999998"/>
          <table:table-cell office:value-type="float" office:value="395067272.52999997"/>
          <table:table-cell office:value-type="float" office:value="399704507.29000002"/>
          <table:table-cell office:value-type="float" office:value="399674593.77999997"/>
          <table:table-cell office:value-type="float" office:value="379490926.81999999"/>
          <table:table-cell office:value-type="float" office:value="366216113.45999998"/>
          <table:table-cell office:value-type="float" office:value="344749118.92000002"/>
          <table:table-cell office:value-type="float" office:value="331333270.63"/>
          <table:table-cell table:number-columns-repeated="16373"/>
        </table:table-row>
        <table:table-row>
          <table:table-cell office:value-type="float" office:value="31310109000000"/>
          <table:table-cell office:value-type="string" office:string-value="     OPERACOES EM CURSO NORMAL"/>
          <table:table-cell office:value-type="float" office:value="378722750.60000002"/>
          <table:table-cell office:value-type="float" office:value="381462044.25"/>
          <table:table-cell office:value-type="float" office:value="370075146.64999998"/>
          <table:table-cell office:value-type="float" office:value="378585325.42000002"/>
          <table:table-cell office:value-type="float" office:value="384317643.69999999"/>
          <table:table-cell office:value-type="float" office:value="360039122.81"/>
          <table:table-cell office:value-type="float" office:value="350979225.54000002"/>
          <table:table-cell office:value-type="float" office:value="327679877.06"/>
          <table:table-cell office:value-type="float" office:value="317849748.99000001"/>
          <table:table-cell table:number-columns-repeated="16373"/>
        </table:table-row>
        <table:table-row>
          <table:table-cell office:value-type="float" office:value="31310109020000"/>
          <table:table-cell office:value-type="string" office:string-value="      SETOR PUBLICO FEDERAL"/>
          <table:table-cell table:number-columns-repeated="4"/>
          <table:table-cell office:value-type="float" office:value="549.70000000000005"/>
          <table:table-cell table:number-columns-repeated="16377"/>
        </table:table-row>
        <table:table-row>
          <table:table-cell office:value-type="float" office:value="31310109100000"/>
          <table:table-cell office:value-type="string" office:string-value="       ATIVIDADES EMPRESARIAIS"/>
          <table:table-cell table:number-columns-repeated="4"/>
          <table:table-cell office:value-type="float" office:value="549.70000000000005"/>
          <table:table-cell table:number-columns-repeated="16377"/>
        </table:table-row>
        <table:table-row>
          <table:table-cell office:value-type="float" office:value="31310109180000"/>
          <table:table-cell office:value-type="string" office:string-value="        OUTROS SERVICOS"/>
          <table:table-cell table:number-columns-repeated="4"/>
          <table:table-cell office:value-type="float" office:value="549.70000000000005"/>
          <table:table-cell table:number-columns-repeated="16377"/>
        </table:table-row>
        <table:table-row>
          <table:table-cell office:value-type="float" office:value="31310109600000"/>
          <table:table-cell office:value-type="string" office:string-value="      SETOR PRIVADO"/>
          <table:table-cell office:value-type="float" office:value="378722750.60000002"/>
          <table:table-cell office:value-type="float" office:value="381462044.25"/>
          <table:table-cell office:value-type="float" office:value="370075146.64999998"/>
          <table:table-cell office:value-type="float" office:value="378585325.42000002"/>
          <table:table-cell office:value-type="float" office:value="384317094"/>
          <table:table-cell office:value-type="float" office:value="360039122.81"/>
          <table:table-cell office:value-type="float" office:value="350979225.54000002"/>
          <table:table-cell office:value-type="float" office:value="327679877.06"/>
          <table:table-cell office:value-type="float" office:value="317849748.99000001"/>
          <table:table-cell table:number-columns-repeated="16373"/>
        </table:table-row>
        <table:table-row>
          <table:table-cell office:value-type="float" office:value="31310109620000"/>
          <table:table-cell office:value-type="string" office:string-value="       RURAL"/>
          <table:table-cell office:value-type="float" office:value="192860851.81999999"/>
          <table:table-cell office:value-type="float" office:value="188917032.84"/>
          <table:table-cell office:value-type="float" office:value="173865315.38"/>
          <table:table-cell office:value-type="float" office:value="162644887.43000001"/>
          <table:table-cell office:value-type="float" office:value="154565180.81999999"/>
          <table:table-cell office:value-type="float" office:value="145593050.28999999"/>
          <table:table-cell office:value-type="float" office:value="141806312.16999999"/>
          <table:table-cell office:value-type="float" office:value="131151427.27"/>
          <table:table-cell office:value-type="float" office:value="129215308.81999999"/>
          <table:table-cell table:number-columns-repeated="16373"/>
        </table:table-row>
        <table:table-row>
          <table:table-cell office:value-type="float" office:value="31310109640000"/>
          <table:table-cell office:value-type="string" office:string-value="       INDUSTRIA"/>
          <table:table-cell office:value-type="float" office:value="77634858.390000001"/>
          <table:table-cell office:value-type="float" office:value="82562221.209999993"/>
          <table:table-cell office:value-type="float" office:value="87166717.930000007"/>
          <table:table-cell office:value-type="float" office:value="101078744.48"/>
          <table:table-cell office:value-type="float" office:value="118202606.51000001"/>
          <table:table-cell office:value-type="float" office:value="121323330.40000001"/>
          <table:table-cell office:value-type="float" office:value="118871285.38"/>
          <table:table-cell office:value-type="float" office:value="118072483.94"/>
          <table:table-cell office:value-type="float" office:value="113494359.56"/>
          <table:table-cell table:number-columns-repeated="16373"/>
        </table:table-row>
        <table:table-row>
          <table:table-cell office:value-type="float" office:value="31310109660000"/>
          <table:table-cell office:value-type="string" office:string-value="       COMERCIO"/>
          <table:table-cell office:value-type="float" office:value="35125719.960000001"/>
          <table:table-cell office:value-type="float" office:value="37195250.369999997"/>
          <table:table-cell office:value-type="float" office:value="35652598.990000002"/>
          <table:table-cell office:value-type="float" office:value="31689580.84"/>
          <table:table-cell office:value-type="float" office:value="31181992.719999999"/>
          <table:table-cell office:value-type="float" office:value="31921973.670000002"/>
          <table:table-cell office:value-type="float" office:value="32283827.600000001"/>
          <table:table-cell office:value-type="float" office:value="32214538.449999999"/>
          <table:table-cell office:value-type="float" office:value="31092162.149999999"/>
          <table:table-cell table:number-columns-repeated="16373"/>
        </table:table-row>
        <table:table-row>
          <table:table-cell office:value-type="float" office:value="31310109700000"/>
          <table:table-cell office:value-type="string" office:string-value="       OUTROS SERVICOS"/>
          <table:table-cell office:value-type="float" office:value="73059321.090000004"/>
          <table:table-cell office:value-type="float" office:value="72731927.700000003"/>
          <table:table-cell office:value-type="float" office:value="73345540.219999999"/>
          <table:table-cell office:value-type="float" office:value="83094552.099999994"/>
          <table:table-cell office:value-type="float" office:value="80279538.719999999"/>
          <table:table-cell office:value-type="float" office:value="61117294.960000001"/>
          <table:table-cell office:value-type="float" office:value="57956154.579999998"/>
          <table:table-cell office:value-type="float" office:value="46171414.170000002"/>
          <table:table-cell office:value-type="float" office:value="43973177.5"/>
          <table:table-cell table:number-columns-repeated="16373"/>
        </table:table-row>
        <table:table-row>
          <table:table-cell office:value-type="float" office:value="31310109720000"/>
          <table:table-cell office:value-type="string" office:string-value="       PESSOAS FISICAS"/>
          <table:table-cell office:value-type="float" office:value="41999.34"/>
          <table:table-cell office:value-type="float" office:value="55612.13"/>
          <table:table-cell office:value-type="float" office:value="44974.13"/>
          <table:table-cell office:value-type="float" office:value="77560.570000000007"/>
          <table:table-cell office:value-type="float" office:value="87775.23"/>
          <table:table-cell office:value-type="float" office:value="83473.490000000005"/>
          <table:table-cell office:value-type="float" office:value="61645.81"/>
          <table:table-cell office:value-type="float" office:value="70013.23"/>
          <table:table-cell office:value-type="float" office:value="74740.960000000006"/>
          <table:table-cell table:number-columns-repeated="16373"/>
        </table:table-row>
        <table:table-row>
          <table:table-cell office:value-type="float" office:value="31310109722000"/>
          <table:table-cell office:value-type="string" office:string-value="        CHEQUE ESPECIAL"/>
          <table:table-cell table:number-columns-repeated="16382"/>
        </table:table-row>
        <table:table-row>
          <table:table-cell/>
          <table:table-cell office:value-type="string" office:string-value="        CHEQUE CONTERRANEO"/>
          <table:table-cell table:number-columns-repeated="16382"/>
        </table:table-row>
        <table:table-row>
          <table:table-cell office:value-type="float" office:value="31310202000000"/>
          <table:table-cell office:value-type="string" office:string-value="     OPERACOES VENCIDAS"/>
          <table:table-cell office:value-type="float" office:value="32130114.41"/>
          <table:table-cell office:value-type="float" office:value="25764314.399999999"/>
          <table:table-cell office:value-type="float" office:value="24992125.879999999"/>
          <table:table-cell office:value-type="float" office:value="21119181.870000001"/>
          <table:table-cell office:value-type="float" office:value="15356950.08"/>
          <table:table-cell office:value-type="float" office:value="19451804.010000002"/>
          <table:table-cell office:value-type="float" office:value="15236887.92"/>
          <table:table-cell office:value-type="float" office:value="17069241.859999999"/>
          <table:table-cell office:value-type="float" office:value="13483521.640000001"/>
          <table:table-cell table:number-columns-repeated="16373"/>
        </table:table-row>
        <table:table-row>
          <table:table-cell office:value-type="float" office:value="31310202020000"/>
          <table:table-cell office:value-type="string" office:string-value="      SETOR PUBLICO FEDERAL"/>
          <table:table-cell/>
          <table:table-cell office:value-type="float" office:value="3148.21"/>
          <table:table-cell table:number-columns-repeated="16380"/>
        </table:table-row>
        <table:table-row>
          <table:table-cell office:value-type="float" office:value="31310202100000"/>
          <table:table-cell office:value-type="string" office:string-value="       ATIVIDADES EMPRESARIAIS"/>
          <table:table-cell/>
          <table:table-cell office:value-type="float" office:value="3148.21"/>
          <table:table-cell table:number-columns-repeated="16380"/>
        </table:table-row>
        <table:table-row>
          <table:table-cell office:value-type="float" office:value="31310202140000"/>
          <table:table-cell office:value-type="string" office:string-value="        COMERCIO"/>
          <table:table-cell/>
          <table:table-cell office:value-type="float" office:value="3148.21"/>
          <table:table-cell table:number-columns-repeated="16380"/>
        </table:table-row>
        <table:table-row>
          <table:table-cell office:value-type="float" office:value="31310202420000"/>
          <table:table-cell office:value-type="string" office:string-value="      SETOR PUBLICO MUNICIPAL"/>
          <table:table-cell/>
          <table:table-cell office:value-type="float" office:value="1133622.3700000001"/>
          <table:table-cell table:number-columns-repeated="3"/>
          <table:table-cell office:value-type="float" office:value="1063790.74"/>
          <table:table-cell office:value-type="float" office:value="1046765.51"/>
          <table:table-cell/>
          <table:table-cell office:value-type="float" office:value="1011106.88"/>
          <table:table-cell table:number-columns-repeated="16373"/>
        </table:table-row>
        <table:table-row>
          <table:table-cell office:value-type="float" office:value="31310202440000"/>
          <table:table-cell office:value-type="string" office:string-value="       GOVERNO"/>
          <table:table-cell/>
          <table:table-cell office:value-type="float" office:value="1133622.3700000001"/>
          <table:table-cell table:number-columns-repeated="3"/>
          <table:table-cell office:value-type="float" office:value="1063790.74"/>
          <table:table-cell office:value-type="float" office:value="1046765.51"/>
          <table:table-cell/>
          <table:table-cell office:value-type="float" office:value="1011106.88"/>
          <table:table-cell table:number-columns-repeated="16373"/>
        </table:table-row>
        <table:table-row>
          <table:table-cell office:value-type="float" office:value="31310202460000"/>
          <table:table-cell office:value-type="string" office:string-value="        ADMINISTRACAO DIRETA"/>
          <table:table-cell/>
          <table:table-cell office:value-type="float" office:value="1133622.3700000001"/>
          <table:table-cell table:number-columns-repeated="3"/>
          <table:table-cell office:value-type="float" office:value="1063790.74"/>
          <table:table-cell office:value-type="float" office:value="1046765.51"/>
          <table:table-cell/>
          <table:table-cell office:value-type="float" office:value="1011106.88"/>
          <table:table-cell table:number-columns-repeated="16373"/>
        </table:table-row>
        <table:table-row>
          <table:table-cell office:value-type="float" office:value="31310202600000"/>
          <table:table-cell office:value-type="string" office:string-value="      SETOR PRIVADO"/>
          <table:table-cell office:value-type="float" office:value="32130114.41"/>
          <table:table-cell office:value-type="float" office:value="24627543.82"/>
          <table:table-cell office:value-type="float" office:value="24992125.879999999"/>
          <table:table-cell office:value-type="float" office:value="21119181.870000001"/>
          <table:table-cell office:value-type="float" office:value="15356950.08"/>
          <table:table-cell office:value-type="float" office:value="18388013.27"/>
          <table:table-cell office:value-type="float" office:value="14190122.41"/>
          <table:table-cell office:value-type="float" office:value="17069241.859999999"/>
          <table:table-cell office:value-type="float" office:value="12472414.76"/>
          <table:table-cell table:number-columns-repeated="16373"/>
        </table:table-row>
        <table:table-row>
          <table:table-cell office:value-type="float" office:value="31310202620000"/>
          <table:table-cell office:value-type="string" office:string-value="       RURAL"/>
          <table:table-cell office:value-type="float" office:value="8415259.9199999999"/>
          <table:table-cell office:value-type="float" office:value="12190407.779999999"/>
          <table:table-cell office:value-type="float" office:value="11981685.18"/>
          <table:table-cell office:value-type="float" office:value="5994483.9299999997"/>
          <table:table-cell office:value-type="float" office:value="4468324.5599999996"/>
          <table:table-cell office:value-type="float" office:value="6098020.29"/>
          <table:table-cell office:value-type="float" office:value="5874702.3899999997"/>
          <table:table-cell office:value-type="float" office:value="10607854.48"/>
          <table:table-cell office:value-type="float" office:value="6045025.29"/>
          <table:table-cell table:number-columns-repeated="16373"/>
        </table:table-row>
        <table:table-row>
          <table:table-cell office:value-type="float" office:value="31310202640000"/>
          <table:table-cell office:value-type="string" office:string-value="       INDUSTRIA"/>
          <table:table-cell office:value-type="float" office:value="4438283.93"/>
          <table:table-cell office:value-type="float" office:value="2750468.01"/>
          <table:table-cell office:value-type="float" office:value="4022703.38"/>
          <table:table-cell office:value-type="float" office:value="5658495.7699999996"/>
          <table:table-cell office:value-type="float" office:value="4722575.24"/>
          <table:table-cell office:value-type="float" office:value="3384323.49"/>
          <table:table-cell office:value-type="float" office:value="2016429.92"/>
          <table:table-cell office:value-type="float" office:value="1762230.44"/>
          <table:table-cell office:value-type="float" office:value="1150187.55"/>
          <table:table-cell table:number-columns-repeated="16373"/>
        </table:table-row>
        <table:table-row>
          <table:table-cell office:value-type="float" office:value="31310202660000"/>
          <table:table-cell office:value-type="string" office:string-value="       COMERCIO"/>
          <table:table-cell office:value-type="float" office:value="8667072.4900000002"/>
          <table:table-cell office:value-type="float" office:value="6007132.54"/>
          <table:table-cell office:value-type="float" office:value="4271714.0999999996"/>
          <table:table-cell office:value-type="float" office:value="6008716.8399999999"/>
          <table:table-cell office:value-type="float" office:value="4758473.12"/>
          <table:table-cell office:value-type="float" office:value="4123331.19"/>
          <table:table-cell office:value-type="float" office:value="3484004.12"/>
          <table:table-cell office:value-type="float" office:value="2784591.86"/>
          <table:table-cell office:value-type="float" office:value="3071873.16"/>
          <table:table-cell table:number-columns-repeated="16373"/>
        </table:table-row>
        <table:table-row>
          <table:table-cell office:value-type="float" office:value="31310202680000"/>
          <table:table-cell office:value-type="string" office:string-value="       INTERMEDIARIOS FINANCEIROS"/>
          <table:table-cell office:value-type="float" office:value="5193.9399999999996"/>
          <table:table-cell table:number-columns-repeated="16381"/>
        </table:table-row>
        <table:table-row>
          <table:table-cell office:value-type="float" office:value="31310202700000"/>
          <table:table-cell office:value-type="string" office:string-value="       OUTROS SERVICOS"/>
          <table:table-cell office:value-type="float" office:value="10578030"/>
          <table:table-cell office:value-type="float" office:value="3662311.97"/>
          <table:table-cell office:value-type="float" office:value="4692144.2"/>
          <table:table-cell office:value-type="float" office:value="3401442.09"/>
          <table:table-cell office:value-type="float" office:value="1351262.1"/>
          <table:table-cell office:value-type="float" office:value="4728044.1900000004"/>
          <table:table-cell office:value-type="float" office:value="2752739.26"/>
          <table:table-cell office:value-type="float" office:value="1828130.34"/>
          <table:table-cell office:value-type="float" office:value="2145663.5499999998"/>
          <table:table-cell table:number-columns-repeated="16373"/>
        </table:table-row>
        <table:table-row>
          <table:table-cell office:value-type="float" office:value="31310202720000"/>
          <table:table-cell office:value-type="string" office:string-value="       PESSOAS FISICAS"/>
          <table:table-cell office:value-type="float" office:value="26274.13"/>
          <table:table-cell office:value-type="float" office:value="17223.52"/>
          <table:table-cell office:value-type="float" office:value="23879.02"/>
          <table:table-cell office:value-type="float" office:value="56043.24"/>
          <table:table-cell office:value-type="float" office:value="56315.06"/>
          <table:table-cell office:value-type="float" office:value="54294.11"/>
          <table:table-cell office:value-type="float" office:value="62246.720000000001"/>
          <table:table-cell office:value-type="float" office:value="86434.74"/>
          <table:table-cell office:value-type="float" office:value="59665.21"/>
          <table:table-cell table:number-columns-repeated="16373"/>
        </table:table-row>
        <table:table-row>
          <table:table-cell office:value-type="float" office:value="31310202722000"/>
          <table:table-cell office:value-type="string" office:string-value="        CHEQUE ESPECIAL"/>
          <table:table-cell table:number-columns-repeated="16382"/>
        </table:table-row>
        <table:table-row>
          <table:table-cell/>
          <table:table-cell office:value-type="string" office:string-value="        CHEQUE CONTERRANEO"/>
          <table:table-cell table:number-columns-repeated="16382"/>
        </table:table-row>
        <table:table-row>
          <table:table-cell office:value-type="float" office:value="31330000000000"/>
          <table:table-cell office:value-type="string" office:string-value="    OUTROS CREDITOS NIVEL B"/>
          <table:table-cell office:value-type="float" office:value="505674.11"/>
          <table:table-cell office:value-type="float" office:value="543394.22"/>
          <table:table-cell office:value-type="float" office:value="457612.12"/>
          <table:table-cell office:value-type="float" office:value="447168.12"/>
          <table:table-cell office:value-type="float" office:value="561615.75"/>
          <table:table-cell office:value-type="float" office:value="313503.37"/>
          <table:table-cell office:value-type="float" office:value="297534.03000000003"/>
          <table:table-cell office:value-type="float" office:value="312489.15999999997"/>
          <table:table-cell office:value-type="float" office:value="184574.61"/>
          <table:table-cell table:number-columns-repeated="16373"/>
        </table:table-row>
        <table:table-row>
          <table:table-cell office:value-type="float" office:value="31330103000000"/>
          <table:table-cell office:value-type="string" office:string-value="     OPERACOES EM CURSO NORMAL"/>
          <table:table-cell office:value-type="float" office:value="501989.6"/>
          <table:table-cell office:value-type="float" office:value="517907.32"/>
          <table:table-cell office:value-type="float" office:value="457612.12"/>
          <table:table-cell office:value-type="float" office:value="397093.5"/>
          <table:table-cell office:value-type="float" office:value="539789.66"/>
          <table:table-cell office:value-type="float" office:value="292991.55"/>
          <table:table-cell office:value-type="float" office:value="297534.03000000003"/>
          <table:table-cell office:value-type="float" office:value="294745.09000000003"/>
          <table:table-cell office:value-type="float" office:value="144762.38"/>
          <table:table-cell table:number-columns-repeated="16373"/>
        </table:table-row>
        <table:table-row>
          <table:table-cell office:value-type="float" office:value="31330103600000"/>
          <table:table-cell office:value-type="string" office:string-value="      SETOR PRIVADO"/>
          <table:table-cell office:value-type="float" office:value="501989.6"/>
          <table:table-cell office:value-type="float" office:value="517907.32"/>
          <table:table-cell office:value-type="float" office:value="457612.12"/>
          <table:table-cell office:value-type="float" office:value="397093.5"/>
          <table:table-cell office:value-type="float" office:value="539789.66"/>
          <table:table-cell office:value-type="float" office:value="292991.55"/>
          <table:table-cell office:value-type="float" office:value="297534.03000000003"/>
          <table:table-cell office:value-type="float" office:value="294745.09000000003"/>
          <table:table-cell office:value-type="float" office:value="144762.38"/>
          <table:table-cell table:number-columns-repeated="16373"/>
        </table:table-row>
        <table:table-row>
          <table:table-cell office:value-type="float" office:value="31330103620000"/>
          <table:table-cell office:value-type="string" office:string-value="       RURAL"/>
          <table:table-cell office:value-type="float" office:value="429535.9"/>
          <table:table-cell office:value-type="float" office:value="434312.67"/>
          <table:table-cell office:value-type="float" office:value="439874.18"/>
          <table:table-cell office:value-type="float" office:value="390266.17"/>
          <table:table-cell office:value-type="float" office:value="400930.12"/>
          <table:table-cell office:value-type="float" office:value="154221.15"/>
          <table:table-cell office:value-type="float" office:value="156344.01999999999"/>
          <table:table-cell office:value-type="float" office:value="156191.29"/>
          <table:table-cell office:value-type="float" office:value="29036.03"/>
          <table:table-cell table:number-columns-repeated="16373"/>
        </table:table-row>
        <table:table-row>
          <table:table-cell office:value-type="float" office:value="31330103660000"/>
          <table:table-cell office:value-type="string" office:string-value="       COMERCIO"/>
          <table:table-cell office:value-type="float" office:value="72453.7"/>
          <table:table-cell office:value-type="float" office:value="71531.320000000007"/>
          <table:table-cell table:number-columns-repeated="16380"/>
        </table:table-row>
        <table:table-row>
          <table:table-cell office:value-type="float" office:value="31330103700000"/>
          <table:table-cell office:value-type="string" office:string-value="       OUTROS SERVICOS"/>
          <table:table-cell/>
          <table:table-cell office:value-type="float" office:value="12063.33"/>
          <table:table-cell office:value-type="float" office:value="17737.939999999999"/>
          <table:table-cell office:value-type="float" office:value="6827.33"/>
          <table:table-cell office:value-type="float" office:value="138859.54"/>
          <table:table-cell office:value-type="float" office:value="138770.4"/>
          <table:table-cell office:value-type="float" office:value="141190.01"/>
          <table:table-cell office:value-type="float" office:value="138553.79999999999"/>
          <table:table-cell office:value-type="float" office:value="115726.35"/>
          <table:table-cell table:number-columns-repeated="16373"/>
        </table:table-row>
        <table:table-row>
          <table:table-cell office:value-type="float" office:value="31330206000000"/>
          <table:table-cell office:value-type="string" office:string-value="     OPERACOES VENCIDAS"/>
          <table:table-cell office:value-type="float" office:value="3684.51"/>
          <table:table-cell office:value-type="float" office:value="25486.9"/>
          <table:table-cell/>
          <table:table-cell office:value-type="float" office:value="50074.62"/>
          <table:table-cell office:value-type="float" office:value="21826.09"/>
          <table:table-cell office:value-type="float" office:value="20511.82"/>
          <table:table-cell/>
          <table:table-cell office:value-type="float" office:value="17744.07"/>
          <table:table-cell office:value-type="float" office:value="39812.230000000003"/>
          <table:table-cell table:number-columns-repeated="16373"/>
        </table:table-row>
        <table:table-row>
          <table:table-cell office:value-type="float" office:value="31330206600000"/>
          <table:table-cell office:value-type="string" office:string-value="      SETOR PRIVADO"/>
          <table:table-cell office:value-type="float" office:value="3684.51"/>
          <table:table-cell office:value-type="float" office:value="25486.9"/>
          <table:table-cell/>
          <table:table-cell office:value-type="float" office:value="50074.62"/>
          <table:table-cell office:value-type="float" office:value="21826.09"/>
          <table:table-cell office:value-type="float" office:value="20511.82"/>
          <table:table-cell/>
          <table:table-cell office:value-type="float" office:value="17744.07"/>
          <table:table-cell office:value-type="float" office:value="39812.230000000003"/>
          <table:table-cell table:number-columns-repeated="16373"/>
        </table:table-row>
        <table:table-row>
          <table:table-cell office:value-type="float" office:value="31330206620000"/>
          <table:table-cell office:value-type="string" office:string-value="       RURAL"/>
          <table:table-cell office:value-type="float" office:value="3684.51"/>
          <table:table-cell table:number-columns-repeated="2"/>
          <table:table-cell office:value-type="float" office:value="50074.62"/>
          <table:table-cell table:number-columns-repeated="16378"/>
        </table:table-row>
        <table:table-row>
          <table:table-cell office:value-type="float" office:value="31330206700000"/>
          <table:table-cell office:value-type="string" office:string-value="       OUTROS SERVICOS"/>
          <table:table-cell/>
          <table:table-cell office:value-type="float" office:value="25486.9"/>
          <table:table-cell table:number-columns-repeated="2"/>
          <table:table-cell office:value-type="float" office:value="21826.09"/>
          <table:table-cell office:value-type="float" office:value="20511.82"/>
          <table:table-cell/>
          <table:table-cell office:value-type="float" office:value="17744.07"/>
          <table:table-cell office:value-type="float" office:value="39812.230000000003"/>
          <table:table-cell table:number-columns-repeated="16373"/>
        </table:table-row>
        <table:table-row>
          <table:table-cell office:value-type="float" office:value="31400002000000"/>
          <table:table-cell office:value-type="string" office:string-value="   OPERACOES DE RISCO NIVEL C"/>
          <table:table-cell office:value-type="float" office:value="300731663.83999997"/>
          <table:table-cell office:value-type="float" office:value="278361205.19999999"/>
          <table:table-cell office:value-type="float" office:value="284105266.19"/>
          <table:table-cell office:value-type="float" office:value="248698477.37"/>
          <table:table-cell office:value-type="float" office:value="224583147.50999999"/>
          <table:table-cell office:value-type="float" office:value="221027756.02000001"/>
          <table:table-cell office:value-type="float" office:value="207757603.72999999"/>
          <table:table-cell office:value-type="float" office:value="223209657.59"/>
          <table:table-cell office:value-type="float" office:value="197789778.66"/>
          <table:table-cell table:number-columns-repeated="16373"/>
        </table:table-row>
        <table:table-row>
          <table:table-cell office:value-type="float" office:value="31410009000000"/>
          <table:table-cell office:value-type="string" office:string-value="    OPERACOES DE CREDITO NIVEL C"/>
          <table:table-cell office:value-type="float" office:value="294018986.06"/>
          <table:table-cell office:value-type="float" office:value="277723274.22000003"/>
          <table:table-cell office:value-type="float" office:value="283428607.07999998"/>
          <table:table-cell office:value-type="float" office:value="248046553.21000001"/>
          <table:table-cell office:value-type="float" office:value="224079705.63"/>
          <table:table-cell office:value-type="float" office:value="220219865.34"/>
          <table:table-cell office:value-type="float" office:value="206998621.47999999"/>
          <table:table-cell office:value-type="float" office:value="222391806.87"/>
          <table:table-cell office:value-type="float" office:value="197365269.43000001"/>
          <table:table-cell table:number-columns-repeated="16373"/>
        </table:table-row>
        <table:table-row>
          <table:table-cell office:value-type="float" office:value="31410102000000"/>
          <table:table-cell office:value-type="string" office:string-value="     OPERACOES EM CURSO NORMAL"/>
          <table:table-cell office:value-type="float" office:value="234978964.25999999"/>
          <table:table-cell office:value-type="float" office:value="232752043.63"/>
          <table:table-cell office:value-type="float" office:value="230515314.68000001"/>
          <table:table-cell office:value-type="float" office:value="189378831.75"/>
          <table:table-cell office:value-type="float" office:value="187036775.18000001"/>
          <table:table-cell office:value-type="float" office:value="185081219.44"/>
          <table:table-cell office:value-type="float" office:value="167147412.80000001"/>
          <table:table-cell office:value-type="float" office:value="178525952.13999999"/>
          <table:table-cell office:value-type="float" office:value="155191026.97"/>
          <table:table-cell table:number-columns-repeated="16373"/>
        </table:table-row>
        <table:table-row>
          <table:table-cell office:value-type="float" office:value="31410102600000"/>
          <table:table-cell office:value-type="string" office:string-value="      SETOR PRIVADO"/>
          <table:table-cell office:value-type="float" office:value="234978964.25999999"/>
          <table:table-cell office:value-type="float" office:value="232752043.63"/>
          <table:table-cell office:value-type="float" office:value="230515314.68000001"/>
          <table:table-cell office:value-type="float" office:value="189378831.75"/>
          <table:table-cell office:value-type="float" office:value="187036775.18000001"/>
          <table:table-cell office:value-type="float" office:value="185081219.44"/>
          <table:table-cell office:value-type="float" office:value="167147412.80000001"/>
          <table:table-cell office:value-type="float" office:value="178525952.13999999"/>
          <table:table-cell office:value-type="float" office:value="155191026.97"/>
          <table:table-cell table:number-columns-repeated="16373"/>
        </table:table-row>
        <table:table-row>
          <table:table-cell office:value-type="float" office:value="31410102620000"/>
          <table:table-cell office:value-type="string" office:string-value="       RURAL"/>
          <table:table-cell office:value-type="float" office:value="132011409.34"/>
          <table:table-cell office:value-type="float" office:value="133374666.52"/>
          <table:table-cell office:value-type="float" office:value="128081742.12"/>
          <table:table-cell office:value-type="float" office:value="109491934.37"/>
          <table:table-cell office:value-type="float" office:value="104296073.95"/>
          <table:table-cell office:value-type="float" office:value="105079586.09"/>
          <table:table-cell office:value-type="float" office:value="93911601.5"/>
          <table:table-cell office:value-type="float" office:value="89822017.5"/>
          <table:table-cell office:value-type="float" office:value="81910411.730000004"/>
          <table:table-cell table:number-columns-repeated="16373"/>
        </table:table-row>
        <table:table-row>
          <table:table-cell office:value-type="float" office:value="31410102640000"/>
          <table:table-cell office:value-type="string" office:string-value="       INDUSTRIA"/>
          <table:table-cell office:value-type="float" office:value="71358781.75"/>
          <table:table-cell office:value-type="float" office:value="63724458.829999998"/>
          <table:table-cell office:value-type="float" office:value="68826976.909999996"/>
          <table:table-cell office:value-type="float" office:value="54409872.450000003"/>
          <table:table-cell office:value-type="float" office:value="50459782.600000001"/>
          <table:table-cell office:value-type="float" office:value="35310266.259999998"/>
          <table:table-cell office:value-type="float" office:value="33471580.670000002"/>
          <table:table-cell office:value-type="float" office:value="37062647.460000001"/>
          <table:table-cell office:value-type="float" office:value="37599234.479999997"/>
          <table:table-cell table:number-columns-repeated="16373"/>
        </table:table-row>
        <table:table-row>
          <table:table-cell office:value-type="float" office:value="31410102660000"/>
          <table:table-cell office:value-type="string" office:string-value="       COMERCIO"/>
          <table:table-cell office:value-type="float" office:value="10528536.210000001"/>
          <table:table-cell office:value-type="float" office:value="10684680.970000001"/>
          <table:table-cell office:value-type="float" office:value="12082545.43"/>
          <table:table-cell office:value-type="float" office:value="8555193.6400000006"/>
          <table:table-cell office:value-type="float" office:value="14729868.52"/>
          <table:table-cell office:value-type="float" office:value="11509873.949999999"/>
          <table:table-cell office:value-type="float" office:value="13218629.27"/>
          <table:table-cell office:value-type="float" office:value="14863034.460000001"/>
          <table:table-cell office:value-type="float" office:value="15396442.470000001"/>
          <table:table-cell table:number-columns-repeated="16373"/>
        </table:table-row>
        <table:table-row>
          <table:table-cell office:value-type="float" office:value="31410102680000"/>
          <table:table-cell office:value-type="string" office:string-value="       INTERMEDIARIOS FINANCEIROS"/>
          <table:table-cell/>
          <table:table-cell office:value-type="float" office:value="4651.18"/>
          <table:table-cell table:number-columns-repeated="16380"/>
        </table:table-row>
        <table:table-row>
          <table:table-cell office:value-type="float" office:value="31410102700000"/>
          <table:table-cell office:value-type="string" office:string-value="       OUTROS SERVICOS"/>
          <table:table-cell office:value-type="float" office:value="21060158.309999999"/>
          <table:table-cell office:value-type="float" office:value="24939999.23"/>
          <table:table-cell office:value-type="float" office:value="21509443.690000001"/>
          <table:table-cell office:value-type="float" office:value="16907440.09"/>
          <table:table-cell office:value-type="float" office:value="17536777.399999999"/>
          <table:table-cell office:value-type="float" office:value="33162115.260000002"/>
          <table:table-cell office:value-type="float" office:value="26531725.870000001"/>
          <table:table-cell office:value-type="float" office:value="36762189.909999996"/>
          <table:table-cell office:value-type="float" office:value="20272589.469999999"/>
          <table:table-cell table:number-columns-repeated="16373"/>
        </table:table-row>
        <table:table-row>
          <table:table-cell office:value-type="float" office:value="31410102720000"/>
          <table:table-cell office:value-type="string" office:string-value="       PESSOAS FISICAS"/>
          <table:table-cell office:value-type="float" office:value="20078.650000000001"/>
          <table:table-cell office:value-type="float" office:value="23586.9"/>
          <table:table-cell office:value-type="float" office:value="14606.53"/>
          <table:table-cell office:value-type="float" office:value="14391.2"/>
          <table:table-cell office:value-type="float" office:value="14272.71"/>
          <table:table-cell office:value-type="float" office:value="19377.88"/>
          <table:table-cell office:value-type="float" office:value="13875.49"/>
          <table:table-cell office:value-type="float" office:value="16062.81"/>
          <table:table-cell office:value-type="float" office:value="12348.82"/>
          <table:table-cell table:number-columns-repeated="16373"/>
        </table:table-row>
        <table:table-row>
          <table:table-cell office:value-type="float" office:value="31410102722000"/>
          <table:table-cell office:value-type="string" office:string-value="        CHEQUE ESPECIAL"/>
          <table:table-cell table:number-columns-repeated="16382"/>
        </table:table-row>
        <table:table-row>
          <table:table-cell/>
          <table:table-cell office:value-type="string" office:string-value="        CHEQUE CONTERRANEO"/>
          <table:table-cell table:number-columns-repeated="16382"/>
        </table:table-row>
        <table:table-row>
          <table:table-cell office:value-type="float" office:value="31410205000000"/>
          <table:table-cell office:value-type="string" office:string-value="     OPERACOES VENCIDAS"/>
          <table:table-cell office:value-type="float" office:value="59040021.799999997"/>
          <table:table-cell office:value-type="float" office:value="44971230.590000004"/>
          <table:table-cell office:value-type="float" office:value="52913292.399999999"/>
          <table:table-cell office:value-type="float" office:value="58667721.460000001"/>
          <table:table-cell office:value-type="float" office:value="37042930.450000003"/>
          <table:table-cell office:value-type="float" office:value="35138645.899999999"/>
          <table:table-cell office:value-type="float" office:value="39851208.68"/>
          <table:table-cell office:value-type="float" office:value="43865854.729999997"/>
          <table:table-cell office:value-type="float" office:value="42174242.460000001"/>
          <table:table-cell table:number-columns-repeated="16373"/>
        </table:table-row>
        <table:table-row>
          <table:table-cell office:value-type="float" office:value="31410205020000"/>
          <table:table-cell office:value-type="string" office:string-value="      SETOR PUBLICO FEDERAL"/>
          <table:table-cell table:number-columns-repeated="2"/>
          <table:table-cell office:value-type="float" office:value="3186.4"/>
          <table:table-cell table:number-columns-repeated="4"/>
          <table:table-cell office:value-type="float" office:value="3233.26"/>
          <table:table-cell table:number-columns-repeated="16374"/>
        </table:table-row>
        <table:table-row>
          <table:table-cell office:value-type="float" office:value="31410205100000"/>
          <table:table-cell office:value-type="string" office:string-value="       ATIVIDADES EMPRESARIAIS"/>
          <table:table-cell table:number-columns-repeated="2"/>
          <table:table-cell office:value-type="float" office:value="3186.4"/>
          <table:table-cell table:number-columns-repeated="4"/>
          <table:table-cell office:value-type="float" office:value="3233.26"/>
          <table:table-cell table:number-columns-repeated="16374"/>
        </table:table-row>
        <table:table-row>
          <table:table-cell office:value-type="float" office:value="31410205140000"/>
          <table:table-cell office:value-type="string" office:string-value="        COMERCIO"/>
          <table:table-cell table:number-columns-repeated="2"/>
          <table:table-cell office:value-type="float" office:value="3186.4"/>
          <table:table-cell table:number-columns-repeated="4"/>
          <table:table-cell office:value-type="float" office:value="3233.26"/>
          <table:table-cell table:number-columns-repeated="16374"/>
        </table:table-row>
        <table:table-row>
          <table:table-cell office:value-type="float" office:value="31410205600000"/>
          <table:table-cell office:value-type="string" office:string-value="      SETOR PRIVADO"/>
          <table:table-cell office:value-type="float" office:value="59040021.799999997"/>
          <table:table-cell office:value-type="float" office:value="44971230.590000004"/>
          <table:table-cell office:value-type="float" office:value="52910106"/>
          <table:table-cell office:value-type="float" office:value="58667721.460000001"/>
          <table:table-cell office:value-type="float" office:value="37042930.450000003"/>
          <table:table-cell office:value-type="float" office:value="35138645.899999999"/>
          <table:table-cell office:value-type="float" office:value="39851208.68"/>
          <table:table-cell office:value-type="float" office:value="43862621.469999999"/>
          <table:table-cell office:value-type="float" office:value="42174242.460000001"/>
          <table:table-cell table:number-columns-repeated="16373"/>
        </table:table-row>
        <table:table-row>
          <table:table-cell office:value-type="float" office:value="31410205620000"/>
          <table:table-cell office:value-type="string" office:string-value="       RURAL"/>
          <table:table-cell office:value-type="float" office:value="23579277.829999998"/>
          <table:table-cell office:value-type="float" office:value="24990106.760000002"/>
          <table:table-cell office:value-type="float" office:value="32165027.219999999"/>
          <table:table-cell office:value-type="float" office:value="32451008.41"/>
          <table:table-cell office:value-type="float" office:value="20933642.57"/>
          <table:table-cell office:value-type="float" office:value="16042525.279999999"/>
          <table:table-cell office:value-type="float" office:value="17032181.920000002"/>
          <table:table-cell office:value-type="float" office:value="22425630.010000002"/>
          <table:table-cell office:value-type="float" office:value="30600769.289999999"/>
          <table:table-cell table:number-columns-repeated="16373"/>
        </table:table-row>
        <table:table-row>
          <table:table-cell office:value-type="float" office:value="31410205640000"/>
          <table:table-cell office:value-type="string" office:string-value="       INDUSTRIA"/>
          <table:table-cell office:value-type="float" office:value="9254795.8200000003"/>
          <table:table-cell office:value-type="float" office:value="7555501.6699999999"/>
          <table:table-cell office:value-type="float" office:value="6484201.54"/>
          <table:table-cell office:value-type="float" office:value="13776909.300000001"/>
          <table:table-cell office:value-type="float" office:value="5119844.1500000004"/>
          <table:table-cell office:value-type="float" office:value="6885442.79"/>
          <table:table-cell office:value-type="float" office:value="8734894.1300000008"/>
          <table:table-cell office:value-type="float" office:value="6905265"/>
          <table:table-cell office:value-type="float" office:value="3110343.51"/>
          <table:table-cell table:number-columns-repeated="16373"/>
        </table:table-row>
        <table:table-row>
          <table:table-cell office:value-type="float" office:value="31410205660000"/>
          <table:table-cell office:value-type="string" office:string-value="       COMERCIO"/>
          <table:table-cell office:value-type="float" office:value="11592750.99"/>
          <table:table-cell office:value-type="float" office:value="7484033.7000000002"/>
          <table:table-cell office:value-type="float" office:value="9748283.8200000003"/>
          <table:table-cell office:value-type="float" office:value="8436936.0099999998"/>
          <table:table-cell office:value-type="float" office:value="6533055.7800000003"/>
          <table:table-cell office:value-type="float" office:value="9322317.6199999992"/>
          <table:table-cell office:value-type="float" office:value="8235591.3499999996"/>
          <table:table-cell office:value-type="float" office:value="5619865.2599999998"/>
          <table:table-cell office:value-type="float" office:value="5453201.9299999997"/>
          <table:table-cell table:number-columns-repeated="16373"/>
        </table:table-row>
        <table:table-row>
          <table:table-cell office:value-type="float" office:value="31410205680000"/>
          <table:table-cell office:value-type="string" office:string-value="       INTERMEDIARIOS FINANCEIROS"/>
          <table:table-cell table:number-columns-repeated="2"/>
          <table:table-cell office:value-type="float" office:value="4698.26"/>
          <table:table-cell office:value-type="float" office:value="4756.22"/>
          <table:table-cell table:number-columns-repeated="16378"/>
        </table:table-row>
        <table:table-row>
          <table:table-cell office:value-type="float" office:value="31410205700000"/>
          <table:table-cell office:value-type="string" office:string-value="       OUTROS SERVICOS"/>
          <table:table-cell office:value-type="float" office:value="14580248.109999999"/>
          <table:table-cell office:value-type="float" office:value="4929655.9800000004"/>
          <table:table-cell office:value-type="float" office:value="4489086.0199999996"/>
          <table:table-cell office:value-type="float" office:value="3966720.47"/>
          <table:table-cell office:value-type="float" office:value="4430447.5999999996"/>
          <table:table-cell office:value-type="float" office:value="2875418.78"/>
          <table:table-cell office:value-type="float" office:value="5806351.7000000002"/>
          <table:table-cell office:value-type="float" office:value="8886457.0700000003"/>
          <table:table-cell office:value-type="float" office:value="2979779.21"/>
          <table:table-cell table:number-columns-repeated="16373"/>
        </table:table-row>
        <table:table-row>
          <table:table-cell office:value-type="float" office:value="31410205720000"/>
          <table:table-cell office:value-type="string" office:string-value="       PESSOAS FISICAS"/>
          <table:table-cell office:value-type="float" office:value="32949.050000000003"/>
          <table:table-cell office:value-type="float" office:value="11932.48"/>
          <table:table-cell office:value-type="float" office:value="18809.14"/>
          <table:table-cell office:value-type="float" office:value="31391.05"/>
          <table:table-cell office:value-type="float" office:value="25940.35"/>
          <table:table-cell office:value-type="float" office:value="12941.43"/>
          <table:table-cell office:value-type="float" office:value="42189.58"/>
          <table:table-cell office:value-type="float" office:value="25404.13"/>
          <table:table-cell office:value-type="float" office:value="30148.52"/>
          <table:table-cell table:number-columns-repeated="16373"/>
        </table:table-row>
        <table:table-row>
          <table:table-cell office:value-type="float" office:value="31410205722000"/>
          <table:table-cell office:value-type="string" office:string-value="        CHEQUE ESPECIAL"/>
          <table:table-cell table:number-columns-repeated="16382"/>
        </table:table-row>
        <table:table-row>
          <table:table-cell/>
          <table:table-cell office:value-type="string" office:string-value="        CHEQUE CONTERRANEO"/>
          <table:table-cell table:number-columns-repeated="16382"/>
        </table:table-row>
        <table:table-row>
          <table:table-cell office:value-type="float" office:value="31430003000000"/>
          <table:table-cell office:value-type="string" office:string-value="    OUTROS CREDITOS NIVEL C"/>
          <table:table-cell office:value-type="float" office:value="6712677.7800000003"/>
          <table:table-cell office:value-type="float" office:value="637930.98"/>
          <table:table-cell office:value-type="float" office:value="676659.11"/>
          <table:table-cell office:value-type="float" office:value="651924.16"/>
          <table:table-cell office:value-type="float" office:value="503441.88"/>
          <table:table-cell office:value-type="float" office:value="807890.68"/>
          <table:table-cell office:value-type="float" office:value="758982.25"/>
          <table:table-cell office:value-type="float" office:value="817850.72"/>
          <table:table-cell office:value-type="float" office:value="424509.23"/>
          <table:table-cell table:number-columns-repeated="16373"/>
        </table:table-row>
        <table:table-row>
          <table:table-cell office:value-type="float" office:value="31430106000000"/>
          <table:table-cell office:value-type="string" office:string-value="     OPERACOES EM CURSO NORMAL"/>
          <table:table-cell office:value-type="float" office:value="516963.02"/>
          <table:table-cell office:value-type="float" office:value="362982.69"/>
          <table:table-cell office:value-type="float" office:value="327993.67"/>
          <table:table-cell office:value-type="float" office:value="316020.09999999998"/>
          <table:table-cell office:value-type="float" office:value="447930.29"/>
          <table:table-cell office:value-type="float" office:value="730733.07"/>
          <table:table-cell office:value-type="float" office:value="737883.98"/>
          <table:table-cell office:value-type="float" office:value="750673.75"/>
          <table:table-cell office:value-type="float" office:value="424509.23"/>
          <table:table-cell table:number-columns-repeated="16373"/>
        </table:table-row>
        <table:table-row>
          <table:table-cell office:value-type="float" office:value="31430106600000"/>
          <table:table-cell office:value-type="string" office:string-value="      SETOR PRIVADO"/>
          <table:table-cell office:value-type="float" office:value="516963.02"/>
          <table:table-cell office:value-type="float" office:value="362982.69"/>
          <table:table-cell office:value-type="float" office:value="327993.67"/>
          <table:table-cell office:value-type="float" office:value="316020.09999999998"/>
          <table:table-cell office:value-type="float" office:value="447930.29"/>
          <table:table-cell office:value-type="float" office:value="730733.07"/>
          <table:table-cell office:value-type="float" office:value="737883.98"/>
          <table:table-cell office:value-type="float" office:value="750673.75"/>
          <table:table-cell office:value-type="float" office:value="424509.23"/>
          <table:table-cell table:number-columns-repeated="16373"/>
        </table:table-row>
        <table:table-row>
          <table:table-cell office:value-type="float" office:value="31430106620000"/>
          <table:table-cell office:value-type="string" office:string-value="       RURAL"/>
          <table:table-cell office:value-type="float" office:value="286412.73"/>
          <table:table-cell office:value-type="float" office:value="362982.69"/>
          <table:table-cell office:value-type="float" office:value="302727.03999999998"/>
          <table:table-cell office:value-type="float" office:value="291164.28999999998"/>
          <table:table-cell office:value-type="float" office:value="295405.33"/>
          <table:table-cell office:value-type="float" office:value="598721.15"/>
          <table:table-cell office:value-type="float" office:value="602927.80000000005"/>
          <table:table-cell office:value-type="float" office:value="612877.27"/>
          <table:table-cell office:value-type="float" office:value="270182.87"/>
          <table:table-cell table:number-columns-repeated="16373"/>
        </table:table-row>
        <table:table-row>
          <table:table-cell office:value-type="float" office:value="31430106660000"/>
          <table:table-cell office:value-type="string" office:string-value="       COMERCIO"/>
          <table:table-cell office:value-type="float" office:value="217926.37"/>
          <table:table-cell table:number-columns-repeated="3"/>
          <table:table-cell office:value-type="float" office:value="152524.96"/>
          <table:table-cell office:value-type="float" office:value="132011.92000000001"/>
          <table:table-cell office:value-type="float" office:value="134956.18"/>
          <table:table-cell office:value-type="float" office:value="137796.48000000001"/>
          <table:table-cell office:value-type="float" office:value="154326.35999999999"/>
          <table:table-cell table:number-columns-repeated="16373"/>
        </table:table-row>
        <table:table-row>
          <table:table-cell office:value-type="float" office:value="31430106700000"/>
          <table:table-cell office:value-type="string" office:string-value="       OUTROS SERVICOS"/>
          <table:table-cell office:value-type="float" office:value="12623.92"/>
          <table:table-cell/>
          <table:table-cell office:value-type="float" office:value="25266.63"/>
          <table:table-cell office:value-type="float" office:value="24855.81"/>
          <table:table-cell table:number-columns-repeated="16378"/>
        </table:table-row>
        <table:table-row>
          <table:table-cell office:value-type="float" office:value="31430209000000"/>
          <table:table-cell office:value-type="string" office:string-value="     OPERACOES VENCIDAS"/>
          <table:table-cell office:value-type="float" office:value="6195714.7599999998"/>
          <table:table-cell office:value-type="float" office:value="274948.28999999998"/>
          <table:table-cell office:value-type="float" office:value="348665.44"/>
          <table:table-cell office:value-type="float" office:value="335904.06"/>
          <table:table-cell office:value-type="float" office:value="55511.59"/>
          <table:table-cell office:value-type="float" office:value="77157.61"/>
          <table:table-cell office:value-type="float" office:value="21098.27"/>
          <table:table-cell office:value-type="float" office:value="67176.97"/>
          <table:table-cell table:number-columns-repeated="16374"/>
        </table:table-row>
        <table:table-row>
          <table:table-cell office:value-type="float" office:value="31430209600000"/>
          <table:table-cell office:value-type="string" office:string-value="      SETOR PRIVADO"/>
          <table:table-cell office:value-type="float" office:value="6195714.7599999998"/>
          <table:table-cell office:value-type="float" office:value="274948.28999999998"/>
          <table:table-cell office:value-type="float" office:value="348665.44"/>
          <table:table-cell office:value-type="float" office:value="335904.06"/>
          <table:table-cell office:value-type="float" office:value="55511.59"/>
          <table:table-cell office:value-type="float" office:value="77157.61"/>
          <table:table-cell office:value-type="float" office:value="21098.27"/>
          <table:table-cell office:value-type="float" office:value="67176.97"/>
          <table:table-cell table:number-columns-repeated="16374"/>
        </table:table-row>
        <table:table-row>
          <table:table-cell office:value-type="float" office:value="31430209620000"/>
          <table:table-cell office:value-type="string" office:string-value="       RURAL"/>
          <table:table-cell/>
          <table:table-cell office:value-type="float" office:value="4012.5"/>
          <table:table-cell office:value-type="float" office:value="2674.89"/>
          <table:table-cell office:value-type="float" office:value="14236.64"/>
          <table:table-cell office:value-type="float" office:value="55496.41"/>
          <table:table-cell table:number-columns-repeated="16377"/>
        </table:table-row>
        <table:table-row>
          <table:table-cell office:value-type="float" office:value="31430209660000"/>
          <table:table-cell office:value-type="string" office:string-value="       COMERCIO"/>
          <table:table-cell office:value-type="float" office:value="37888.81"/>
          <table:table-cell office:value-type="float" office:value="258039"/>
          <table:table-cell office:value-type="float" office:value="321657.84000000003"/>
          <table:table-cell office:value-type="float" office:value="310928.31"/>
          <table:table-cell office:value-type="float" office:value="15.18"/>
          <table:table-cell office:value-type="float" office:value="67478.759999999995"/>
          <table:table-cell/>
          <table:table-cell office:value-type="float" office:value="67176.97"/>
          <table:table-cell table:number-columns-repeated="16374"/>
        </table:table-row>
        <table:table-row>
          <table:table-cell office:value-type="float" office:value="31430209680000"/>
          <table:table-cell office:value-type="string" office:string-value="       INTERMEDIARIOS FINANCEIROS"/>
          <table:table-cell office:value-type="float" office:value="6157825.9500000002"/>
          <table:table-cell table:number-columns-repeated="16381"/>
        </table:table-row>
        <table:table-row>
          <table:table-cell office:value-type="float" office:value="31430209700000"/>
          <table:table-cell office:value-type="string" office:string-value="       OUTROS SERVICOS"/>
          <table:table-cell/>
          <table:table-cell office:value-type="float" office:value="12896.79"/>
          <table:table-cell office:value-type="float" office:value="24332.71"/>
          <table:table-cell office:value-type="float" office:value="10739.11"/>
          <table:table-cell/>
          <table:table-cell office:value-type="float" office:value="9678.85"/>
          <table:table-cell office:value-type="float" office:value="21098.27"/>
          <table:table-cell table:number-columns-repeated="16375"/>
        </table:table-row>
        <table:table-row>
          <table:table-cell office:value-type="float" office:value="31500005000000"/>
          <table:table-cell office:value-type="string" office:string-value="   OPERACOES DE RISCO NIVEL D"/>
          <table:table-cell office:value-type="float" office:value="200652187.36000001"/>
          <table:table-cell office:value-type="float" office:value="165503656.61000001"/>
          <table:table-cell office:value-type="float" office:value="151357745.75999999"/>
          <table:table-cell office:value-type="float" office:value="149373701.66"/>
          <table:table-cell office:value-type="float" office:value="137436336.38999999"/>
          <table:table-cell office:value-type="float" office:value="132819632.97"/>
          <table:table-cell office:value-type="float" office:value="128243681.43000001"/>
          <table:table-cell office:value-type="float" office:value="115344070.44"/>
          <table:table-cell office:value-type="float" office:value="121475559.27"/>
          <table:table-cell table:number-columns-repeated="16373"/>
        </table:table-row>
        <table:table-row>
          <table:table-cell office:value-type="float" office:value="31510002000000"/>
          <table:table-cell office:value-type="string" office:string-value="    OPERACOES DE CREDITO NIVEL D"/>
          <table:table-cell office:value-type="float" office:value="200013938.00999999"/>
          <table:table-cell office:value-type="float" office:value="159041236.99000001"/>
          <table:table-cell office:value-type="float" office:value="150872615.24000001"/>
          <table:table-cell office:value-type="float" office:value="149208645.59"/>
          <table:table-cell office:value-type="float" office:value="137155439.31999999"/>
          <table:table-cell office:value-type="float" office:value="132732651.26000001"/>
          <table:table-cell office:value-type="float" office:value="128155144.44"/>
          <table:table-cell office:value-type="float" office:value="115287432.11"/>
          <table:table-cell office:value-type="float" office:value="121179512.45"/>
          <table:table-cell table:number-columns-repeated="16373"/>
        </table:table-row>
        <table:table-row>
          <table:table-cell office:value-type="float" office:value="31510105000000"/>
          <table:table-cell office:value-type="string" office:string-value="     OPERACOES EM CURSO NORMAL"/>
          <table:table-cell office:value-type="float" office:value="114048600.04000001"/>
          <table:table-cell office:value-type="float" office:value="104830682.22"/>
          <table:table-cell office:value-type="float" office:value="104298837.95999999"/>
          <table:table-cell office:value-type="float" office:value="100326334.62"/>
          <table:table-cell office:value-type="float" office:value="86215285.129999995"/>
          <table:table-cell office:value-type="float" office:value="78337689.829999998"/>
          <table:table-cell office:value-type="float" office:value="84779739.780000001"/>
          <table:table-cell office:value-type="float" office:value="77984622.900000006"/>
          <table:table-cell office:value-type="float" office:value="77577088.700000003"/>
          <table:table-cell table:number-columns-repeated="16373"/>
        </table:table-row>
        <table:table-row>
          <table:table-cell office:value-type="float" office:value="31510105600000"/>
          <table:table-cell office:value-type="string" office:string-value="      SETOR PRIVADO"/>
          <table:table-cell office:value-type="float" office:value="114048600.04000001"/>
          <table:table-cell office:value-type="float" office:value="104830682.22"/>
          <table:table-cell office:value-type="float" office:value="104298837.95999999"/>
          <table:table-cell office:value-type="float" office:value="100326334.62"/>
          <table:table-cell office:value-type="float" office:value="86215285.129999995"/>
          <table:table-cell office:value-type="float" office:value="78337689.829999998"/>
          <table:table-cell office:value-type="float" office:value="84779739.780000001"/>
          <table:table-cell office:value-type="float" office:value="77984622.900000006"/>
          <table:table-cell office:value-type="float" office:value="77577088.700000003"/>
          <table:table-cell table:number-columns-repeated="16373"/>
        </table:table-row>
        <table:table-row>
          <table:table-cell office:value-type="float" office:value="31510105620000"/>
          <table:table-cell office:value-type="string" office:string-value="       RURAL"/>
          <table:table-cell office:value-type="float" office:value="50068644.75"/>
          <table:table-cell office:value-type="float" office:value="52303719.759999998"/>
          <table:table-cell office:value-type="float" office:value="50906419.119999997"/>
          <table:table-cell office:value-type="float" office:value="47399504.530000001"/>
          <table:table-cell office:value-type="float" office:value="45149945.100000001"/>
          <table:table-cell office:value-type="float" office:value="39299413.5"/>
          <table:table-cell office:value-type="float" office:value="42069950.939999998"/>
          <table:table-cell office:value-type="float" office:value="37295321.630000003"/>
          <table:table-cell office:value-type="float" office:value="36510655.960000001"/>
          <table:table-cell table:number-columns-repeated="16373"/>
        </table:table-row>
        <table:table-row>
          <table:table-cell office:value-type="float" office:value="31510105640000"/>
          <table:table-cell office:value-type="string" office:string-value="       INDUSTRIA"/>
          <table:table-cell office:value-type="float" office:value="36448715.18"/>
          <table:table-cell office:value-type="float" office:value="32623685.260000002"/>
          <table:table-cell office:value-type="float" office:value="29558997.73"/>
          <table:table-cell office:value-type="float" office:value="28103465.68"/>
          <table:table-cell office:value-type="float" office:value="17297538.07"/>
          <table:table-cell office:value-type="float" office:value="20060190.420000002"/>
          <table:table-cell office:value-type="float" office:value="14746825.67"/>
          <table:table-cell office:value-type="float" office:value="13512775.73"/>
          <table:table-cell office:value-type="float" office:value="15173751.68"/>
          <table:table-cell table:number-columns-repeated="16373"/>
        </table:table-row>
        <table:table-row>
          <table:table-cell office:value-type="float" office:value="31510105660000"/>
          <table:table-cell office:value-type="string" office:string-value="       COMERCIO"/>
          <table:table-cell office:value-type="float" office:value="4968363.32"/>
          <table:table-cell office:value-type="float" office:value="6303357.7199999997"/>
          <table:table-cell office:value-type="float" office:value="9992355.6099999994"/>
          <table:table-cell office:value-type="float" office:value="14521522.9"/>
          <table:table-cell office:value-type="float" office:value="13046254.49"/>
          <table:table-cell office:value-type="float" office:value="9487335.6500000004"/>
          <table:table-cell office:value-type="float" office:value="8613770.3699999992"/>
          <table:table-cell office:value-type="float" office:value="8513815.7799999993"/>
          <table:table-cell office:value-type="float" office:value="9008575.8100000005"/>
          <table:table-cell table:number-columns-repeated="16373"/>
        </table:table-row>
        <table:table-row>
          <table:table-cell office:value-type="float" office:value="31510105680000"/>
          <table:table-cell office:value-type="string" office:string-value="       INTERMEDIARIOS FINANCEIROS"/>
          <table:table-cell table:number-columns-repeated="16382"/>
        </table:table-row>
        <table:table-row>
          <table:table-cell office:value-type="float" office:value="31510105700000"/>
          <table:table-cell office:value-type="string" office:string-value="       OUTROS SERVICOS"/>
          <table:table-cell office:value-type="float" office:value="21807606.149999999"/>
          <table:table-cell office:value-type="float" office:value="12861407.810000001"/>
          <table:table-cell office:value-type="float" office:value="13372938.43"/>
          <table:table-cell office:value-type="float" office:value="9901924.7400000002"/>
          <table:table-cell office:value-type="float" office:value="10509918.140000001"/>
          <table:table-cell office:value-type="float" office:value="9327179.1799999997"/>
          <table:table-cell office:value-type="float" office:value="19263179.199999999"/>
          <table:table-cell office:value-type="float" office:value="18611997.690000001"/>
          <table:table-cell office:value-type="float" office:value="16859842.940000001"/>
          <table:table-cell table:number-columns-repeated="16373"/>
        </table:table-row>
        <table:table-row>
          <table:table-cell office:value-type="float" office:value="31510105720000"/>
          <table:table-cell office:value-type="string" office:string-value="       PESSOAS FISICAS"/>
          <table:table-cell office:value-type="float" office:value="755270.64"/>
          <table:table-cell office:value-type="float" office:value="738511.67"/>
          <table:table-cell office:value-type="float" office:value="468127.07"/>
          <table:table-cell office:value-type="float" office:value="399916.77"/>
          <table:table-cell office:value-type="float" office:value="211629.33"/>
          <table:table-cell office:value-type="float" office:value="163571.07999999999"/>
          <table:table-cell office:value-type="float" office:value="86013.6"/>
          <table:table-cell office:value-type="float" office:value="50712.07"/>
          <table:table-cell office:value-type="float" office:value="24262.31"/>
          <table:table-cell table:number-columns-repeated="16373"/>
        </table:table-row>
        <table:table-row>
          <table:table-cell office:value-type="float" office:value="31510105722000"/>
          <table:table-cell office:value-type="string" office:string-value="        CHEQUE ESPECIAL"/>
          <table:table-cell table:number-columns-repeated="16382"/>
        </table:table-row>
        <table:table-row>
          <table:table-cell/>
          <table:table-cell office:value-type="string" office:string-value="        CHEQUE CONTERRANEO"/>
          <table:table-cell table:number-columns-repeated="16382"/>
        </table:table-row>
        <table:table-row>
          <table:table-cell office:value-type="float" office:value="31510208000000"/>
          <table:table-cell office:value-type="string" office:string-value="     OPERACOES VENCIDAS"/>
          <table:table-cell office:value-type="float" office:value="85965337.969999999"/>
          <table:table-cell office:value-type="float" office:value="54210554.770000003"/>
          <table:table-cell office:value-type="float" office:value="46573777.280000001"/>
          <table:table-cell office:value-type="float" office:value="48882310.969999999"/>
          <table:table-cell office:value-type="float" office:value="50940154.189999998"/>
          <table:table-cell office:value-type="float" office:value="54394961.43"/>
          <table:table-cell office:value-type="float" office:value="43375404.659999996"/>
          <table:table-cell office:value-type="float" office:value="37302809.210000001"/>
          <table:table-cell office:value-type="float" office:value="43602423.75"/>
          <table:table-cell table:number-columns-repeated="16373"/>
        </table:table-row>
        <table:table-row>
          <table:table-cell office:value-type="float" office:value="31510208020000"/>
          <table:table-cell office:value-type="string" office:string-value="      SETOR PUBLICO FEDERAL"/>
          <table:table-cell office:value-type="float" office:value="714.24"/>
          <table:table-cell office:value-type="float" office:value="678.59"/>
          <table:table-cell office:value-type="float" office:value="639.58000000000004"/>
          <table:table-cell office:value-type="float" office:value="3202.94"/>
          <table:table-cell table:number-columns-repeated="16378"/>
        </table:table-row>
        <table:table-row>
          <table:table-cell office:value-type="float" office:value="31510208100000"/>
          <table:table-cell office:value-type="string" office:string-value="       ATIVIDADES EMPRESARIAIS"/>
          <table:table-cell office:value-type="float" office:value="714.24"/>
          <table:table-cell office:value-type="float" office:value="678.59"/>
          <table:table-cell office:value-type="float" office:value="639.58000000000004"/>
          <table:table-cell office:value-type="float" office:value="3202.94"/>
          <table:table-cell table:number-columns-repeated="16378"/>
        </table:table-row>
        <table:table-row>
          <table:table-cell office:value-type="float" office:value="31510208140000"/>
          <table:table-cell office:value-type="string" office:string-value="        COMERCIO"/>
          <table:table-cell table:number-columns-repeated="3"/>
          <table:table-cell office:value-type="float" office:value="3202.94"/>
          <table:table-cell table:number-columns-repeated="16378"/>
        </table:table-row>
        <table:table-row>
          <table:table-cell office:value-type="float" office:value="31510208180000"/>
          <table:table-cell office:value-type="string" office:string-value="        OUTROS SERVICOS"/>
          <table:table-cell office:value-type="float" office:value="714.24"/>
          <table:table-cell office:value-type="float" office:value="678.59"/>
          <table:table-cell office:value-type="float" office:value="639.58000000000004"/>
          <table:table-cell table:number-columns-repeated="16379"/>
        </table:table-row>
        <table:table-row>
          <table:table-cell office:value-type="float" office:value="31510208600000"/>
          <table:table-cell office:value-type="string" office:string-value="      SETOR PRIVADO"/>
          <table:table-cell office:value-type="float" office:value="85964623.730000004"/>
          <table:table-cell office:value-type="float" office:value="54209876.18"/>
          <table:table-cell office:value-type="float" office:value="46573137.700000003"/>
          <table:table-cell office:value-type="float" office:value="48879108.030000001"/>
          <table:table-cell office:value-type="float" office:value="50940154.189999998"/>
          <table:table-cell office:value-type="float" office:value="54394961.43"/>
          <table:table-cell office:value-type="float" office:value="43375404.659999996"/>
          <table:table-cell office:value-type="float" office:value="37302809.210000001"/>
          <table:table-cell office:value-type="float" office:value="43602423.75"/>
          <table:table-cell table:number-columns-repeated="16373"/>
        </table:table-row>
        <table:table-row>
          <table:table-cell office:value-type="float" office:value="31510208620000"/>
          <table:table-cell office:value-type="string" office:string-value="       RURAL"/>
          <table:table-cell office:value-type="float" office:value="22364043.32"/>
          <table:table-cell office:value-type="float" office:value="24220641.870000001"/>
          <table:table-cell office:value-type="float" office:value="28041106.239999998"/>
          <table:table-cell office:value-type="float" office:value="27625929.390000001"/>
          <table:table-cell office:value-type="float" office:value="33214565.07"/>
          <table:table-cell office:value-type="float" office:value="33511908.77"/>
          <table:table-cell office:value-type="float" office:value="24888433.989999998"/>
          <table:table-cell office:value-type="float" office:value="20362945.899999999"/>
          <table:table-cell office:value-type="float" office:value="20254934.859999999"/>
          <table:table-cell table:number-columns-repeated="16373"/>
        </table:table-row>
        <table:table-row>
          <table:table-cell office:value-type="float" office:value="31510208640000"/>
          <table:table-cell office:value-type="string" office:string-value="       INDUSTRIA"/>
          <table:table-cell office:value-type="float" office:value="29233364.359999999"/>
          <table:table-cell office:value-type="float" office:value="11720215.390000001"/>
          <table:table-cell office:value-type="float" office:value="6355627.4699999997"/>
          <table:table-cell office:value-type="float" office:value="9741595.5399999991"/>
          <table:table-cell office:value-type="float" office:value="5722762.4299999997"/>
          <table:table-cell office:value-type="float" office:value="7966142.96"/>
          <table:table-cell office:value-type="float" office:value="5475710.4199999999"/>
          <table:table-cell office:value-type="float" office:value="5434002.7199999997"/>
          <table:table-cell office:value-type="float" office:value="4469895.04"/>
          <table:table-cell table:number-columns-repeated="16373"/>
        </table:table-row>
        <table:table-row>
          <table:table-cell office:value-type="float" office:value="31510208660000"/>
          <table:table-cell office:value-type="string" office:string-value="       COMERCIO"/>
          <table:table-cell office:value-type="float" office:value="17174951.949999999"/>
          <table:table-cell office:value-type="float" office:value="7728053.2800000003"/>
          <table:table-cell office:value-type="float" office:value="6765447.1299999999"/>
          <table:table-cell office:value-type="float" office:value="6569386.3099999996"/>
          <table:table-cell office:value-type="float" office:value="8047613.0300000003"/>
          <table:table-cell office:value-type="float" office:value="8180789.6500000004"/>
          <table:table-cell office:value-type="float" office:value="10158716.779999999"/>
          <table:table-cell office:value-type="float" office:value="8771711.7400000002"/>
          <table:table-cell office:value-type="float" office:value="7678461.4299999997"/>
          <table:table-cell table:number-columns-repeated="16373"/>
        </table:table-row>
        <table:table-row>
          <table:table-cell office:value-type="float" office:value="31510208680000"/>
          <table:table-cell office:value-type="string" office:string-value="       INTERMEDIARIOS FINANCEIROS"/>
          <table:table-cell table:number-columns-repeated="4"/>
          <table:table-cell office:value-type="float" office:value="4772.8100000000004"/>
          <table:table-cell table:number-columns-repeated="16377"/>
        </table:table-row>
        <table:table-row>
          <table:table-cell office:value-type="float" office:value="31510208700000"/>
          <table:table-cell office:value-type="string" office:string-value="       OUTROS SERVICOS"/>
          <table:table-cell office:value-type="float" office:value="17096795.98"/>
          <table:table-cell office:value-type="float" office:value="10499119.82"/>
          <table:table-cell office:value-type="float" office:value="5392016.8399999999"/>
          <table:table-cell office:value-type="float" office:value="4920336.55"/>
          <table:table-cell office:value-type="float" office:value="3891154.08"/>
          <table:table-cell office:value-type="float" office:value="4669246.33"/>
          <table:table-cell office:value-type="float" office:value="2830358.09"/>
          <table:table-cell office:value-type="float" office:value="2720437.37"/>
          <table:table-cell office:value-type="float" office:value="11184783.060000001"/>
          <table:table-cell table:number-columns-repeated="16373"/>
        </table:table-row>
        <table:table-row>
          <table:table-cell office:value-type="float" office:value="31510208720000"/>
          <table:table-cell office:value-type="string" office:string-value="       PESSOAS FISICAS"/>
          <table:table-cell office:value-type="float" office:value="95468.12"/>
          <table:table-cell office:value-type="float" office:value="41845.82"/>
          <table:table-cell office:value-type="float" office:value="18940.02"/>
          <table:table-cell office:value-type="float" office:value="21860.240000000002"/>
          <table:table-cell office:value-type="float" office:value="59286.77"/>
          <table:table-cell office:value-type="float" office:value="66873.72"/>
          <table:table-cell office:value-type="float" office:value="22185.38"/>
          <table:table-cell office:value-type="float" office:value="13711.48"/>
          <table:table-cell office:value-type="float" office:value="14349.36"/>
          <table:table-cell table:number-columns-repeated="16373"/>
        </table:table-row>
        <table:table-row>
          <table:table-cell office:value-type="float" office:value="31510208722000"/>
          <table:table-cell office:value-type="string" office:string-value="        CHEQUE ESPECIAL"/>
          <table:table-cell table:number-columns-repeated="16382"/>
        </table:table-row>
        <table:table-row>
          <table:table-cell/>
          <table:table-cell office:value-type="string" office:string-value="        CHEQUE CONTERRANEO"/>
          <table:table-cell table:number-columns-repeated="16382"/>
        </table:table-row>
        <table:table-row>
          <table:table-cell office:value-type="float" office:value="31530006000000"/>
          <table:table-cell office:value-type="string" office:string-value="    OUTROS CREDITOS NIVEL D"/>
          <table:table-cell office:value-type="float" office:value="638249.35"/>
          <table:table-cell office:value-type="float" office:value="6462419.6200000001"/>
          <table:table-cell office:value-type="float" office:value="485130.52"/>
          <table:table-cell office:value-type="float" office:value="165056.07"/>
          <table:table-cell office:value-type="float" office:value="280897.07"/>
          <table:table-cell office:value-type="float" office:value="86981.71"/>
          <table:table-cell office:value-type="float" office:value="88536.99"/>
          <table:table-cell office:value-type="float" office:value="56638.33"/>
          <table:table-cell office:value-type="float" office:value="296046.82"/>
          <table:table-cell table:number-columns-repeated="16373"/>
        </table:table-row>
        <table:table-row>
          <table:table-cell office:value-type="float" office:value="31530109000000"/>
          <table:table-cell office:value-type="string" office:string-value="     OPERACOES EM CURSO NORMAL"/>
          <table:table-cell office:value-type="float" office:value="579657.27"/>
          <table:table-cell office:value-type="float" office:value="211775.37"/>
          <table:table-cell office:value-type="float" office:value="476694.27"/>
          <table:table-cell office:value-type="float" office:value="157360.88"/>
          <table:table-cell office:value-type="float" office:value="161039.88"/>
          <table:table-cell office:value-type="float" office:value="54542.43"/>
          <table:table-cell office:value-type="float" office:value="60326.05"/>
          <table:table-cell office:value-type="float" office:value="56638.33"/>
          <table:table-cell office:value-type="float" office:value="228869.85"/>
          <table:table-cell table:number-columns-repeated="16373"/>
        </table:table-row>
        <table:table-row>
          <table:table-cell office:value-type="float" office:value="31530109600000"/>
          <table:table-cell office:value-type="string" office:string-value="      SETOR PRIVADO"/>
          <table:table-cell office:value-type="float" office:value="579657.27"/>
          <table:table-cell office:value-type="float" office:value="211775.37"/>
          <table:table-cell office:value-type="float" office:value="476694.27"/>
          <table:table-cell office:value-type="float" office:value="157360.88"/>
          <table:table-cell office:value-type="float" office:value="161039.88"/>
          <table:table-cell office:value-type="float" office:value="54542.43"/>
          <table:table-cell office:value-type="float" office:value="60326.05"/>
          <table:table-cell office:value-type="float" office:value="56638.33"/>
          <table:table-cell office:value-type="float" office:value="228869.85"/>
          <table:table-cell table:number-columns-repeated="16373"/>
        </table:table-row>
        <table:table-row>
          <table:table-cell office:value-type="float" office:value="31530109620000"/>
          <table:table-cell office:value-type="string" office:string-value="       RURAL"/>
          <table:table-cell office:value-type="float" office:value="579657.27"/>
          <table:table-cell office:value-type="float" office:value="208589.84"/>
          <table:table-cell office:value-type="float" office:value="274385.71999999997"/>
          <table:table-cell office:value-type="float" office:value="157360.88"/>
          <table:table-cell office:value-type="float" office:value="161039.88"/>
          <table:table-cell office:value-type="float" office:value="54542.43"/>
          <table:table-cell office:value-type="float" office:value="60326.05"/>
          <table:table-cell office:value-type="float" office:value="56638.33"/>
          <table:table-cell office:value-type="float" office:value="27865.38"/>
          <table:table-cell table:number-columns-repeated="16373"/>
        </table:table-row>
        <table:table-row>
          <table:table-cell office:value-type="float" office:value="31530109640000"/>
          <table:table-cell office:value-type="string" office:string-value="       INDUSTRIA"/>
          <table:table-cell table:number-columns-repeated="8"/>
          <table:table-cell office:value-type="float" office:value="201004.47"/>
          <table:table-cell table:number-columns-repeated="16373"/>
        </table:table-row>
        <table:table-row>
          <table:table-cell office:value-type="float" office:value="31530109660000"/>
          <table:table-cell office:value-type="string" office:string-value="       COMERCIO"/>
          <table:table-cell table:number-columns-repeated="16382"/>
        </table:table-row>
        <table:table-row>
          <table:table-cell office:value-type="float" office:value="31530109700000"/>
          <table:table-cell office:value-type="string" office:string-value="       OUTROS SERVICOS"/>
          <table:table-cell/>
          <table:table-cell office:value-type="float" office:value="3185.53"/>
          <table:table-cell office:value-type="float" office:value="202308.55"/>
          <table:table-cell table:number-columns-repeated="16379"/>
        </table:table-row>
        <table:table-row>
          <table:table-cell office:value-type="float" office:value="31530202000000"/>
          <table:table-cell office:value-type="string" office:string-value="     OPERACOES VENCIDAS"/>
          <table:table-cell office:value-type="float" office:value="58592.08"/>
          <table:table-cell office:value-type="float" office:value="6250644.25"/>
          <table:table-cell office:value-type="float" office:value="8436.25"/>
          <table:table-cell office:value-type="float" office:value="7695.19"/>
          <table:table-cell office:value-type="float" office:value="119857.19"/>
          <table:table-cell office:value-type="float" office:value="32439.279999999999"/>
          <table:table-cell office:value-type="float" office:value="28210.94"/>
          <table:table-cell/>
          <table:table-cell office:value-type="float" office:value="67176.97"/>
          <table:table-cell table:number-columns-repeated="16373"/>
        </table:table-row>
        <table:table-row>
          <table:table-cell office:value-type="float" office:value="31530202600000"/>
          <table:table-cell office:value-type="string" office:string-value="      SETOR PRIVADO"/>
          <table:table-cell office:value-type="float" office:value="58592.08"/>
          <table:table-cell office:value-type="float" office:value="6250644.25"/>
          <table:table-cell office:value-type="float" office:value="8436.25"/>
          <table:table-cell office:value-type="float" office:value="7695.19"/>
          <table:table-cell office:value-type="float" office:value="119857.19"/>
          <table:table-cell office:value-type="float" office:value="32439.279999999999"/>
          <table:table-cell office:value-type="float" office:value="28210.94"/>
          <table:table-cell/>
          <table:table-cell office:value-type="float" office:value="67176.97"/>
          <table:table-cell table:number-columns-repeated="16373"/>
        </table:table-row>
        <table:table-row>
          <table:table-cell office:value-type="float" office:value="31530202620000"/>
          <table:table-cell office:value-type="string" office:string-value="       RURAL"/>
          <table:table-cell office:value-type="float" office:value="21140.240000000002"/>
          <table:table-cell office:value-type="float" office:value="13150.61"/>
          <table:table-cell office:value-type="float" office:value="8436.25"/>
          <table:table-cell office:value-type="float" office:value="7695.19"/>
          <table:table-cell office:value-type="float" office:value="6813.93"/>
          <table:table-cell office:value-type="float" office:value="2921.1"/>
          <table:table-cell table:number-columns-repeated="16376"/>
        </table:table-row>
        <table:table-row>
          <table:table-cell office:value-type="float" office:value="31530202660000"/>
          <table:table-cell office:value-type="string" office:string-value="       COMERCIO"/>
          <table:table-cell table:number-columns-repeated="4"/>
          <table:table-cell office:value-type="float" office:value="102874.02"/>
          <table:table-cell table:number-columns-repeated="3"/>
          <table:table-cell office:value-type="float" office:value="67176.97"/>
          <table:table-cell table:number-columns-repeated="16373"/>
        </table:table-row>
        <table:table-row>
          <table:table-cell office:value-type="float" office:value="31530202680000"/>
          <table:table-cell office:value-type="string" office:string-value="       INTERMEDIARIOS FINANCEIROS"/>
          <table:table-cell/>
          <table:table-cell office:value-type="float" office:value="6237493.6399999997"/>
          <table:table-cell table:number-columns-repeated="16380"/>
        </table:table-row>
        <table:table-row>
          <table:table-cell office:value-type="float" office:value="31530202700000"/>
          <table:table-cell office:value-type="string" office:string-value="       OUTROS SERVICOS"/>
          <table:table-cell office:value-type="float" office:value="37451.839999999997"/>
          <table:table-cell table:number-columns-repeated="3"/>
          <table:table-cell office:value-type="float" office:value="10169.24"/>
          <table:table-cell office:value-type="float" office:value="29518.18"/>
          <table:table-cell office:value-type="float" office:value="28210.94"/>
          <table:table-cell table:number-columns-repeated="16375"/>
        </table:table-row>
        <table:table-row>
          <table:table-cell office:value-type="float" office:value="31600008000000"/>
          <table:table-cell office:value-type="string" office:string-value="   OPERACOES DE RISCO NIVEL E"/>
          <table:table-cell office:value-type="float" office:value="176043915.96000001"/>
          <table:table-cell office:value-type="float" office:value="166280044.38"/>
          <table:table-cell office:value-type="float" office:value="147981410.33000001"/>
          <table:table-cell office:value-type="float" office:value="134853420.96000001"/>
          <table:table-cell office:value-type="float" office:value="134883154.37"/>
          <table:table-cell office:value-type="float" office:value="145373158.41999999"/>
          <table:table-cell office:value-type="float" office:value="142797700.97"/>
          <table:table-cell office:value-type="float" office:value="145813937.66"/>
          <table:table-cell office:value-type="float" office:value="140500461.66999999"/>
          <table:table-cell table:number-columns-repeated="16373"/>
        </table:table-row>
        <table:table-row>
          <table:table-cell office:value-type="float" office:value="31610005000000"/>
          <table:table-cell office:value-type="string" office:string-value="    OPERACOES DE CREDITO NIVEL E"/>
          <table:table-cell office:value-type="float" office:value="175596994.59999999"/>
          <table:table-cell office:value-type="float" office:value="165774774.09"/>
          <table:table-cell office:value-type="float" office:value="141170467.68000001"/>
          <table:table-cell office:value-type="float" office:value="134279429.80000001"/>
          <table:table-cell office:value-type="float" office:value="134758933.03999999"/>
          <table:table-cell office:value-type="float" office:value="145151383.25999999"/>
          <table:table-cell office:value-type="float" office:value="142637390.49000001"/>
          <table:table-cell office:value-type="float" office:value="145664609.5"/>
          <table:table-cell office:value-type="float" office:value="140382199.97999999"/>
          <table:table-cell table:number-columns-repeated="16373"/>
        </table:table-row>
        <table:table-row>
          <table:table-cell office:value-type="float" office:value="31610108000000"/>
          <table:table-cell office:value-type="string" office:string-value="     OPERACOES EM CURSO NORMAL"/>
          <table:table-cell office:value-type="float" office:value="86974970.260000005"/>
          <table:table-cell office:value-type="float" office:value="77489703.549999997"/>
          <table:table-cell office:value-type="float" office:value="73019528.900000006"/>
          <table:table-cell office:value-type="float" office:value="68525878.709999993"/>
          <table:table-cell office:value-type="float" office:value="74829164.459999993"/>
          <table:table-cell office:value-type="float" office:value="87044017.409999996"/>
          <table:table-cell office:value-type="float" office:value="84594268.760000005"/>
          <table:table-cell office:value-type="float" office:value="79680784.340000004"/>
          <table:table-cell office:value-type="float" office:value="83944186.069999993"/>
          <table:table-cell table:number-columns-repeated="16373"/>
        </table:table-row>
        <table:table-row>
          <table:table-cell office:value-type="float" office:value="31610108600000"/>
          <table:table-cell office:value-type="string" office:string-value="      SETOR PRIVADO"/>
          <table:table-cell office:value-type="float" office:value="86974970.260000005"/>
          <table:table-cell office:value-type="float" office:value="77489703.549999997"/>
          <table:table-cell office:value-type="float" office:value="73019528.900000006"/>
          <table:table-cell office:value-type="float" office:value="68525878.709999993"/>
          <table:table-cell office:value-type="float" office:value="74829164.459999993"/>
          <table:table-cell office:value-type="float" office:value="87044017.409999996"/>
          <table:table-cell office:value-type="float" office:value="84594268.760000005"/>
          <table:table-cell office:value-type="float" office:value="79680784.340000004"/>
          <table:table-cell office:value-type="float" office:value="83944186.069999993"/>
          <table:table-cell table:number-columns-repeated="16373"/>
        </table:table-row>
        <table:table-row>
          <table:table-cell office:value-type="float" office:value="31610108620000"/>
          <table:table-cell office:value-type="string" office:string-value="       RURAL"/>
          <table:table-cell office:value-type="float" office:value="26786879.190000001"/>
          <table:table-cell office:value-type="float" office:value="25986990.489999998"/>
          <table:table-cell office:value-type="float" office:value="27964841.440000001"/>
          <table:table-cell office:value-type="float" office:value="24908070.760000002"/>
          <table:table-cell office:value-type="float" office:value="28785546.48"/>
          <table:table-cell office:value-type="float" office:value="29517009.949999999"/>
          <table:table-cell office:value-type="float" office:value="27463456.309999999"/>
          <table:table-cell office:value-type="float" office:value="22750214.27"/>
          <table:table-cell office:value-type="float" office:value="21036433.239999998"/>
          <table:table-cell table:number-columns-repeated="16373"/>
        </table:table-row>
        <table:table-row>
          <table:table-cell office:value-type="float" office:value="31610108640000"/>
          <table:table-cell office:value-type="string" office:string-value="       INDUSTRIA"/>
          <table:table-cell office:value-type="float" office:value="39909568.899999999"/>
          <table:table-cell office:value-type="float" office:value="35389759.079999998"/>
          <table:table-cell office:value-type="float" office:value="27376651.210000001"/>
          <table:table-cell office:value-type="float" office:value="25639501.370000001"/>
          <table:table-cell office:value-type="float" office:value="29501525.890000001"/>
          <table:table-cell office:value-type="float" office:value="39340301.649999999"/>
          <table:table-cell office:value-type="float" office:value="40415089.299999997"/>
          <table:table-cell office:value-type="float" office:value="40653000.740000002"/>
          <table:table-cell office:value-type="float" office:value="46273057.469999999"/>
          <table:table-cell table:number-columns-repeated="16373"/>
        </table:table-row>
        <table:table-row>
          <table:table-cell office:value-type="float" office:value="31610108660000"/>
          <table:table-cell office:value-type="string" office:string-value="       COMERCIO"/>
          <table:table-cell office:value-type="float" office:value="10437551.310000001"/>
          <table:table-cell office:value-type="float" office:value="6098551.6799999997"/>
          <table:table-cell office:value-type="float" office:value="7581197.3200000003"/>
          <table:table-cell office:value-type="float" office:value="6207449.9100000001"/>
          <table:table-cell office:value-type="float" office:value="7189170.25"/>
          <table:table-cell office:value-type="float" office:value="7978168.5499999998"/>
          <table:table-cell office:value-type="float" office:value="6075251.9100000001"/>
          <table:table-cell office:value-type="float" office:value="8723140.6400000006"/>
          <table:table-cell office:value-type="float" office:value="8320705.1100000003"/>
          <table:table-cell table:number-columns-repeated="16373"/>
        </table:table-row>
        <table:table-row>
          <table:table-cell office:value-type="float" office:value="31610108700000"/>
          <table:table-cell office:value-type="string" office:string-value="       OUTROS SERVICOS"/>
          <table:table-cell office:value-type="float" office:value="9829080.5600000005"/>
          <table:table-cell office:value-type="float" office:value="10007079.550000001"/>
          <table:table-cell office:value-type="float" office:value="10083298.310000001"/>
          <table:table-cell office:value-type="float" office:value="11755763.960000001"/>
          <table:table-cell office:value-type="float" office:value="9341884.2699999996"/>
          <table:table-cell office:value-type="float" office:value="10199358.689999999"/>
          <table:table-cell office:value-type="float" office:value="10636030.75"/>
          <table:table-cell office:value-type="float" office:value="7550250.8799999999"/>
          <table:table-cell office:value-type="float" office:value="8310765.5899999999"/>
          <table:table-cell table:number-columns-repeated="16373"/>
        </table:table-row>
        <table:table-row>
          <table:table-cell office:value-type="float" office:value="31610108720000"/>
          <table:table-cell office:value-type="string" office:string-value="       PESSOAS FISICAS"/>
          <table:table-cell office:value-type="float" office:value="11890.3"/>
          <table:table-cell office:value-type="float" office:value="7322.75"/>
          <table:table-cell office:value-type="float" office:value="13540.62"/>
          <table:table-cell office:value-type="float" office:value="15092.71"/>
          <table:table-cell office:value-type="float" office:value="11037.57"/>
          <table:table-cell office:value-type="float" office:value="9178.57"/>
          <table:table-cell office:value-type="float" office:value="4440.49"/>
          <table:table-cell office:value-type="float" office:value="4177.8100000000004"/>
          <table:table-cell office:value-type="float" office:value="3224.66"/>
          <table:table-cell table:number-columns-repeated="16373"/>
        </table:table-row>
        <table:table-row>
          <table:table-cell office:value-type="float" office:value="31610108722000"/>
          <table:table-cell office:value-type="string" office:string-value="        CHEQUE ESPECIAL"/>
          <table:table-cell table:number-columns-repeated="16382"/>
        </table:table-row>
        <table:table-row>
          <table:table-cell/>
          <table:table-cell office:value-type="string" office:string-value="        CHEQUE CONTERRANEO"/>
          <table:table-cell table:number-columns-repeated="16382"/>
        </table:table-row>
        <table:table-row>
          <table:table-cell office:value-type="float" office:value="31610201000000"/>
          <table:table-cell office:value-type="string" office:string-value="     OPERACOES VENCIDAS"/>
          <table:table-cell office:value-type="float" office:value="88622024.340000004"/>
          <table:table-cell office:value-type="float" office:value="88285070.540000007"/>
          <table:table-cell office:value-type="float" office:value="68150938.780000001"/>
          <table:table-cell office:value-type="float" office:value="65753551.090000004"/>
          <table:table-cell office:value-type="float" office:value="59929768.579999998"/>
          <table:table-cell office:value-type="float" office:value="58107365.850000001"/>
          <table:table-cell office:value-type="float" office:value="58043121.729999997"/>
          <table:table-cell office:value-type="float" office:value="65983825.159999996"/>
          <table:table-cell office:value-type="float" office:value="56438013.909999996"/>
          <table:table-cell table:number-columns-repeated="16373"/>
        </table:table-row>
        <table:table-row>
          <table:table-cell office:value-type="float" office:value="31610201020000"/>
          <table:table-cell office:value-type="string" office:string-value="      SETOR PUBLICO FEDERAL"/>
          <table:table-cell table:number-columns-repeated="3"/>
          <table:table-cell office:value-type="float" office:value="639.58000000000004"/>
          <table:table-cell office:value-type="float" office:value="3202.94"/>
          <table:table-cell table:number-columns-repeated="16377"/>
        </table:table-row>
        <table:table-row>
          <table:table-cell office:value-type="float" office:value="31610201100000"/>
          <table:table-cell office:value-type="string" office:string-value="       ATIVIDADES EMPRESARIAIS"/>
          <table:table-cell table:number-columns-repeated="3"/>
          <table:table-cell office:value-type="float" office:value="639.58000000000004"/>
          <table:table-cell office:value-type="float" office:value="3202.94"/>
          <table:table-cell table:number-columns-repeated="16377"/>
        </table:table-row>
        <table:table-row>
          <table:table-cell office:value-type="float" office:value="31610201140000"/>
          <table:table-cell office:value-type="string" office:string-value="        COMERCIO"/>
          <table:table-cell table:number-columns-repeated="4"/>
          <table:table-cell office:value-type="float" office:value="3202.94"/>
          <table:table-cell table:number-columns-repeated="16377"/>
        </table:table-row>
        <table:table-row>
          <table:table-cell office:value-type="float" office:value="31610201180000"/>
          <table:table-cell office:value-type="string" office:string-value="        OUTROS SERVICOS"/>
          <table:table-cell table:number-columns-repeated="3"/>
          <table:table-cell office:value-type="float" office:value="639.58000000000004"/>
          <table:table-cell table:number-columns-repeated="16378"/>
        </table:table-row>
        <table:table-row>
          <table:table-cell office:value-type="float" office:value="31610201600000"/>
          <table:table-cell office:value-type="string" office:string-value="      SETOR PRIVADO"/>
          <table:table-cell office:value-type="float" office:value="88622024.340000004"/>
          <table:table-cell office:value-type="float" office:value="88285070.540000007"/>
          <table:table-cell office:value-type="float" office:value="68150938.780000001"/>
          <table:table-cell office:value-type="float" office:value="65752911.509999998"/>
          <table:table-cell office:value-type="float" office:value="59926565.640000001"/>
          <table:table-cell office:value-type="float" office:value="58107365.850000001"/>
          <table:table-cell office:value-type="float" office:value="58043121.729999997"/>
          <table:table-cell office:value-type="float" office:value="65983825.159999996"/>
          <table:table-cell office:value-type="float" office:value="56438013.909999996"/>
          <table:table-cell table:number-columns-repeated="16373"/>
        </table:table-row>
        <table:table-row>
          <table:table-cell office:value-type="float" office:value="31610201620000"/>
          <table:table-cell office:value-type="string" office:string-value="       RURAL"/>
          <table:table-cell office:value-type="float" office:value="39524158.329999998"/>
          <table:table-cell office:value-type="float" office:value="44499183.369999997"/>
          <table:table-cell office:value-type="float" office:value="31426780.809999999"/>
          <table:table-cell office:value-type="float" office:value="31158437.079999998"/>
          <table:table-cell office:value-type="float" office:value="32523062.489999998"/>
          <table:table-cell office:value-type="float" office:value="33900547.520000003"/>
          <table:table-cell office:value-type="float" office:value="34386132.909999996"/>
          <table:table-cell office:value-type="float" office:value="37054819.530000001"/>
          <table:table-cell office:value-type="float" office:value="23679242.850000001"/>
          <table:table-cell table:number-columns-repeated="16373"/>
        </table:table-row>
        <table:table-row>
          <table:table-cell office:value-type="float" office:value="31610201640000"/>
          <table:table-cell office:value-type="string" office:string-value="       INDUSTRIA"/>
          <table:table-cell office:value-type="float" office:value="20875300.25"/>
          <table:table-cell office:value-type="float" office:value="14963498.539999999"/>
          <table:table-cell office:value-type="float" office:value="16787505.77"/>
          <table:table-cell office:value-type="float" office:value="8346140.5700000003"/>
          <table:table-cell office:value-type="float" office:value="8039469.0999999996"/>
          <table:table-cell office:value-type="float" office:value="10113832.130000001"/>
          <table:table-cell office:value-type="float" office:value="10420505.939999999"/>
          <table:table-cell office:value-type="float" office:value="12252711.189999999"/>
          <table:table-cell office:value-type="float" office:value="14663559.93"/>
          <table:table-cell table:number-columns-repeated="16373"/>
        </table:table-row>
        <table:table-row>
          <table:table-cell office:value-type="float" office:value="31610201660000"/>
          <table:table-cell office:value-type="string" office:string-value="       COMERCIO"/>
          <table:table-cell office:value-type="float" office:value="9639433.3699999992"/>
          <table:table-cell office:value-type="float" office:value="11640270.15"/>
          <table:table-cell office:value-type="float" office:value="7878864.3499999996"/>
          <table:table-cell office:value-type="float" office:value="9961291.1999999993"/>
          <table:table-cell office:value-type="float" office:value="10497583.99"/>
          <table:table-cell office:value-type="float" office:value="7680436.6500000004"/>
          <table:table-cell office:value-type="float" office:value="7818941.3300000001"/>
          <table:table-cell office:value-type="float" office:value="8480092.7699999996"/>
          <table:table-cell office:value-type="float" office:value="8870575.6699999999"/>
          <table:table-cell table:number-columns-repeated="16373"/>
        </table:table-row>
        <table:table-row>
          <table:table-cell office:value-type="float" office:value="31610201680000"/>
          <table:table-cell office:value-type="string" office:string-value="       INTERMEDIARIOS FINANCEIROS"/>
          <table:table-cell table:number-columns-repeated="5"/>
          <table:table-cell office:value-type="float" office:value="4772.8100000000004"/>
          <table:table-cell table:number-columns-repeated="16376"/>
        </table:table-row>
        <table:table-row>
          <table:table-cell office:value-type="float" office:value="31610201700000"/>
          <table:table-cell office:value-type="string" office:string-value="       OUTROS SERVICOS"/>
          <table:table-cell office:value-type="float" office:value="18555231.809999999"/>
          <table:table-cell office:value-type="float" office:value="17149638.100000001"/>
          <table:table-cell office:value-type="float" office:value="12044810.720000001"/>
          <table:table-cell office:value-type="float" office:value="16274919.66"/>
          <table:table-cell office:value-type="float" office:value="8856684.4800000004"/>
          <table:table-cell office:value-type="float" office:value="6396770.4100000001"/>
          <table:table-cell office:value-type="float" office:value="5404545.7199999997"/>
          <table:table-cell office:value-type="float" office:value="8184060.29"/>
          <table:table-cell office:value-type="float" office:value="9215390.6699999999"/>
          <table:table-cell table:number-columns-repeated="16373"/>
        </table:table-row>
        <table:table-row>
          <table:table-cell office:value-type="float" office:value="31610201720000"/>
          <table:table-cell office:value-type="string" office:string-value="       PESSOAS FISICAS"/>
          <table:table-cell office:value-type="float" office:value="27900.58"/>
          <table:table-cell office:value-type="float" office:value="32480.38"/>
          <table:table-cell office:value-type="float" office:value="12977.13"/>
          <table:table-cell office:value-type="float" office:value="12123"/>
          <table:table-cell office:value-type="float" office:value="9765.58"/>
          <table:table-cell office:value-type="float" office:value="11006.33"/>
          <table:table-cell office:value-type="float" office:value="12995.83"/>
          <table:table-cell office:value-type="float" office:value="12141.38"/>
          <table:table-cell office:value-type="float" office:value="9244.7900000000009"/>
          <table:table-cell table:number-columns-repeated="16373"/>
        </table:table-row>
        <table:table-row>
          <table:table-cell office:value-type="float" office:value="31610201722000"/>
          <table:table-cell office:value-type="string" office:string-value="        CHEQUE ESPECIAL"/>
          <table:table-cell table:number-columns-repeated="16382"/>
        </table:table-row>
        <table:table-row>
          <table:table-cell/>
          <table:table-cell office:value-type="string" office:string-value="        CHEQUE CONTERRANEO"/>
          <table:table-cell table:number-columns-repeated="16382"/>
        </table:table-row>
        <table:table-row>
          <table:table-cell office:value-type="float" office:value="31630009000000"/>
          <table:table-cell office:value-type="string" office:string-value="    OUTROS CREDITOS NIVEL E"/>
          <table:table-cell office:value-type="float" office:value="446921.36"/>
          <table:table-cell office:value-type="float" office:value="505270.29"/>
          <table:table-cell office:value-type="float" office:value="6810942.6500000004"/>
          <table:table-cell office:value-type="float" office:value="573991.16"/>
          <table:table-cell office:value-type="float" office:value="124221.33"/>
          <table:table-cell office:value-type="float" office:value="221775.16"/>
          <table:table-cell office:value-type="float" office:value="160310.48000000001"/>
          <table:table-cell office:value-type="float" office:value="149328.16"/>
          <table:table-cell office:value-type="float" office:value="118261.69"/>
          <table:table-cell table:number-columns-repeated="16373"/>
        </table:table-row>
        <table:table-row>
          <table:table-cell office:value-type="float" office:value="31630102000000"/>
          <table:table-cell office:value-type="string" office:string-value="     OPERACOES EM CURSO NORMAL"/>
          <table:table-cell office:value-type="float" office:value="443434.08"/>
          <table:table-cell office:value-type="float" office:value="455653.11"/>
          <table:table-cell office:value-type="float" office:value="445231.02"/>
          <table:table-cell office:value-type="float" office:value="529971.21"/>
          <table:table-cell office:value-type="float" office:value="119416.75"/>
          <table:table-cell office:value-type="float" office:value="139282.93"/>
          <table:table-cell office:value-type="float" office:value="128085.42"/>
          <table:table-cell office:value-type="float" office:value="121426.48"/>
          <table:table-cell office:value-type="float" office:value="91604.96"/>
          <table:table-cell table:number-columns-repeated="16373"/>
        </table:table-row>
        <table:table-row>
          <table:table-cell office:value-type="float" office:value="31630102600000"/>
          <table:table-cell office:value-type="string" office:string-value="      SETOR PRIVADO"/>
          <table:table-cell office:value-type="float" office:value="443434.08"/>
          <table:table-cell office:value-type="float" office:value="455653.11"/>
          <table:table-cell office:value-type="float" office:value="445231.02"/>
          <table:table-cell office:value-type="float" office:value="529971.21"/>
          <table:table-cell office:value-type="float" office:value="119416.75"/>
          <table:table-cell office:value-type="float" office:value="139282.93"/>
          <table:table-cell office:value-type="float" office:value="128085.42"/>
          <table:table-cell office:value-type="float" office:value="121426.48"/>
          <table:table-cell office:value-type="float" office:value="91604.96"/>
          <table:table-cell table:number-columns-repeated="16373"/>
        </table:table-row>
        <table:table-row>
          <table:table-cell office:value-type="float" office:value="31630102620000"/>
          <table:table-cell office:value-type="string" office:string-value="       RURAL"/>
          <table:table-cell office:value-type="float" office:value="108279.37"/>
          <table:table-cell office:value-type="float" office:value="133300.98000000001"/>
          <table:table-cell office:value-type="float" office:value="134327.70000000001"/>
          <table:table-cell office:value-type="float" office:value="241914.8"/>
          <table:table-cell office:value-type="float" office:value="119416.75"/>
          <table:table-cell office:value-type="float" office:value="139282.93"/>
          <table:table-cell office:value-type="float" office:value="128085.42"/>
          <table:table-cell office:value-type="float" office:value="121426.48"/>
          <table:table-cell office:value-type="float" office:value="73435.28"/>
          <table:table-cell table:number-columns-repeated="16373"/>
        </table:table-row>
        <table:table-row>
          <table:table-cell office:value-type="float" office:value="31630102700000"/>
          <table:table-cell office:value-type="string" office:string-value="       OUTROS SERVICOS"/>
          <table:table-cell office:value-type="float" office:value="335154.71000000002"/>
          <table:table-cell office:value-type="float" office:value="322352.13"/>
          <table:table-cell office:value-type="float" office:value="310903.32"/>
          <table:table-cell office:value-type="float" office:value="288056.40999999997"/>
          <table:table-cell table:number-columns-repeated="4"/>
          <table:table-cell office:value-type="float" office:value="18169.68"/>
          <table:table-cell table:number-columns-repeated="16373"/>
        </table:table-row>
        <table:table-row>
          <table:table-cell office:value-type="float" office:value="31630205000000"/>
          <table:table-cell office:value-type="string" office:string-value="     OPERACOES VENCIDAS"/>
          <table:table-cell office:value-type="float" office:value="3487.28"/>
          <table:table-cell office:value-type="float" office:value="49617.18"/>
          <table:table-cell office:value-type="float" office:value="6365711.6299999999"/>
          <table:table-cell office:value-type="float" office:value="44019.95"/>
          <table:table-cell office:value-type="float" office:value="4804.58"/>
          <table:table-cell office:value-type="float" office:value="82492.23"/>
          <table:table-cell office:value-type="float" office:value="32225.06"/>
          <table:table-cell office:value-type="float" office:value="27901.68"/>
          <table:table-cell office:value-type="float" office:value="26656.73"/>
          <table:table-cell table:number-columns-repeated="16373"/>
        </table:table-row>
        <table:table-row>
          <table:table-cell office:value-type="float" office:value="31630205600000"/>
          <table:table-cell office:value-type="string" office:string-value="      SETOR PRIVADO"/>
          <table:table-cell office:value-type="float" office:value="3487.28"/>
          <table:table-cell office:value-type="float" office:value="49617.18"/>
          <table:table-cell office:value-type="float" office:value="6365711.6299999999"/>
          <table:table-cell office:value-type="float" office:value="44019.95"/>
          <table:table-cell office:value-type="float" office:value="4804.58"/>
          <table:table-cell office:value-type="float" office:value="82492.23"/>
          <table:table-cell office:value-type="float" office:value="32225.06"/>
          <table:table-cell office:value-type="float" office:value="27901.68"/>
          <table:table-cell office:value-type="float" office:value="26656.73"/>
          <table:table-cell table:number-columns-repeated="16373"/>
        </table:table-row>
        <table:table-row>
          <table:table-cell office:value-type="float" office:value="31630205620000"/>
          <table:table-cell office:value-type="string" office:string-value="       RURAL"/>
          <table:table-cell office:value-type="float" office:value="3487.28"/>
          <table:table-cell office:value-type="float" office:value="13043.22"/>
          <table:table-cell office:value-type="float" office:value="9531.33"/>
          <table:table-cell office:value-type="float" office:value="12330.36"/>
          <table:table-cell office:value-type="float" office:value="4804.58"/>
          <table:table-cell office:value-type="float" office:value="49906.5"/>
          <table:table-cell office:value-type="float" office:value="1284.0899999999999"/>
          <table:table-cell office:value-type="float" office:value="320.76"/>
          <table:table-cell table:number-columns-repeated="16374"/>
        </table:table-row>
        <table:table-row>
          <table:table-cell office:value-type="float" office:value="31630205660000"/>
          <table:table-cell office:value-type="string" office:string-value="       COMERCIO"/>
          <table:table-cell table:number-columns-repeated="5"/>
          <table:table-cell office:value-type="float" office:value="32585.73"/>
          <table:table-cell office:value-type="float" office:value="30940.97"/>
          <table:table-cell table:number-columns-repeated="16375"/>
        </table:table-row>
        <table:table-row>
          <table:table-cell office:value-type="float" office:value="31630205680000"/>
          <table:table-cell office:value-type="string" office:string-value="       INTERMEDIARIOS FINANCEIROS"/>
          <table:table-cell table:number-columns-repeated="2"/>
          <table:table-cell office:value-type="float" office:value="6323260.71"/>
          <table:table-cell table:number-columns-repeated="16379"/>
        </table:table-row>
        <table:table-row>
          <table:table-cell office:value-type="float" office:value="31630205700000"/>
          <table:table-cell office:value-type="string" office:string-value="       OUTROS SERVICOS"/>
          <table:table-cell/>
          <table:table-cell office:value-type="float" office:value="36573.96"/>
          <table:table-cell office:value-type="float" office:value="32919.589999999997"/>
          <table:table-cell office:value-type="float" office:value="31689.59"/>
          <table:table-cell table:number-columns-repeated="3"/>
          <table:table-cell office:value-type="float" office:value="27580.92"/>
          <table:table-cell office:value-type="float" office:value="26656.73"/>
          <table:table-cell table:number-columns-repeated="16373"/>
        </table:table-row>
        <table:table-row>
          <table:table-cell office:value-type="float" office:value="31700001000000"/>
          <table:table-cell office:value-type="string" office:string-value="   OPERACOES DE RISCO NIVEL F"/>
          <table:table-cell office:value-type="float" office:value="208369473.19999999"/>
          <table:table-cell office:value-type="float" office:value="167975289.33000001"/>
          <table:table-cell office:value-type="float" office:value="196196114.78999999"/>
          <table:table-cell office:value-type="float" office:value="239565195.86000001"/>
          <table:table-cell office:value-type="float" office:value="154939516.43000001"/>
          <table:table-cell office:value-type="float" office:value="164654641.97"/>
          <table:table-cell office:value-type="float" office:value="154149119.41"/>
          <table:table-cell office:value-type="float" office:value="150763696.25999999"/>
          <table:table-cell office:value-type="float" office:value="156452777.31999999"/>
          <table:table-cell table:number-columns-repeated="16373"/>
        </table:table-row>
        <table:table-row>
          <table:table-cell office:value-type="float" office:value="31710008000000"/>
          <table:table-cell office:value-type="string" office:string-value="    OPERACOES DE CREDITO NIVEL F"/>
          <table:table-cell office:value-type="float" office:value="208303772.68000001"/>
          <table:table-cell office:value-type="float" office:value="167916111.94999999"/>
          <table:table-cell office:value-type="float" office:value="196123949.08000001"/>
          <table:table-cell office:value-type="float" office:value="233154048.21000001"/>
          <table:table-cell office:value-type="float" office:value="154415322.91999999"/>
          <table:table-cell office:value-type="float" office:value="164305061.84999999"/>
          <table:table-cell office:value-type="float" office:value="153446370.86000001"/>
          <table:table-cell office:value-type="float" office:value="149809795.22999999"/>
          <table:table-cell office:value-type="float" office:value="155569685.56999999"/>
          <table:table-cell table:number-columns-repeated="16373"/>
        </table:table-row>
        <table:table-row>
          <table:table-cell office:value-type="float" office:value="31710101000000"/>
          <table:table-cell office:value-type="string" office:string-value="     OPERACOES EM CURSO NORMAL"/>
          <table:table-cell office:value-type="float" office:value="95479819.480000004"/>
          <table:table-cell office:value-type="float" office:value="91594320.569999993"/>
          <table:table-cell office:value-type="float" office:value="103632605.59999999"/>
          <table:table-cell office:value-type="float" office:value="142119037.88"/>
          <table:table-cell office:value-type="float" office:value="84090608.909999996"/>
          <table:table-cell office:value-type="float" office:value="82465600.290000007"/>
          <table:table-cell office:value-type="float" office:value="84971247.109999999"/>
          <table:table-cell office:value-type="float" office:value="84618230.950000003"/>
          <table:table-cell office:value-type="float" office:value="91716857.370000005"/>
          <table:table-cell table:number-columns-repeated="16373"/>
        </table:table-row>
        <table:table-row>
          <table:table-cell office:value-type="float" office:value="31710101600000"/>
          <table:table-cell office:value-type="string" office:string-value="      SETOR PRIVADO"/>
          <table:table-cell office:value-type="float" office:value="95479819.480000004"/>
          <table:table-cell office:value-type="float" office:value="91594320.569999993"/>
          <table:table-cell office:value-type="float" office:value="103632605.59999999"/>
          <table:table-cell office:value-type="float" office:value="142119037.88"/>
          <table:table-cell office:value-type="float" office:value="84090608.909999996"/>
          <table:table-cell office:value-type="float" office:value="82465600.290000007"/>
          <table:table-cell office:value-type="float" office:value="84971247.109999999"/>
          <table:table-cell office:value-type="float" office:value="84618230.950000003"/>
          <table:table-cell office:value-type="float" office:value="91716857.370000005"/>
          <table:table-cell table:number-columns-repeated="16373"/>
        </table:table-row>
        <table:table-row>
          <table:table-cell office:value-type="float" office:value="31710101620000"/>
          <table:table-cell office:value-type="string" office:string-value="       RURAL"/>
          <table:table-cell office:value-type="float" office:value="17012588.539999999"/>
          <table:table-cell office:value-type="float" office:value="17481376.940000001"/>
          <table:table-cell office:value-type="float" office:value="20766571.059999999"/>
          <table:table-cell office:value-type="float" office:value="19585551.329999998"/>
          <table:table-cell office:value-type="float" office:value="15382473.300000001"/>
          <table:table-cell office:value-type="float" office:value="17667508.309999999"/>
          <table:table-cell office:value-type="float" office:value="18994038.010000002"/>
          <table:table-cell office:value-type="float" office:value="14706270.02"/>
          <table:table-cell office:value-type="float" office:value="14501361.359999999"/>
          <table:table-cell table:number-columns-repeated="16373"/>
        </table:table-row>
        <table:table-row>
          <table:table-cell office:value-type="float" office:value="31710101640000"/>
          <table:table-cell office:value-type="string" office:string-value="       INDUSTRIA"/>
          <table:table-cell office:value-type="float" office:value="71061493.549999997"/>
          <table:table-cell office:value-type="float" office:value="67534509.700000003"/>
          <table:table-cell office:value-type="float" office:value="76215078.170000002"/>
          <table:table-cell office:value-type="float" office:value="71957532.049999997"/>
          <table:table-cell office:value-type="float" office:value="58881607.310000002"/>
          <table:table-cell office:value-type="float" office:value="58868754.289999999"/>
          <table:table-cell office:value-type="float" office:value="59858028.850000001"/>
          <table:table-cell office:value-type="float" office:value="65633518.439999998"/>
          <table:table-cell office:value-type="float" office:value="57821972.590000004"/>
          <table:table-cell table:number-columns-repeated="16373"/>
        </table:table-row>
        <table:table-row>
          <table:table-cell office:value-type="float" office:value="31710101660000"/>
          <table:table-cell office:value-type="string" office:string-value="       COMERCIO"/>
          <table:table-cell office:value-type="float" office:value="6914453.1600000001"/>
          <table:table-cell office:value-type="float" office:value="4289234.51"/>
          <table:table-cell office:value-type="float" office:value="4327014.83"/>
          <table:table-cell office:value-type="float" office:value="5000052.34"/>
          <table:table-cell office:value-type="float" office:value="4176728.22"/>
          <table:table-cell office:value-type="float" office:value="4317860.82"/>
          <table:table-cell office:value-type="float" office:value="4999254.58"/>
          <table:table-cell office:value-type="float" office:value="2575270.11"/>
          <table:table-cell office:value-type="float" office:value="2206309.31"/>
          <table:table-cell table:number-columns-repeated="16373"/>
        </table:table-row>
        <table:table-row>
          <table:table-cell office:value-type="float" office:value="31710101680000"/>
          <table:table-cell office:value-type="string" office:string-value="       INTERMEDIARIOS FINANCEIROS"/>
          <table:table-cell table:number-columns-repeated="3"/>
          <table:table-cell office:value-type="float" office:value="43308488.670000002"/>
          <table:table-cell table:number-columns-repeated="16378"/>
        </table:table-row>
        <table:table-row>
          <table:table-cell office:value-type="float" office:value="31710101700000"/>
          <table:table-cell office:value-type="string" office:string-value="       OUTROS SERVICOS"/>
          <table:table-cell office:value-type="float" office:value="484309.37"/>
          <table:table-cell office:value-type="float" office:value="2282939.25"/>
          <table:table-cell office:value-type="float" office:value="2318054.9"/>
          <table:table-cell office:value-type="float" office:value="2259930.16"/>
          <table:table-cell office:value-type="float" office:value="5646261.1299999999"/>
          <table:table-cell office:value-type="float" office:value="1610590.04"/>
          <table:table-cell office:value-type="float" office:value="1118597.78"/>
          <table:table-cell office:value-type="float" office:value="1702943.79"/>
          <table:table-cell office:value-type="float" office:value="17187166.609999999"/>
          <table:table-cell table:number-columns-repeated="16373"/>
        </table:table-row>
        <table:table-row>
          <table:table-cell office:value-type="float" office:value="31710101720000"/>
          <table:table-cell office:value-type="string" office:string-value="       PESSOAS FISICAS"/>
          <table:table-cell office:value-type="float" office:value="6974.86"/>
          <table:table-cell office:value-type="float" office:value="6260.17"/>
          <table:table-cell office:value-type="float" office:value="5886.64"/>
          <table:table-cell office:value-type="float" office:value="7483.33"/>
          <table:table-cell office:value-type="float" office:value="3538.95"/>
          <table:table-cell office:value-type="float" office:value="886.83"/>
          <table:table-cell office:value-type="float" office:value="1327.89"/>
          <table:table-cell office:value-type="float" office:value="228.59"/>
          <table:table-cell office:value-type="float" office:value="47.5"/>
          <table:table-cell table:number-columns-repeated="16373"/>
        </table:table-row>
        <table:table-row>
          <table:table-cell office:value-type="float" office:value="31710101722000"/>
          <table:table-cell office:value-type="string" office:string-value="        CHEQUE ESPECIAL"/>
          <table:table-cell table:number-columns-repeated="16382"/>
        </table:table-row>
        <table:table-row>
          <table:table-cell/>
          <table:table-cell office:value-type="string" office:string-value="        CHEQUE CONTERRANEO"/>
          <table:table-cell table:number-columns-repeated="16382"/>
        </table:table-row>
        <table:table-row>
          <table:table-cell office:value-type="float" office:value="31710204000000"/>
          <table:table-cell office:value-type="string" office:string-value="     OPERACOES VENCIDAS"/>
          <table:table-cell office:value-type="float" office:value="112823953.2"/>
          <table:table-cell office:value-type="float" office:value="76321791.379999995"/>
          <table:table-cell office:value-type="float" office:value="92491343.480000004"/>
          <table:table-cell office:value-type="float" office:value="91035010.329999998"/>
          <table:table-cell office:value-type="float" office:value="70324714.010000005"/>
          <table:table-cell office:value-type="float" office:value="81839461.560000002"/>
          <table:table-cell office:value-type="float" office:value="68475123.75"/>
          <table:table-cell office:value-type="float" office:value="65191564.280000001"/>
          <table:table-cell office:value-type="float" office:value="63852828.200000003"/>
          <table:table-cell table:number-columns-repeated="16373"/>
        </table:table-row>
        <table:table-row>
          <table:table-cell office:value-type="float" office:value="31710204020000"/>
          <table:table-cell office:value-type="string" office:string-value="      SETOR PUBLICO FEDERAL"/>
          <table:table-cell table:number-columns-repeated="5"/>
          <table:table-cell office:value-type="float" office:value="3202.94"/>
          <table:table-cell table:number-columns-repeated="16376"/>
        </table:table-row>
        <table:table-row>
          <table:table-cell office:value-type="float" office:value="31710204100000"/>
          <table:table-cell office:value-type="string" office:string-value="       ATIVIDADES EMPRESARIAIS"/>
          <table:table-cell table:number-columns-repeated="5"/>
          <table:table-cell office:value-type="float" office:value="3202.94"/>
          <table:table-cell table:number-columns-repeated="16376"/>
        </table:table-row>
        <table:table-row>
          <table:table-cell office:value-type="float" office:value="31710204140000"/>
          <table:table-cell office:value-type="string" office:string-value="        COMERCIO"/>
          <table:table-cell table:number-columns-repeated="5"/>
          <table:table-cell office:value-type="float" office:value="3202.94"/>
          <table:table-cell table:number-columns-repeated="16376"/>
        </table:table-row>
        <table:table-row>
          <table:table-cell office:value-type="float" office:value="31710204600000"/>
          <table:table-cell office:value-type="string" office:string-value="      SETOR PRIVADO"/>
          <table:table-cell office:value-type="float" office:value="112823953.2"/>
          <table:table-cell office:value-type="float" office:value="76321791.379999995"/>
          <table:table-cell office:value-type="float" office:value="92491343.480000004"/>
          <table:table-cell office:value-type="float" office:value="91035010.329999998"/>
          <table:table-cell office:value-type="float" office:value="70324714.010000005"/>
          <table:table-cell office:value-type="float" office:value="81836258.620000005"/>
          <table:table-cell office:value-type="float" office:value="68475123.75"/>
          <table:table-cell office:value-type="float" office:value="65191564.280000001"/>
          <table:table-cell office:value-type="float" office:value="63852828.200000003"/>
          <table:table-cell table:number-columns-repeated="16373"/>
        </table:table-row>
        <table:table-row>
          <table:table-cell office:value-type="float" office:value="31710204620000"/>
          <table:table-cell office:value-type="string" office:string-value="       RURAL"/>
          <table:table-cell office:value-type="float" office:value="54510162.369999997"/>
          <table:table-cell office:value-type="float" office:value="43870853.009999998"/>
          <table:table-cell office:value-type="float" office:value="44651618.25"/>
          <table:table-cell office:value-type="float" office:value="37300143.630000003"/>
          <table:table-cell office:value-type="float" office:value="31960668.149999999"/>
          <table:table-cell office:value-type="float" office:value="36616278.530000001"/>
          <table:table-cell office:value-type="float" office:value="43116635.880000003"/>
          <table:table-cell office:value-type="float" office:value="44666544.07"/>
          <table:table-cell office:value-type="float" office:value="46751153.18"/>
          <table:table-cell table:number-columns-repeated="16373"/>
        </table:table-row>
        <table:table-row>
          <table:table-cell office:value-type="float" office:value="31710204640000"/>
          <table:table-cell office:value-type="string" office:string-value="       INDUSTRIA"/>
          <table:table-cell office:value-type="float" office:value="20219503.530000001"/>
          <table:table-cell office:value-type="float" office:value="16430441.27"/>
          <table:table-cell office:value-type="float" office:value="22888466.260000002"/>
          <table:table-cell office:value-type="float" office:value="31937605.329999998"/>
          <table:table-cell office:value-type="float" office:value="14709511.310000001"/>
          <table:table-cell office:value-type="float" office:value="20321475.530000001"/>
          <table:table-cell office:value-type="float" office:value="10582635.810000001"/>
          <table:table-cell office:value-type="float" office:value="9994788.4600000009"/>
          <table:table-cell office:value-type="float" office:value="6679399.3499999996"/>
          <table:table-cell table:number-columns-repeated="16373"/>
        </table:table-row>
        <table:table-row>
          <table:table-cell office:value-type="float" office:value="31710204660000"/>
          <table:table-cell office:value-type="string" office:string-value="       COMERCIO"/>
          <table:table-cell office:value-type="float" office:value="20780751.809999999"/>
          <table:table-cell office:value-type="float" office:value="5515324"/>
          <table:table-cell office:value-type="float" office:value="5920104.5"/>
          <table:table-cell office:value-type="float" office:value="5473562.7400000002"/>
          <table:table-cell office:value-type="float" office:value="6156182.7000000002"/>
          <table:table-cell office:value-type="float" office:value="6689638.6600000001"/>
          <table:table-cell office:value-type="float" office:value="6409438.3399999999"/>
          <table:table-cell office:value-type="float" office:value="5091492.29"/>
          <table:table-cell office:value-type="float" office:value="6458471.3200000003"/>
          <table:table-cell table:number-columns-repeated="16373"/>
        </table:table-row>
        <table:table-row>
          <table:table-cell office:value-type="float" office:value="31710204680000"/>
          <table:table-cell office:value-type="string" office:string-value="       INTERMEDIARIOS FINANCEIROS"/>
          <table:table-cell office:value-type="float" office:value="2274.98"/>
          <table:table-cell table:number-columns-repeated="5"/>
          <table:table-cell office:value-type="float" office:value="4772.8100000000004"/>
          <table:table-cell table:number-columns-repeated="16375"/>
        </table:table-row>
        <table:table-row>
          <table:table-cell office:value-type="float" office:value="31710204700000"/>
          <table:table-cell office:value-type="string" office:string-value="       OUTROS SERVICOS"/>
          <table:table-cell office:value-type="float" office:value="17303343.809999999"/>
          <table:table-cell office:value-type="float" office:value="10497693.33"/>
          <table:table-cell office:value-type="float" office:value="19002490.039999999"/>
          <table:table-cell office:value-type="float" office:value="16309667.91"/>
          <table:table-cell office:value-type="float" office:value="17487185.93"/>
          <table:table-cell office:value-type="float" office:value="18207575.93"/>
          <table:table-cell office:value-type="float" office:value="8297261.6200000001"/>
          <table:table-cell office:value-type="float" office:value="5366271.1100000003"/>
          <table:table-cell office:value-type="float" office:value="3961972.08"/>
          <table:table-cell table:number-columns-repeated="16373"/>
        </table:table-row>
        <table:table-row>
          <table:table-cell office:value-type="float" office:value="31710204720000"/>
          <table:table-cell office:value-type="string" office:string-value="       PESSOAS FISICAS"/>
          <table:table-cell office:value-type="float" office:value="7916.7"/>
          <table:table-cell office:value-type="float" office:value="7479.77"/>
          <table:table-cell office:value-type="float" office:value="28664.43"/>
          <table:table-cell office:value-type="float" office:value="14030.72"/>
          <table:table-cell office:value-type="float" office:value="11165.92"/>
          <table:table-cell office:value-type="float" office:value="1289.97"/>
          <table:table-cell office:value-type="float" office:value="64379.29"/>
          <table:table-cell office:value-type="float" office:value="72468.350000000006"/>
          <table:table-cell office:value-type="float" office:value="1832.27"/>
          <table:table-cell table:number-columns-repeated="16373"/>
        </table:table-row>
        <table:table-row>
          <table:table-cell office:value-type="float" office:value="31710204722000"/>
          <table:table-cell office:value-type="string" office:string-value="        CHEQUE ESPECIAL"/>
          <table:table-cell table:number-columns-repeated="16382"/>
        </table:table-row>
        <table:table-row>
          <table:table-cell/>
          <table:table-cell office:value-type="string" office:string-value="        CHEQUE CONTERRANEO"/>
          <table:table-cell table:number-columns-repeated="16382"/>
        </table:table-row>
        <table:table-row>
          <table:table-cell office:value-type="float" office:value="31730002000000"/>
          <table:table-cell office:value-type="string" office:string-value="    OUTROS CREDITOS NIVEL F"/>
          <table:table-cell office:value-type="float" office:value="65700.52"/>
          <table:table-cell office:value-type="float" office:value="59177.38"/>
          <table:table-cell office:value-type="float" office:value="72165.710000000006"/>
          <table:table-cell office:value-type="float" office:value="6411147.6500000004"/>
          <table:table-cell office:value-type="float" office:value="524193.51"/>
          <table:table-cell office:value-type="float" office:value="349580.12"/>
          <table:table-cell office:value-type="float" office:value="702748.55"/>
          <table:table-cell office:value-type="float" office:value="953901.03"/>
          <table:table-cell office:value-type="float" office:value="883091.75"/>
          <table:table-cell table:number-columns-repeated="16373"/>
        </table:table-row>
        <table:table-row>
          <table:table-cell office:value-type="float" office:value="31730105000000"/>
          <table:table-cell office:value-type="string" office:string-value="     OPERACOES EM CURSO NORMAL"/>
          <table:table-cell office:value-type="float" office:value="58710"/>
          <table:table-cell office:value-type="float" office:value="56101.77"/>
          <table:table-cell office:value-type="float" office:value="55934.57"/>
          <table:table-cell office:value-type="float" office:value="60537.08"/>
          <table:table-cell office:value-type="float" office:value="447527.57"/>
          <table:table-cell office:value-type="float" office:value="312588.53999999998"/>
          <table:table-cell office:value-type="float" office:value="640583"/>
          <table:table-cell office:value-type="float" office:value="885624.39"/>
          <table:table-cell office:value-type="float" office:value="847260.02"/>
          <table:table-cell table:number-columns-repeated="16373"/>
        </table:table-row>
        <table:table-row>
          <table:table-cell office:value-type="float" office:value="31730105600000"/>
          <table:table-cell office:value-type="string" office:string-value="      SETOR PRIVADO"/>
          <table:table-cell office:value-type="float" office:value="58710"/>
          <table:table-cell office:value-type="float" office:value="56101.77"/>
          <table:table-cell office:value-type="float" office:value="55934.57"/>
          <table:table-cell office:value-type="float" office:value="60537.08"/>
          <table:table-cell office:value-type="float" office:value="447527.57"/>
          <table:table-cell office:value-type="float" office:value="312588.53999999998"/>
          <table:table-cell office:value-type="float" office:value="640583"/>
          <table:table-cell office:value-type="float" office:value="885624.39"/>
          <table:table-cell office:value-type="float" office:value="847260.02"/>
          <table:table-cell table:number-columns-repeated="16373"/>
        </table:table-row>
        <table:table-row>
          <table:table-cell office:value-type="float" office:value="31730105620000"/>
          <table:table-cell office:value-type="string" office:string-value="       RURAL"/>
          <table:table-cell office:value-type="float" office:value="35018.120000000003"/>
          <table:table-cell office:value-type="float" office:value="28090.400000000001"/>
          <table:table-cell office:value-type="float" office:value="29581.18"/>
          <table:table-cell office:value-type="float" office:value="23058.87"/>
          <table:table-cell office:value-type="float" office:value="134013.21"/>
          <table:table-cell office:value-type="float" office:value="16077.85"/>
          <table:table-cell office:value-type="float" office:value="28835.31"/>
          <table:table-cell office:value-type="float" office:value="30089.19"/>
          <table:table-cell office:value-type="float" office:value="2291.35"/>
          <table:table-cell table:number-columns-repeated="16373"/>
        </table:table-row>
        <table:table-row>
          <table:table-cell office:value-type="float" office:value="31730105640000"/>
          <table:table-cell office:value-type="string" office:string-value="       INDUSTRIA"/>
          <table:table-cell table:number-columns-repeated="6"/>
          <table:table-cell office:value-type="float" office:value="311094.59999999998"/>
          <table:table-cell office:value-type="float" office:value="300550.09999999998"/>
          <table:table-cell office:value-type="float" office:value="297941.98"/>
          <table:table-cell table:number-columns-repeated="16373"/>
        </table:table-row>
        <table:table-row>
          <table:table-cell office:value-type="float" office:value="31730105700000"/>
          <table:table-cell office:value-type="string" office:string-value="       OUTROS SERVICOS"/>
          <table:table-cell office:value-type="float" office:value="23691.88"/>
          <table:table-cell office:value-type="float" office:value="28011.37"/>
          <table:table-cell office:value-type="float" office:value="26353.39"/>
          <table:table-cell office:value-type="float" office:value="37478.21"/>
          <table:table-cell office:value-type="float" office:value="313514.36"/>
          <table:table-cell office:value-type="float" office:value="296510.69"/>
          <table:table-cell office:value-type="float" office:value="300653.09000000003"/>
          <table:table-cell office:value-type="float" office:value="554985.1"/>
          <table:table-cell office:value-type="float" office:value="547026.68999999994"/>
          <table:table-cell table:number-columns-repeated="16373"/>
        </table:table-row>
        <table:table-row>
          <table:table-cell office:value-type="float" office:value="31730208000000"/>
          <table:table-cell office:value-type="string" office:string-value="     OPERACOES VENCIDAS"/>
          <table:table-cell office:value-type="float" office:value="6990.52"/>
          <table:table-cell office:value-type="float" office:value="3075.61"/>
          <table:table-cell office:value-type="float" office:value="16231.14"/>
          <table:table-cell office:value-type="float" office:value="6350610.5700000003"/>
          <table:table-cell office:value-type="float" office:value="76665.94"/>
          <table:table-cell office:value-type="float" office:value="36991.58"/>
          <table:table-cell office:value-type="float" office:value="62165.55"/>
          <table:table-cell office:value-type="float" office:value="68276.639999999999"/>
          <table:table-cell office:value-type="float" office:value="35831.730000000003"/>
          <table:table-cell table:number-columns-repeated="16373"/>
        </table:table-row>
        <table:table-row>
          <table:table-cell office:value-type="float" office:value="31730208600000"/>
          <table:table-cell office:value-type="string" office:string-value="      SETOR PRIVADO"/>
          <table:table-cell office:value-type="float" office:value="6990.52"/>
          <table:table-cell office:value-type="float" office:value="3075.61"/>
          <table:table-cell office:value-type="float" office:value="16231.14"/>
          <table:table-cell office:value-type="float" office:value="6350610.5700000003"/>
          <table:table-cell office:value-type="float" office:value="76665.94"/>
          <table:table-cell office:value-type="float" office:value="36991.58"/>
          <table:table-cell office:value-type="float" office:value="62165.55"/>
          <table:table-cell office:value-type="float" office:value="68276.639999999999"/>
          <table:table-cell office:value-type="float" office:value="35831.730000000003"/>
          <table:table-cell table:number-columns-repeated="16373"/>
        </table:table-row>
        <table:table-row>
          <table:table-cell office:value-type="float" office:value="31730208620000"/>
          <table:table-cell office:value-type="string" office:string-value="       RURAL"/>
          <table:table-cell office:value-type="float" office:value="6990.52"/>
          <table:table-cell office:value-type="float" office:value="3075.61"/>
          <table:table-cell office:value-type="float" office:value="12671.14"/>
          <table:table-cell office:value-type="float" office:value="4489.6499999999996"/>
          <table:table-cell office:value-type="float" office:value="11965.63"/>
          <table:table-cell office:value-type="float" office:value="4424.92"/>
          <table:table-cell office:value-type="float" office:value="50835.32"/>
          <table:table-cell office:value-type="float" office:value="2940.93"/>
          <table:table-cell office:value-type="float" office:value="1408.11"/>
          <table:table-cell table:number-columns-repeated="16373"/>
        </table:table-row>
        <table:table-row>
          <table:table-cell office:value-type="float" office:value="31730208660000"/>
          <table:table-cell office:value-type="string" office:string-value="       COMERCIO"/>
          <table:table-cell table:number-columns-repeated="7"/>
          <table:table-cell office:value-type="float" office:value="30912.09"/>
          <table:table-cell table:number-columns-repeated="16374"/>
        </table:table-row>
        <table:table-row>
          <table:table-cell office:value-type="float" office:value="31730208680000"/>
          <table:table-cell office:value-type="string" office:string-value="       INTERMEDIARIOS FINANCEIROS"/>
          <table:table-cell table:number-columns-repeated="3"/>
          <table:table-cell office:value-type="float" office:value="6333887.9699999997"/>
          <table:table-cell table:number-columns-repeated="16378"/>
        </table:table-row>
        <table:table-row>
          <table:table-cell office:value-type="float" office:value="31730208700000"/>
          <table:table-cell office:value-type="string" office:string-value="       OUTROS SERVICOS"/>
          <table:table-cell table:number-columns-repeated="2"/>
          <table:table-cell office:value-type="float" office:value="3560"/>
          <table:table-cell office:value-type="float" office:value="12232.95"/>
          <table:table-cell office:value-type="float" office:value="64700.31"/>
          <table:table-cell office:value-type="float" office:value="32566.66"/>
          <table:table-cell office:value-type="float" office:value="11330.23"/>
          <table:table-cell office:value-type="float" office:value="34423.620000000003"/>
          <table:table-cell office:value-type="float" office:value="34423.620000000003"/>
          <table:table-cell table:number-columns-repeated="16373"/>
        </table:table-row>
        <table:table-row>
          <table:table-cell office:value-type="float" office:value="31800004000000"/>
          <table:table-cell office:value-type="string" office:string-value="   OPERACOES DE RISCO NIVEL G"/>
          <table:table-cell office:value-type="float" office:value="303741233.88"/>
          <table:table-cell office:value-type="float" office:value="171171741.59999999"/>
          <table:table-cell office:value-type="float" office:value="181597625.44"/>
          <table:table-cell office:value-type="float" office:value="119441000.17"/>
          <table:table-cell office:value-type="float" office:value="151892465.06"/>
          <table:table-cell office:value-type="float" office:value="118777305.83"/>
          <table:table-cell office:value-type="float" office:value="128917695.90000001"/>
          <table:table-cell office:value-type="float" office:value="137483769.91999999"/>
          <table:table-cell office:value-type="float" office:value="128985523.98"/>
          <table:table-cell table:number-columns-repeated="16373"/>
        </table:table-row>
        <table:table-row>
          <table:table-cell office:value-type="float" office:value="31810001000000"/>
          <table:table-cell office:value-type="string" office:string-value="    OPERACOES DE CREDITO NIVEL G"/>
          <table:table-cell office:value-type="float" office:value="300140914.24000001"/>
          <table:table-cell office:value-type="float" office:value="170970176.28999999"/>
          <table:table-cell office:value-type="float" office:value="181574770.65000001"/>
          <table:table-cell office:value-type="float" office:value="119394524.23"/>
          <table:table-cell office:value-type="float" office:value="141760062.00999999"/>
          <table:table-cell office:value-type="float" office:value="118648733.34999999"/>
          <table:table-cell office:value-type="float" office:value="128917695.90000001"/>
          <table:table-cell office:value-type="float" office:value="137434870.16"/>
          <table:table-cell office:value-type="float" office:value="128972013.12"/>
          <table:table-cell table:number-columns-repeated="16373"/>
        </table:table-row>
        <table:table-row>
          <table:table-cell office:value-type="float" office:value="31810104000000"/>
          <table:table-cell office:value-type="string" office:string-value="     OPERACOES EM CURSO NORMAL"/>
          <table:table-cell office:value-type="float" office:value="139555229.03999999"/>
          <table:table-cell office:value-type="float" office:value="87032430.519999996"/>
          <table:table-cell office:value-type="float" office:value="103621227.34"/>
          <table:table-cell office:value-type="float" office:value="59363322.969999999"/>
          <table:table-cell office:value-type="float" office:value="47931780.07"/>
          <table:table-cell office:value-type="float" office:value="47744562.619999997"/>
          <table:table-cell office:value-type="float" office:value="45818896.119999997"/>
          <table:table-cell office:value-type="float" office:value="42283769.509999998"/>
          <table:table-cell office:value-type="float" office:value="38460699.899999999"/>
          <table:table-cell table:number-columns-repeated="16373"/>
        </table:table-row>
        <table:table-row>
          <table:table-cell office:value-type="float" office:value="31810104600000"/>
          <table:table-cell office:value-type="string" office:string-value="      SETOR PRIVADO"/>
          <table:table-cell office:value-type="float" office:value="139555229.03999999"/>
          <table:table-cell office:value-type="float" office:value="87032430.519999996"/>
          <table:table-cell office:value-type="float" office:value="103621227.34"/>
          <table:table-cell office:value-type="float" office:value="59363322.969999999"/>
          <table:table-cell office:value-type="float" office:value="47931780.07"/>
          <table:table-cell office:value-type="float" office:value="47744562.619999997"/>
          <table:table-cell office:value-type="float" office:value="45818896.119999997"/>
          <table:table-cell office:value-type="float" office:value="42283769.509999998"/>
          <table:table-cell office:value-type="float" office:value="38460699.899999999"/>
          <table:table-cell table:number-columns-repeated="16373"/>
        </table:table-row>
        <table:table-row>
          <table:table-cell office:value-type="float" office:value="31810104620000"/>
          <table:table-cell office:value-type="string" office:string-value="       RURAL"/>
          <table:table-cell office:value-type="float" office:value="26989496.440000001"/>
          <table:table-cell office:value-type="float" office:value="25316322.600000001"/>
          <table:table-cell office:value-type="float" office:value="25734517.34"/>
          <table:table-cell office:value-type="float" office:value="25269416.239999998"/>
          <table:table-cell office:value-type="float" office:value="24399873.199999999"/>
          <table:table-cell office:value-type="float" office:value="23908045.199999999"/>
          <table:table-cell office:value-type="float" office:value="21997647.649999999"/>
          <table:table-cell office:value-type="float" office:value="20996666.940000001"/>
          <table:table-cell office:value-type="float" office:value="18805585.199999999"/>
          <table:table-cell table:number-columns-repeated="16373"/>
        </table:table-row>
        <table:table-row>
          <table:table-cell office:value-type="float" office:value="31810104640000"/>
          <table:table-cell office:value-type="string" office:string-value="       INDUSTRIA"/>
          <table:table-cell office:value-type="float" office:value="60209637.109999999"/>
          <table:table-cell office:value-type="float" office:value="18660194.07"/>
          <table:table-cell office:value-type="float" office:value="23464085.82"/>
          <table:table-cell office:value-type="float" office:value="22175709.23"/>
          <table:table-cell office:value-type="float" office:value="21919019.690000001"/>
          <table:table-cell office:value-type="float" office:value="22433469.41"/>
          <table:table-cell office:value-type="float" office:value="22180796.23"/>
          <table:table-cell office:value-type="float" office:value="18770700.940000001"/>
          <table:table-cell office:value-type="float" office:value="18704610.379999999"/>
          <table:table-cell table:number-columns-repeated="16373"/>
        </table:table-row>
        <table:table-row>
          <table:table-cell office:value-type="float" office:value="31810104660000"/>
          <table:table-cell office:value-type="string" office:string-value="       COMERCIO"/>
          <table:table-cell office:value-type="float" office:value="299944.03000000003"/>
          <table:table-cell office:value-type="float" office:value="1240044.33"/>
          <table:table-cell office:value-type="float" office:value="616647.21"/>
          <table:table-cell office:value-type="float" office:value="400795.93"/>
          <table:table-cell office:value-type="float" office:value="354517.96"/>
          <table:table-cell office:value-type="float" office:value="247184.56"/>
          <table:table-cell office:value-type="float" office:value="377415.17"/>
          <table:table-cell office:value-type="float" office:value="672360.94"/>
          <table:table-cell office:value-type="float" office:value="706687.35"/>
          <table:table-cell table:number-columns-repeated="16373"/>
        </table:table-row>
        <table:table-row>
          <table:table-cell office:value-type="float" office:value="31810104680000"/>
          <table:table-cell office:value-type="string" office:string-value="       INTERMEDIARIOS FINANCEIROS"/>
          <table:table-cell office:value-type="float" office:value="40320118.460000001"/>
          <table:table-cell office:value-type="float" office:value="41540933.390000001"/>
          <table:table-cell office:value-type="float" office:value="42165242.670000002"/>
          <table:table-cell table:number-columns-repeated="16379"/>
        </table:table-row>
        <table:table-row>
          <table:table-cell office:value-type="float" office:value="31810104700000"/>
          <table:table-cell office:value-type="string" office:string-value="       OUTROS SERVICOS"/>
          <table:table-cell office:value-type="float" office:value="11736033"/>
          <table:table-cell office:value-type="float" office:value="274086.69"/>
          <table:table-cell office:value-type="float" office:value="11640361.310000001"/>
          <table:table-cell office:value-type="float" office:value="11513864.439999999"/>
          <table:table-cell office:value-type="float" office:value="1254808.8999999999"/>
          <table:table-cell office:value-type="float" office:value="1152994.8"/>
          <table:table-cell office:value-type="float" office:value="1260849.8799999999"/>
          <table:table-cell office:value-type="float" office:value="1841363.75"/>
          <table:table-cell office:value-type="float" office:value="238347.21"/>
          <table:table-cell table:number-columns-repeated="16373"/>
        </table:table-row>
        <table:table-row>
          <table:table-cell office:value-type="float" office:value="31810104720000"/>
          <table:table-cell office:value-type="string" office:string-value="       PESSOAS FISICAS"/>
          <table:table-cell/>
          <table:table-cell office:value-type="float" office:value="849.44"/>
          <table:table-cell office:value-type="float" office:value="372.99"/>
          <table:table-cell office:value-type="float" office:value="3537.13"/>
          <table:table-cell office:value-type="float" office:value="3560.32"/>
          <table:table-cell office:value-type="float" office:value="2868.65"/>
          <table:table-cell office:value-type="float" office:value="2187.19"/>
          <table:table-cell office:value-type="float" office:value="2676.94"/>
          <table:table-cell office:value-type="float" office:value="5469.76"/>
          <table:table-cell table:number-columns-repeated="16373"/>
        </table:table-row>
        <table:table-row>
          <table:table-cell office:value-type="float" office:value="31810104722000"/>
          <table:table-cell office:value-type="string" office:string-value="        CHEQUE ESPECIAL"/>
          <table:table-cell table:number-columns-repeated="16382"/>
        </table:table-row>
        <table:table-row>
          <table:table-cell/>
          <table:table-cell office:value-type="string" office:string-value="        CHEQUE CONTERRANEO"/>
          <table:table-cell table:number-columns-repeated="16382"/>
        </table:table-row>
        <table:table-row>
          <table:table-cell office:value-type="float" office:value="31810207000000"/>
          <table:table-cell office:value-type="string" office:string-value="     OPERACOES VENCIDAS"/>
          <table:table-cell office:value-type="float" office:value="160585685.19999999"/>
          <table:table-cell office:value-type="float" office:value="83937745.769999996"/>
          <table:table-cell office:value-type="float" office:value="77953543.310000002"/>
          <table:table-cell office:value-type="float" office:value="60031201.259999998"/>
          <table:table-cell office:value-type="float" office:value="93828281.939999998"/>
          <table:table-cell office:value-type="float" office:value="70904170.730000004"/>
          <table:table-cell office:value-type="float" office:value="83098799.780000001"/>
          <table:table-cell office:value-type="float" office:value="95151100.650000006"/>
          <table:table-cell office:value-type="float" office:value="90511313.219999999"/>
          <table:table-cell table:number-columns-repeated="16373"/>
        </table:table-row>
        <table:table-row>
          <table:table-cell office:value-type="float" office:value="31810207020000"/>
          <table:table-cell office:value-type="string" office:string-value="      SETOR PUBLICO FEDERAL"/>
          <table:table-cell table:number-columns-repeated="6"/>
          <table:table-cell office:value-type="float" office:value="3202.94"/>
          <table:table-cell table:number-columns-repeated="16375"/>
        </table:table-row>
        <table:table-row>
          <table:table-cell office:value-type="float" office:value="31810207100000"/>
          <table:table-cell office:value-type="string" office:string-value="       ATIVIDADES EMPRESARIAIS"/>
          <table:table-cell table:number-columns-repeated="6"/>
          <table:table-cell office:value-type="float" office:value="3202.94"/>
          <table:table-cell table:number-columns-repeated="16375"/>
        </table:table-row>
        <table:table-row>
          <table:table-cell office:value-type="float" office:value="31810207140000"/>
          <table:table-cell office:value-type="string" office:string-value="        COMERCIO"/>
          <table:table-cell table:number-columns-repeated="6"/>
          <table:table-cell office:value-type="float" office:value="3202.94"/>
          <table:table-cell table:number-columns-repeated="16375"/>
        </table:table-row>
        <table:table-row>
          <table:table-cell office:value-type="float" office:value="31810207600000"/>
          <table:table-cell office:value-type="string" office:string-value="      SETOR PRIVADO"/>
          <table:table-cell office:value-type="float" office:value="160585685.19999999"/>
          <table:table-cell office:value-type="float" office:value="83937745.769999996"/>
          <table:table-cell office:value-type="float" office:value="77953543.310000002"/>
          <table:table-cell office:value-type="float" office:value="60031201.259999998"/>
          <table:table-cell office:value-type="float" office:value="93828281.939999998"/>
          <table:table-cell office:value-type="float" office:value="70904170.730000004"/>
          <table:table-cell office:value-type="float" office:value="83095596.840000004"/>
          <table:table-cell office:value-type="float" office:value="95151100.650000006"/>
          <table:table-cell office:value-type="float" office:value="90511313.219999999"/>
          <table:table-cell table:number-columns-repeated="16373"/>
        </table:table-row>
        <table:table-row>
          <table:table-cell office:value-type="float" office:value="31810207620000"/>
          <table:table-cell office:value-type="string" office:string-value="       RURAL"/>
          <table:table-cell office:value-type="float" office:value="41231173.479999997"/>
          <table:table-cell office:value-type="float" office:value="38402663.93"/>
          <table:table-cell office:value-type="float" office:value="38120160.049999997"/>
          <table:table-cell office:value-type="float" office:value="36903219.210000001"/>
          <table:table-cell office:value-type="float" office:value="35291050.060000002"/>
          <table:table-cell office:value-type="float" office:value="33845996.259999998"/>
          <table:table-cell office:value-type="float" office:value="33686481.630000003"/>
          <table:table-cell office:value-type="float" office:value="45662367.649999999"/>
          <table:table-cell office:value-type="float" office:value="53683538.710000001"/>
          <table:table-cell table:number-columns-repeated="16373"/>
        </table:table-row>
        <table:table-row>
          <table:table-cell office:value-type="float" office:value="31810207640000"/>
          <table:table-cell office:value-type="string" office:string-value="       INDUSTRIA"/>
          <table:table-cell office:value-type="float" office:value="41653635.490000002"/>
          <table:table-cell office:value-type="float" office:value="13997335.140000001"/>
          <table:table-cell office:value-type="float" office:value="19537680.350000001"/>
          <table:table-cell office:value-type="float" office:value="11989205.380000001"/>
          <table:table-cell office:value-type="float" office:value="28766842.149999999"/>
          <table:table-cell office:value-type="float" office:value="11826366.35"/>
          <table:table-cell office:value-type="float" office:value="14619177.529999999"/>
          <table:table-cell office:value-type="float" office:value="13587574.33"/>
          <table:table-cell office:value-type="float" office:value="12016951.98"/>
          <table:table-cell table:number-columns-repeated="16373"/>
        </table:table-row>
        <table:table-row>
          <table:table-cell office:value-type="float" office:value="31810207660000"/>
          <table:table-cell office:value-type="string" office:string-value="       COMERCIO"/>
          <table:table-cell office:value-type="float" office:value="55684466.979999997"/>
          <table:table-cell office:value-type="float" office:value="9303486.1500000004"/>
          <table:table-cell office:value-type="float" office:value="8461982.2799999993"/>
          <table:table-cell office:value-type="float" office:value="8125757.0999999996"/>
          <table:table-cell office:value-type="float" office:value="8131718.8700000001"/>
          <table:table-cell office:value-type="float" office:value="9388095.9900000002"/>
          <table:table-cell office:value-type="float" office:value="11908755.130000001"/>
          <table:table-cell office:value-type="float" office:value="8709731.8200000003"/>
          <table:table-cell office:value-type="float" office:value="4612241.55"/>
          <table:table-cell table:number-columns-repeated="16373"/>
        </table:table-row>
        <table:table-row>
          <table:table-cell office:value-type="float" office:value="31810207680000"/>
          <table:table-cell office:value-type="string" office:string-value="       INTERMEDIARIOS FINANCEIROS"/>
          <table:table-cell/>
          <table:table-cell office:value-type="float" office:value="2274.98"/>
          <table:table-cell table:number-columns-repeated="5"/>
          <table:table-cell office:value-type="float" office:value="4772.8100000000004"/>
          <table:table-cell table:number-columns-repeated="16374"/>
        </table:table-row>
        <table:table-row>
          <table:table-cell office:value-type="float" office:value="31810207700000"/>
          <table:table-cell office:value-type="string" office:string-value="       OUTROS SERVICOS"/>
          <table:table-cell office:value-type="float" office:value="21949841.949999999"/>
          <table:table-cell office:value-type="float" office:value="22175841.239999998"/>
          <table:table-cell office:value-type="float" office:value="11827306.02"/>
          <table:table-cell office:value-type="float" office:value="2981032.42"/>
          <table:table-cell office:value-type="float" office:value="21632020.460000001"/>
          <table:table-cell office:value-type="float" office:value="15839250.26"/>
          <table:table-cell office:value-type="float" office:value="22879778.43"/>
          <table:table-cell office:value-type="float" office:value="27185614.350000001"/>
          <table:table-cell office:value-type="float" office:value="20144167.609999999"/>
          <table:table-cell table:number-columns-repeated="16373"/>
        </table:table-row>
        <table:table-row>
          <table:table-cell office:value-type="float" office:value="31810207720000"/>
          <table:table-cell office:value-type="string" office:string-value="       PESSOAS FISICAS"/>
          <table:table-cell office:value-type="float" office:value="14715.35"/>
          <table:table-cell office:value-type="float" office:value="4461.41"/>
          <table:table-cell office:value-type="float" office:value="6414.61"/>
          <table:table-cell office:value-type="float" office:value="31987.15"/>
          <table:table-cell office:value-type="float" office:value="6650.4"/>
          <table:table-cell office:value-type="float" office:value="4461.87"/>
          <table:table-cell office:value-type="float" office:value="1404.12"/>
          <table:table-cell office:value-type="float" office:value="1039.69"/>
          <table:table-cell office:value-type="float" office:value="54413.37"/>
          <table:table-cell table:number-columns-repeated="16373"/>
        </table:table-row>
        <table:table-row>
          <table:table-cell office:value-type="float" office:value="31810207722000"/>
          <table:table-cell office:value-type="string" office:string-value="        CHEQUE ESPECIAL"/>
          <table:table-cell table:number-columns-repeated="16382"/>
        </table:table-row>
        <table:table-row>
          <table:table-cell/>
          <table:table-cell office:value-type="string" office:string-value="        CHEQUE CONTERRANEO"/>
          <table:table-cell table:number-columns-repeated="16382"/>
        </table:table-row>
        <table:table-row>
          <table:table-cell office:value-type="float" office:value="31810207740000"/>
          <table:table-cell office:value-type="string" office:string-value="       HABITACAO"/>
          <table:table-cell office:value-type="float" office:value="51851.95"/>
          <table:table-cell office:value-type="float" office:value="51682.92"/>
          <table:table-cell table:number-columns-repeated="16380"/>
        </table:table-row>
        <table:table-row>
          <table:table-cell office:value-type="float" office:value="31830005000000"/>
          <table:table-cell office:value-type="string" office:string-value="    OUTROS CREDITOS NIVEL G"/>
          <table:table-cell office:value-type="float" office:value="3600319.64"/>
          <table:table-cell office:value-type="float" office:value="201565.31"/>
          <table:table-cell office:value-type="float" office:value="22854.79"/>
          <table:table-cell office:value-type="float" office:value="46475.94"/>
          <table:table-cell office:value-type="float" office:value="10132403.050000001"/>
          <table:table-cell office:value-type="float" office:value="128572.48"/>
          <table:table-cell/>
          <table:table-cell office:value-type="float" office:value="48899.76"/>
          <table:table-cell office:value-type="float" office:value="13510.86"/>
          <table:table-cell table:number-columns-repeated="16373"/>
        </table:table-row>
        <table:table-row>
          <table:table-cell office:value-type="float" office:value="31830108000000"/>
          <table:table-cell office:value-type="string" office:string-value="     OPERACOES EM CURSO NORMAL"/>
          <table:table-cell office:value-type="float" office:value="996790.93"/>
          <table:table-cell office:value-type="float" office:value="181264.92"/>
          <table:table-cell office:value-type="float" office:value="7958.09"/>
          <table:table-cell office:value-type="float" office:value="22471.919999999998"/>
          <table:table-cell office:value-type="float" office:value="12962.43"/>
          <table:table-cell office:value-type="float" office:value="125613.57"/>
          <table:table-cell table:number-columns-repeated="2"/>
          <table:table-cell office:value-type="float" office:value="11575.3"/>
          <table:table-cell table:number-columns-repeated="16373"/>
        </table:table-row>
        <table:table-row>
          <table:table-cell office:value-type="float" office:value="31830108600000"/>
          <table:table-cell office:value-type="string" office:string-value="      SETOR PRIVADO"/>
          <table:table-cell office:value-type="float" office:value="996790.93"/>
          <table:table-cell office:value-type="float" office:value="181264.92"/>
          <table:table-cell office:value-type="float" office:value="7958.09"/>
          <table:table-cell office:value-type="float" office:value="22471.919999999998"/>
          <table:table-cell office:value-type="float" office:value="12962.43"/>
          <table:table-cell office:value-type="float" office:value="125613.57"/>
          <table:table-cell table:number-columns-repeated="2"/>
          <table:table-cell office:value-type="float" office:value="11575.3"/>
          <table:table-cell table:number-columns-repeated="16373"/>
        </table:table-row>
        <table:table-row>
          <table:table-cell office:value-type="float" office:value="31830108620000"/>
          <table:table-cell office:value-type="string" office:string-value="       RURAL"/>
          <table:table-cell office:value-type="float" office:value="2236.2600000000002"/>
          <table:table-cell office:value-type="float" office:value="7810.55"/>
          <table:table-cell office:value-type="float" office:value="7958.09"/>
          <table:table-cell office:value-type="float" office:value="9635.4"/>
          <table:table-cell office:value-type="float" office:value="12962.43"/>
          <table:table-cell office:value-type="float" office:value="125613.57"/>
          <table:table-cell table:number-columns-repeated="2"/>
          <table:table-cell office:value-type="float" office:value="11575.3"/>
          <table:table-cell table:number-columns-repeated="16373"/>
        </table:table-row>
        <table:table-row>
          <table:table-cell office:value-type="float" office:value="31830108640000"/>
          <table:table-cell office:value-type="string" office:string-value="       INDUSTRIA"/>
          <table:table-cell office:value-type="float" office:value="994554.67"/>
          <table:table-cell office:value-type="float" office:value="173454.37"/>
          <table:table-cell table:number-columns-repeated="16380"/>
        </table:table-row>
        <table:table-row>
          <table:table-cell office:value-type="float" office:value="31830108700000"/>
          <table:table-cell office:value-type="string" office:string-value="       OUTROS SERVICOS"/>
          <table:table-cell table:number-columns-repeated="3"/>
          <table:table-cell office:value-type="float" office:value="12836.52"/>
          <table:table-cell table:number-columns-repeated="16378"/>
        </table:table-row>
        <table:table-row>
          <table:table-cell office:value-type="float" office:value="31830201000000"/>
          <table:table-cell office:value-type="string" office:string-value="     OPERACOES VENCIDAS"/>
          <table:table-cell office:value-type="float" office:value="2603528.71"/>
          <table:table-cell office:value-type="float" office:value="20300.39"/>
          <table:table-cell office:value-type="float" office:value="14896.7"/>
          <table:table-cell office:value-type="float" office:value="24004.02"/>
          <table:table-cell office:value-type="float" office:value="10119440.619999999"/>
          <table:table-cell office:value-type="float" office:value="2958.91"/>
          <table:table-cell/>
          <table:table-cell office:value-type="float" office:value="48899.76"/>
          <table:table-cell office:value-type="float" office:value="1935.56"/>
          <table:table-cell table:number-columns-repeated="16373"/>
        </table:table-row>
        <table:table-row>
          <table:table-cell office:value-type="float" office:value="31830201600000"/>
          <table:table-cell office:value-type="string" office:string-value="      SETOR PRIVADO"/>
          <table:table-cell office:value-type="float" office:value="2603528.71"/>
          <table:table-cell office:value-type="float" office:value="20300.39"/>
          <table:table-cell office:value-type="float" office:value="14896.7"/>
          <table:table-cell office:value-type="float" office:value="24004.02"/>
          <table:table-cell office:value-type="float" office:value="10119440.619999999"/>
          <table:table-cell office:value-type="float" office:value="2958.91"/>
          <table:table-cell/>
          <table:table-cell office:value-type="float" office:value="48899.76"/>
          <table:table-cell office:value-type="float" office:value="1935.56"/>
          <table:table-cell table:number-columns-repeated="16373"/>
        </table:table-row>
        <table:table-row>
          <table:table-cell office:value-type="float" office:value="31830201620000"/>
          <table:table-cell office:value-type="string" office:string-value="       RURAL"/>
          <table:table-cell/>
          <table:table-cell office:value-type="float" office:value="5763.34"/>
          <table:table-cell/>
          <table:table-cell office:value-type="float" office:value="20444.02"/>
          <table:table-cell office:value-type="float" office:value="10198.26"/>
          <table:table-cell office:value-type="float" office:value="2958.91"/>
          <table:table-cell/>
          <table:table-cell office:value-type="float" office:value="48899.76"/>
          <table:table-cell office:value-type="float" office:value="1935.56"/>
          <table:table-cell table:number-columns-repeated="16373"/>
        </table:table-row>
        <table:table-row>
          <table:table-cell office:value-type="float" office:value="31830201660000"/>
          <table:table-cell office:value-type="string" office:string-value="       COMERCIO"/>
          <table:table-cell office:value-type="float" office:value="2427362.4900000002"/>
          <table:table-cell table:number-columns-repeated="16381"/>
        </table:table-row>
        <table:table-row>
          <table:table-cell office:value-type="float" office:value="31830201680000"/>
          <table:table-cell office:value-type="string" office:string-value="       INTERMEDIARIOS FINANCEIROS"/>
          <table:table-cell table:number-columns-repeated="4"/>
          <table:table-cell office:value-type="float" office:value="6240004.4900000002"/>
          <table:table-cell table:number-columns-repeated="16377"/>
        </table:table-row>
        <table:table-row>
          <table:table-cell office:value-type="float" office:value="31830201700000"/>
          <table:table-cell office:value-type="string" office:string-value="       OUTROS SERVICOS"/>
          <table:table-cell office:value-type="float" office:value="176166.22"/>
          <table:table-cell office:value-type="float" office:value="14537.05"/>
          <table:table-cell office:value-type="float" office:value="14896.7"/>
          <table:table-cell office:value-type="float" office:value="3560"/>
          <table:table-cell office:value-type="float" office:value="3869237.87"/>
          <table:table-cell table:number-columns-repeated="16377"/>
        </table:table-row>
        <table:table-row>
          <table:table-cell office:value-type="float" office:value="31900007000000"/>
          <table:table-cell office:value-type="string" office:string-value="   OPERACOES DE RISCO NIVEL H"/>
          <table:table-cell office:value-type="float" office:value="407285819.50999999"/>
          <table:table-cell office:value-type="float" office:value="570229541.27999997"/>
          <table:table-cell office:value-type="float" office:value="554556177.42999995"/>
          <table:table-cell office:value-type="float" office:value="540711200.63999999"/>
          <table:table-cell office:value-type="float" office:value="481529243.13"/>
          <table:table-cell office:value-type="float" office:value="503828202.60000002"/>
          <table:table-cell office:value-type="float" office:value="460893589.60000002"/>
          <table:table-cell office:value-type="float" office:value="435708394.47000003"/>
          <table:table-cell office:value-type="float" office:value="417472300.25"/>
          <table:table-cell table:number-columns-repeated="16373"/>
        </table:table-row>
        <table:table-row>
          <table:table-cell office:value-type="float" office:value="31910004000000"/>
          <table:table-cell office:value-type="string" office:string-value="    OPERACOES DE CREDITO NIVEL H"/>
          <table:table-cell office:value-type="float" office:value="364164346.30000001"/>
          <table:table-cell office:value-type="float" office:value="526660438.31999999"/>
          <table:table-cell office:value-type="float" office:value="526196652.57999998"/>
          <table:table-cell office:value-type="float" office:value="525104175.83999997"/>
          <table:table-cell office:value-type="float" office:value="479660294.75999999"/>
          <table:table-cell office:value-type="float" office:value="492007344.14999998"/>
          <table:table-cell office:value-type="float" office:value="449513127.66000003"/>
          <table:table-cell office:value-type="float" office:value="422837969.37"/>
          <table:table-cell office:value-type="float" office:value="404784926.31999999"/>
          <table:table-cell table:number-columns-repeated="16373"/>
        </table:table-row>
        <table:table-row>
          <table:table-cell office:value-type="float" office:value="31910107000000"/>
          <table:table-cell office:value-type="string" office:string-value="     OPERACOES EM CURSO NORMAL"/>
          <table:table-cell office:value-type="float" office:value="113917083.72"/>
          <table:table-cell office:value-type="float" office:value="152575163.68000001"/>
          <table:table-cell office:value-type="float" office:value="110030360.59"/>
          <table:table-cell office:value-type="float" office:value="97442019.519999996"/>
          <table:table-cell office:value-type="float" office:value="95312144.819999993"/>
          <table:table-cell office:value-type="float" office:value="101234220.55"/>
          <table:table-cell office:value-type="float" office:value="95561714.260000005"/>
          <table:table-cell office:value-type="float" office:value="66515455.539999999"/>
          <table:table-cell office:value-type="float" office:value="70163029.280000001"/>
          <table:table-cell table:number-columns-repeated="16373"/>
        </table:table-row>
        <table:table-row>
          <table:table-cell office:value-type="float" office:value="31910107600000"/>
          <table:table-cell office:value-type="string" office:string-value="      SETOR PRIVADO"/>
          <table:table-cell office:value-type="float" office:value="113917083.72"/>
          <table:table-cell office:value-type="float" office:value="152575163.68000001"/>
          <table:table-cell office:value-type="float" office:value="110030360.59"/>
          <table:table-cell office:value-type="float" office:value="97442019.519999996"/>
          <table:table-cell office:value-type="float" office:value="95312144.819999993"/>
          <table:table-cell office:value-type="float" office:value="101234220.55"/>
          <table:table-cell office:value-type="float" office:value="95561714.260000005"/>
          <table:table-cell office:value-type="float" office:value="66515455.539999999"/>
          <table:table-cell office:value-type="float" office:value="70163029.280000001"/>
          <table:table-cell table:number-columns-repeated="16373"/>
        </table:table-row>
        <table:table-row>
          <table:table-cell office:value-type="float" office:value="31910107620000"/>
          <table:table-cell office:value-type="string" office:string-value="       RURAL"/>
          <table:table-cell office:value-type="float" office:value="79648881.019999996"/>
          <table:table-cell office:value-type="float" office:value="70275844.790000007"/>
          <table:table-cell office:value-type="float" office:value="66936806.119999997"/>
          <table:table-cell office:value-type="float" office:value="59721421.579999998"/>
          <table:table-cell office:value-type="float" office:value="60041748.810000002"/>
          <table:table-cell office:value-type="float" office:value="59974372.600000001"/>
          <table:table-cell office:value-type="float" office:value="55290951.509999998"/>
          <table:table-cell office:value-type="float" office:value="42703531.710000001"/>
          <table:table-cell office:value-type="float" office:value="42331141.020000003"/>
          <table:table-cell table:number-columns-repeated="16373"/>
        </table:table-row>
        <table:table-row>
          <table:table-cell office:value-type="float" office:value="31910107640000"/>
          <table:table-cell office:value-type="string" office:string-value="       INDUSTRIA"/>
          <table:table-cell office:value-type="float" office:value="30423619.489999998"/>
          <table:table-cell office:value-type="float" office:value="77258798.939999998"/>
          <table:table-cell office:value-type="float" office:value="40366638.75"/>
          <table:table-cell office:value-type="float" office:value="33040900.140000001"/>
          <table:table-cell office:value-type="float" office:value="32638439.600000001"/>
          <table:table-cell office:value-type="float" office:value="35847675.159999996"/>
          <table:table-cell office:value-type="float" office:value="34872905.640000001"/>
          <table:table-cell office:value-type="float" office:value="20553338.140000001"/>
          <table:table-cell office:value-type="float" office:value="24128295.489999998"/>
          <table:table-cell table:number-columns-repeated="16373"/>
        </table:table-row>
        <table:table-row>
          <table:table-cell office:value-type="float" office:value="31910107660000"/>
          <table:table-cell office:value-type="string" office:string-value="       COMERCIO"/>
          <table:table-cell office:value-type="float" office:value="534315.99"/>
          <table:table-cell office:value-type="float" office:value="3313353.71"/>
          <table:table-cell office:value-type="float" office:value="903090.08"/>
          <table:table-cell office:value-type="float" office:value="1953423.14"/>
          <table:table-cell office:value-type="float" office:value="1392350.65"/>
          <table:table-cell office:value-type="float" office:value="2327579.96"/>
          <table:table-cell office:value-type="float" office:value="1100509.44"/>
          <table:table-cell office:value-type="float" office:value="2062835.39"/>
          <table:table-cell office:value-type="float" office:value="1948673"/>
          <table:table-cell table:number-columns-repeated="16373"/>
        </table:table-row>
        <table:table-row>
          <table:table-cell office:value-type="float" office:value="31910107680000"/>
          <table:table-cell office:value-type="string" office:string-value="       INTERMEDIARIOS FINANCEIROS"/>
          <table:table-cell table:number-columns-repeated="4"/>
          <table:table-cell office:value-type="float" office:value="57.55"/>
          <table:table-cell table:number-columns-repeated="16377"/>
        </table:table-row>
        <table:table-row>
          <table:table-cell office:value-type="float" office:value="31910107700000"/>
          <table:table-cell office:value-type="string" office:string-value="       OUTROS SERVICOS"/>
          <table:table-cell office:value-type="float" office:value="2903566.46"/>
          <table:table-cell office:value-type="float" office:value="1318331.21"/>
          <table:table-cell office:value-type="float" office:value="1496493.04"/>
          <table:table-cell office:value-type="float" office:value="2721713.23"/>
          <table:table-cell office:value-type="float" office:value="1034472.82"/>
          <table:table-cell office:value-type="float" office:value="3075003.78"/>
          <table:table-cell office:value-type="float" office:value="4285422.74"/>
          <table:table-cell office:value-type="float" office:value="1181894.94"/>
          <table:table-cell office:value-type="float" office:value="1740814.53"/>
          <table:table-cell table:number-columns-repeated="16373"/>
        </table:table-row>
        <table:table-row>
          <table:table-cell office:value-type="float" office:value="31910107720000"/>
          <table:table-cell office:value-type="string" office:string-value="       PESSOAS FISICAS"/>
          <table:table-cell office:value-type="float" office:value="6443.11"/>
          <table:table-cell office:value-type="float" office:value="3754.76"/>
          <table:table-cell office:value-type="float" office:value="3885.69"/>
          <table:table-cell office:value-type="float" office:value="4561.43"/>
          <table:table-cell office:value-type="float" office:value="8011.04"/>
          <table:table-cell office:value-type="float" office:value="9589.0499999999993"/>
          <table:table-cell office:value-type="float" office:value="11924.93"/>
          <table:table-cell office:value-type="float" office:value="13855.36"/>
          <table:table-cell office:value-type="float" office:value="14105.24"/>
          <table:table-cell table:number-columns-repeated="16373"/>
        </table:table-row>
        <table:table-row>
          <table:table-cell office:value-type="float" office:value="31910107722000"/>
          <table:table-cell office:value-type="string" office:string-value="        CHEQUE ESPECIAL"/>
          <table:table-cell table:number-columns-repeated="16382"/>
        </table:table-row>
        <table:table-row>
          <table:table-cell/>
          <table:table-cell office:value-type="string" office:string-value="        CHEQUE CONTERRANEO"/>
          <table:table-cell table:number-columns-repeated="16382"/>
        </table:table-row>
        <table:table-row>
          <table:table-cell office:value-type="float" office:value="31910107740000"/>
          <table:table-cell office:value-type="string" office:string-value="       HABITACAO"/>
          <table:table-cell office:value-type="float" office:value="400257.65"/>
          <table:table-cell office:value-type="float" office:value="405080.27"/>
          <table:table-cell office:value-type="float" office:value="323446.90999999997"/>
          <table:table-cell/>
          <table:table-cell office:value-type="float" office:value="197064.35"/>
          <table:table-cell table:number-columns-repeated="16377"/>
        </table:table-row>
        <table:table-row>
          <table:table-cell office:value-type="float" office:value="31910200000000"/>
          <table:table-cell office:value-type="string" office:string-value="     OPERACOES VENCIDAS"/>
          <table:table-cell office:value-type="float" office:value="250247262.58000001"/>
          <table:table-cell office:value-type="float" office:value="374085274.63999999"/>
          <table:table-cell office:value-type="float" office:value="416166291.99000001"/>
          <table:table-cell office:value-type="float" office:value="427662156.31999999"/>
          <table:table-cell office:value-type="float" office:value="384348149.94"/>
          <table:table-cell office:value-type="float" office:value="390773123.60000002"/>
          <table:table-cell office:value-type="float" office:value="353951413.39999998"/>
          <table:table-cell office:value-type="float" office:value="356322513.82999998"/>
          <table:table-cell office:value-type="float" office:value="334621897.04000002"/>
          <table:table-cell table:number-columns-repeated="16373"/>
        </table:table-row>
        <table:table-row>
          <table:table-cell office:value-type="float" office:value="31910200600000"/>
          <table:table-cell office:value-type="string" office:string-value="      SETOR PRIVADO"/>
          <table:table-cell office:value-type="float" office:value="250247262.58000001"/>
          <table:table-cell office:value-type="float" office:value="374085274.63999999"/>
          <table:table-cell office:value-type="float" office:value="416166291.99000001"/>
          <table:table-cell office:value-type="float" office:value="427662156.31999999"/>
          <table:table-cell office:value-type="float" office:value="384348149.94"/>
          <table:table-cell office:value-type="float" office:value="390773123.60000002"/>
          <table:table-cell office:value-type="float" office:value="353951413.39999998"/>
          <table:table-cell office:value-type="float" office:value="356322513.82999998"/>
          <table:table-cell office:value-type="float" office:value="334621897.04000002"/>
          <table:table-cell table:number-columns-repeated="16373"/>
        </table:table-row>
        <table:table-row>
          <table:table-cell office:value-type="float" office:value="31910200620000"/>
          <table:table-cell office:value-type="string" office:string-value="       RURAL"/>
          <table:table-cell office:value-type="float" office:value="143574797.37"/>
          <table:table-cell office:value-type="float" office:value="157311518.08000001"/>
          <table:table-cell office:value-type="float" office:value="177142859.37"/>
          <table:table-cell office:value-type="float" office:value="174205973.93000001"/>
          <table:table-cell office:value-type="float" office:value="149643458.63"/>
          <table:table-cell office:value-type="float" office:value="143970974.74000001"/>
          <table:table-cell office:value-type="float" office:value="123655980.09"/>
          <table:table-cell office:value-type="float" office:value="127534918.59999999"/>
          <table:table-cell office:value-type="float" office:value="128846175.65000001"/>
          <table:table-cell table:number-columns-repeated="16373"/>
        </table:table-row>
        <table:table-row>
          <table:table-cell office:value-type="float" office:value="31910200640000"/>
          <table:table-cell office:value-type="string" office:string-value="       INDUSTRIA"/>
          <table:table-cell office:value-type="float" office:value="57283899.469999999"/>
          <table:table-cell office:value-type="float" office:value="94058942.079999998"/>
          <table:table-cell office:value-type="float" office:value="113223758.94"/>
          <table:table-cell office:value-type="float" office:value="120507485.06999999"/>
          <table:table-cell office:value-type="float" office:value="113077546.12"/>
          <table:table-cell office:value-type="float" office:value="121704552.84"/>
          <table:table-cell office:value-type="float" office:value="110474740.64"/>
          <table:table-cell office:value-type="float" office:value="106498139.01000001"/>
          <table:table-cell office:value-type="float" office:value="74961961.859999999"/>
          <table:table-cell table:number-columns-repeated="16373"/>
        </table:table-row>
        <table:table-row>
          <table:table-cell office:value-type="float" office:value="31910200660000"/>
          <table:table-cell office:value-type="string" office:string-value="       COMERCIO"/>
          <table:table-cell office:value-type="float" office:value="24751955.75"/>
          <table:table-cell office:value-type="float" office:value="77364754.150000006"/>
          <table:table-cell office:value-type="float" office:value="79192291.730000004"/>
          <table:table-cell office:value-type="float" office:value="79884706.700000003"/>
          <table:table-cell office:value-type="float" office:value="76073029.560000002"/>
          <table:table-cell office:value-type="float" office:value="74980855.959999993"/>
          <table:table-cell office:value-type="float" office:value="70802985.959999993"/>
          <table:table-cell office:value-type="float" office:value="74315519.870000005"/>
          <table:table-cell office:value-type="float" office:value="75850795.040000007"/>
          <table:table-cell table:number-columns-repeated="16373"/>
        </table:table-row>
        <table:table-row>
          <table:table-cell office:value-type="float" office:value="31910200680000"/>
          <table:table-cell office:value-type="string" office:string-value="       INTERMEDIARIOS FINANCEIROS"/>
          <table:table-cell office:value-type="float" office:value="1418.94"/>
          <table:table-cell office:value-type="float" office:value="1418.94"/>
          <table:table-cell office:value-type="float" office:value="3693.92"/>
          <table:table-cell office:value-type="float" office:value="3693.92"/>
          <table:table-cell office:value-type="float" office:value="3693.92"/>
          <table:table-cell office:value-type="float" office:value="3693.92"/>
          <table:table-cell office:value-type="float" office:value="3693.92"/>
          <table:table-cell office:value-type="float" office:value="2274.98"/>
          <table:table-cell office:value-type="float" office:value="7047.79"/>
          <table:table-cell table:number-columns-repeated="16373"/>
        </table:table-row>
        <table:table-row>
          <table:table-cell office:value-type="float" office:value="31910200700000"/>
          <table:table-cell office:value-type="string" office:string-value="       OUTROS SERVICOS"/>
          <table:table-cell office:value-type="float" office:value="24255655.850000001"/>
          <table:table-cell office:value-type="float" office:value="44986352.189999998"/>
          <table:table-cell office:value-type="float" office:value="46435833.810000002"/>
          <table:table-cell office:value-type="float" office:value="53006558.009999998"/>
          <table:table-cell office:value-type="float" office:value="45322672.640000001"/>
          <table:table-cell office:value-type="float" office:value="49887870.350000001"/>
          <table:table-cell office:value-type="float" office:value="48804794.719999999"/>
          <table:table-cell office:value-type="float" office:value="47793660.359999999"/>
          <table:table-cell office:value-type="float" office:value="54805731.030000001"/>
          <table:table-cell table:number-columns-repeated="16373"/>
        </table:table-row>
        <table:table-row>
          <table:table-cell office:value-type="float" office:value="31910200720000"/>
          <table:table-cell office:value-type="string" office:string-value="       PESSOAS FISICAS"/>
          <table:table-cell office:value-type="float" office:value="96280.54"/>
          <table:table-cell office:value-type="float" office:value="78847.02"/>
          <table:table-cell office:value-type="float" office:value="51481.71"/>
          <table:table-cell office:value-type="float" office:value="53738.69"/>
          <table:table-cell office:value-type="float" office:value="91821.65"/>
          <table:table-cell office:value-type="float" office:value="90922.4"/>
          <table:table-cell office:value-type="float" office:value="75762.19"/>
          <table:table-cell office:value-type="float" office:value="72408.44"/>
          <table:table-cell office:value-type="float" office:value="49423.3"/>
          <table:table-cell table:number-columns-repeated="16373"/>
        </table:table-row>
        <table:table-row>
          <table:table-cell office:value-type="float" office:value="31910200722000"/>
          <table:table-cell office:value-type="string" office:string-value="        CHEQUE ESPECIAL"/>
          <table:table-cell table:number-columns-repeated="16382"/>
        </table:table-row>
        <table:table-row>
          <table:table-cell/>
          <table:table-cell office:value-type="string" office:string-value="        CHEQUE CONTERRANEO"/>
          <table:table-cell table:number-columns-repeated="16382"/>
        </table:table-row>
        <table:table-row>
          <table:table-cell office:value-type="float" office:value="31910200740000"/>
          <table:table-cell office:value-type="string" office:string-value="       HABITACAO"/>
          <table:table-cell office:value-type="float" office:value="283254.65999999997"/>
          <table:table-cell office:value-type="float" office:value="283442.18"/>
          <table:table-cell office:value-type="float" office:value="116372.51"/>
          <table:table-cell/>
          <table:table-cell office:value-type="float" office:value="135927.42000000001"/>
          <table:table-cell office:value-type="float" office:value="134253.39000000001"/>
          <table:table-cell office:value-type="float" office:value="133455.88"/>
          <table:table-cell office:value-type="float" office:value="105592.57"/>
          <table:table-cell office:value-type="float" office:value="100762.37"/>
          <table:table-cell table:number-columns-repeated="16373"/>
        </table:table-row>
        <table:table-row>
          <table:table-cell office:value-type="float" office:value="31930008000000"/>
          <table:table-cell office:value-type="string" office:string-value="    OUTROS CREDITOS NIVEL H"/>
          <table:table-cell office:value-type="float" office:value="43121473.210000001"/>
          <table:table-cell office:value-type="float" office:value="43569102.960000001"/>
          <table:table-cell office:value-type="float" office:value="28359524.850000001"/>
          <table:table-cell office:value-type="float" office:value="15607024.800000001"/>
          <table:table-cell office:value-type="float" office:value="1868948.37"/>
          <table:table-cell office:value-type="float" office:value="11820858.449999999"/>
          <table:table-cell office:value-type="float" office:value="11380461.939999999"/>
          <table:table-cell office:value-type="float" office:value="12870425.1"/>
          <table:table-cell office:value-type="float" office:value="12687373.93"/>
          <table:table-cell table:number-columns-repeated="16373"/>
        </table:table-row>
        <table:table-row>
          <table:table-cell office:value-type="float" office:value="31930101000000"/>
          <table:table-cell office:value-type="string" office:string-value="     OPERACOES EM CURSO NORMAL"/>
          <table:table-cell office:value-type="float" office:value="335867.25"/>
          <table:table-cell office:value-type="float" office:value="621906.02"/>
          <table:table-cell office:value-type="float" office:value="618993.99"/>
          <table:table-cell office:value-type="float" office:value="825231.91"/>
          <table:table-cell office:value-type="float" office:value="640789.38"/>
          <table:table-cell office:value-type="float" office:value="352553.42"/>
          <table:table-cell office:value-type="float" office:value="490151.52"/>
          <table:table-cell office:value-type="float" office:value="497146.3"/>
          <table:table-cell office:value-type="float" office:value="320857.12"/>
          <table:table-cell table:number-columns-repeated="16373"/>
        </table:table-row>
        <table:table-row>
          <table:table-cell office:value-type="float" office:value="31930101600000"/>
          <table:table-cell office:value-type="string" office:string-value="      SETOR PRIVADO"/>
          <table:table-cell office:value-type="float" office:value="335867.25"/>
          <table:table-cell office:value-type="float" office:value="621906.02"/>
          <table:table-cell office:value-type="float" office:value="618993.99"/>
          <table:table-cell office:value-type="float" office:value="825231.91"/>
          <table:table-cell office:value-type="float" office:value="640789.38"/>
          <table:table-cell office:value-type="float" office:value="352553.42"/>
          <table:table-cell office:value-type="float" office:value="490151.52"/>
          <table:table-cell office:value-type="float" office:value="497146.3"/>
          <table:table-cell office:value-type="float" office:value="320857.12"/>
          <table:table-cell table:number-columns-repeated="16373"/>
        </table:table-row>
        <table:table-row>
          <table:table-cell office:value-type="float" office:value="31930101620000"/>
          <table:table-cell office:value-type="string" office:string-value="       RURAL"/>
          <table:table-cell office:value-type="float" office:value="335867.25"/>
          <table:table-cell office:value-type="float" office:value="621906.02"/>
          <table:table-cell office:value-type="float" office:value="618993.99"/>
          <table:table-cell office:value-type="float" office:value="626193.62"/>
          <table:table-cell office:value-type="float" office:value="637838.24"/>
          <table:table-cell office:value-type="float" office:value="352553.42"/>
          <table:table-cell office:value-type="float" office:value="477981.34"/>
          <table:table-cell office:value-type="float" office:value="497146.3"/>
          <table:table-cell office:value-type="float" office:value="320857.12"/>
          <table:table-cell table:number-columns-repeated="16373"/>
        </table:table-row>
        <table:table-row>
          <table:table-cell office:value-type="float" office:value="31930101700000"/>
          <table:table-cell office:value-type="string" office:string-value="       OUTROS SERVICOS"/>
          <table:table-cell table:number-columns-repeated="3"/>
          <table:table-cell office:value-type="float" office:value="5818.34"/>
          <table:table-cell office:value-type="float" office:value="2951.14"/>
          <table:table-cell/>
          <table:table-cell office:value-type="float" office:value="12170.18"/>
          <table:table-cell table:number-columns-repeated="16375"/>
        </table:table-row>
        <table:table-row>
          <table:table-cell office:value-type="float" office:value="31930101740000"/>
          <table:table-cell office:value-type="string" office:string-value="       HABITACAO"/>
          <table:table-cell table:number-columns-repeated="3"/>
          <table:table-cell office:value-type="float" office:value="193219.95"/>
          <table:table-cell table:number-columns-repeated="16378"/>
        </table:table-row>
        <table:table-row>
          <table:table-cell office:value-type="float" office:value="31930204000000"/>
          <table:table-cell office:value-type="string" office:string-value="     OPERACOES VENCIDAS"/>
          <table:table-cell office:value-type="float" office:value="42785605.960000001"/>
          <table:table-cell office:value-type="float" office:value="42947196.939999998"/>
          <table:table-cell office:value-type="float" office:value="27740530.859999999"/>
          <table:table-cell office:value-type="float" office:value="14781792.890000001"/>
          <table:table-cell office:value-type="float" office:value="1228158.99"/>
          <table:table-cell office:value-type="float" office:value="11468305.029999999"/>
          <table:table-cell office:value-type="float" office:value="10890310.42"/>
          <table:table-cell office:value-type="float" office:value="12373278.800000001"/>
          <table:table-cell office:value-type="float" office:value="12366516.810000001"/>
          <table:table-cell table:number-columns-repeated="16373"/>
        </table:table-row>
        <table:table-row>
          <table:table-cell office:value-type="float" office:value="31930204600000"/>
          <table:table-cell office:value-type="string" office:string-value="      SETOR PRIVADO"/>
          <table:table-cell office:value-type="float" office:value="42785605.960000001"/>
          <table:table-cell office:value-type="float" office:value="42947196.939999998"/>
          <table:table-cell office:value-type="float" office:value="27740530.859999999"/>
          <table:table-cell office:value-type="float" office:value="14781792.890000001"/>
          <table:table-cell office:value-type="float" office:value="1228158.99"/>
          <table:table-cell office:value-type="float" office:value="11468305.029999999"/>
          <table:table-cell office:value-type="float" office:value="10890310.42"/>
          <table:table-cell office:value-type="float" office:value="12373278.800000001"/>
          <table:table-cell office:value-type="float" office:value="12366516.810000001"/>
          <table:table-cell table:number-columns-repeated="16373"/>
        </table:table-row>
        <table:table-row>
          <table:table-cell office:value-type="float" office:value="31930204620000"/>
          <table:table-cell office:value-type="string" office:string-value="       RURAL"/>
          <table:table-cell office:value-type="float" office:value="28086.43"/>
          <table:table-cell office:value-type="float" office:value="28087.01"/>
          <table:table-cell office:value-type="float" office:value="35454.44"/>
          <table:table-cell office:value-type="float" office:value="31467.94"/>
          <table:table-cell office:value-type="float" office:value="28781.41"/>
          <table:table-cell office:value-type="float" office:value="43125.68"/>
          <table:table-cell office:value-type="float" office:value="40875.129999999997"/>
          <table:table-cell office:value-type="float" office:value="38015.660000000003"/>
          <table:table-cell office:value-type="float" office:value="74966.67"/>
          <table:table-cell table:number-columns-repeated="16373"/>
        </table:table-row>
        <table:table-row>
          <table:table-cell office:value-type="float" office:value="31930204640000"/>
          <table:table-cell office:value-type="string" office:string-value="       INDUSTRIA"/>
          <table:table-cell office:value-type="float" office:value="861.88"/>
          <table:table-cell office:value-type="float" office:value="861.88"/>
          <table:table-cell table:number-columns-repeated="16380"/>
        </table:table-row>
        <table:table-row>
          <table:table-cell office:value-type="float" office:value="31930204660000"/>
          <table:table-cell office:value-type="string" office:string-value="       COMERCIO"/>
          <table:table-cell office:value-type="float" office:value="840673.65"/>
          <table:table-cell office:value-type="float" office:value="840673.65"/>
          <table:table-cell office:value-type="float" office:value="3349582.93"/>
          <table:table-cell office:value-type="float" office:value="4364250.03"/>
          <table:table-cell office:value-type="float" office:value="840673.65"/>
          <table:table-cell office:value-type="float" office:value="840673.65"/>
          <table:table-cell office:value-type="float" office:value="245333.63"/>
          <table:table-cell table:number-columns-repeated="16375"/>
        </table:table-row>
        <table:table-row>
          <table:table-cell office:value-type="float" office:value="31930204680000"/>
          <table:table-cell office:value-type="string" office:string-value="       INTERMEDIARIOS FINANCEIROS"/>
          <table:table-cell table:number-columns-repeated="5"/>
          <table:table-cell office:value-type="float" office:value="6334196.8799999999"/>
          <table:table-cell office:value-type="float" office:value="6364505.5300000003"/>
          <table:table-cell table:number-columns-repeated="16375"/>
        </table:table-row>
        <table:table-row>
          <table:table-cell office:value-type="float" office:value="31930204700000"/>
          <table:table-cell office:value-type="string" office:string-value="       OUTROS SERVICOS"/>
          <table:table-cell office:value-type="float" office:value="41915984"/>
          <table:table-cell office:value-type="float" office:value="42077574.399999999"/>
          <table:table-cell office:value-type="float" office:value="24355493.489999998"/>
          <table:table-cell office:value-type="float" office:value="10251185.48"/>
          <table:table-cell office:value-type="float" office:value="358703.93"/>
          <table:table-cell office:value-type="float" office:value="4250308.82"/>
          <table:table-cell office:value-type="float" office:value="4239596.13"/>
          <table:table-cell office:value-type="float" office:value="12335263.140000001"/>
          <table:table-cell office:value-type="float" office:value="12291550.140000001"/>
          <table:table-cell table:number-columns-repeated="16373"/>
        </table:table-row>
        <table:table-row>
          <table:table-cell office:value-type="float" office:value="31930204740000"/>
          <table:table-cell office:value-type="string" office:string-value="       HABITACAO"/>
          <table:table-cell table:number-columns-repeated="3"/>
          <table:table-cell office:value-type="float" office:value="134889.44"/>
          <table:table-cell table:number-columns-repeated="16378"/>
        </table:table-row>
        <table:table-row>
          <table:table-cell office:value-type="float" office:value="39999993000000"/>
          <table:table-cell office:value-type="string" office:string-value="TOTAL GERAL DO ATIVO"/>
          <table:table-cell office:value-type="float" office:value="168201371434.39999"/>
          <table:table-cell office:value-type="float" office:value="170742621315.70001"/>
          <table:table-cell office:value-type="float" office:value="175297141443.31"/>
          <table:table-cell office:value-type="float" office:value="172414816896.56"/>
          <table:table-cell office:value-type="float" office:value="184210211223.14001"/>
          <table:table-cell office:value-type="float" office:value="187270356390.34"/>
          <table:table-cell office:value-type="float" office:value="188579122027.70999"/>
          <table:table-cell office:value-type="float" office:value="191865153357.23001"/>
          <table:table-cell office:value-type="float" office:value="221890528752.42001"/>
          <table:table-cell table:number-columns-repeated="16373"/>
        </table:table-row>
        <table:table-row>
          <table:table-cell office:value-type="float" office:value="40000008000000"/>
          <table:table-cell office:value-type="string" office:string-value=" CIRCULANTE E EXIGIVEL A LONGO PRAZO"/>
          <table:table-cell office:value-type="float" office:value="9853415627.1399994"/>
          <table:table-cell office:value-type="float" office:value="9942777698.2299995"/>
          <table:table-cell office:value-type="float" office:value="9810289667.5499992"/>
          <table:table-cell office:value-type="float" office:value="10020898324.65"/>
          <table:table-cell office:value-type="float" office:value="9675868788.8299999"/>
          <table:table-cell office:value-type="float" office:value="9809143857.5100002"/>
          <table:table-cell office:value-type="float" office:value="9672189362.5499992"/>
          <table:table-cell office:value-type="float" office:value="10403955108.549999"/>
          <table:table-cell office:value-type="float" office:value="10615123552.65"/>
          <table:table-cell table:number-columns-repeated="16373"/>
        </table:table-row>
        <table:table-row>
          <table:table-cell office:value-type="float" office:value="41000007000000"/>
          <table:table-cell office:value-type="string" office:string-value="  DEPOSITOS"/>
          <table:table-cell office:value-type="float" office:value="3075982107.3200002"/>
          <table:table-cell office:value-type="float" office:value="3105076975.3899999"/>
          <table:table-cell office:value-type="float" office:value="2949149224.3800001"/>
          <table:table-cell office:value-type="float" office:value="2930219641.0799999"/>
          <table:table-cell office:value-type="float" office:value="2764171376.2199998"/>
          <table:table-cell office:value-type="float" office:value="2773447762"/>
          <table:table-cell office:value-type="float" office:value="2725298251.6999998"/>
          <table:table-cell office:value-type="float" office:value="2771050772.8600001"/>
          <table:table-cell office:value-type="float" office:value="2782437635.2800002"/>
          <table:table-cell table:number-columns-repeated="16373"/>
        </table:table-row>
        <table:table-row>
          <table:table-cell office:value-type="float" office:value="41100000000000"/>
          <table:table-cell office:value-type="string" office:string-value="   DEPOSITOS A VISTA"/>
          <table:table-cell office:value-type="float" office:value="127862510.06"/>
          <table:table-cell office:value-type="float" office:value="124266348.47"/>
          <table:table-cell office:value-type="float" office:value="118679788.56"/>
          <table:table-cell office:value-type="float" office:value="112641700.94"/>
          <table:table-cell office:value-type="float" office:value="105727261.64"/>
          <table:table-cell office:value-type="float" office:value="101647308.63"/>
          <table:table-cell office:value-type="float" office:value="96150266.189999998"/>
          <table:table-cell office:value-type="float" office:value="101533186.48999999"/>
          <table:table-cell office:value-type="float" office:value="100737223.63"/>
          <table:table-cell table:number-columns-repeated="16373"/>
        </table:table-row>
        <table:table-row>
          <table:table-cell office:value-type="float" office:value="41105005000000"/>
          <table:table-cell office:value-type="string" office:string-value="    DEPOSITOS A VISTA DE LIGADAS"/>
          <table:table-cell office:value-type="float" office:value="8310.11"/>
          <table:table-cell office:value-type="float" office:value="6884.86"/>
          <table:table-cell office:value-type="float" office:value="11336.89"/>
          <table:table-cell office:value-type="float" office:value="1584.75"/>
          <table:table-cell office:value-type="float" office:value="1431.09"/>
          <table:table-cell office:value-type="float" office:value="93.36"/>
          <table:table-cell office:value-type="float" office:value="5.93"/>
          <table:table-cell office:value-type="float" office:value="1206"/>
          <table:table-cell table:number-columns-repeated="16374"/>
        </table:table-row>
        <table:table-row>
          <table:table-cell office:value-type="float" office:value="41105108000000"/>
          <table:table-cell office:value-type="string" office:string-value="     PESSOAS FISICAS"/>
          <table:table-cell office:value-type="float" office:value="8310.11"/>
          <table:table-cell office:value-type="float" office:value="6884.86"/>
          <table:table-cell office:value-type="float" office:value="11336.89"/>
          <table:table-cell office:value-type="float" office:value="1584.75"/>
          <table:table-cell office:value-type="float" office:value="1403.25"/>
          <table:table-cell office:value-type="float" office:value="93.36"/>
          <table:table-cell office:value-type="float" office:value="5.93"/>
          <table:table-cell office:value-type="float" office:value="1206"/>
          <table:table-cell table:number-columns-repeated="16374"/>
        </table:table-row>
        <table:table-row>
          <table:table-cell office:value-type="float" office:value="41105201000000"/>
          <table:table-cell office:value-type="string" office:string-value="     PESSOAS JURIDICAS"/>
          <table:table-cell table:number-columns-repeated="4"/>
          <table:table-cell office:value-type="float" office:value="27.84"/>
          <table:table-cell table:number-columns-repeated="16377"/>
        </table:table-row>
        <table:table-row>
          <table:table-cell office:value-type="float" office:value="41110007000000"/>
          <table:table-cell office:value-type="string" office:string-value="    DEPOSITOS DE PESSOAS FISICAS"/>
          <table:table-cell office:value-type="float" office:value="4070542.38"/>
          <table:table-cell office:value-type="float" office:value="3344112.8"/>
          <table:table-cell office:value-type="float" office:value="3605453.71"/>
          <table:table-cell office:value-type="float" office:value="3594081.65"/>
          <table:table-cell office:value-type="float" office:value="2976917.97"/>
          <table:table-cell office:value-type="float" office:value="3594937.79"/>
          <table:table-cell office:value-type="float" office:value="3302661.73"/>
          <table:table-cell office:value-type="float" office:value="3139585.47"/>
          <table:table-cell office:value-type="float" office:value="3613422.23"/>
          <table:table-cell table:number-columns-repeated="16373"/>
        </table:table-row>
        <table:table-row>
          <table:table-cell office:value-type="float" office:value="41120004000000"/>
          <table:table-cell office:value-type="string" office:string-value="    DEPOSITOS DE PESSOAS JURIDICAS"/>
          <table:table-cell office:value-type="float" office:value="7264127.6399999997"/>
          <table:table-cell office:value-type="float" office:value="6322008.1900000004"/>
          <table:table-cell office:value-type="float" office:value="4184832.18"/>
          <table:table-cell office:value-type="float" office:value="4065282.74"/>
          <table:table-cell office:value-type="float" office:value="3341102.67"/>
          <table:table-cell office:value-type="float" office:value="3372365.91"/>
          <table:table-cell office:value-type="float" office:value="3241697.96"/>
          <table:table-cell office:value-type="float" office:value="4043056.09"/>
          <table:table-cell office:value-type="float" office:value="4310511.5"/>
          <table:table-cell table:number-columns-repeated="16373"/>
        </table:table-row>
        <table:table-row>
          <table:table-cell office:value-type="float" office:value="41130001000000"/>
          <table:table-cell office:value-type="string" office:string-value="    DEPOSITOS DE INSTITUICOES DO SISTEMA FINANCEIRO"/>
          <table:table-cell office:value-type="float" office:value="1234003.47"/>
          <table:table-cell office:value-type="float" office:value="853108.69"/>
          <table:table-cell office:value-type="float" office:value="866801.29"/>
          <table:table-cell office:value-type="float" office:value="723840.94"/>
          <table:table-cell office:value-type="float" office:value="732770.03"/>
          <table:table-cell office:value-type="float" office:value="831103.94"/>
          <table:table-cell office:value-type="float" office:value="1076494.82"/>
          <table:table-cell office:value-type="float" office:value="1216787.04"/>
          <table:table-cell office:value-type="float" office:value="917169.28"/>
          <table:table-cell table:number-columns-repeated="16373"/>
        </table:table-row>
        <table:table-row>
          <table:table-cell office:value-type="float" office:value="41130300000000"/>
          <table:table-cell office:value-type="string" office:string-value="     INSTITUICOES AUTORIZADAS A FUNCIONAR PELO BACEN"/>
          <table:table-cell office:value-type="float" office:value="320766.34999999998"/>
          <table:table-cell office:value-type="float" office:value="262379.17"/>
          <table:table-cell office:value-type="float" office:value="314498.93"/>
          <table:table-cell office:value-type="float" office:value="239488.06"/>
          <table:table-cell office:value-type="float" office:value="226013.19"/>
          <table:table-cell office:value-type="float" office:value="355514.53"/>
          <table:table-cell office:value-type="float" office:value="399488.82"/>
          <table:table-cell office:value-type="float" office:value="559793.77"/>
          <table:table-cell office:value-type="float" office:value="477539.69"/>
          <table:table-cell table:number-columns-repeated="16373"/>
        </table:table-row>
        <table:table-row>
          <table:table-cell office:value-type="float" office:value="41130300020000"/>
          <table:table-cell office:value-type="string" office:string-value="      CAIXAS ECONOMICAS"/>
          <table:table-cell table:number-columns-repeated="8"/>
          <table:table-cell office:value-type="float" office:value="4996.66"/>
          <table:table-cell table:number-columns-repeated="16373"/>
        </table:table-row>
        <table:table-row>
          <table:table-cell office:value-type="float" office:value="41130300040000"/>
          <table:table-cell office:value-type="string" office:string-value="      COOPERATIVAS DE CREDITO"/>
          <table:table-cell office:value-type="float" office:value="8056.01"/>
          <table:table-cell office:value-type="float" office:value="11109.22"/>
          <table:table-cell office:value-type="float" office:value="9315.02"/>
          <table:table-cell office:value-type="float" office:value="6443.68"/>
          <table:table-cell office:value-type="float" office:value="16824.13"/>
          <table:table-cell office:value-type="float" office:value="4387.4399999999996"/>
          <table:table-cell office:value-type="float" office:value="10937.3"/>
          <table:table-cell office:value-type="float" office:value="8914.52"/>
          <table:table-cell office:value-type="float" office:value="6509.65"/>
          <table:table-cell table:number-columns-repeated="16373"/>
        </table:table-row>
        <table:table-row>
          <table:table-cell office:value-type="float" office:value="41130300060000"/>
          <table:table-cell office:value-type="string" office:string-value="      SOCIEDADES CORRETORAS"/>
          <table:table-cell office:value-type="float" office:value="312710.34000000003"/>
          <table:table-cell office:value-type="float" office:value="250565.5"/>
          <table:table-cell office:value-type="float" office:value="304416.8"/>
          <table:table-cell office:value-type="float" office:value="232260.23"/>
          <table:table-cell office:value-type="float" office:value="207266"/>
          <table:table-cell office:value-type="float" office:value="346436.77"/>
          <table:table-cell office:value-type="float" office:value="382618.13"/>
          <table:table-cell office:value-type="float" office:value="548310.42000000004"/>
          <table:table-cell office:value-type="float" office:value="464572.74"/>
          <table:table-cell table:number-columns-repeated="16373"/>
        </table:table-row>
        <table:table-row>
          <table:table-cell office:value-type="float" office:value="41130300800000"/>
          <table:table-cell office:value-type="string" office:string-value="      OUTRAS"/>
          <table:table-cell/>
          <table:table-cell office:value-type="float" office:value="704.45"/>
          <table:table-cell office:value-type="float" office:value="767.11"/>
          <table:table-cell office:value-type="float" office:value="784.15"/>
          <table:table-cell office:value-type="float" office:value="1923.06"/>
          <table:table-cell office:value-type="float" office:value="4690.32"/>
          <table:table-cell office:value-type="float" office:value="5933.39"/>
          <table:table-cell office:value-type="float" office:value="2568.83"/>
          <table:table-cell office:value-type="float" office:value="1460.64"/>
          <table:table-cell table:number-columns-repeated="16373"/>
        </table:table-row>
        <table:table-row>
          <table:table-cell office:value-type="float" office:value="41130403000000"/>
          <table:table-cell office:value-type="string" office:string-value="     ENTIDADES DO MERCADO SEGURADOR E DE PREVID.PRIVADA"/>
          <table:table-cell office:value-type="float" office:value="912549.73"/>
          <table:table-cell office:value-type="float" office:value="590729.52"/>
          <table:table-cell office:value-type="float" office:value="544302.36"/>
          <table:table-cell office:value-type="float" office:value="484352.88"/>
          <table:table-cell office:value-type="float" office:value="506756.84"/>
          <table:table-cell office:value-type="float" office:value="466536.77"/>
          <table:table-cell office:value-type="float" office:value="667953.36"/>
          <table:table-cell office:value-type="float" office:value="647978.13"/>
          <table:table-cell office:value-type="float" office:value="426578.68"/>
          <table:table-cell table:number-columns-repeated="16373"/>
        </table:table-row>
        <table:table-row>
          <table:table-cell office:value-type="float" office:value="41130991000000"/>
          <table:table-cell office:value-type="string" office:string-value="     OUTRAS INSTITUICOES"/>
          <table:table-cell office:value-type="float" office:value="687.39"/>
          <table:table-cell/>
          <table:table-cell office:value-type="float" office:value="8000"/>
          <table:table-cell table:number-columns-repeated="2"/>
          <table:table-cell office:value-type="float" office:value="9052.64"/>
          <table:table-cell office:value-type="float" office:value="9052.64"/>
          <table:table-cell office:value-type="float" office:value="9015.14"/>
          <table:table-cell office:value-type="float" office:value="13050.91"/>
          <table:table-cell table:number-columns-repeated="16373"/>
        </table:table-row>
        <table:table-row>
          <table:table-cell office:value-type="float" office:value="41140008000000"/>
          <table:table-cell office:value-type="string" office:string-value="    DEPOSITOS DE GOVERNOS"/>
          <table:table-cell office:value-type="float" office:value="23594707.539999999"/>
          <table:table-cell office:value-type="float" office:value="32664748.32"/>
          <table:table-cell office:value-type="float" office:value="30403781.379999999"/>
          <table:table-cell office:value-type="float" office:value="27462668.829999998"/>
          <table:table-cell office:value-type="float" office:value="25240716.390000001"/>
          <table:table-cell office:value-type="float" office:value="27268251.370000001"/>
          <table:table-cell office:value-type="float" office:value="21614869.899999999"/>
          <table:table-cell office:value-type="float" office:value="24936151.309999999"/>
          <table:table-cell office:value-type="float" office:value="20114345.43"/>
          <table:table-cell table:number-columns-repeated="16373"/>
        </table:table-row>
        <table:table-row>
          <table:table-cell office:value-type="float" office:value="41140101000000"/>
          <table:table-cell office:value-type="string" office:string-value="     ADMINISTRACAO DIRETA - FEDERAL"/>
          <table:table-cell office:value-type="float" office:value="5645099.9699999997"/>
          <table:table-cell office:value-type="float" office:value="23829356.850000001"/>
          <table:table-cell office:value-type="float" office:value="21402336.050000001"/>
          <table:table-cell office:value-type="float" office:value="19841248.620000001"/>
          <table:table-cell office:value-type="float" office:value="15798989.939999999"/>
          <table:table-cell office:value-type="float" office:value="16529515.91"/>
          <table:table-cell office:value-type="float" office:value="14400533.380000001"/>
          <table:table-cell office:value-type="float" office:value="16098606.539999999"/>
          <table:table-cell office:value-type="float" office:value="12424393.550000001"/>
          <table:table-cell table:number-columns-repeated="16373"/>
        </table:table-row>
        <table:table-row>
          <table:table-cell office:value-type="float" office:value="41140101250000"/>
          <table:table-cell office:value-type="string" office:string-value="      PROTERRA-RECOLHIMENTO"/>
          <table:table-cell/>
          <table:table-cell office:value-type="float" office:value="105.98"/>
          <table:table-cell office:value-type="float" office:value="101.61"/>
          <table:table-cell office:value-type="float" office:value="146.03"/>
          <table:table-cell office:value-type="float" office:value="11.74"/>
          <table:table-cell office:value-type="float" office:value="11.74"/>
          <table:table-cell office:value-type="float" office:value="247.25"/>
          <table:table-cell office:value-type="float" office:value="1915.43"/>
          <table:table-cell office:value-type="float" office:value="2069.87"/>
          <table:table-cell table:number-columns-repeated="16373"/>
        </table:table-row>
        <table:table-row>
          <table:table-cell office:value-type="float" office:value="41140101750000"/>
          <table:table-cell office:value-type="string" office:string-value="      OUTROS"/>
          <table:table-cell office:value-type="float" office:value="5645099.9699999997"/>
          <table:table-cell office:value-type="float" office:value="23829250.870000001"/>
          <table:table-cell office:value-type="float" office:value="21402234.440000001"/>
          <table:table-cell office:value-type="float" office:value="19841102.59"/>
          <table:table-cell office:value-type="float" office:value="15798978.199999999"/>
          <table:table-cell office:value-type="float" office:value="16529504.17"/>
          <table:table-cell office:value-type="float" office:value="14400286.130000001"/>
          <table:table-cell office:value-type="float" office:value="16096691.109999999"/>
          <table:table-cell office:value-type="float" office:value="12422323.68"/>
          <table:table-cell table:number-columns-repeated="16373"/>
        </table:table-row>
        <table:table-row>
          <table:table-cell office:value-type="float" office:value="41140156000000"/>
          <table:table-cell office:value-type="string" office:string-value="     ADMINISTRACAO INDIRETA-FEDERAL"/>
          <table:table-cell office:value-type="float" office:value="929319.98"/>
          <table:table-cell office:value-type="float" office:value="928443.69"/>
          <table:table-cell office:value-type="float" office:value="925266.74"/>
          <table:table-cell office:value-type="float" office:value="925266.74"/>
          <table:table-cell office:value-type="float" office:value="925274.41"/>
          <table:table-cell office:value-type="float" office:value="919154.41"/>
          <table:table-cell office:value-type="float" office:value="884933.48"/>
          <table:table-cell office:value-type="float" office:value="961511.38"/>
          <table:table-cell office:value-type="float" office:value="925601.99"/>
          <table:table-cell table:number-columns-repeated="16373"/>
        </table:table-row>
        <table:table-row>
          <table:table-cell office:value-type="float" office:value="41140204000000"/>
          <table:table-cell office:value-type="string" office:string-value="     ADMINISTRACAO DIRETA-ESTADUAL"/>
          <table:table-cell office:value-type="float" office:value="3288713.6"/>
          <table:table-cell office:value-type="float" office:value="1973919.25"/>
          <table:table-cell office:value-type="float" office:value="1147765.01"/>
          <table:table-cell office:value-type="float" office:value="101171.55"/>
          <table:table-cell office:value-type="float" office:value="79294.41"/>
          <table:table-cell office:value-type="float" office:value="67771.12"/>
          <table:table-cell office:value-type="float" office:value="80820.679999999993"/>
          <table:table-cell office:value-type="float" office:value="73111.72"/>
          <table:table-cell office:value-type="float" office:value="74672.14"/>
          <table:table-cell table:number-columns-repeated="16373"/>
        </table:table-row>
        <table:table-row>
          <table:table-cell office:value-type="float" office:value="41140259000000"/>
          <table:table-cell office:value-type="string" office:string-value="     ADMINISTRACAO INDIRETA-ESTADUAL"/>
          <table:table-cell office:value-type="float" office:value="1410389.14"/>
          <table:table-cell office:value-type="float" office:value="1413849.28"/>
          <table:table-cell office:value-type="float" office:value="1378832.58"/>
          <table:table-cell office:value-type="float" office:value="1408010.01"/>
          <table:table-cell office:value-type="float" office:value="1351810.45"/>
          <table:table-cell office:value-type="float" office:value="1390064.25"/>
          <table:table-cell office:value-type="float" office:value="1527070.26"/>
          <table:table-cell office:value-type="float" office:value="221471.51"/>
          <table:table-cell office:value-type="float" office:value="1034854.16"/>
          <table:table-cell table:number-columns-repeated="16373"/>
        </table:table-row>
        <table:table-row>
          <table:table-cell office:value-type="float" office:value="41140307000000"/>
          <table:table-cell office:value-type="string" office:string-value="     ADMINISTRACAO DIRETA-MUNICIPAL"/>
          <table:table-cell office:value-type="float" office:value="10473106.439999999"/>
          <table:table-cell office:value-type="float" office:value="3825058.41"/>
          <table:table-cell office:value-type="float" office:value="4210570.75"/>
          <table:table-cell office:value-type="float" office:value="3740876.23"/>
          <table:table-cell office:value-type="float" office:value="4227674.37"/>
          <table:table-cell office:value-type="float" office:value="6389931.04"/>
          <table:table-cell office:value-type="float" office:value="3252423.58"/>
          <table:table-cell office:value-type="float" office:value="6543181"/>
          <table:table-cell office:value-type="float" office:value="4585091.01"/>
          <table:table-cell table:number-columns-repeated="16373"/>
        </table:table-row>
        <table:table-row>
          <table:table-cell office:value-type="float" office:value="41140352000000"/>
          <table:table-cell office:value-type="string" office:string-value="     ADMINISTRACAO INDIRETA-MUNICIPAL"/>
          <table:table-cell office:value-type="float" office:value="260994.84"/>
          <table:table-cell office:value-type="float" office:value="249280.34"/>
          <table:table-cell office:value-type="float" office:value="167157.79"/>
          <table:table-cell office:value-type="float" office:value="156608.79"/>
          <table:table-cell office:value-type="float" office:value="950203.63"/>
          <table:table-cell office:value-type="float" office:value="1146529.45"/>
          <table:table-cell office:value-type="float" office:value="256068.43"/>
          <table:table-cell office:value-type="float" office:value="85543.77"/>
          <table:table-cell office:value-type="float" office:value="158105.14000000001"/>
          <table:table-cell table:number-columns-repeated="16373"/>
        </table:table-row>
        <table:table-row>
          <table:table-cell office:value-type="float" office:value="41140400000000"/>
          <table:table-cell office:value-type="string" office:string-value="     ATIVIDADES EMPRESARIAIS FEDERAIS"/>
          <table:table-cell office:value-type="float" office:value="1326396.74"/>
          <table:table-cell office:value-type="float" office:value="253701.97"/>
          <table:table-cell office:value-type="float" office:value="999683.9"/>
          <table:table-cell office:value-type="float" office:value="1037410.62"/>
          <table:table-cell office:value-type="float" office:value="1774781.73"/>
          <table:table-cell office:value-type="float" office:value="720372.43"/>
          <table:table-cell office:value-type="float" office:value="1088738.54"/>
          <table:table-cell office:value-type="float" office:value="817601.69"/>
          <table:table-cell office:value-type="float" office:value="783254.71"/>
          <table:table-cell table:number-columns-repeated="16373"/>
        </table:table-row>
        <table:table-row>
          <table:table-cell office:value-type="float" office:value="41140503000000"/>
          <table:table-cell office:value-type="string" office:string-value="     ATIVIDADES EMPRESARIAIS ESTADUAIS"/>
          <table:table-cell office:value-type="float" office:value="260685.53"/>
          <table:table-cell office:value-type="float" office:value="191137.28"/>
          <table:table-cell office:value-type="float" office:value="172167.31"/>
          <table:table-cell office:value-type="float" office:value="252075.02"/>
          <table:table-cell office:value-type="float" office:value="132686.20000000001"/>
          <table:table-cell office:value-type="float" office:value="104911.51"/>
          <table:table-cell office:value-type="float" office:value="124280.3"/>
          <table:table-cell office:value-type="float" office:value="135122.45000000001"/>
          <table:table-cell office:value-type="float" office:value="128371.48"/>
          <table:table-cell table:number-columns-repeated="16373"/>
        </table:table-row>
        <table:table-row>
          <table:table-cell office:value-type="float" office:value="41140606000000"/>
          <table:table-cell office:value-type="string" office:string-value="     ATIVIDADES EMPRESARIAIS MUNICIPAIS"/>
          <table:table-cell office:value-type="float" office:value="1.3"/>
          <table:table-cell office:value-type="float" office:value="1.25"/>
          <table:table-cell office:value-type="float" office:value="1.25"/>
          <table:table-cell office:value-type="float" office:value="1.25"/>
          <table:table-cell office:value-type="float" office:value="1.25"/>
          <table:table-cell office:value-type="float" office:value="1.25"/>
          <table:table-cell office:value-type="float" office:value="1.25"/>
          <table:table-cell office:value-type="float" office:value="1.25"/>
          <table:table-cell office:value-type="float" office:value="1.25"/>
          <table:table-cell table:number-columns-repeated="16373"/>
        </table:table-row>
        <table:table-row>
          <table:table-cell office:value-type="float" office:value="41160002000000"/>
          <table:table-cell office:value-type="string" office:string-value="    DEPOSITOS DE DOMICILIADOS NO EXTERIOR"/>
          <table:table-cell table:number-columns-repeated="2"/>
          <table:table-cell office:value-type="float" office:value="24.1"/>
          <table:table-cell office:value-type="float" office:value="24.1"/>
          <table:table-cell office:value-type="float" office:value="24.1"/>
          <table:table-cell office:value-type="float" office:value="24.1"/>
          <table:table-cell office:value-type="float" office:value="24.1"/>
          <table:table-cell office:value-type="float" office:value="24.1"/>
          <table:table-cell office:value-type="float" office:value="24.1"/>
          <table:table-cell table:number-columns-repeated="16373"/>
        </table:table-row>
        <table:table-row>
          <table:table-cell office:value-type="float" office:value="41160208000000"/>
          <table:table-cell office:value-type="string" office:string-value="     DE OUTRAS ORIGENS"/>
          <table:table-cell table:number-columns-repeated="2"/>
          <table:table-cell office:value-type="float" office:value="24.1"/>
          <table:table-cell office:value-type="float" office:value="24.1"/>
          <table:table-cell office:value-type="float" office:value="24.1"/>
          <table:table-cell office:value-type="float" office:value="24.1"/>
          <table:table-cell office:value-type="float" office:value="24.1"/>
          <table:table-cell office:value-type="float" office:value="24.1"/>
          <table:table-cell office:value-type="float" office:value="24.1"/>
          <table:table-cell table:number-columns-repeated="16373"/>
        </table:table-row>
        <table:table-row>
          <table:table-cell office:value-type="float" office:value="41180006000000"/>
          <table:table-cell office:value-type="string" office:string-value="    DEPOSITOS PARA INVESTIMENTOS"/>
          <table:table-cell office:value-type="float" office:value="74514749.200000003"/>
          <table:table-cell office:value-type="float" office:value="72585111.760000005"/>
          <table:table-cell office:value-type="float" office:value="64782806.520000003"/>
          <table:table-cell office:value-type="float" office:value="67249224.310000002"/>
          <table:table-cell office:value-type="float" office:value="65421850.039999999"/>
          <table:table-cell office:value-type="float" office:value="57762658.159999996"/>
          <table:table-cell office:value-type="float" office:value="53612768.399999999"/>
          <table:table-cell office:value-type="float" office:value="51861960.030000001"/>
          <table:table-cell office:value-type="float" office:value="51597712.740000002"/>
          <table:table-cell table:number-columns-repeated="16373"/>
        </table:table-row>
        <table:table-row>
          <table:table-cell office:value-type="float" office:value="41180006100000"/>
          <table:table-cell office:value-type="string" office:string-value="      SUDENE"/>
          <table:table-cell office:value-type="float" office:value="74514749.200000003"/>
          <table:table-cell office:value-type="float" office:value="72585111.760000005"/>
          <table:table-cell office:value-type="float" office:value="64782806.520000003"/>
          <table:table-cell office:value-type="float" office:value="67249224.310000002"/>
          <table:table-cell office:value-type="float" office:value="65421850.039999999"/>
          <table:table-cell office:value-type="float" office:value="57762658.159999996"/>
          <table:table-cell office:value-type="float" office:value="53612768.399999999"/>
          <table:table-cell office:value-type="float" office:value="51861960.030000001"/>
          <table:table-cell office:value-type="float" office:value="51597712.740000002"/>
          <table:table-cell table:number-columns-repeated="16373"/>
        </table:table-row>
        <table:table-row>
          <table:table-cell office:value-type="float" office:value="41180006200000"/>
          <table:table-cell office:value-type="string" office:string-value="       FINOR-RECOLHIMENTOS"/>
          <table:table-cell office:value-type="float" office:value="38711193.909999996"/>
          <table:table-cell office:value-type="float" office:value="34693920.170000002"/>
          <table:table-cell office:value-type="float" office:value="30363910.239999998"/>
          <table:table-cell office:value-type="float" office:value="32202864.420000002"/>
          <table:table-cell office:value-type="float" office:value="32608064.73"/>
          <table:table-cell office:value-type="float" office:value="24191507.57"/>
          <table:table-cell office:value-type="float" office:value="16377631.16"/>
          <table:table-cell office:value-type="float" office:value="13814281.550000001"/>
          <table:table-cell office:value-type="float" office:value="13903751.91"/>
          <table:table-cell table:number-columns-repeated="16373"/>
        </table:table-row>
        <table:table-row>
          <table:table-cell office:value-type="float" office:value="41180006350000"/>
          <table:table-cell office:value-type="string" office:string-value="       REINVESTIMENTOS (LEI 8.167, DE 16.1.91)"/>
          <table:table-cell office:value-type="float" office:value="35803555.289999999"/>
          <table:table-cell office:value-type="float" office:value="37891191.590000004"/>
          <table:table-cell office:value-type="float" office:value="34418896.280000001"/>
          <table:table-cell office:value-type="float" office:value="35046359.890000001"/>
          <table:table-cell office:value-type="float" office:value="32813785.309999999"/>
          <table:table-cell office:value-type="float" office:value="33571150.590000004"/>
          <table:table-cell office:value-type="float" office:value="37235137.240000002"/>
          <table:table-cell office:value-type="float" office:value="38047678.479999997"/>
          <table:table-cell office:value-type="float" office:value="37693960.829999998"/>
          <table:table-cell table:number-columns-repeated="16373"/>
        </table:table-row>
        <table:table-row>
          <table:table-cell office:value-type="float" office:value="41185001000000"/>
          <table:table-cell office:value-type="string" office:string-value="    DEPOSITOS VINCULADOS"/>
          <table:table-cell office:value-type="float" office:value="17176069.719999999"/>
          <table:table-cell office:value-type="float" office:value="8490373.8499999996"/>
          <table:table-cell office:value-type="float" office:value="14824752.49"/>
          <table:table-cell office:value-type="float" office:value="9544993.6199999992"/>
          <table:table-cell office:value-type="float" office:value="8012449.3499999996"/>
          <table:table-cell office:value-type="float" office:value="8817874"/>
          <table:table-cell office:value-type="float" office:value="13301743.35"/>
          <table:table-cell office:value-type="float" office:value="16334416.449999999"/>
          <table:table-cell office:value-type="float" office:value="20184038.350000001"/>
          <table:table-cell table:number-columns-repeated="16373"/>
        </table:table-row>
        <table:table-row>
          <table:table-cell office:value-type="float" office:value="41185991000000"/>
          <table:table-cell office:value-type="string" office:string-value="     OUTROS"/>
          <table:table-cell office:value-type="float" office:value="17176069.719999999"/>
          <table:table-cell office:value-type="float" office:value="8490373.8499999996"/>
          <table:table-cell office:value-type="float" office:value="14824752.49"/>
          <table:table-cell office:value-type="float" office:value="9544993.6199999992"/>
          <table:table-cell office:value-type="float" office:value="8012449.3499999996"/>
          <table:table-cell office:value-type="float" office:value="8817874"/>
          <table:table-cell office:value-type="float" office:value="13301743.35"/>
          <table:table-cell office:value-type="float" office:value="16334416.449999999"/>
          <table:table-cell office:value-type="float" office:value="20184038.350000001"/>
          <table:table-cell table:number-columns-repeated="16373"/>
        </table:table-row>
        <table:table-row>
          <table:table-cell office:value-type="float" office:value="41185991120000"/>
          <table:table-cell office:value-type="string" office:string-value="      CONTROLE ATRAVES DO SISTEMA DE CONTAS CORRENTES"/>
          <table:table-cell office:value-type="float" office:value="14942315.119999999"/>
          <table:table-cell office:value-type="float" office:value="6578873.0499999998"/>
          <table:table-cell office:value-type="float" office:value="5101957.1900000004"/>
          <table:table-cell office:value-type="float" office:value="6800650.6699999999"/>
          <table:table-cell office:value-type="float" office:value="5295661.93"/>
          <table:table-cell office:value-type="float" office:value="5154772.7699999996"/>
          <table:table-cell office:value-type="float" office:value="6976706.9800000004"/>
          <table:table-cell office:value-type="float" office:value="10826448.93"/>
          <table:table-cell office:value-type="float" office:value="11219931.84"/>
          <table:table-cell table:number-columns-repeated="16373"/>
        </table:table-row>
        <table:table-row>
          <table:table-cell office:value-type="float" office:value="41185991600000"/>
          <table:table-cell office:value-type="string" office:string-value="       ORIUNDOS DE RECURSOS DO GOVERNO FEDERAL"/>
          <table:table-cell office:value-type="float" office:value="48.29"/>
          <table:table-cell office:value-type="float" office:value="73.91"/>
          <table:table-cell office:value-type="float" office:value="588.02"/>
          <table:table-cell office:value-type="float" office:value="588.02"/>
          <table:table-cell office:value-type="float" office:value="1783.47"/>
          <table:table-cell office:value-type="float" office:value="1783.47"/>
          <table:table-cell office:value-type="float" office:value="582551.62"/>
          <table:table-cell office:value-type="float" office:value="4013869.77"/>
          <table:table-cell office:value-type="float" office:value="4863609.53"/>
          <table:table-cell table:number-columns-repeated="16373"/>
        </table:table-row>
        <table:table-row>
          <table:table-cell office:value-type="float" office:value="41185991605000"/>
          <table:table-cell office:value-type="string" office:string-value="       ORIUNDOS DE CONVENIOS"/>
          <table:table-cell office:value-type="float" office:value="195048.58"/>
          <table:table-cell office:value-type="float" office:value="140824.95000000001"/>
          <table:table-cell office:value-type="float" office:value="97565.35"/>
          <table:table-cell office:value-type="float" office:value="156587.67000000001"/>
          <table:table-cell office:value-type="float" office:value="159584.14000000001"/>
          <table:table-cell office:value-type="float" office:value="188216.82"/>
          <table:table-cell office:value-type="float" office:value="635372.06999999995"/>
          <table:table-cell office:value-type="float" office:value="118133.28"/>
          <table:table-cell office:value-type="float" office:value="116806.12"/>
          <table:table-cell table:number-columns-repeated="16373"/>
        </table:table-row>
        <table:table-row>
          <table:table-cell office:value-type="float" office:value="41185991654000"/>
          <table:table-cell office:value-type="string" office:string-value="       OPERACOES DE CREDITO"/>
          <table:table-cell office:value-type="float" office:value="3964310.25"/>
          <table:table-cell office:value-type="float" office:value="2016784.1"/>
          <table:table-cell office:value-type="float" office:value="1797242.24"/>
          <table:table-cell office:value-type="float" office:value="3279744.27"/>
          <table:table-cell office:value-type="float" office:value="2303143.48"/>
          <table:table-cell office:value-type="float" office:value="2068772.34"/>
          <table:table-cell office:value-type="float" office:value="1785856.9"/>
          <table:table-cell office:value-type="float" office:value="1893520.21"/>
          <table:table-cell office:value-type="float" office:value="1599939.79"/>
          <table:table-cell table:number-columns-repeated="16373"/>
        </table:table-row>
        <table:table-row>
          <table:table-cell office:value-type="float" office:value="41185991800000"/>
          <table:table-cell office:value-type="string" office:string-value="       OUTRAS OPERACOES"/>
          <table:table-cell office:value-type="float" office:value="10782908"/>
          <table:table-cell office:value-type="float" office:value="4421190.09"/>
          <table:table-cell office:value-type="float" office:value="3206561.58"/>
          <table:table-cell office:value-type="float" office:value="3363730.71"/>
          <table:table-cell office:value-type="float" office:value="2831150.84"/>
          <table:table-cell office:value-type="float" office:value="2896000.14"/>
          <table:table-cell office:value-type="float" office:value="3972926.39"/>
          <table:table-cell office:value-type="float" office:value="4800925.67"/>
          <table:table-cell office:value-type="float" office:value="4639576.4000000004"/>
          <table:table-cell table:number-columns-repeated="16373"/>
        </table:table-row>
        <table:table-row>
          <table:table-cell office:value-type="float" office:value="41185991900000"/>
          <table:table-cell office:value-type="string" office:string-value="      CONTROLE ATRAVES DE OUTROS SISTEMAS"/>
          <table:table-cell office:value-type="float" office:value="2233754.6"/>
          <table:table-cell office:value-type="float" office:value="1911500.8"/>
          <table:table-cell office:value-type="float" office:value="9722795.3000000007"/>
          <table:table-cell office:value-type="float" office:value="2744342.95"/>
          <table:table-cell office:value-type="float" office:value="2716787.42"/>
          <table:table-cell office:value-type="float" office:value="3663101.23"/>
          <table:table-cell office:value-type="float" office:value="6325036.3700000001"/>
          <table:table-cell office:value-type="float" office:value="5507967.5199999996"/>
          <table:table-cell office:value-type="float" office:value="8964106.5099999998"/>
          <table:table-cell table:number-columns-repeated="16373"/>
        </table:table-row>
        <table:table-row>
          <table:table-cell office:value-type="float" office:value="41185991900020"/>
          <table:table-cell office:value-type="string" office:string-value="       CONTAS DE AGUA, ENERGIA ELETRICA E TELEFONE"/>
          <table:table-cell office:value-type="float" office:value="347.04"/>
          <table:table-cell office:value-type="float" office:value="1091.31"/>
          <table:table-cell office:value-type="float" office:value="1767.63"/>
          <table:table-cell office:value-type="float" office:value="2901.87"/>
          <table:table-cell office:value-type="float" office:value="1287.72"/>
          <table:table-cell office:value-type="float" office:value="11174.72"/>
          <table:table-cell office:value-type="float" office:value="51754.239999999998"/>
          <table:table-cell office:value-type="float" office:value="4388.1899999999996"/>
          <table:table-cell office:value-type="float" office:value="14624.22"/>
          <table:table-cell table:number-columns-repeated="16373"/>
        </table:table-row>
        <table:table-row>
          <table:table-cell office:value-type="float" office:value="41185991900040"/>
          <table:table-cell office:value-type="string" office:string-value="       COBRANCA A LIBERAR"/>
          <table:table-cell office:value-type="float" office:value="39827.519999999997"/>
          <table:table-cell office:value-type="float" office:value="633131.09"/>
          <table:table-cell office:value-type="float" office:value="1310864.01"/>
          <table:table-cell office:value-type="float" office:value="1516064.45"/>
          <table:table-cell office:value-type="float" office:value="900757.5"/>
          <table:table-cell office:value-type="float" office:value="1012977.91"/>
          <table:table-cell office:value-type="float" office:value="2294601.54"/>
          <table:table-cell office:value-type="float" office:value="967616.06"/>
          <table:table-cell office:value-type="float" office:value="1294490.27"/>
          <table:table-cell table:number-columns-repeated="16373"/>
        </table:table-row>
        <table:table-row>
          <table:table-cell office:value-type="float" office:value="41185991900060"/>
          <table:table-cell office:value-type="string" office:string-value="       PENDENCIAS A REGULARIZAR-COBR.A CARGO DE CORRESP."/>
          <table:table-cell table:number-columns-repeated="8"/>
          <table:table-cell office:value-type="float" office:value="304.17"/>
          <table:table-cell table:number-columns-repeated="16373"/>
        </table:table-row>
        <table:table-row>
          <table:table-cell office:value-type="float" office:value="41185991900080"/>
          <table:table-cell office:value-type="string" office:string-value="       SEGURO DE VIDA EM GRUPO-A CARGO DO AMB.REC.HUMANOS"/>
          <table:table-cell office:value-type="float" office:value="449760.02"/>
          <table:table-cell office:value-type="float" office:value="453334.09"/>
          <table:table-cell office:value-type="float" office:value="570544.06999999995"/>
          <table:table-cell office:value-type="float" office:value="570344.76"/>
          <table:table-cell office:value-type="float" office:value="593341.84"/>
          <table:table-cell office:value-type="float" office:value="672611.09"/>
          <table:table-cell office:value-type="float" office:value="699247.35"/>
          <table:table-cell office:value-type="float" office:value="699425.13"/>
          <table:table-cell office:value-type="float" office:value="672745.55"/>
          <table:table-cell table:number-columns-repeated="16373"/>
        </table:table-row>
        <table:table-row>
          <table:table-cell office:value-type="float" office:value="41185991900120"/>
          <table:table-cell office:value-type="string" office:string-value="       VALORES PARA AQUISICAO DE TITULOS DO TN-RES.2471"/>
          <table:table-cell office:value-type="float" office:value="1401907.94"/>
          <table:table-cell office:value-type="float" office:value="734026.56"/>
          <table:table-cell office:value-type="float" office:value="7409730.5599999996"/>
          <table:table-cell office:value-type="float" office:value="6747.6"/>
          <table:table-cell office:value-type="float" office:value="2186.56"/>
          <table:table-cell office:value-type="float" office:value="101181.86"/>
          <table:table-cell office:value-type="float" office:value="245372.92"/>
          <table:table-cell office:value-type="float" office:value="568792.12"/>
          <table:table-cell office:value-type="float" office:value="2057142.4"/>
          <table:table-cell table:number-columns-repeated="16373"/>
        </table:table-row>
        <table:table-row>
          <table:table-cell office:value-type="float" office:value="41185991900130"/>
          <table:table-cell office:value-type="string" office:string-value="       VALORES A REPASSAR-RES.2471-OPS.CEDIDAS A STN"/>
          <table:table-cell table:number-columns-repeated="2"/>
          <table:table-cell office:value-type="float" office:value="283231.46000000002"/>
          <table:table-cell office:value-type="float" office:value="557042.61"/>
          <table:table-cell office:value-type="float" office:value="1025113.64"/>
          <table:table-cell office:value-type="float" office:value="1666815.38"/>
          <table:table-cell office:value-type="float" office:value="2654000.63"/>
          <table:table-cell office:value-type="float" office:value="2934159.64"/>
          <table:table-cell office:value-type="float" office:value="3335029.85"/>
          <table:table-cell table:number-columns-repeated="16373"/>
        </table:table-row>
        <table:table-row>
          <table:table-cell office:value-type="float" office:value="41185991900160"/>
          <table:table-cell office:value-type="string" office:string-value="       COBRANCA A APROPRIAR"/>
          <table:table-cell office:value-type="float" office:value="194261.73"/>
          <table:table-cell office:value-type="float" office:value="23757.07"/>
          <table:table-cell office:value-type="float" office:value="20085.02"/>
          <table:table-cell office:value-type="float" office:value="16951.12"/>
          <table:table-cell office:value-type="float" office:value="26959.68"/>
          <table:table-cell office:value-type="float" office:value="12927.16"/>
          <table:table-cell office:value-type="float" office:value="25824.86"/>
          <table:table-cell office:value-type="float" office:value="26564.01"/>
          <table:table-cell office:value-type="float" office:value="29829.01"/>
          <table:table-cell table:number-columns-repeated="16373"/>
        </table:table-row>
        <table:table-row>
          <table:table-cell office:value-type="float" office:value="41185991900180"/>
          <table:table-cell office:value-type="string" office:string-value="       DOC A APROPRIAR"/>
          <table:table-cell table:number-columns-repeated="2"/>
          <table:table-cell office:value-type="float" office:value="228"/>
          <table:table-cell table:number-columns-repeated="4"/>
          <table:table-cell office:value-type="float" office:value="753.12"/>
          <table:table-cell table:number-columns-repeated="16374"/>
        </table:table-row>
        <table:table-row>
          <table:table-cell office:value-type="float" office:value="41185991900200"/>
          <table:table-cell office:value-type="string" office:string-value="       COBERT.DE PREST.DE FINANC.HABITACIONAIS COM FGTS"/>
          <table:table-cell office:value-type="float" office:value="1239.57"/>
          <table:table-cell office:value-type="float" office:value="2482.16"/>
          <table:table-cell office:value-type="float" office:value="2195.91"/>
          <table:table-cell office:value-type="float" office:value="1867.27"/>
          <table:table-cell office:value-type="float" office:value="157.99"/>
          <table:table-cell table:number-columns-repeated="16377"/>
        </table:table-row>
        <table:table-row>
          <table:table-cell office:value-type="float" office:value="41185991900220"/>
          <table:table-cell office:value-type="string" office:string-value="       CONSIGNACOES A APROPRIAR-PENSAO ALIMENTICIA"/>
          <table:table-cell office:value-type="float" office:value="44885.74"/>
          <table:table-cell/>
          <table:table-cell office:value-type="float" office:value="37494.06"/>
          <table:table-cell table:number-columns-repeated="16379"/>
        </table:table-row>
        <table:table-row>
          <table:table-cell office:value-type="float" office:value="41185991900240"/>
          <table:table-cell office:value-type="string" office:string-value="       RESCISOES DE CONTRATOS DE TRABALHO"/>
          <table:table-cell office:value-type="float" office:value="4524.62"/>
          <table:table-cell office:value-type="float" office:value="4524.62"/>
          <table:table-cell office:value-type="float" office:value="4484.62"/>
          <table:table-cell office:value-type="float" office:value="4484.62"/>
          <table:table-cell office:value-type="float" office:value="4484.62"/>
          <table:table-cell office:value-type="float" office:value="4484.62"/>
          <table:table-cell office:value-type="float" office:value="4484.62"/>
          <table:table-cell office:value-type="float" office:value="4484.62"/>
          <table:table-cell office:value-type="float" office:value="4484.62"/>
          <table:table-cell table:number-columns-repeated="16373"/>
        </table:table-row>
        <table:table-row>
          <table:table-cell office:value-type="float" office:value="41185991900260"/>
          <table:table-cell office:value-type="string" office:string-value="       CONSIGNACOES A APROPRIAR-OUTRAS"/>
          <table:table-cell/>
          <table:table-cell office:value-type="float" office:value="130.13999999999999"/>
          <table:table-cell table:number-columns-repeated="4"/>
          <table:table-cell office:value-type="float" office:value="869.02"/>
          <table:table-cell table:number-columns-repeated="16375"/>
        </table:table-row>
        <table:table-row>
          <table:table-cell office:value-type="float" office:value="41185991900280"/>
          <table:table-cell office:value-type="string" office:string-value="       DIFERENCAS DE COMPENSACAO"/>
          <table:table-cell office:value-type="float" office:value="3930.8"/>
          <table:table-cell office:value-type="float" office:value="1000"/>
          <table:table-cell/>
          <table:table-cell office:value-type="float" office:value="60"/>
          <table:table-cell office:value-type="float" office:value="1372.5"/>
          <table:table-cell office:value-type="float" office:value="46976.61"/>
          <table:table-cell office:value-type="float" office:value="639.05999999999995"/>
          <table:table-cell office:value-type="float" office:value="178"/>
          <table:table-cell office:value-type="float" office:value="373.76"/>
          <table:table-cell table:number-columns-repeated="16373"/>
        </table:table-row>
        <table:table-row>
          <table:table-cell office:value-type="float" office:value="41185991900300"/>
          <table:table-cell office:value-type="string" office:string-value="       CHEQUE ELETRONICO"/>
          <table:table-cell office:value-type="float" office:value="42811.91"/>
          <table:table-cell office:value-type="float" office:value="21595.61"/>
          <table:table-cell office:value-type="float" office:value="23841.11"/>
          <table:table-cell office:value-type="float" office:value="21219.34"/>
          <table:table-cell office:value-type="float" office:value="22589.42"/>
          <table:table-cell office:value-type="float" office:value="23940.05"/>
          <table:table-cell office:value-type="float" office:value="24254.82"/>
          <table:table-cell office:value-type="float" office:value="25617.27"/>
          <table:table-cell office:value-type="float" office:value="29846.51"/>
          <table:table-cell table:number-columns-repeated="16373"/>
        </table:table-row>
        <table:table-row>
          <table:table-cell office:value-type="float" office:value="41185991900320"/>
          <table:table-cell office:value-type="string" office:string-value="       S32-RETENCOES DE GARANTIA CONTRATUAL"/>
          <table:table-cell table:number-columns-repeated="8"/>
          <table:table-cell office:value-type="float" office:value="1491505"/>
          <table:table-cell table:number-columns-repeated="16373"/>
        </table:table-row>
        <table:table-row>
          <table:table-cell office:value-type="float" office:value="41185991900340"/>
          <table:table-cell office:value-type="string" office:string-value="       CONTAS A CLASSIFICAR-SISTEMA SEDE"/>
          <table:table-cell office:value-type="float" office:value="48410.12"/>
          <table:table-cell office:value-type="float" office:value="34607.22"/>
          <table:table-cell office:value-type="float" office:value="57166.05"/>
          <table:table-cell office:value-type="float" office:value="46659.31"/>
          <table:table-cell office:value-type="float" office:value="138535.95000000001"/>
          <table:table-cell office:value-type="float" office:value="109908.67"/>
          <table:table-cell office:value-type="float" office:value="323987.31"/>
          <table:table-cell office:value-type="float" office:value="275937.17"/>
          <table:table-cell office:value-type="float" office:value="33679.199999999997"/>
          <table:table-cell table:number-columns-repeated="16373"/>
        </table:table-row>
        <table:table-row>
          <table:table-cell office:value-type="float" office:value="41185991900360"/>
          <table:table-cell office:value-type="string" office:string-value="       COMPANHIAS DE SEGUROS"/>
          <table:table-cell office:value-type="float" office:value="1847.59"/>
          <table:table-cell office:value-type="float" office:value="1820.93"/>
          <table:table-cell office:value-type="float" office:value="1162.8"/>
          <table:table-cell table:number-columns-repeated="2"/>
          <table:table-cell office:value-type="float" office:value="103.16"/>
          <table:table-cell/>
          <table:table-cell office:value-type="float" office:value="52.19"/>
          <table:table-cell office:value-type="float" office:value="51.95"/>
          <table:table-cell table:number-columns-repeated="16373"/>
        </table:table-row>
        <table:table-row>
          <table:table-cell office:value-type="float" office:value="41200003000000"/>
          <table:table-cell office:value-type="string" office:string-value="   DEPOSITOS DE POUPANCA"/>
          <table:table-cell office:value-type="float" office:value="310491281.01999998"/>
          <table:table-cell office:value-type="float" office:value="319052787.10000002"/>
          <table:table-cell office:value-type="float" office:value="312021675.95999998"/>
          <table:table-cell office:value-type="float" office:value="306028587.04000002"/>
          <table:table-cell office:value-type="float" office:value="300072428.25"/>
          <table:table-cell office:value-type="float" office:value="296958599.43000001"/>
          <table:table-cell office:value-type="float" office:value="293443161.76999998"/>
          <table:table-cell office:value-type="float" office:value="298167044.54000002"/>
          <table:table-cell office:value-type="float" office:value="294286113.18000001"/>
          <table:table-cell table:number-columns-repeated="16373"/>
        </table:table-row>
        <table:table-row>
          <table:table-cell office:value-type="float" office:value="41210000000000"/>
          <table:table-cell office:value-type="string" office:string-value="    DEPOSITOS DE POUPANCA LIVRES-PESSOAS FISICAS"/>
          <table:table-cell office:value-type="float" office:value="242607397.03999999"/>
          <table:table-cell office:value-type="float" office:value="237836846.40000001"/>
          <table:table-cell office:value-type="float" office:value="240707081.15000001"/>
          <table:table-cell office:value-type="float" office:value="233812606.80000001"/>
          <table:table-cell office:value-type="float" office:value="229265290.37"/>
          <table:table-cell office:value-type="float" office:value="236925081.22999999"/>
          <table:table-cell office:value-type="float" office:value="235678129.68000001"/>
          <table:table-cell office:value-type="float" office:value="234998074.28"/>
          <table:table-cell office:value-type="float" office:value="235258904.09999999"/>
          <table:table-cell table:number-columns-repeated="16373"/>
        </table:table-row>
        <table:table-row>
          <table:table-cell office:value-type="float" office:value="41210000050000"/>
          <table:table-cell office:value-type="string" office:string-value="      DESPESAS DE DEPOSITOS DE POUPANCA A INCORPORAR"/>
          <table:table-cell office:value-type="float" office:value="1131029.42"/>
          <table:table-cell office:value-type="float" office:value="1266585.8700000001"/>
          <table:table-cell office:value-type="float" office:value="1024727.14"/>
          <table:table-cell office:value-type="float" office:value="1240764.6299999999"/>
          <table:table-cell office:value-type="float" office:value="1063112.77"/>
          <table:table-cell office:value-type="float" office:value="1269217.57"/>
          <table:table-cell office:value-type="float" office:value="1194452.95"/>
          <table:table-cell office:value-type="float" office:value="1276870.43"/>
          <table:table-cell office:value-type="float" office:value="1208505.1599999999"/>
          <table:table-cell table:number-columns-repeated="16373"/>
        </table:table-row>
        <table:table-row>
          <table:table-cell office:value-type="float" office:value="41210000300000"/>
          <table:table-cell office:value-type="string" office:string-value="      OUTROS"/>
          <table:table-cell office:value-type="float" office:value="241476367.62"/>
          <table:table-cell office:value-type="float" office:value="236570260.53"/>
          <table:table-cell office:value-type="float" office:value="239682354.00999999"/>
          <table:table-cell office:value-type="float" office:value="232571842.16999999"/>
          <table:table-cell office:value-type="float" office:value="228202177.59999999"/>
          <table:table-cell office:value-type="float" office:value="235655863.66"/>
          <table:table-cell office:value-type="float" office:value="234483676.72999999"/>
          <table:table-cell office:value-type="float" office:value="233721203.84999999"/>
          <table:table-cell office:value-type="float" office:value="234050398.94"/>
          <table:table-cell table:number-columns-repeated="16373"/>
        </table:table-row>
        <table:table-row>
          <table:table-cell office:value-type="float" office:value="41220007000000"/>
          <table:table-cell office:value-type="string" office:string-value="    DEPOSITOS DE POUPANCA LIVRES-PESSOAS JURIDICAS"/>
          <table:table-cell office:value-type="float" office:value="67719898.299999997"/>
          <table:table-cell office:value-type="float" office:value="81211099.189999998"/>
          <table:table-cell office:value-type="float" office:value="71286185.769999996"/>
          <table:table-cell office:value-type="float" office:value="72200064.719999999"/>
          <table:table-cell office:value-type="float" office:value="70770242.140000001"/>
          <table:table-cell office:value-type="float" office:value="60015812.07"/>
          <table:table-cell office:value-type="float" office:value="57749427.57"/>
          <table:table-cell office:value-type="float" office:value="62995921.789999999"/>
          <table:table-cell office:value-type="float" office:value="58826136.460000001"/>
          <table:table-cell table:number-columns-repeated="16373"/>
        </table:table-row>
        <table:table-row>
          <table:table-cell office:value-type="float" office:value="41220007100000"/>
          <table:table-cell office:value-type="string" office:string-value="      DEPOSITOS DE POUPANCA LIVRES-PESSOAS JURIDICAS"/>
          <table:table-cell office:value-type="float" office:value="67239098.25"/>
          <table:table-cell office:value-type="float" office:value="80525215.200000003"/>
          <table:table-cell office:value-type="float" office:value="70703641.269999996"/>
          <table:table-cell office:value-type="float" office:value="71418833.159999996"/>
          <table:table-cell office:value-type="float" office:value="70162177.290000007"/>
          <table:table-cell office:value-type="float" office:value="59410804.710000001"/>
          <table:table-cell office:value-type="float" office:value="57160548.009999998"/>
          <table:table-cell office:value-type="float" office:value="62419042.450000003"/>
          <table:table-cell office:value-type="float" office:value="58286626.729999997"/>
          <table:table-cell table:number-columns-repeated="16373"/>
        </table:table-row>
        <table:table-row>
          <table:table-cell office:value-type="float" office:value="41220007300000"/>
          <table:table-cell office:value-type="string" office:string-value="      DESPESAS DE DEPOSITOS DE POUPANCA A INCORPORAR"/>
          <table:table-cell office:value-type="float" office:value="480800.05"/>
          <table:table-cell office:value-type="float" office:value="685883.99"/>
          <table:table-cell office:value-type="float" office:value="582544.5"/>
          <table:table-cell office:value-type="float" office:value="781231.56"/>
          <table:table-cell office:value-type="float" office:value="608064.85"/>
          <table:table-cell office:value-type="float" office:value="605007.35999999999"/>
          <table:table-cell office:value-type="float" office:value="588879.56000000006"/>
          <table:table-cell office:value-type="float" office:value="576879.34"/>
          <table:table-cell office:value-type="float" office:value="539509.73"/>
          <table:table-cell table:number-columns-repeated="16373"/>
        </table:table-row>
        <table:table-row>
          <table:table-cell office:value-type="float" office:value="41225002000000"/>
          <table:table-cell office:value-type="string" office:string-value="    DEPOSITOS DE POUPANCA DE LIGADAS"/>
          <table:table-cell office:value-type="float" office:value="5582.89"/>
          <table:table-cell office:value-type="float" office:value="4829.1099999999997"/>
          <table:table-cell office:value-type="float" office:value="28408.959999999999"/>
          <table:table-cell office:value-type="float" office:value="9892.7199999999993"/>
          <table:table-cell office:value-type="float" office:value="36895.74"/>
          <table:table-cell office:value-type="float" office:value="17706.13"/>
          <table:table-cell office:value-type="float" office:value="15604.52"/>
          <table:table-cell office:value-type="float" office:value="173048.47"/>
          <table:table-cell office:value-type="float" office:value="201072.62"/>
          <table:table-cell table:number-columns-repeated="16373"/>
        </table:table-row>
        <table:table-row>
          <table:table-cell office:value-type="float" office:value="41225105000000"/>
          <table:table-cell office:value-type="string" office:string-value="     PESSOAS FISICAS"/>
          <table:table-cell office:value-type="float" office:value="1989.15"/>
          <table:table-cell office:value-type="float" office:value="1388.09"/>
          <table:table-cell office:value-type="float" office:value="27508.959999999999"/>
          <table:table-cell office:value-type="float" office:value="9742.7199999999993"/>
          <table:table-cell office:value-type="float" office:value="36744.43"/>
          <table:table-cell office:value-type="float" office:value="17706.13"/>
          <table:table-cell office:value-type="float" office:value="15604.52"/>
          <table:table-cell office:value-type="float" office:value="173048.47"/>
          <table:table-cell office:value-type="float" office:value="201072.62"/>
          <table:table-cell table:number-columns-repeated="16373"/>
        </table:table-row>
        <table:table-row>
          <table:table-cell office:value-type="float" office:value="41225105300000"/>
          <table:table-cell office:value-type="string" office:string-value="      DEPOSITOS DE POUPANCA DE LIGADAS-PESSOAS FISICAS"/>
          <table:table-cell office:value-type="float" office:value="1951.78"/>
          <table:table-cell office:value-type="float" office:value="1380.35"/>
          <table:table-cell office:value-type="float" office:value="27428.07"/>
          <table:table-cell office:value-type="float" office:value="9718.64"/>
          <table:table-cell office:value-type="float" office:value="36601.19"/>
          <table:table-cell office:value-type="float" office:value="17641.54"/>
          <table:table-cell office:value-type="float" office:value="15530.09"/>
          <table:table-cell office:value-type="float" office:value="172287.12"/>
          <table:table-cell office:value-type="float" office:value="200217.57"/>
          <table:table-cell table:number-columns-repeated="16373"/>
        </table:table-row>
        <table:table-row>
          <table:table-cell office:value-type="float" office:value="41225105600000"/>
          <table:table-cell office:value-type="string" office:string-value="      DESPESAS DE DEPOSITOS DE POUPANCA A INCORPORAR"/>
          <table:table-cell office:value-type="float" office:value="37.369999999999997"/>
          <table:table-cell office:value-type="float" office:value="7.74"/>
          <table:table-cell office:value-type="float" office:value="80.89"/>
          <table:table-cell office:value-type="float" office:value="24.08"/>
          <table:table-cell office:value-type="float" office:value="143.24"/>
          <table:table-cell office:value-type="float" office:value="64.59"/>
          <table:table-cell office:value-type="float" office:value="74.430000000000007"/>
          <table:table-cell office:value-type="float" office:value="761.35"/>
          <table:table-cell office:value-type="float" office:value="855.05"/>
          <table:table-cell table:number-columns-repeated="16373"/>
        </table:table-row>
        <table:table-row>
          <table:table-cell office:value-type="float" office:value="41225208000000"/>
          <table:table-cell office:value-type="string" office:string-value="     PESSOAS JURIDICAS"/>
          <table:table-cell office:value-type="float" office:value="3593.74"/>
          <table:table-cell office:value-type="float" office:value="3441.02"/>
          <table:table-cell office:value-type="float" office:value="900"/>
          <table:table-cell office:value-type="float" office:value="150"/>
          <table:table-cell office:value-type="float" office:value="151.31"/>
          <table:table-cell table:number-columns-repeated="16377"/>
        </table:table-row>
        <table:table-row>
          <table:table-cell office:value-type="float" office:value="41225208300000"/>
          <table:table-cell office:value-type="string" office:string-value="      DEPOSITOS DE POUPANCA DE LIGADAS-PESSOAS JURIDICAS"/>
          <table:table-cell office:value-type="float" office:value="3578.03"/>
          <table:table-cell office:value-type="float" office:value="3424.01"/>
          <table:table-cell office:value-type="float" office:value="900"/>
          <table:table-cell office:value-type="float" office:value="150"/>
          <table:table-cell office:value-type="float" office:value="150"/>
          <table:table-cell table:number-columns-repeated="16377"/>
        </table:table-row>
        <table:table-row>
          <table:table-cell office:value-type="float" office:value="41225208600000"/>
          <table:table-cell office:value-type="string" office:string-value="      DESPESAS DE DEPOSITOS DE POUPANCA A INCORPORAR"/>
          <table:table-cell office:value-type="float" office:value="15.71"/>
          <table:table-cell office:value-type="float" office:value="17.010000000000002"/>
          <table:table-cell table:number-columns-repeated="2"/>
          <table:table-cell office:value-type="float" office:value="1.31"/>
          <table:table-cell table:number-columns-repeated="16377"/>
        </table:table-row>
        <table:table-row>
          <table:table-cell office:value-type="float" office:value="41235009000000"/>
          <table:table-cell office:value-type="string" office:string-value="    DEPOSITOS DE POUPANCA DE INSTIT.DO SIST.FINANCEIRO"/>
          <table:table-cell office:value-type="float" office:value="158402.79"/>
          <table:table-cell office:value-type="float" office:value="12.4"/>
          <table:table-cell office:value-type="float" office:value="0.08"/>
          <table:table-cell office:value-type="float" office:value="6022.8"/>
          <table:table-cell table:number-columns-repeated="16378"/>
        </table:table-row>
        <table:table-row>
          <table:table-cell office:value-type="float" office:value="41235009300000"/>
          <table:table-cell office:value-type="string" office:string-value="      DEPOSITOS DE POUPANCA DE INSTIT.DO SIST.FINANCEIRO"/>
          <table:table-cell office:value-type="float" office:value="158402.79"/>
          <table:table-cell office:value-type="float" office:value="12.4"/>
          <table:table-cell office:value-type="float" office:value="0.08"/>
          <table:table-cell office:value-type="float" office:value="6022.8"/>
          <table:table-cell table:number-columns-repeated="16378"/>
        </table:table-row>
        <table:table-row>
          <table:table-cell office:value-type="float" office:value="41300006000000"/>
          <table:table-cell office:value-type="string" office:string-value="   DEPOSITOS INTERFINANCEIROS"/>
          <table:table-cell office:value-type="float" office:value="22268596.550000001"/>
          <table:table-cell office:value-type="float" office:value="15313811.43"/>
          <table:table-cell office:value-type="float" office:value="15398696.75"/>
          <table:table-cell office:value-type="float" office:value="15881370.050000001"/>
          <table:table-cell office:value-type="float" office:value="3520762.14"/>
          <table:table-cell office:value-type="float" office:value="7523274.2400000002"/>
          <table:table-cell office:value-type="float" office:value="7559692.4800000004"/>
          <table:table-cell office:value-type="float" office:value="12574472.800000001"/>
          <table:table-cell office:value-type="float" office:value="12589406.35"/>
          <table:table-cell table:number-columns-repeated="16373"/>
        </table:table-row>
        <table:table-row>
          <table:table-cell office:value-type="float" office:value="41310003000000"/>
          <table:table-cell office:value-type="string" office:string-value="    DEPOSITOS INTERFINANCEIROS"/>
          <table:table-cell office:value-type="float" office:value="22268596.550000001"/>
          <table:table-cell office:value-type="float" office:value="15313811.43"/>
          <table:table-cell office:value-type="float" office:value="15398696.75"/>
          <table:table-cell office:value-type="float" office:value="15881370.050000001"/>
          <table:table-cell office:value-type="float" office:value="3520762.14"/>
          <table:table-cell office:value-type="float" office:value="7523274.2400000002"/>
          <table:table-cell office:value-type="float" office:value="7559692.4800000004"/>
          <table:table-cell office:value-type="float" office:value="12574472.800000001"/>
          <table:table-cell office:value-type="float" office:value="12589406.35"/>
          <table:table-cell table:number-columns-repeated="16373"/>
        </table:table-row>
        <table:table-row>
          <table:table-cell office:value-type="float" office:value="41310405000000"/>
          <table:table-cell office:value-type="string" office:string-value="     NAO LIGADAS-VINCULADOS AO CREDITO RURAL"/>
          <table:table-cell office:value-type="float" office:value="22268596.550000001"/>
          <table:table-cell office:value-type="float" office:value="15313811.43"/>
          <table:table-cell office:value-type="float" office:value="15398696.75"/>
          <table:table-cell office:value-type="float" office:value="15881370.050000001"/>
          <table:table-cell office:value-type="float" office:value="3520762.14"/>
          <table:table-cell office:value-type="float" office:value="7523274.2400000002"/>
          <table:table-cell office:value-type="float" office:value="7559692.4800000004"/>
          <table:table-cell office:value-type="float" office:value="12574472.800000001"/>
          <table:table-cell office:value-type="float" office:value="12589406.35"/>
          <table:table-cell table:number-columns-repeated="16373"/>
        </table:table-row>
        <table:table-row>
          <table:table-cell office:value-type="float" office:value="41310405300000"/>
          <table:table-cell office:value-type="string" office:string-value="      COM CORRECAO MONETARIA PREFIXADA"/>
          <table:table-cell office:value-type="float" office:value="22616152.789999999"/>
          <table:table-cell office:value-type="float" office:value="15545540.550000001"/>
          <table:table-cell office:value-type="float" office:value="15545540.550000001"/>
          <table:table-cell office:value-type="float" office:value="15967177.65"/>
          <table:table-cell office:value-type="float" office:value="3526528.02"/>
          <table:table-cell office:value-type="float" office:value="7588795.8099999996"/>
          <table:table-cell office:value-type="float" office:value="7588795.79"/>
          <table:table-cell office:value-type="float" office:value="12676332.560000001"/>
          <table:table-cell office:value-type="float" office:value="12659177.789999999"/>
          <table:table-cell table:number-columns-repeated="16373"/>
        </table:table-row>
        <table:table-row>
          <table:table-cell office:value-type="float" office:value="41310405900000"/>
          <table:table-cell office:value-type="string" office:string-value="      (DESPESAS A APROPRIAR)"/>
          <table:table-cell office:value-type="float" office:value="-347556.24"/>
          <table:table-cell office:value-type="float" office:value="-231729.12"/>
          <table:table-cell office:value-type="float" office:value="-146843.79999999999"/>
          <table:table-cell office:value-type="float" office:value="-85807.6"/>
          <table:table-cell office:value-type="float" office:value="-5765.88"/>
          <table:table-cell office:value-type="float" office:value="-65521.57"/>
          <table:table-cell office:value-type="float" office:value="-29103.31"/>
          <table:table-cell office:value-type="float" office:value="-101859.76"/>
          <table:table-cell office:value-type="float" office:value="-69771.44"/>
          <table:table-cell table:number-columns-repeated="16373"/>
        </table:table-row>
        <table:table-row>
          <table:table-cell office:value-type="float" office:value="41500002000000"/>
          <table:table-cell office:value-type="string" office:string-value="   DEPOSITOS A PRAZO"/>
          <table:table-cell office:value-type="float" office:value="335254457.02999997"/>
          <table:table-cell office:value-type="float" office:value="360930362.19"/>
          <table:table-cell office:value-type="float" office:value="350663735.56999999"/>
          <table:table-cell office:value-type="float" office:value="351271833.99000001"/>
          <table:table-cell office:value-type="float" office:value="344963451.31999999"/>
          <table:table-cell office:value-type="float" office:value="351154440.16000003"/>
          <table:table-cell office:value-type="float" office:value="348605359.12"/>
          <table:table-cell office:value-type="float" office:value="379530978.23000002"/>
          <table:table-cell office:value-type="float" office:value="393646508.97000003"/>
          <table:table-cell table:number-columns-repeated="16373"/>
        </table:table-row>
        <table:table-row>
          <table:table-cell office:value-type="float" office:value="41510009000000"/>
          <table:table-cell office:value-type="string" office:string-value="    DEPOSITOS A PRAZO"/>
          <table:table-cell office:value-type="float" office:value="321992112.91000003"/>
          <table:table-cell office:value-type="float" office:value="347934104.88"/>
          <table:table-cell office:value-type="float" office:value="338927334.61000001"/>
          <table:table-cell office:value-type="float" office:value="339471195.95999998"/>
          <table:table-cell office:value-type="float" office:value="333007627.23000002"/>
          <table:table-cell office:value-type="float" office:value="338633990.32999998"/>
          <table:table-cell office:value-type="float" office:value="336265811.13999999"/>
          <table:table-cell office:value-type="float" office:value="367078495.91000003"/>
          <table:table-cell office:value-type="float" office:value="378352439.41000003"/>
          <table:table-cell table:number-columns-repeated="16373"/>
        </table:table-row>
        <table:table-row>
          <table:table-cell office:value-type="float" office:value="41510102000000"/>
          <table:table-cell office:value-type="string" office:string-value="     COM CERTIFICADO"/>
          <table:table-cell office:value-type="float" office:value="305442283.20999998"/>
          <table:table-cell office:value-type="float" office:value="331776148.63"/>
          <table:table-cell office:value-type="float" office:value="321953053.94999999"/>
          <table:table-cell office:value-type="float" office:value="323210654.51999998"/>
          <table:table-cell office:value-type="float" office:value="316419549.74000001"/>
          <table:table-cell office:value-type="float" office:value="322207786.49000001"/>
          <table:table-cell office:value-type="float" office:value="318849448.02999997"/>
          <table:table-cell office:value-type="float" office:value="349478432.56999999"/>
          <table:table-cell office:value-type="float" office:value="361107996.56999999"/>
          <table:table-cell table:number-columns-repeated="16373"/>
        </table:table-row>
        <table:table-row>
          <table:table-cell office:value-type="float" office:value="41510102090000"/>
          <table:table-cell office:value-type="string" office:string-value="      SETOR PRIVADO"/>
          <table:table-cell office:value-type="float" office:value="250414290.44999999"/>
          <table:table-cell office:value-type="float" office:value="262100196.30000001"/>
          <table:table-cell office:value-type="float" office:value="264309128.75999999"/>
          <table:table-cell office:value-type="float" office:value="250510884.84999999"/>
          <table:table-cell office:value-type="float" office:value="253093046.72999999"/>
          <table:table-cell office:value-type="float" office:value="255133740.86000001"/>
          <table:table-cell office:value-type="float" office:value="260312811.31999999"/>
          <table:table-cell office:value-type="float" office:value="286044280.56"/>
          <table:table-cell office:value-type="float" office:value="290287183.54000002"/>
          <table:table-cell table:number-columns-repeated="16373"/>
        </table:table-row>
        <table:table-row>
          <table:table-cell office:value-type="float" office:value="41510102180000"/>
          <table:table-cell office:value-type="string" office:string-value="       PESSOAS FISICAS"/>
          <table:table-cell office:value-type="float" office:value="38707432.689999998"/>
          <table:table-cell office:value-type="float" office:value="43839057.509999998"/>
          <table:table-cell office:value-type="float" office:value="44843912.670000002"/>
          <table:table-cell office:value-type="float" office:value="44862116.409999996"/>
          <table:table-cell office:value-type="float" office:value="44935396.93"/>
          <table:table-cell office:value-type="float" office:value="46209245.119999997"/>
          <table:table-cell office:value-type="float" office:value="47487360.590000004"/>
          <table:table-cell office:value-type="float" office:value="49197810.219999999"/>
          <table:table-cell office:value-type="float" office:value="49257798.710000001"/>
          <table:table-cell table:number-columns-repeated="16373"/>
        </table:table-row>
        <table:table-row>
          <table:table-cell office:value-type="float" office:value="41510102270000"/>
          <table:table-cell office:value-type="string" office:string-value="        COM CORRECAO MONETARIA PREFIXADA - S14"/>
          <table:table-cell office:value-type="float" office:value="8001650.8799999999"/>
          <table:table-cell office:value-type="float" office:value="9781806.0700000003"/>
          <table:table-cell office:value-type="float" office:value="9741762.7599999998"/>
          <table:table-cell office:value-type="float" office:value="10253270.810000001"/>
          <table:table-cell office:value-type="float" office:value="10803755.859999999"/>
          <table:table-cell office:value-type="float" office:value="10785045.539999999"/>
          <table:table-cell office:value-type="float" office:value="11886889.699999999"/>
          <table:table-cell office:value-type="float" office:value="11975501.050000001"/>
          <table:table-cell office:value-type="float" office:value="12644840.83"/>
          <table:table-cell table:number-columns-repeated="16373"/>
        </table:table-row>
        <table:table-row>
          <table:table-cell office:value-type="float" office:value="41510102365000"/>
          <table:table-cell office:value-type="string" office:string-value="        COM CORRECAO MONETARIA POS-FIXADA - S26"/>
          <table:table-cell office:value-type="float" office:value="30705781.809999999"/>
          <table:table-cell office:value-type="float" office:value="34057251.439999998"/>
          <table:table-cell office:value-type="float" office:value="35102149.909999996"/>
          <table:table-cell office:value-type="float" office:value="34608845.600000001"/>
          <table:table-cell office:value-type="float" office:value="34131641.07"/>
          <table:table-cell office:value-type="float" office:value="35424199.579999998"/>
          <table:table-cell office:value-type="float" office:value="35600470.890000001"/>
          <table:table-cell office:value-type="float" office:value="37222309.170000002"/>
          <table:table-cell office:value-type="float" office:value="36612957.880000003"/>
          <table:table-cell table:number-columns-repeated="16373"/>
        </table:table-row>
        <table:table-row>
          <table:table-cell office:value-type="float" office:value="41510102450000"/>
          <table:table-cell office:value-type="string" office:string-value="       PESSOAS JURIDICAS"/>
          <table:table-cell office:value-type="float" office:value="211706857.75999999"/>
          <table:table-cell office:value-type="float" office:value="218261138.78999999"/>
          <table:table-cell office:value-type="float" office:value="219465216.09"/>
          <table:table-cell office:value-type="float" office:value="205648768.44"/>
          <table:table-cell office:value-type="float" office:value="208157649.80000001"/>
          <table:table-cell office:value-type="float" office:value="208924495.74000001"/>
          <table:table-cell office:value-type="float" office:value="212825450.72999999"/>
          <table:table-cell office:value-type="float" office:value="236846470.34"/>
          <table:table-cell office:value-type="float" office:value="241029384.83000001"/>
          <table:table-cell table:number-columns-repeated="16373"/>
        </table:table-row>
        <table:table-row>
          <table:table-cell office:value-type="float" office:value="41510102540000"/>
          <table:table-cell office:value-type="string" office:string-value="        COM CORRECAO MONETARIA PREFIXADA - S14"/>
          <table:table-cell office:value-type="float" office:value="10007865.77"/>
          <table:table-cell office:value-type="float" office:value="11191913.93"/>
          <table:table-cell office:value-type="float" office:value="9613781.4700000007"/>
          <table:table-cell office:value-type="float" office:value="9265704.6400000006"/>
          <table:table-cell office:value-type="float" office:value="9475578.3499999996"/>
          <table:table-cell office:value-type="float" office:value="9429584.5700000003"/>
          <table:table-cell office:value-type="float" office:value="10195098.720000001"/>
          <table:table-cell office:value-type="float" office:value="10673230.41"/>
          <table:table-cell office:value-type="float" office:value="10828005.029999999"/>
          <table:table-cell table:number-columns-repeated="16373"/>
        </table:table-row>
        <table:table-row>
          <table:table-cell office:value-type="float" office:value="41510102630000"/>
          <table:table-cell office:value-type="string" office:string-value="        COM CORRECAO MONETARIA POS-FIXADA - S14"/>
          <table:table-cell table:number-columns-repeated="8"/>
          <table:table-cell office:value-type="float" office:value="239904.86"/>
          <table:table-cell table:number-columns-repeated="16373"/>
        </table:table-row>
        <table:table-row>
          <table:table-cell office:value-type="float" office:value="41510102635000"/>
          <table:table-cell office:value-type="string" office:string-value="        COM CORRECAO MONETARIA POS-FIXADA - S26"/>
          <table:table-cell office:value-type="float" office:value="201698991.99000001"/>
          <table:table-cell office:value-type="float" office:value="207069224.86000001"/>
          <table:table-cell office:value-type="float" office:value="209851434.62"/>
          <table:table-cell office:value-type="float" office:value="196383063.80000001"/>
          <table:table-cell office:value-type="float" office:value="198682071.44999999"/>
          <table:table-cell office:value-type="float" office:value="199494911.16999999"/>
          <table:table-cell office:value-type="float" office:value="202630352.00999999"/>
          <table:table-cell office:value-type="float" office:value="226173239.93000001"/>
          <table:table-cell office:value-type="float" office:value="229961474.94"/>
          <table:table-cell table:number-columns-repeated="16373"/>
        </table:table-row>
        <table:table-row>
          <table:table-cell office:value-type="float" office:value="41510102720000"/>
          <table:table-cell office:value-type="string" office:string-value="      SETOR PUBLICO"/>
          <table:table-cell office:value-type="float" office:value="24117404.989999998"/>
          <table:table-cell office:value-type="float" office:value="37680686.880000003"/>
          <table:table-cell office:value-type="float" office:value="24580734.91"/>
          <table:table-cell office:value-type="float" office:value="38988193.530000001"/>
          <table:table-cell office:value-type="float" office:value="29210447.559999999"/>
          <table:table-cell office:value-type="float" office:value="31529403.079999998"/>
          <table:table-cell office:value-type="float" office:value="22030916.530000001"/>
          <table:table-cell office:value-type="float" office:value="22452562.879999999"/>
          <table:table-cell office:value-type="float" office:value="22769657.75"/>
          <table:table-cell table:number-columns-repeated="16373"/>
        </table:table-row>
        <table:table-row>
          <table:table-cell office:value-type="float" office:value="41510102810000"/>
          <table:table-cell office:value-type="string" office:string-value="       COM CORRECAO MONETARIA PREFIXADA - S14"/>
          <table:table-cell office:value-type="float" office:value="10345978.619999999"/>
          <table:table-cell office:value-type="float" office:value="10469226.390000001"/>
          <table:table-cell office:value-type="float" office:value="11307848.300000001"/>
          <table:table-cell office:value-type="float" office:value="11486532.68"/>
          <table:table-cell office:value-type="float" office:value="12069766.59"/>
          <table:table-cell office:value-type="float" office:value="12328581.109999999"/>
          <table:table-cell office:value-type="float" office:value="10268861.48"/>
          <table:table-cell office:value-type="float" office:value="9655956.8000000007"/>
          <table:table-cell office:value-type="float" office:value="8860444.5500000007"/>
          <table:table-cell table:number-columns-repeated="16373"/>
        </table:table-row>
        <table:table-row>
          <table:table-cell office:value-type="float" office:value="41510102902000"/>
          <table:table-cell office:value-type="string" office:string-value="       COM CORRECAO MONETARIA POS-FIXADA - S26"/>
          <table:table-cell office:value-type="float" office:value="13771426.369999999"/>
          <table:table-cell office:value-type="float" office:value="27211460.489999998"/>
          <table:table-cell office:value-type="float" office:value="13272886.609999999"/>
          <table:table-cell office:value-type="float" office:value="27501660.850000001"/>
          <table:table-cell office:value-type="float" office:value="17140680.969999999"/>
          <table:table-cell office:value-type="float" office:value="19200821.969999999"/>
          <table:table-cell office:value-type="float" office:value="11762055.050000001"/>
          <table:table-cell office:value-type="float" office:value="12796606.08"/>
          <table:table-cell office:value-type="float" office:value="13909213.199999999"/>
          <table:table-cell table:number-columns-repeated="16373"/>
        </table:table-row>
        <table:table-row>
          <table:table-cell office:value-type="float" office:value="41510102905000"/>
          <table:table-cell office:value-type="string" office:string-value="      INSTITUICOES FINANCEIRAS"/>
          <table:table-cell office:value-type="float" office:value="31442545.390000001"/>
          <table:table-cell office:value-type="float" office:value="32586212.329999998"/>
          <table:table-cell office:value-type="float" office:value="33645437.689999998"/>
          <table:table-cell office:value-type="float" office:value="34385743.840000004"/>
          <table:table-cell office:value-type="float" office:value="34809988.469999999"/>
          <table:table-cell office:value-type="float" office:value="36207761.07"/>
          <table:table-cell office:value-type="float" office:value="37262047.770000003"/>
          <table:table-cell office:value-type="float" office:value="41688338.649999999"/>
          <table:table-cell office:value-type="float" office:value="48627602.469999999"/>
          <table:table-cell table:number-columns-repeated="16373"/>
        </table:table-row>
        <table:table-row>
          <table:table-cell office:value-type="float" office:value="41510102906000"/>
          <table:table-cell office:value-type="string" office:string-value="       COM CORRECAO MONETARIA PREFIXADA-S14"/>
          <table:table-cell table:number-columns-repeated="8"/>
          <table:table-cell office:value-type="float" office:value="20320.150000000001"/>
          <table:table-cell table:number-columns-repeated="16373"/>
        </table:table-row>
        <table:table-row>
          <table:table-cell office:value-type="float" office:value="41510102909000"/>
          <table:table-cell office:value-type="string" office:string-value="       COM CORRECAO MONETARIA POS-FIXADA-S26"/>
          <table:table-cell office:value-type="float" office:value="31442545.390000001"/>
          <table:table-cell office:value-type="float" office:value="32586212.329999998"/>
          <table:table-cell office:value-type="float" office:value="33645437.689999998"/>
          <table:table-cell office:value-type="float" office:value="34385743.840000004"/>
          <table:table-cell office:value-type="float" office:value="34809988.469999999"/>
          <table:table-cell office:value-type="float" office:value="36207761.07"/>
          <table:table-cell office:value-type="float" office:value="37262047.770000003"/>
          <table:table-cell office:value-type="float" office:value="41688338.649999999"/>
          <table:table-cell office:value-type="float" office:value="48607282.32"/>
          <table:table-cell table:number-columns-repeated="16373"/>
        </table:table-row>
        <table:table-row>
          <table:table-cell office:value-type="float" office:value="41510102920000"/>
          <table:table-cell office:value-type="string" office:string-value="      CARTEIRA PROPRIA"/>
          <table:table-cell office:value-type="float" office:value="704583052.46000004"/>
          <table:table-cell office:value-type="float" office:value="724419004.57000005"/>
          <table:table-cell office:value-type="float" office:value="788078142.44000006"/>
          <table:table-cell office:value-type="float" office:value="863500577.38999999"/>
          <table:table-cell office:value-type="float" office:value="919711057.11000001"/>
          <table:table-cell office:value-type="float" office:value="943295213.87"/>
          <table:table-cell office:value-type="float" office:value="1002557748.1900001"/>
          <table:table-cell office:value-type="float" office:value="1034326954.22"/>
          <table:table-cell office:value-type="float" office:value="1019731829.63"/>
          <table:table-cell table:number-columns-repeated="16373"/>
        </table:table-row>
        <table:table-row>
          <table:table-cell office:value-type="float" office:value="41510102926000"/>
          <table:table-cell office:value-type="string" office:string-value="       COM CORRECAO MONETARIA POS-FIXADA"/>
          <table:table-cell office:value-type="float" office:value="704583052.46000004"/>
          <table:table-cell office:value-type="float" office:value="724419004.57000005"/>
          <table:table-cell office:value-type="float" office:value="788078142.44000006"/>
          <table:table-cell office:value-type="float" office:value="863500577.38999999"/>
          <table:table-cell office:value-type="float" office:value="919711057.11000001"/>
          <table:table-cell office:value-type="float" office:value="943295213.87"/>
          <table:table-cell office:value-type="float" office:value="1002557748.1900001"/>
          <table:table-cell office:value-type="float" office:value="1034326954.22"/>
          <table:table-cell office:value-type="float" office:value="1019731829.63"/>
          <table:table-cell table:number-columns-repeated="16373"/>
        </table:table-row>
        <table:table-row>
          <table:table-cell office:value-type="float" office:value="41510102930000"/>
          <table:table-cell office:value-type="string" office:string-value="      (TITULOS EM TESOURARIA)"/>
          <table:table-cell office:value-type="float" office:value="-704583052.46000004"/>
          <table:table-cell office:value-type="float" office:value="-724419004.57000005"/>
          <table:table-cell office:value-type="float" office:value="-788078142.44000006"/>
          <table:table-cell office:value-type="float" office:value="-863500577.38999999"/>
          <table:table-cell office:value-type="float" office:value="-919711057.11000001"/>
          <table:table-cell office:value-type="float" office:value="-943295213.87"/>
          <table:table-cell office:value-type="float" office:value="-1002557748.1900001"/>
          <table:table-cell office:value-type="float" office:value="-1034326954.22"/>
          <table:table-cell office:value-type="float" office:value="-1019731829.63"/>
          <table:table-cell table:number-columns-repeated="16373"/>
        </table:table-row>
        <table:table-row>
          <table:table-cell office:value-type="float" office:value="41510102936000"/>
          <table:table-cell office:value-type="string" office:string-value="       COM CORRECAO MONETARIA POS-FIXADA"/>
          <table:table-cell office:value-type="float" office:value="-704583052.46000004"/>
          <table:table-cell office:value-type="float" office:value="-724419004.57000005"/>
          <table:table-cell office:value-type="float" office:value="-788078142.44000006"/>
          <table:table-cell office:value-type="float" office:value="-863500577.38999999"/>
          <table:table-cell office:value-type="float" office:value="-919711057.11000001"/>
          <table:table-cell office:value-type="float" office:value="-943295213.87"/>
          <table:table-cell office:value-type="float" office:value="-1002557748.1900001"/>
          <table:table-cell office:value-type="float" office:value="-1034326954.22"/>
          <table:table-cell office:value-type="float" office:value="-1019731829.63"/>
          <table:table-cell table:number-columns-repeated="16373"/>
        </table:table-row>
        <table:table-row>
          <table:table-cell office:value-type="float" office:value="41510102950000"/>
          <table:table-cell office:value-type="string" office:string-value="      (DESPESAS A APROPRIAR)"/>
          <table:table-cell office:value-type="float" office:value="-531957.62"/>
          <table:table-cell office:value-type="float" office:value="-590946.88"/>
          <table:table-cell office:value-type="float" office:value="-582247.41"/>
          <table:table-cell office:value-type="float" office:value="-674167.7"/>
          <table:table-cell office:value-type="float" office:value="-693933.02"/>
          <table:table-cell office:value-type="float" office:value="-663118.52"/>
          <table:table-cell office:value-type="float" office:value="-756327.59"/>
          <table:table-cell office:value-type="float" office:value="-706749.52"/>
          <table:table-cell office:value-type="float" office:value="-576447.18999999994"/>
          <table:table-cell table:number-columns-repeated="16373"/>
        </table:table-row>
        <table:table-row>
          <table:table-cell office:value-type="float" office:value="41510102952000"/>
          <table:table-cell office:value-type="string" office:string-value="       TITULOS EMITIDOS-S 14"/>
          <table:table-cell office:value-type="float" office:value="-531957.62"/>
          <table:table-cell office:value-type="float" office:value="-590946.88"/>
          <table:table-cell office:value-type="float" office:value="-582247.41"/>
          <table:table-cell office:value-type="float" office:value="-674167.7"/>
          <table:table-cell office:value-type="float" office:value="-693933.02"/>
          <table:table-cell office:value-type="float" office:value="-663118.52"/>
          <table:table-cell office:value-type="float" office:value="-756327.59"/>
          <table:table-cell office:value-type="float" office:value="-706749.52"/>
          <table:table-cell office:value-type="float" office:value="-576447.18999999994"/>
          <table:table-cell table:number-columns-repeated="16373"/>
        </table:table-row>
        <table:table-row>
          <table:table-cell office:value-type="float" office:value="41510205000000"/>
          <table:table-cell office:value-type="string" office:string-value="     NAO LIGADAS-SEM CERTIFICADO"/>
          <table:table-cell office:value-type="float" office:value="16549829.699999999"/>
          <table:table-cell office:value-type="float" office:value="16157956.25"/>
          <table:table-cell office:value-type="float" office:value="16974280.66"/>
          <table:table-cell office:value-type="float" office:value="16260541.439999999"/>
          <table:table-cell office:value-type="float" office:value="16588077.49"/>
          <table:table-cell office:value-type="float" office:value="16426203.84"/>
          <table:table-cell office:value-type="float" office:value="17416363.109999999"/>
          <table:table-cell office:value-type="float" office:value="17600063.34"/>
          <table:table-cell office:value-type="float" office:value="17244442.84"/>
          <table:table-cell table:number-columns-repeated="16373"/>
        </table:table-row>
        <table:table-row>
          <table:table-cell office:value-type="float" office:value="41510205090000"/>
          <table:table-cell office:value-type="string" office:string-value="      SETOR PRIVADO"/>
          <table:table-cell office:value-type="float" office:value="11790415.66"/>
          <table:table-cell office:value-type="float" office:value="11421207.98"/>
          <table:table-cell office:value-type="float" office:value="12360250.359999999"/>
          <table:table-cell office:value-type="float" office:value="11268028.57"/>
          <table:table-cell office:value-type="float" office:value="11561895.07"/>
          <table:table-cell office:value-type="float" office:value="11829742.939999999"/>
          <table:table-cell office:value-type="float" office:value="12148057.85"/>
          <table:table-cell office:value-type="float" office:value="13679871.359999999"/>
          <table:table-cell office:value-type="float" office:value="13673541.32"/>
          <table:table-cell table:number-columns-repeated="16373"/>
        </table:table-row>
        <table:table-row>
          <table:table-cell office:value-type="float" office:value="41510205180000"/>
          <table:table-cell office:value-type="string" office:string-value="       PESSOAS FISICAS"/>
          <table:table-cell office:value-type="float" office:value="5692802.7999999998"/>
          <table:table-cell office:value-type="float" office:value="7341068.9199999999"/>
          <table:table-cell office:value-type="float" office:value="6928955.9199999999"/>
          <table:table-cell office:value-type="float" office:value="6557553.6500000004"/>
          <table:table-cell office:value-type="float" office:value="6948788.4100000001"/>
          <table:table-cell office:value-type="float" office:value="6698005.4500000002"/>
          <table:table-cell office:value-type="float" office:value="6920908.3799999999"/>
          <table:table-cell office:value-type="float" office:value="6749705.9800000004"/>
          <table:table-cell office:value-type="float" office:value="7084455.4000000004"/>
          <table:table-cell table:number-columns-repeated="16373"/>
        </table:table-row>
        <table:table-row>
          <table:table-cell office:value-type="float" office:value="41510205270000"/>
          <table:table-cell office:value-type="string" office:string-value="        COM CORRECAO MONETARIA PREFIXADA"/>
          <table:table-cell office:value-type="float" office:value="5692802.7999999998"/>
          <table:table-cell office:value-type="float" office:value="7341068.9199999999"/>
          <table:table-cell office:value-type="float" office:value="6928955.9199999999"/>
          <table:table-cell office:value-type="float" office:value="6557553.6500000004"/>
          <table:table-cell office:value-type="float" office:value="6948788.4100000001"/>
          <table:table-cell office:value-type="float" office:value="6698005.4500000002"/>
          <table:table-cell office:value-type="float" office:value="6920908.3799999999"/>
          <table:table-cell office:value-type="float" office:value="6749705.9800000004"/>
          <table:table-cell office:value-type="float" office:value="7084455.4000000004"/>
          <table:table-cell table:number-columns-repeated="16373"/>
        </table:table-row>
        <table:table-row>
          <table:table-cell office:value-type="float" office:value="41510205450000"/>
          <table:table-cell office:value-type="string" office:string-value="       PESSOAS JURIDICAS"/>
          <table:table-cell office:value-type="float" office:value="6097612.8600000003"/>
          <table:table-cell office:value-type="float" office:value="4080139.06"/>
          <table:table-cell office:value-type="float" office:value="5431294.4400000004"/>
          <table:table-cell office:value-type="float" office:value="4710474.92"/>
          <table:table-cell office:value-type="float" office:value="4613106.66"/>
          <table:table-cell office:value-type="float" office:value="5131737.49"/>
          <table:table-cell office:value-type="float" office:value="5227149.47"/>
          <table:table-cell office:value-type="float" office:value="6930165.3799999999"/>
          <table:table-cell office:value-type="float" office:value="6589085.9199999999"/>
          <table:table-cell table:number-columns-repeated="16373"/>
        </table:table-row>
        <table:table-row>
          <table:table-cell office:value-type="float" office:value="41510205540000"/>
          <table:table-cell office:value-type="string" office:string-value="        COM CORRECAO MONETARIA PREFIXADA"/>
          <table:table-cell office:value-type="float" office:value="6097612.8600000003"/>
          <table:table-cell office:value-type="float" office:value="4080139.06"/>
          <table:table-cell office:value-type="float" office:value="5431294.4400000004"/>
          <table:table-cell office:value-type="float" office:value="4710474.92"/>
          <table:table-cell office:value-type="float" office:value="4613106.66"/>
          <table:table-cell office:value-type="float" office:value="5131737.49"/>
          <table:table-cell office:value-type="float" office:value="5227149.47"/>
          <table:table-cell office:value-type="float" office:value="6930165.3799999999"/>
          <table:table-cell office:value-type="float" office:value="6589085.9199999999"/>
          <table:table-cell table:number-columns-repeated="16373"/>
        </table:table-row>
        <table:table-row>
          <table:table-cell office:value-type="float" office:value="41510205720000"/>
          <table:table-cell office:value-type="string" office:string-value="      SETOR PUBLICO"/>
          <table:table-cell office:value-type="float" office:value="5031354.21"/>
          <table:table-cell office:value-type="float" office:value="5055932.04"/>
          <table:table-cell office:value-type="float" office:value="4913053.5999999996"/>
          <table:table-cell office:value-type="float" office:value="5356973.43"/>
          <table:table-cell office:value-type="float" office:value="5378114.2999999998"/>
          <table:table-cell office:value-type="float" office:value="4929002.34"/>
          <table:table-cell office:value-type="float" office:value="5668103.75"/>
          <table:table-cell office:value-type="float" office:value="4309523.68"/>
          <table:table-cell office:value-type="float" office:value="3854590.92"/>
          <table:table-cell table:number-columns-repeated="16373"/>
        </table:table-row>
        <table:table-row>
          <table:table-cell office:value-type="float" office:value="41510205810000"/>
          <table:table-cell office:value-type="string" office:string-value="       COM CORRECAO MONETARIA PREFIXADA"/>
          <table:table-cell office:value-type="float" office:value="5031354.21"/>
          <table:table-cell office:value-type="float" office:value="5055932.04"/>
          <table:table-cell office:value-type="float" office:value="4913053.5999999996"/>
          <table:table-cell office:value-type="float" office:value="5356973.43"/>
          <table:table-cell office:value-type="float" office:value="5378114.2999999998"/>
          <table:table-cell office:value-type="float" office:value="4929002.34"/>
          <table:table-cell office:value-type="float" office:value="5668103.75"/>
          <table:table-cell office:value-type="float" office:value="4309523.68"/>
          <table:table-cell office:value-type="float" office:value="3854590.92"/>
          <table:table-cell table:number-columns-repeated="16373"/>
        </table:table-row>
        <table:table-row>
          <table:table-cell office:value-type="float" office:value="41510205980000"/>
          <table:table-cell office:value-type="string" office:string-value="      (DESPESAS A APROPRIAR)"/>
          <table:table-cell office:value-type="float" office:value="-271940.17"/>
          <table:table-cell office:value-type="float" office:value="-319183.77"/>
          <table:table-cell office:value-type="float" office:value="-299023.3"/>
          <table:table-cell office:value-type="float" office:value="-364460.56"/>
          <table:table-cell office:value-type="float" office:value="-351931.88"/>
          <table:table-cell office:value-type="float" office:value="-332541.44"/>
          <table:table-cell office:value-type="float" office:value="-399798.49"/>
          <table:table-cell office:value-type="float" office:value="-389331.7"/>
          <table:table-cell office:value-type="float" office:value="-283689.40000000002"/>
          <table:table-cell table:number-columns-repeated="16373"/>
        </table:table-row>
        <table:table-row>
          <table:table-cell office:value-type="float" office:value="41550007000000"/>
          <table:table-cell office:value-type="string" office:string-value="    DEPOSITOS JUDICIAIS COM REMUNERACAO"/>
          <table:table-cell office:value-type="float" office:value="13262344.119999999"/>
          <table:table-cell office:value-type="float" office:value="12996257.310000001"/>
          <table:table-cell office:value-type="float" office:value="11736400.960000001"/>
          <table:table-cell office:value-type="float" office:value="11800638.029999999"/>
          <table:table-cell office:value-type="float" office:value="11955824.09"/>
          <table:table-cell office:value-type="float" office:value="12520449.83"/>
          <table:table-cell office:value-type="float" office:value="12339547.98"/>
          <table:table-cell office:value-type="float" office:value="12452482.32"/>
          <table:table-cell office:value-type="float" office:value="15294069.560000001"/>
          <table:table-cell table:number-columns-repeated="16373"/>
        </table:table-row>
        <table:table-row>
          <table:table-cell office:value-type="float" office:value="41550203000000"/>
          <table:table-cell office:value-type="string" office:string-value="     LIGADAS"/>
          <table:table-cell office:value-type="float" office:value="6510.95"/>
          <table:table-cell office:value-type="float" office:value="6581.4"/>
          <table:table-cell office:value-type="float" office:value="6625.39"/>
          <table:table-cell office:value-type="float" office:value="8816.6299999999992"/>
          <table:table-cell office:value-type="float" office:value="8885.9"/>
          <table:table-cell office:value-type="float" office:value="6777.83"/>
          <table:table-cell office:value-type="float" office:value="6830.6"/>
          <table:table-cell office:value-type="float" office:value="29826.71"/>
          <table:table-cell office:value-type="float" office:value="30053.06"/>
          <table:table-cell table:number-columns-repeated="16373"/>
        </table:table-row>
        <table:table-row>
          <table:table-cell office:value-type="float" office:value="41550203300000"/>
          <table:table-cell office:value-type="string" office:string-value="      DEPOSITOS JUDICIAIS COM REMUNERACAO-DE LIGADAS"/>
          <table:table-cell office:value-type="float" office:value="6510.05"/>
          <table:table-cell office:value-type="float" office:value="6555.27"/>
          <table:table-cell office:value-type="float" office:value="6605.36"/>
          <table:table-cell office:value-type="float" office:value="8780.5"/>
          <table:table-cell office:value-type="float" office:value="8857.26"/>
          <table:table-cell office:value-type="float" office:value="6748.72"/>
          <table:table-cell office:value-type="float" office:value="6807.12"/>
          <table:table-cell office:value-type="float" office:value="29652.9"/>
          <table:table-cell office:value-type="float" office:value="29875.25"/>
          <table:table-cell table:number-columns-repeated="16373"/>
        </table:table-row>
        <table:table-row>
          <table:table-cell office:value-type="float" office:value="41550203600000"/>
          <table:table-cell office:value-type="string" office:string-value="      DESPESAS DEPS.JUDICIAIS C/REM-LIGADAS-A INCORPORAR"/>
          <table:table-cell office:value-type="float" office:value="0.9"/>
          <table:table-cell office:value-type="float" office:value="26.13"/>
          <table:table-cell office:value-type="float" office:value="20.03"/>
          <table:table-cell office:value-type="float" office:value="36.130000000000003"/>
          <table:table-cell office:value-type="float" office:value="28.64"/>
          <table:table-cell office:value-type="float" office:value="29.11"/>
          <table:table-cell office:value-type="float" office:value="23.48"/>
          <table:table-cell office:value-type="float" office:value="173.81"/>
          <table:table-cell office:value-type="float" office:value="177.81"/>
          <table:table-cell table:number-columns-repeated="16373"/>
        </table:table-row>
        <table:table-row>
          <table:table-cell office:value-type="float" office:value="41550306000000"/>
          <table:table-cell office:value-type="string" office:string-value="     INSTITUICOES DO SISTEMA FINANCEIRO"/>
          <table:table-cell office:value-type="float" office:value="725.22"/>
          <table:table-cell office:value-type="float" office:value="735.19"/>
          <table:table-cell office:value-type="float" office:value="9875.7999999999993"/>
          <table:table-cell office:value-type="float" office:value="9966.7999999999993"/>
          <table:table-cell office:value-type="float" office:value="10055.709999999999"/>
          <table:table-cell office:value-type="float" office:value="11080.67"/>
          <table:table-cell office:value-type="float" office:value="12194.68"/>
          <table:table-cell office:value-type="float" office:value="170122.23"/>
          <table:table-cell office:value-type="float" office:value="3126918.8"/>
          <table:table-cell table:number-columns-repeated="16373"/>
        </table:table-row>
        <table:table-row>
          <table:table-cell office:value-type="float" office:value="41550306300000"/>
          <table:table-cell office:value-type="string" office:string-value="      DEPOSITOS JUDICIAIS COM REMUNERACAO-INST.S.FINANC."/>
          <table:table-cell office:value-type="float" office:value="725.22"/>
          <table:table-cell office:value-type="float" office:value="729.93"/>
          <table:table-cell office:value-type="float" office:value="9816.15"/>
          <table:table-cell office:value-type="float" office:value="9891.82"/>
          <table:table-cell office:value-type="float" office:value="9988.91"/>
          <table:table-cell office:value-type="float" office:value="10988.64"/>
          <table:table-cell office:value-type="float" office:value="12113.77"/>
          <table:table-cell office:value-type="float" office:value="169321.79"/>
          <table:table-cell office:value-type="float" office:value="3113444.27"/>
          <table:table-cell table:number-columns-repeated="16373"/>
        </table:table-row>
        <table:table-row>
          <table:table-cell office:value-type="float" office:value="41550306600000"/>
          <table:table-cell office:value-type="string" office:string-value="      DESPS.DEP.JUDIC.C/REMUN-INST.S.FIN-A INCORPORAR"/>
          <table:table-cell/>
          <table:table-cell office:value-type="float" office:value="5.26"/>
          <table:table-cell office:value-type="float" office:value="59.65"/>
          <table:table-cell office:value-type="float" office:value="74.98"/>
          <table:table-cell office:value-type="float" office:value="66.8"/>
          <table:table-cell office:value-type="float" office:value="92.03"/>
          <table:table-cell office:value-type="float" office:value="80.91"/>
          <table:table-cell office:value-type="float" office:value="800.44"/>
          <table:table-cell office:value-type="float" office:value="13474.53"/>
          <table:table-cell table:number-columns-repeated="16373"/>
        </table:table-row>
        <table:table-row>
          <table:table-cell office:value-type="float" office:value="41550409000000"/>
          <table:table-cell office:value-type="string" office:string-value="     NA JUSTICA FEDERAL"/>
          <table:table-cell office:value-type="float" office:value="1139893.07"/>
          <table:table-cell office:value-type="float" office:value="1018134.46"/>
          <table:table-cell office:value-type="float" office:value="621326.11"/>
          <table:table-cell office:value-type="float" office:value="627396.85"/>
          <table:table-cell office:value-type="float" office:value="667287.03"/>
          <table:table-cell office:value-type="float" office:value="801934.98"/>
          <table:table-cell office:value-type="float" office:value="664723.73"/>
          <table:table-cell office:value-type="float" office:value="671152.78"/>
          <table:table-cell office:value-type="float" office:value="556723.29"/>
          <table:table-cell table:number-columns-repeated="16373"/>
        </table:table-row>
        <table:table-row>
          <table:table-cell office:value-type="float" office:value="41550409300000"/>
          <table:table-cell office:value-type="string" office:string-value="      DEPOSITOS JUDICIAIS COM REMUNERACAO-JUST.FEDERAL"/>
          <table:table-cell office:value-type="float" office:value="1139886.73"/>
          <table:table-cell office:value-type="float" office:value="1012831.54"/>
          <table:table-cell office:value-type="float" office:value="618118.93999999994"/>
          <table:table-cell office:value-type="float" office:value="622996.6"/>
          <table:table-cell office:value-type="float" office:value="663684.39"/>
          <table:table-cell office:value-type="float" office:value="797227.68"/>
          <table:table-cell office:value-type="float" office:value="660846.19999999995"/>
          <table:table-cell office:value-type="float" office:value="667109.01"/>
          <table:table-cell office:value-type="float" office:value="553195.32999999996"/>
          <table:table-cell table:number-columns-repeated="16373"/>
        </table:table-row>
        <table:table-row>
          <table:table-cell office:value-type="float" office:value="41550409600000"/>
          <table:table-cell office:value-type="string" office:string-value="      DESPS.DEP.JUDIC.C/REMUN-JUST.FEDERAL-A INCORPORAR"/>
          <table:table-cell office:value-type="float" office:value="6.34"/>
          <table:table-cell office:value-type="float" office:value="5302.92"/>
          <table:table-cell office:value-type="float" office:value="3207.17"/>
          <table:table-cell office:value-type="float" office:value="4400.25"/>
          <table:table-cell office:value-type="float" office:value="3602.64"/>
          <table:table-cell office:value-type="float" office:value="4707.3"/>
          <table:table-cell office:value-type="float" office:value="3877.53"/>
          <table:table-cell office:value-type="float" office:value="4043.77"/>
          <table:table-cell office:value-type="float" office:value="3527.96"/>
          <table:table-cell table:number-columns-repeated="16373"/>
        </table:table-row>
        <table:table-row>
          <table:table-cell office:value-type="float" office:value="41550904000000"/>
          <table:table-cell office:value-type="string" office:string-value="     OUTROS"/>
          <table:table-cell office:value-type="float" office:value="12115214.880000001"/>
          <table:table-cell office:value-type="float" office:value="11970806.26"/>
          <table:table-cell office:value-type="float" office:value="11098573.66"/>
          <table:table-cell office:value-type="float" office:value="11154457.75"/>
          <table:table-cell office:value-type="float" office:value="11269595.449999999"/>
          <table:table-cell office:value-type="float" office:value="11700656.35"/>
          <table:table-cell office:value-type="float" office:value="11655798.970000001"/>
          <table:table-cell office:value-type="float" office:value="11581380.6"/>
          <table:table-cell office:value-type="float" office:value="11580374.41"/>
          <table:table-cell table:number-columns-repeated="16373"/>
        </table:table-row>
        <table:table-row>
          <table:table-cell office:value-type="float" office:value="41550904300000"/>
          <table:table-cell office:value-type="string" office:string-value="      DEPOSITOS JUDICIAIS COM REMUNERACAO-OUTROS"/>
          <table:table-cell office:value-type="float" office:value="12103104.4"/>
          <table:table-cell office:value-type="float" office:value="11918438.1"/>
          <table:table-cell office:value-type="float" office:value="11053018.640000001"/>
          <table:table-cell office:value-type="float" office:value="11092232.699999999"/>
          <table:table-cell office:value-type="float" office:value="11202777.310000001"/>
          <table:table-cell office:value-type="float" office:value="11636858.529999999"/>
          <table:table-cell office:value-type="float" office:value="11591386.310000001"/>
          <table:table-cell office:value-type="float" office:value="11504212.390000001"/>
          <table:table-cell office:value-type="float" office:value="11519065.859999999"/>
          <table:table-cell table:number-columns-repeated="16373"/>
        </table:table-row>
        <table:table-row>
          <table:table-cell office:value-type="float" office:value="41550904600000"/>
          <table:table-cell office:value-type="string" office:string-value="      DESPS.DEP.JUDICIAIS C/REMUN-OUTROS-A INCORPORAR"/>
          <table:table-cell office:value-type="float" office:value="12110.48"/>
          <table:table-cell office:value-type="float" office:value="52368.160000000003"/>
          <table:table-cell office:value-type="float" office:value="45555.02"/>
          <table:table-cell office:value-type="float" office:value="62225.05"/>
          <table:table-cell office:value-type="float" office:value="66818.14"/>
          <table:table-cell office:value-type="float" office:value="63797.82"/>
          <table:table-cell office:value-type="float" office:value="64412.66"/>
          <table:table-cell office:value-type="float" office:value="77168.210000000006"/>
          <table:table-cell office:value-type="float" office:value="61308.55"/>
          <table:table-cell table:number-columns-repeated="16373"/>
        </table:table-row>
        <table:table-row>
          <table:table-cell office:value-type="float" office:value="41600005000000"/>
          <table:table-cell office:value-type="string" office:string-value="   OBRIGS.DEPOSITOS ESPECIAIS E DE FUNDOS E PROGRAMAS"/>
          <table:table-cell office:value-type="float" office:value="2227587647.7600002"/>
          <table:table-cell office:value-type="float" office:value="2232942813.0599999"/>
          <table:table-cell office:value-type="float" office:value="2099884233.1600001"/>
          <table:table-cell office:value-type="float" office:value="2094900996.98"/>
          <table:table-cell office:value-type="float" office:value="1960835565.71"/>
          <table:table-cell office:value-type="float" office:value="1965707605.05"/>
          <table:table-cell office:value-type="float" office:value="1930682585.21"/>
          <table:table-cell office:value-type="float" office:value="1928708661.98"/>
          <table:table-cell office:value-type="float" office:value="1931042417.0799999"/>
          <table:table-cell table:number-columns-repeated="16373"/>
        </table:table-row>
        <table:table-row>
          <table:table-cell office:value-type="float" office:value="41610002000000"/>
          <table:table-cell office:value-type="string" office:string-value="    DEPOSITOS ESPECIAIS COM REMUNERACAO"/>
          <table:table-cell office:value-type="float" office:value="2227587624.8600001"/>
          <table:table-cell office:value-type="float" office:value="2232942797.7399998"/>
          <table:table-cell office:value-type="float" office:value="2099884131.3199999"/>
          <table:table-cell office:value-type="float" office:value="2094900881.4100001"/>
          <table:table-cell office:value-type="float" office:value="1960835565.71"/>
          <table:table-cell office:value-type="float" office:value="1965707605.05"/>
          <table:table-cell office:value-type="float" office:value="1930682585.21"/>
          <table:table-cell office:value-type="float" office:value="1928708661.98"/>
          <table:table-cell office:value-type="float" office:value="1931042417.0799999"/>
          <table:table-cell table:number-columns-repeated="16373"/>
        </table:table-row>
        <table:table-row>
          <table:table-cell office:value-type="float" office:value="41610002010000"/>
          <table:table-cell office:value-type="string" office:string-value="      FUNDO DE AMPARO AO TRABALHADOR-FAT"/>
          <table:table-cell office:value-type="float" office:value="2227587624.8600001"/>
          <table:table-cell office:value-type="float" office:value="2232942797.7399998"/>
          <table:table-cell office:value-type="float" office:value="2099884131.3199999"/>
          <table:table-cell office:value-type="float" office:value="2094900881.4100001"/>
          <table:table-cell office:value-type="float" office:value="1960835565.71"/>
          <table:table-cell office:value-type="float" office:value="1965707605.05"/>
          <table:table-cell office:value-type="float" office:value="1930682585.21"/>
          <table:table-cell office:value-type="float" office:value="1928708661.98"/>
          <table:table-cell office:value-type="float" office:value="1931042417.0799999"/>
          <table:table-cell table:number-columns-repeated="16373"/>
        </table:table-row>
        <table:table-row>
          <table:table-cell office:value-type="float" office:value="41610002020000"/>
          <table:table-cell office:value-type="string" office:string-value="       RECURSOS DISPONIVEIS"/>
          <table:table-cell office:value-type="float" office:value="666655718.99000001"/>
          <table:table-cell office:value-type="float" office:value="814993856.67999995"/>
          <table:table-cell office:value-type="float" office:value="667432555.38999999"/>
          <table:table-cell office:value-type="float" office:value="665881774.89999998"/>
          <table:table-cell office:value-type="float" office:value="574406444.01999998"/>
          <table:table-cell office:value-type="float" office:value="578320303.95000005"/>
          <table:table-cell office:value-type="float" office:value="559609612.97000003"/>
          <table:table-cell office:value-type="float" office:value="565963511.78999996"/>
          <table:table-cell office:value-type="float" office:value="571455773.71000004"/>
          <table:table-cell table:number-columns-repeated="16373"/>
        </table:table-row>
        <table:table-row>
          <table:table-cell office:value-type="float" office:value="41610002030000"/>
          <table:table-cell office:value-type="string" office:string-value="        PROGER URBANO"/>
          <table:table-cell office:value-type="float" office:value="142336590.41"/>
          <table:table-cell office:value-type="float" office:value="164474941.72"/>
          <table:table-cell office:value-type="float" office:value="189542031.38999999"/>
          <table:table-cell office:value-type="float" office:value="185124400.55000001"/>
          <table:table-cell office:value-type="float" office:value="136129351.03"/>
          <table:table-cell office:value-type="float" office:value="139634688.34999999"/>
          <table:table-cell office:value-type="float" office:value="117957118.68000001"/>
          <table:table-cell office:value-type="float" office:value="121393183.13"/>
          <table:table-cell office:value-type="float" office:value="123996763.11"/>
          <table:table-cell table:number-columns-repeated="16373"/>
        </table:table-row>
        <table:table-row>
          <table:table-cell office:value-type="float" office:value="41610002040000"/>
          <table:table-cell office:value-type="string" office:string-value="         PROFAT II - RES.1/1996"/>
          <table:table-cell office:value-type="float" office:value="5071531.25"/>
          <table:table-cell office:value-type="float" office:value="6829987.4699999997"/>
          <table:table-cell office:value-type="float" office:value="51552206.079999998"/>
          <table:table-cell office:value-type="float" office:value="52496404.359999999"/>
          <table:table-cell table:number-columns-repeated="16378"/>
        </table:table-row>
        <table:table-row>
          <table:table-cell office:value-type="float" office:value="41610002050000"/>
          <table:table-cell office:value-type="string" office:string-value="         PROFAT IV - RES.131/1996"/>
          <table:table-cell office:value-type="float" office:value="8240463.0599999996"/>
          <table:table-cell office:value-type="float" office:value="14512677.68"/>
          <table:table-cell office:value-type="float" office:value="392041.26"/>
          <table:table-cell office:value-type="float" office:value="402665.35"/>
          <table:table-cell office:value-type="float" office:value="538854.61"/>
          <table:table-cell office:value-type="float" office:value="543942.46"/>
          <table:table-cell office:value-type="float" office:value="556500.76"/>
          <table:table-cell office:value-type="float" office:value="559817.54"/>
          <table:table-cell office:value-type="float" office:value="562858.28"/>
          <table:table-cell table:number-columns-repeated="16373"/>
        </table:table-row>
        <table:table-row>
          <table:table-cell office:value-type="float" office:value="41610002060000"/>
          <table:table-cell office:value-type="string" office:string-value="         PROFAT V - RES.135/1997"/>
          <table:table-cell office:value-type="float" office:value="5472734.4100000001"/>
          <table:table-cell office:value-type="float" office:value="10380105.57"/>
          <table:table-cell office:value-type="float" office:value="426215.23"/>
          <table:table-cell office:value-type="float" office:value="429725.94"/>
          <table:table-cell office:value-type="float" office:value="516573.16"/>
          <table:table-cell office:value-type="float" office:value="535262.05000000005"/>
          <table:table-cell office:value-type="float" office:value="540137.97"/>
          <table:table-cell office:value-type="float" office:value="541385.24"/>
          <table:table-cell office:value-type="float" office:value="544569.57999999996"/>
          <table:table-cell table:number-columns-repeated="16373"/>
        </table:table-row>
        <table:table-row>
          <table:table-cell office:value-type="float" office:value="41610002080000"/>
          <table:table-cell office:value-type="string" office:string-value="         PROFAT VII - RES.154/1997"/>
          <table:table-cell office:value-type="float" office:value="38816467.329999998"/>
          <table:table-cell office:value-type="float" office:value="41404505.990000002"/>
          <table:table-cell table:number-columns-repeated="16380"/>
        </table:table-row>
        <table:table-row>
          <table:table-cell office:value-type="float" office:value="41610002090000"/>
          <table:table-cell office:value-type="string" office:string-value="         PROFAT VIII - RES.191/1998"/>
          <table:table-cell office:value-type="float" office:value="3920788.83"/>
          <table:table-cell office:value-type="float" office:value="4339538.9800000004"/>
          <table:table-cell office:value-type="float" office:value="868826.14"/>
          <table:table-cell office:value-type="float" office:value="938147.37"/>
          <table:table-cell office:value-type="float" office:value="972691.52"/>
          <table:table-cell office:value-type="float" office:value="1030624.49"/>
          <table:table-cell office:value-type="float" office:value="1108665.18"/>
          <table:table-cell office:value-type="float" office:value="1165240.27"/>
          <table:table-cell office:value-type="float" office:value="1204582.42"/>
          <table:table-cell table:number-columns-repeated="16373"/>
        </table:table-row>
        <table:table-row>
          <table:table-cell office:value-type="float" office:value="41610002100000"/>
          <table:table-cell office:value-type="string" office:string-value="         PROFAT IX - RES.222/1999"/>
          <table:table-cell office:value-type="float" office:value="15428749.34"/>
          <table:table-cell office:value-type="float" office:value="17986485.379999999"/>
          <table:table-cell office:value-type="float" office:value="62540101.539999999"/>
          <table:table-cell office:value-type="float" office:value="64349561.439999998"/>
          <table:table-cell office:value-type="float" office:value="66218801.299999997"/>
          <table:table-cell office:value-type="float" office:value="68048224.450000003"/>
          <table:table-cell office:value-type="float" office:value="45232553.130000003"/>
          <table:table-cell office:value-type="float" office:value="47010512.619999997"/>
          <table:table-cell office:value-type="float" office:value="48399452.590000004"/>
          <table:table-cell table:number-columns-repeated="16373"/>
        </table:table-row>
        <table:table-row>
          <table:table-cell office:value-type="float" office:value="41610002110000"/>
          <table:table-cell office:value-type="string" office:string-value="         PROFAT X - RES.24/2"/>
          <table:table-cell office:value-type="float" office:value="32172110.469999999"/>
          <table:table-cell office:value-type="float" office:value="33743657.200000003"/>
          <table:table-cell office:value-type="float" office:value="40545268.75"/>
          <table:table-cell office:value-type="float" office:value="33187921.039999999"/>
          <table:table-cell office:value-type="float" office:value="34451409.630000003"/>
          <table:table-cell office:value-type="float" office:value="35898189.460000001"/>
          <table:table-cell office:value-type="float" office:value="36952611.439999998"/>
          <table:table-cell office:value-type="float" office:value="38309944.130000003"/>
          <table:table-cell office:value-type="float" office:value="39421269.060000002"/>
          <table:table-cell table:number-columns-repeated="16373"/>
        </table:table-row>
        <table:table-row>
          <table:table-cell office:value-type="float" office:value="41610002120000"/>
          <table:table-cell office:value-type="string" office:string-value="         PROFAT XI - RES.265/21"/>
          <table:table-cell office:value-type="float" office:value="23039500.850000001"/>
          <table:table-cell office:value-type="float" office:value="25079918.68"/>
          <table:table-cell office:value-type="float" office:value="23033431.190000001"/>
          <table:table-cell office:value-type="float" office:value="23141753.75"/>
          <table:table-cell office:value-type="float" office:value="23242686.91"/>
          <table:table-cell office:value-type="float" office:value="23381022"/>
          <table:table-cell office:value-type="float" office:value="23379868.829999998"/>
          <table:table-cell office:value-type="float" office:value="23596648.559999999"/>
          <table:table-cell office:value-type="float" office:value="23685684.640000001"/>
          <table:table-cell table:number-columns-repeated="16373"/>
        </table:table-row>
        <table:table-row>
          <table:table-cell office:value-type="float" office:value="41610002120200"/>
          <table:table-cell office:value-type="string" office:string-value="         FAT-EMPREENDEDOR POPULAR-RES.295/22"/>
          <table:table-cell office:value-type="float" office:value="10174244.869999999"/>
          <table:table-cell office:value-type="float" office:value="10198064.77"/>
          <table:table-cell office:value-type="float" office:value="10183941.199999999"/>
          <table:table-cell office:value-type="float" office:value="10178221.300000001"/>
          <table:table-cell office:value-type="float" office:value="10188333.9"/>
          <table:table-cell office:value-type="float" office:value="10197423.439999999"/>
          <table:table-cell office:value-type="float" office:value="10186781.369999999"/>
          <table:table-cell office:value-type="float" office:value="10209634.77"/>
          <table:table-cell office:value-type="float" office:value="10178346.539999999"/>
          <table:table-cell table:number-columns-repeated="16373"/>
        </table:table-row>
        <table:table-row>
          <table:table-cell office:value-type="float" office:value="41610002130000"/>
          <table:table-cell office:value-type="string" office:string-value="        PROGER RURAL"/>
          <table:table-cell office:value-type="float" office:value="147007191.33000001"/>
          <table:table-cell office:value-type="float" office:value="152722630.63"/>
          <table:table-cell office:value-type="float" office:value="153095989.77000001"/>
          <table:table-cell office:value-type="float" office:value="153985420.06"/>
          <table:table-cell office:value-type="float" office:value="110503364.34999999"/>
          <table:table-cell office:value-type="float" office:value="110799110.76000001"/>
          <table:table-cell office:value-type="float" office:value="110866548.15000001"/>
          <table:table-cell office:value-type="float" office:value="109210926.88"/>
          <table:table-cell office:value-type="float" office:value="109004197.73999999"/>
          <table:table-cell table:number-columns-repeated="16373"/>
        </table:table-row>
        <table:table-row>
          <table:table-cell office:value-type="float" office:value="41610002140000"/>
          <table:table-cell office:value-type="string" office:string-value="         PRO-RURAL I - RES.1/1996"/>
          <table:table-cell office:value-type="float" office:value="26257518.09"/>
          <table:table-cell office:value-type="float" office:value="27215620.18"/>
          <table:table-cell office:value-type="float" office:value="47683830.880000003"/>
          <table:table-cell office:value-type="float" office:value="48536824.740000002"/>
          <table:table-cell office:value-type="float" office:value="4827933.5999999996"/>
          <table:table-cell office:value-type="float" office:value="4923993.38"/>
          <table:table-cell office:value-type="float" office:value="5019686.8600000003"/>
          <table:table-cell office:value-type="float" office:value="3067585.15"/>
          <table:table-cell office:value-type="float" office:value="3135271.21"/>
          <table:table-cell table:number-columns-repeated="16373"/>
        </table:table-row>
        <table:table-row>
          <table:table-cell office:value-type="float" office:value="41610002150000"/>
          <table:table-cell office:value-type="string" office:string-value="         PRO-RURAL II - RES.135/1997"/>
          <table:table-cell office:value-type="float" office:value="60750522.259999998"/>
          <table:table-cell office:value-type="float" office:value="63971722.609999999"/>
          <table:table-cell office:value-type="float" office:value="50527322.780000001"/>
          <table:table-cell office:value-type="float" office:value="50549927.359999999"/>
          <table:table-cell office:value-type="float" office:value="50657798.270000003"/>
          <table:table-cell office:value-type="float" office:value="50756156.579999998"/>
          <table:table-cell office:value-type="float" office:value="50746034.030000001"/>
          <table:table-cell office:value-type="float" office:value="50878106.079999998"/>
          <table:table-cell office:value-type="float" office:value="50765851.850000001"/>
          <table:table-cell table:number-columns-repeated="16373"/>
        </table:table-row>
        <table:table-row>
          <table:table-cell office:value-type="float" office:value="41610002160000"/>
          <table:table-cell office:value-type="string" office:string-value="         PRO-RURAL III - RES.157/1998"/>
          <table:table-cell office:value-type="float" office:value="30709862.170000002"/>
          <table:table-cell office:value-type="float" office:value="32187813.920000002"/>
          <table:table-cell office:value-type="float" office:value="25589660.02"/>
          <table:table-cell office:value-type="float" office:value="25604697.190000001"/>
          <table:table-cell office:value-type="float" office:value="25654089.859999999"/>
          <table:table-cell office:value-type="float" office:value="25700756.280000001"/>
          <table:table-cell office:value-type="float" office:value="25704540.870000001"/>
          <table:table-cell office:value-type="float" office:value="25790731.5"/>
          <table:table-cell office:value-type="float" office:value="25732847.77"/>
          <table:table-cell table:number-columns-repeated="16373"/>
        </table:table-row>
        <table:table-row>
          <table:table-cell office:value-type="float" office:value="41610002170000"/>
          <table:table-cell office:value-type="string" office:string-value="         PRO-RURAL IV - RES.264/21"/>
          <table:table-cell office:value-type="float" office:value="29289288.809999999"/>
          <table:table-cell office:value-type="float" office:value="29347473.920000002"/>
          <table:table-cell office:value-type="float" office:value="29295176.09"/>
          <table:table-cell office:value-type="float" office:value="29293970.77"/>
          <table:table-cell office:value-type="float" office:value="29363542.620000001"/>
          <table:table-cell office:value-type="float" office:value="29418204.52"/>
          <table:table-cell office:value-type="float" office:value="29396286.390000001"/>
          <table:table-cell office:value-type="float" office:value="29474504.149999999"/>
          <table:table-cell office:value-type="float" office:value="29370226.91"/>
          <table:table-cell table:number-columns-repeated="16373"/>
        </table:table-row>
        <table:table-row>
          <table:table-cell office:value-type="float" office:value="41610002180000"/>
          <table:table-cell office:value-type="string" office:string-value="        PRONAF"/>
          <table:table-cell office:value-type="float" office:value="225247180.94"/>
          <table:table-cell office:value-type="float" office:value="232254118.97"/>
          <table:table-cell office:value-type="float" office:value="233228202.50999999"/>
          <table:table-cell office:value-type="float" office:value="232456664.47999999"/>
          <table:table-cell office:value-type="float" office:value="230630459.41"/>
          <table:table-cell office:value-type="float" office:value="227338810.12"/>
          <table:table-cell office:value-type="float" office:value="225405694.81999999"/>
          <table:table-cell office:value-type="float" office:value="225224022.02000001"/>
          <table:table-cell office:value-type="float" office:value="224471826.52000001"/>
          <table:table-cell table:number-columns-repeated="16373"/>
        </table:table-row>
        <table:table-row>
          <table:table-cell office:value-type="float" office:value="41610002190000"/>
          <table:table-cell office:value-type="string" office:string-value="         PRONAF IV - RES.174/1998"/>
          <table:table-cell office:value-type="float" office:value="86802771.75"/>
          <table:table-cell office:value-type="float" office:value="89426510.019999996"/>
          <table:table-cell office:value-type="float" office:value="84272287.549999997"/>
          <table:table-cell office:value-type="float" office:value="84231972.870000005"/>
          <table:table-cell office:value-type="float" office:value="84349863.010000005"/>
          <table:table-cell office:value-type="float" office:value="84464897.609999999"/>
          <table:table-cell office:value-type="float" office:value="84446703.239999995"/>
          <table:table-cell office:value-type="float" office:value="84688658.209999993"/>
          <table:table-cell office:value-type="float" office:value="84443194.469999999"/>
          <table:table-cell table:number-columns-repeated="16373"/>
        </table:table-row>
        <table:table-row>
          <table:table-cell office:value-type="float" office:value="41610002200000"/>
          <table:table-cell office:value-type="string" office:string-value="         PRONAF V - RES.191/1998"/>
          <table:table-cell office:value-type="float" office:value="85487729.129999995"/>
          <table:table-cell office:value-type="float" office:value="89471121.680000007"/>
          <table:table-cell office:value-type="float" office:value="91878667.819999993"/>
          <table:table-cell office:value-type="float" office:value="91661523.569999993"/>
          <table:table-cell office:value-type="float" office:value="91568147.870000005"/>
          <table:table-cell office:value-type="float" office:value="91477355.090000004"/>
          <table:table-cell office:value-type="float" office:value="91313529.230000004"/>
          <table:table-cell office:value-type="float" office:value="91529083.579999998"/>
          <table:table-cell office:value-type="float" office:value="91206116.680000007"/>
          <table:table-cell table:number-columns-repeated="16373"/>
        </table:table-row>
        <table:table-row>
          <table:table-cell office:value-type="float" office:value="41610002210000"/>
          <table:table-cell office:value-type="string" office:string-value="         PRONAF VI - RES.218/1999"/>
          <table:table-cell office:value-type="float" office:value="15064150.57"/>
          <table:table-cell office:value-type="float" office:value="15119117.16"/>
          <table:table-cell office:value-type="float" office:value="17638058.739999998"/>
          <table:table-cell office:value-type="float" office:value="17648058.739999998"/>
          <table:table-cell office:value-type="float" office:value="17741682.57"/>
          <table:table-cell office:value-type="float" office:value="17769131.719999999"/>
          <table:table-cell office:value-type="float" office:value="17736115.289999999"/>
          <table:table-cell office:value-type="float" office:value="17767143.969999999"/>
          <table:table-cell office:value-type="float" office:value="17819064.620000001"/>
          <table:table-cell table:number-columns-repeated="16373"/>
        </table:table-row>
        <table:table-row>
          <table:table-cell office:value-type="float" office:value="41610002220000"/>
          <table:table-cell office:value-type="string" office:string-value="         PRONAF VII - RES.245/2"/>
          <table:table-cell office:value-type="float" office:value="37892529.490000002"/>
          <table:table-cell office:value-type="float" office:value="38237370.109999999"/>
          <table:table-cell office:value-type="float" office:value="39439188.399999999"/>
          <table:table-cell office:value-type="float" office:value="38915109.299999997"/>
          <table:table-cell office:value-type="float" office:value="36970765.960000001"/>
          <table:table-cell office:value-type="float" office:value="33627425.700000003"/>
          <table:table-cell office:value-type="float" office:value="31909347.059999999"/>
          <table:table-cell office:value-type="float" office:value="31239136.260000002"/>
          <table:table-cell office:value-type="float" office:value="31003450.75"/>
          <table:table-cell table:number-columns-repeated="16373"/>
        </table:table-row>
        <table:table-row>
          <table:table-cell office:value-type="float" office:value="41610002230000"/>
          <table:table-cell office:value-type="string" office:string-value="        PROTRABALHO"/>
          <table:table-cell office:value-type="float" office:value="126401654.16"/>
          <table:table-cell office:value-type="float" office:value="220571434.96000001"/>
          <table:table-cell office:value-type="float" office:value="51097868.219999999"/>
          <table:table-cell office:value-type="float" office:value="53830453.82"/>
          <table:table-cell office:value-type="float" office:value="56579991.130000003"/>
          <table:table-cell office:value-type="float" office:value="59666374.439999998"/>
          <table:table-cell office:value-type="float" office:value="64038065.840000004"/>
          <table:table-cell office:value-type="float" office:value="68617582.099999994"/>
          <table:table-cell office:value-type="float" office:value="72572280.560000002"/>
          <table:table-cell table:number-columns-repeated="16373"/>
        </table:table-row>
        <table:table-row>
          <table:table-cell office:value-type="float" office:value="41610002240000"/>
          <table:table-cell office:value-type="string" office:string-value="         PROTRABALHO I - RES.171/1998"/>
          <table:table-cell office:value-type="float" office:value="48424641.100000001"/>
          <table:table-cell office:value-type="float" office:value="107892533.97"/>
          <table:table-cell office:value-type="float" office:value="27526994.969999999"/>
          <table:table-cell office:value-type="float" office:value="28505401.949999999"/>
          <table:table-cell office:value-type="float" office:value="29685571.350000001"/>
          <table:table-cell office:value-type="float" office:value="30805436.940000001"/>
          <table:table-cell office:value-type="float" office:value="31773603.93"/>
          <table:table-cell office:value-type="float" office:value="32858274.600000001"/>
          <table:table-cell office:value-type="float" office:value="34245993.030000001"/>
          <table:table-cell table:number-columns-repeated="16373"/>
        </table:table-row>
        <table:table-row>
          <table:table-cell office:value-type="float" office:value="41610002250000"/>
          <table:table-cell office:value-type="string" office:string-value="         PROTRABALHO II - RES.21/1999"/>
          <table:table-cell office:value-type="float" office:value="59370025.969999999"/>
          <table:table-cell office:value-type="float" office:value="92295536.980000004"/>
          <table:table-cell office:value-type="float" office:value="19224228.219999999"/>
          <table:table-cell office:value-type="float" office:value="20761850.300000001"/>
          <table:table-cell office:value-type="float" office:value="21668633.93"/>
          <table:table-cell office:value-type="float" office:value="23416656.140000001"/>
          <table:table-cell office:value-type="float" office:value="25464454.620000001"/>
          <table:table-cell office:value-type="float" office:value="27386981.710000001"/>
          <table:table-cell office:value-type="float" office:value="28922328.850000001"/>
          <table:table-cell table:number-columns-repeated="16373"/>
        </table:table-row>
        <table:table-row>
          <table:table-cell office:value-type="float" office:value="41610002260000"/>
          <table:table-cell office:value-type="string" office:string-value="         PROTRABALHO III - RES.255/2"/>
          <table:table-cell office:value-type="float" office:value="18606987.09"/>
          <table:table-cell office:value-type="float" office:value="20383364.010000002"/>
          <table:table-cell office:value-type="float" office:value="4346645.03"/>
          <table:table-cell office:value-type="float" office:value="4563201.57"/>
          <table:table-cell office:value-type="float" office:value="5225785.8499999996"/>
          <table:table-cell office:value-type="float" office:value="5444281.3600000003"/>
          <table:table-cell office:value-type="float" office:value="6800007.29"/>
          <table:table-cell office:value-type="float" office:value="8372325.79"/>
          <table:table-cell office:value-type="float" office:value="9403958.6799999997"/>
          <table:table-cell table:number-columns-repeated="16373"/>
        </table:table-row>
        <table:table-row>
          <table:table-cell office:value-type="float" office:value="41610002270000"/>
          <table:table-cell office:value-type="string" office:string-value="        ESTIAGEM"/>
          <table:table-cell office:value-type="float" office:value="25663102.149999999"/>
          <table:table-cell office:value-type="float" office:value="44970730.399999999"/>
          <table:table-cell office:value-type="float" office:value="40468463.5"/>
          <table:table-cell office:value-type="float" office:value="40484835.990000002"/>
          <table:table-cell office:value-type="float" office:value="40563278.100000001"/>
          <table:table-cell office:value-type="float" office:value="40881320.280000001"/>
          <table:table-cell office:value-type="float" office:value="41342185.479999997"/>
          <table:table-cell office:value-type="float" office:value="41517797.659999996"/>
          <table:table-cell office:value-type="float" office:value="41410705.780000001"/>
          <table:table-cell table:number-columns-repeated="16373"/>
        </table:table-row>
        <table:table-row>
          <table:table-cell office:value-type="float" office:value="41610002280000"/>
          <table:table-cell office:value-type="string" office:string-value="         FAT ESTIAGEM - RES.169/1998"/>
          <table:table-cell office:value-type="float" office:value="25663102.149999999"/>
          <table:table-cell office:value-type="float" office:value="44970730.399999999"/>
          <table:table-cell office:value-type="float" office:value="40468463.5"/>
          <table:table-cell office:value-type="float" office:value="40484835.990000002"/>
          <table:table-cell office:value-type="float" office:value="40563278.100000001"/>
          <table:table-cell office:value-type="float" office:value="40881320.280000001"/>
          <table:table-cell office:value-type="float" office:value="41342185.479999997"/>
          <table:table-cell office:value-type="float" office:value="41517797.659999996"/>
          <table:table-cell office:value-type="float" office:value="41410705.780000001"/>
          <table:table-cell table:number-columns-repeated="16373"/>
        </table:table-row>
        <table:table-row>
          <table:table-cell office:value-type="float" office:value="41610002280020"/>
          <table:table-cell office:value-type="string" office:string-value="          CUSTEIO-AGRICOLA"/>
          <table:table-cell office:value-type="float" office:value="4199809.21"/>
          <table:table-cell office:value-type="float" office:value="10044908.939999999"/>
          <table:table-cell office:value-type="float" office:value="17541368.530000001"/>
          <table:table-cell office:value-type="float" office:value="17218254.239999998"/>
          <table:table-cell office:value-type="float" office:value="16900786.280000001"/>
          <table:table-cell office:value-type="float" office:value="16565291.02"/>
          <table:table-cell office:value-type="float" office:value="16214093.26"/>
          <table:table-cell office:value-type="float" office:value="18187796.010000002"/>
          <table:table-cell office:value-type="float" office:value="18132058.100000001"/>
          <table:table-cell table:number-columns-repeated="16373"/>
        </table:table-row>
        <table:table-row>
          <table:table-cell office:value-type="float" office:value="41610002280040"/>
          <table:table-cell office:value-type="string" office:string-value="          INVESTIMENTO-AGRICOLA"/>
          <table:table-cell office:value-type="float" office:value="13847435.66"/>
          <table:table-cell office:value-type="float" office:value="26563880.739999998"/>
          <table:table-cell office:value-type="float" office:value="13983217.76"/>
          <table:table-cell office:value-type="float" office:value="13746114.140000001"/>
          <table:table-cell office:value-type="float" office:value="13520359.220000001"/>
          <table:table-cell office:value-type="float" office:value="13520452.779999999"/>
          <table:table-cell office:value-type="float" office:value="13719945.84"/>
          <table:table-cell office:value-type="float" office:value="16010606.07"/>
          <table:table-cell office:value-type="float" office:value="15981682.99"/>
          <table:table-cell table:number-columns-repeated="16373"/>
        </table:table-row>
        <table:table-row>
          <table:table-cell office:value-type="float" office:value="41610002280060"/>
          <table:table-cell office:value-type="string" office:string-value="          SEM VINCULACAO"/>
          <table:table-cell office:value-type="float" office:value="7615857.2800000003"/>
          <table:table-cell office:value-type="float" office:value="8361940.7199999997"/>
          <table:table-cell office:value-type="float" office:value="8943877.2100000009"/>
          <table:table-cell office:value-type="float" office:value="9520467.6099999994"/>
          <table:table-cell office:value-type="float" office:value="10142132.6"/>
          <table:table-cell office:value-type="float" office:value="10795576.48"/>
          <table:table-cell office:value-type="float" office:value="11408146.380000001"/>
          <table:table-cell office:value-type="float" office:value="7319395.5800000001"/>
          <table:table-cell office:value-type="float" office:value="7296964.6900000004"/>
          <table:table-cell table:number-columns-repeated="16373"/>
        </table:table-row>
        <table:table-row>
          <table:table-cell office:value-type="float" office:value="41610002300000"/>
          <table:table-cell office:value-type="string" office:string-value="       RECURSOS APLICADOS"/>
          <table:table-cell office:value-type="float" office:value="1560931905.8699999"/>
          <table:table-cell office:value-type="float" office:value="1417948941.0599999"/>
          <table:table-cell office:value-type="float" office:value="1432451575.9300001"/>
          <table:table-cell office:value-type="float" office:value="1429019106.51"/>
          <table:table-cell office:value-type="float" office:value="1386429121.6900001"/>
          <table:table-cell office:value-type="float" office:value="1387387301.0999999"/>
          <table:table-cell office:value-type="float" office:value="1371072972.24"/>
          <table:table-cell office:value-type="float" office:value="1362745150.1900001"/>
          <table:table-cell office:value-type="float" office:value="1359586643.3699999"/>
          <table:table-cell table:number-columns-repeated="16373"/>
        </table:table-row>
        <table:table-row>
          <table:table-cell office:value-type="float" office:value="41610002310000"/>
          <table:table-cell office:value-type="string" office:string-value="        PROGER URBANO"/>
          <table:table-cell office:value-type="float" office:value="666314135.39999998"/>
          <table:table-cell office:value-type="float" office:value="644538227.97000003"/>
          <table:table-cell office:value-type="float" office:value="487817653.31999999"/>
          <table:table-cell office:value-type="float" office:value="486250359.49000001"/>
          <table:table-cell office:value-type="float" office:value="455129735.87"/>
          <table:table-cell office:value-type="float" office:value="454444400.33999997"/>
          <table:table-cell office:value-type="float" office:value="449368206.55000001"/>
          <table:table-cell office:value-type="float" office:value="443666252.94999999"/>
          <table:table-cell office:value-type="float" office:value="443262752.56"/>
          <table:table-cell table:number-columns-repeated="16373"/>
        </table:table-row>
        <table:table-row>
          <table:table-cell office:value-type="float" office:value="41610002320000"/>
          <table:table-cell office:value-type="string" office:string-value="         PROFAT II - RES.1/1996"/>
          <table:table-cell office:value-type="float" office:value="74653482.659999996"/>
          <table:table-cell office:value-type="float" office:value="73677570.579999998"/>
          <table:table-cell office:value-type="float" office:value="30108947.649999999"/>
          <table:table-cell office:value-type="float" office:value="30349043.559999999"/>
          <table:table-cell table:number-columns-repeated="16378"/>
        </table:table-row>
        <table:table-row>
          <table:table-cell office:value-type="float" office:value="41610002330000"/>
          <table:table-cell office:value-type="string" office:string-value="         PROFAT IV - RES.131/1996"/>
          <table:table-cell office:value-type="float" office:value="89539986.049999997"/>
          <table:table-cell office:value-type="float" office:value="79818180.930000007"/>
          <table:table-cell office:value-type="float" office:value="94415387.739999995"/>
          <table:table-cell office:value-type="float" office:value="95238724.900000006"/>
          <table:table-cell office:value-type="float" office:value="95994684.239999995"/>
          <table:table-cell office:value-type="float" office:value="96920413.870000005"/>
          <table:table-cell office:value-type="float" office:value="97814387.950000003"/>
          <table:table-cell office:value-type="float" office:value="93696226.659999996"/>
          <table:table-cell office:value-type="float" office:value="94597709.010000005"/>
          <table:table-cell table:number-columns-repeated="16373"/>
        </table:table-row>
        <table:table-row>
          <table:table-cell office:value-type="float" office:value="41610002340000"/>
          <table:table-cell office:value-type="string" office:string-value="         PROFAT V - RES.135/1997"/>
          <table:table-cell office:value-type="float" office:value="84843422.799999997"/>
          <table:table-cell office:value-type="float" office:value="80759539.159999996"/>
          <table:table-cell office:value-type="float" office:value="91246504.840000004"/>
          <table:table-cell office:value-type="float" office:value="92049440.799999997"/>
          <table:table-cell office:value-type="float" office:value="92824649.859999999"/>
          <table:table-cell office:value-type="float" office:value="93705492"/>
          <table:table-cell office:value-type="float" office:value="89854462.090000004"/>
          <table:table-cell office:value-type="float" office:value="90723502.730000004"/>
          <table:table-cell office:value-type="float" office:value="91596104.480000004"/>
          <table:table-cell table:number-columns-repeated="16373"/>
        </table:table-row>
        <table:table-row>
          <table:table-cell office:value-type="float" office:value="41610002360000"/>
          <table:table-cell office:value-type="string" office:string-value="         PROFAT VII - RES.154/1997"/>
          <table:table-cell office:value-type="float" office:value="94857741.409999996"/>
          <table:table-cell office:value-type="float" office:value="93233101.189999998"/>
          <table:table-cell table:number-columns-repeated="16380"/>
        </table:table-row>
        <table:table-row>
          <table:table-cell office:value-type="float" office:value="41610002370000"/>
          <table:table-cell office:value-type="string" office:string-value="         PROFAT VIII - RES.191/1998"/>
          <table:table-cell office:value-type="float" office:value="6195823.8600000003"/>
          <table:table-cell office:value-type="float" office:value="5795932.4000000004"/>
          <table:table-cell office:value-type="float" office:value="9218450.4100000001"/>
          <table:table-cell office:value-type="float" office:value="9158986.1899999995"/>
          <table:table-cell office:value-type="float" office:value="9130011.1999999993"/>
          <table:table-cell office:value-type="float" office:value="9076206.4900000002"/>
          <table:table-cell office:value-type="float" office:value="8994967.75"/>
          <table:table-cell office:value-type="float" office:value="8944338.6699999999"/>
          <table:table-cell office:value-type="float" office:value="8901802.4399999995"/>
          <table:table-cell table:number-columns-repeated="16373"/>
        </table:table-row>
        <table:table-row>
          <table:table-cell office:value-type="float" office:value="41610002380000"/>
          <table:table-cell office:value-type="string" office:string-value="         PROFAT IX - RES.222/1999"/>
          <table:table-cell office:value-type="float" office:value="227411016.16999999"/>
          <table:table-cell office:value-type="float" office:value="225095426.75"/>
          <table:table-cell office:value-type="float" office:value="180758727.61000001"/>
          <table:table-cell office:value-type="float" office:value="179106178.13999999"/>
          <table:table-cell office:value-type="float" office:value="177396985.43000001"/>
          <table:table-cell office:value-type="float" office:value="175699984.02000001"/>
          <table:table-cell office:value-type="float" office:value="174019355.11000001"/>
          <table:table-cell office:value-type="float" office:value="172277003.65000001"/>
          <table:table-cell office:value-type="float" office:value="170757864.25999999"/>
          <table:table-cell table:number-columns-repeated="16373"/>
        </table:table-row>
        <table:table-row>
          <table:table-cell office:value-type="float" office:value="41610002390000"/>
          <table:table-cell office:value-type="string" office:string-value="         PROFAT X - RES.24/2"/>
          <table:table-cell office:value-type="float" office:value="80939057.560000002"/>
          <table:table-cell office:value-type="float" office:value="80181405.780000001"/>
          <table:table-cell office:value-type="float" office:value="74055231.700000003"/>
          <table:table-cell office:value-type="float" office:value="72383135.379999995"/>
          <table:table-cell office:value-type="float" office:value="71820722.680000007"/>
          <table:table-cell office:value-type="float" office:value="71118698.870000005"/>
          <table:table-cell office:value-type="float" office:value="70709105.409999996"/>
          <table:table-cell office:value-type="float" office:value="70135852.349999994"/>
          <table:table-cell office:value-type="float" office:value="69602692.329999998"/>
          <table:table-cell table:number-columns-repeated="16373"/>
        </table:table-row>
        <table:table-row>
          <table:table-cell office:value-type="float" office:value="41610002400000"/>
          <table:table-cell office:value-type="string" office:string-value="         PROFAT XI - RES.265/21"/>
          <table:table-cell office:value-type="float" office:value="7873604.8899999997"/>
          <table:table-cell office:value-type="float" office:value="5977071.1799999997"/>
          <table:table-cell office:value-type="float" office:value="8014403.3700000001"/>
          <table:table-cell office:value-type="float" office:value="7964850.5199999996"/>
          <table:table-cell office:value-type="float" office:value="7962682.46"/>
          <table:table-cell office:value-type="float" office:value="7923605.0899999999"/>
          <table:table-cell office:value-type="float" office:value="7975928.2400000002"/>
          <table:table-cell office:value-type="float" office:value="7889328.8899999997"/>
          <table:table-cell office:value-type="float" office:value="7806580.04"/>
          <table:table-cell table:number-columns-repeated="16373"/>
        </table:table-row>
        <table:table-row>
          <table:table-cell office:value-type="float" office:value="41610002400200"/>
          <table:table-cell office:value-type="string" office:string-value="         FAT-EMPREENDEDOR POPULAR-RES.295/22"/>
          <table:table-cell table:number-columns-repeated="16382"/>
        </table:table-row>
        <table:table-row>
          <table:table-cell office:value-type="float" office:value="41610002410000"/>
          <table:table-cell office:value-type="string" office:string-value="        PROGER RURAL"/>
          <table:table-cell office:value-type="float" office:value="91030183.530000001"/>
          <table:table-cell office:value-type="float" office:value="86978935.980000004"/>
          <table:table-cell office:value-type="float" office:value="87618761.390000001"/>
          <table:table-cell office:value-type="float" office:value="86766974.459999993"/>
          <table:table-cell office:value-type="float" office:value="75043193.239999995"/>
          <table:table-cell office:value-type="float" office:value="75664390.049999997"/>
          <table:table-cell office:value-type="float" office:value="74846758.459999993"/>
          <table:table-cell office:value-type="float" office:value="75139674.230000004"/>
          <table:table-cell office:value-type="float" office:value="75803179.569999993"/>
          <table:table-cell table:number-columns-repeated="16373"/>
        </table:table-row>
        <table:table-row>
          <table:table-cell office:value-type="float" office:value="41610002420000"/>
          <table:table-cell office:value-type="string" office:string-value="         PRO-RURAL I - RES.1/1996"/>
          <table:table-cell office:value-type="float" office:value="38473110.369999997"/>
          <table:table-cell office:value-type="float" office:value="38379865.299999997"/>
          <table:table-cell office:value-type="float" office:value="18919614.739999998"/>
          <table:table-cell office:value-type="float" office:value="19082438.329999998"/>
          <table:table-cell office:value-type="float" office:value="6846292.5899999999"/>
          <table:table-cell office:value-type="float" office:value="6911338.3099999996"/>
          <table:table-cell office:value-type="float" office:value="6971754.0800000001"/>
          <table:table-cell office:value-type="float" office:value="6665941.8600000003"/>
          <table:table-cell office:value-type="float" office:value="6717182.5300000003"/>
          <table:table-cell table:number-columns-repeated="16373"/>
        </table:table-row>
        <table:table-row>
          <table:table-cell office:value-type="float" office:value="41610002430000"/>
          <table:table-cell office:value-type="string" office:string-value="         PRO-RURAL II - RES.135/1997"/>
          <table:table-cell office:value-type="float" office:value="20455457.260000002"/>
          <table:table-cell office:value-type="float" office:value="17591998.800000001"/>
          <table:table-cell office:value-type="float" office:value="30947402.649999999"/>
          <table:table-cell office:value-type="float" office:value="31171158.73"/>
          <table:table-cell office:value-type="float" office:value="31405837.66"/>
          <table:table-cell office:value-type="float" office:value="31657328.039999999"/>
          <table:table-cell office:value-type="float" office:value="30470704.190000001"/>
          <table:table-cell office:value-type="float" office:value="30747751.399999999"/>
          <table:table-cell office:value-type="float" office:value="31001737.550000001"/>
          <table:table-cell table:number-columns-repeated="16373"/>
        </table:table-row>
        <table:table-row>
          <table:table-cell office:value-type="float" office:value="41610002440000"/>
          <table:table-cell office:value-type="string" office:string-value="         PRO-RURAL III - RES.157/1998"/>
          <table:table-cell office:value-type="float" office:value="30787029.18"/>
          <table:table-cell office:value-type="float" office:value="29670440.25"/>
          <table:table-cell office:value-type="float" office:value="36392833.700000003"/>
          <table:table-cell office:value-type="float" office:value="35157720.109999999"/>
          <table:table-cell office:value-type="float" office:value="35463073.689999998"/>
          <table:table-cell office:value-type="float" office:value="35782661.649999999"/>
          <table:table-cell office:value-type="float" office:value="36087237.329999998"/>
          <table:table-cell office:value-type="float" office:value="36408160.950000003"/>
          <table:table-cell office:value-type="float" office:value="36739442.93"/>
          <table:table-cell table:number-columns-repeated="16373"/>
        </table:table-row>
        <table:table-row>
          <table:table-cell office:value-type="float" office:value="41610002450000"/>
          <table:table-cell office:value-type="string" office:string-value="         PRO-RURAL IV - RES.264/21"/>
          <table:table-cell office:value-type="float" office:value="1314586.72"/>
          <table:table-cell office:value-type="float" office:value="1336631.6299999999"/>
          <table:table-cell office:value-type="float" office:value="1358910.3"/>
          <table:table-cell office:value-type="float" office:value="1355657.29"/>
          <table:table-cell office:value-type="float" office:value="1327989.3"/>
          <table:table-cell office:value-type="float" office:value="1313062.05"/>
          <table:table-cell office:value-type="float" office:value="1317062.8600000001"/>
          <table:table-cell office:value-type="float" office:value="1317820.02"/>
          <table:table-cell office:value-type="float" office:value="1344816.56"/>
          <table:table-cell table:number-columns-repeated="16373"/>
        </table:table-row>
        <table:table-row>
          <table:table-cell office:value-type="float" office:value="41610002460000"/>
          <table:table-cell office:value-type="string" office:string-value="        PRONAF"/>
          <table:table-cell office:value-type="float" office:value="102902050.7"/>
          <table:table-cell office:value-type="float" office:value="97079952.530000001"/>
          <table:table-cell office:value-type="float" office:value="96269638.689999998"/>
          <table:table-cell office:value-type="float" office:value="97459007.040000007"/>
          <table:table-cell office:value-type="float" office:value="100081169.7"/>
          <table:table-cell office:value-type="float" office:value="104152173.95"/>
          <table:table-cell office:value-type="float" office:value="106413055.25"/>
          <table:table-cell office:value-type="float" office:value="107755833.44"/>
          <table:table-cell office:value-type="float" office:value="108486628.64"/>
          <table:table-cell table:number-columns-repeated="16373"/>
        </table:table-row>
        <table:table-row>
          <table:table-cell office:value-type="float" office:value="41610002470000"/>
          <table:table-cell office:value-type="string" office:string-value="         PRONAF IV - RES.174/1998"/>
          <table:table-cell office:value-type="float" office:value="14789408.67"/>
          <table:table-cell office:value-type="float" office:value="12406986.52"/>
          <table:table-cell office:value-type="float" office:value="17373967.93"/>
          <table:table-cell office:value-type="float" office:value="17383570.02"/>
          <table:table-cell office:value-type="float" office:value="17357308.710000001"/>
          <table:table-cell office:value-type="float" office:value="17323261.739999998"/>
          <table:table-cell office:value-type="float" office:value="17248463.789999999"/>
          <table:table-cell office:value-type="float" office:value="17201963.170000002"/>
          <table:table-cell office:value-type="float" office:value="17188171.91"/>
          <table:table-cell table:number-columns-repeated="16373"/>
        </table:table-row>
        <table:table-row>
          <table:table-cell office:value-type="float" office:value="41610002480000"/>
          <table:table-cell office:value-type="string" office:string-value="         PRONAF V - RES.191/1998"/>
          <table:table-cell office:value-type="float" office:value="26187203.260000002"/>
          <table:table-cell office:value-type="float" office:value="22466459.960000001"/>
          <table:table-cell office:value-type="float" office:value="19942082.399999999"/>
          <table:table-cell office:value-type="float" office:value="20122263.379999999"/>
          <table:table-cell office:value-type="float" office:value="20314328.449999999"/>
          <table:table-cell office:value-type="float" office:value="20491337.699999999"/>
          <table:table-cell office:value-type="float" office:value="20552304.600000001"/>
          <table:table-cell office:value-type="float" office:value="20547616.420000002"/>
          <table:table-cell office:value-type="float" office:value="20590022.09"/>
          <table:table-cell table:number-columns-repeated="16373"/>
        </table:table-row>
        <table:table-row>
          <table:table-cell office:value-type="float" office:value="41610002490000"/>
          <table:table-cell office:value-type="string" office:string-value="         PRONAF VI - RES.218/1999"/>
          <table:table-cell office:value-type="float" office:value="45023187.659999996"/>
          <table:table-cell office:value-type="float" office:value="45405603.960000001"/>
          <table:table-cell office:value-type="float" office:value="43257354.079999998"/>
          <table:table-cell office:value-type="float" office:value="43623752.299999997"/>
          <table:table-cell office:value-type="float" office:value="43956381.890000001"/>
          <table:table-cell office:value-type="float" office:value="44370904.520000003"/>
          <table:table-cell office:value-type="float" office:value="44800530.090000004"/>
          <table:table-cell office:value-type="float" office:value="45242391.229999997"/>
          <table:table-cell office:value-type="float" office:value="45573948.789999999"/>
          <table:table-cell table:number-columns-repeated="16373"/>
        </table:table-row>
        <table:table-row>
          <table:table-cell office:value-type="float" office:value="41610002500000"/>
          <table:table-cell office:value-type="string" office:string-value="         PRONAF VII - RES.245/2"/>
          <table:table-cell office:value-type="float" office:value="16902251.109999999"/>
          <table:table-cell office:value-type="float" office:value="16800902.09"/>
          <table:table-cell office:value-type="float" office:value="15696234.279999999"/>
          <table:table-cell office:value-type="float" office:value="16329421.34"/>
          <table:table-cell office:value-type="float" office:value="18453150.649999999"/>
          <table:table-cell office:value-type="float" office:value="21966669.989999998"/>
          <table:table-cell office:value-type="float" office:value="23811756.77"/>
          <table:table-cell office:value-type="float" office:value="24763862.620000001"/>
          <table:table-cell office:value-type="float" office:value="25134485.850000001"/>
          <table:table-cell table:number-columns-repeated="16373"/>
        </table:table-row>
        <table:table-row>
          <table:table-cell office:value-type="float" office:value="41610002510000"/>
          <table:table-cell office:value-type="string" office:string-value="        PROTRABALHO"/>
          <table:table-cell office:value-type="float" office:value="630842328.12"/>
          <table:table-cell office:value-type="float" office:value="538491194.41999996"/>
          <table:table-cell office:value-type="float" office:value="705538399.47000003"/>
          <table:table-cell office:value-type="float" office:value="703326133.60000002"/>
          <table:table-cell office:value-type="float" office:value="700971174.58000004"/>
          <table:table-cell office:value-type="float" office:value="698185779.94000006"/>
          <table:table-cell office:value-type="float" office:value="686020721.36000001"/>
          <table:table-cell office:value-type="float" office:value="681822653.57000005"/>
          <table:table-cell office:value-type="float" office:value="677693289.03999996"/>
          <table:table-cell table:number-columns-repeated="16373"/>
        </table:table-row>
        <table:table-row>
          <table:table-cell office:value-type="float" office:value="41610002520000"/>
          <table:table-cell office:value-type="string" office:string-value="         PROTRABALHO I - RES.171/1998"/>
          <table:table-cell office:value-type="float" office:value="254444017.91"/>
          <table:table-cell office:value-type="float" office:value="195942193.68000001"/>
          <table:table-cell office:value-type="float" office:value="275178487.04000002"/>
          <table:table-cell office:value-type="float" office:value="274417363.10000002"/>
          <table:table-cell office:value-type="float" office:value="273399185.50999999"/>
          <table:table-cell office:value-type="float" office:value="272401763.32999998"/>
          <table:table-cell office:value-type="float" office:value="271327609.27999997"/>
          <table:table-cell office:value-type="float" office:value="270407738.19"/>
          <table:table-cell office:value-type="float" office:value="268929542.57999998"/>
          <table:table-cell table:number-columns-repeated="16373"/>
        </table:table-row>
        <table:table-row>
          <table:table-cell office:value-type="float" office:value="41610002530000"/>
          <table:table-cell office:value-type="string" office:string-value="         PROTRABALHO II - RES.21/1999"/>
          <table:table-cell office:value-type="float" office:value="243609389.28"/>
          <table:table-cell office:value-type="float" office:value="211373646.69999999"/>
          <table:table-cell office:value-type="float" office:value="283417204.06"/>
          <table:table-cell office:value-type="float" office:value="282093045.45999998"/>
          <table:table-cell office:value-type="float" office:value="281343079.69999999"/>
          <table:table-cell office:value-type="float" office:value="279717794.20999998"/>
          <table:table-cell office:value-type="float" office:value="277573959.06"/>
          <table:table-cell office:value-type="float" office:value="275815943.85000002"/>
          <table:table-cell office:value-type="float" office:value="274211898.47000003"/>
          <table:table-cell table:number-columns-repeated="16373"/>
        </table:table-row>
        <table:table-row>
          <table:table-cell office:value-type="float" office:value="41610002540000"/>
          <table:table-cell office:value-type="string" office:string-value="         PROTRABALHO III - RES.255/2"/>
          <table:table-cell office:value-type="float" office:value="132788920.93000001"/>
          <table:table-cell office:value-type="float" office:value="131175354.04000001"/>
          <table:table-cell office:value-type="float" office:value="146942708.37"/>
          <table:table-cell office:value-type="float" office:value="146815725.03999999"/>
          <table:table-cell office:value-type="float" office:value="146228909.37"/>
          <table:table-cell office:value-type="float" office:value="146066222.40000001"/>
          <table:table-cell office:value-type="float" office:value="137119153.02000001"/>
          <table:table-cell office:value-type="float" office:value="135598971.53"/>
          <table:table-cell office:value-type="float" office:value="134551847.99000001"/>
          <table:table-cell table:number-columns-repeated="16373"/>
        </table:table-row>
        <table:table-row>
          <table:table-cell office:value-type="float" office:value="41610002550000"/>
          <table:table-cell office:value-type="string" office:string-value="        ESTIAGEM"/>
          <table:table-cell office:value-type="float" office:value="69843208.120000005"/>
          <table:table-cell office:value-type="float" office:value="50860630.159999996"/>
          <table:table-cell office:value-type="float" office:value="55207123.060000002"/>
          <table:table-cell office:value-type="float" office:value="55216631.920000002"/>
          <table:table-cell office:value-type="float" office:value="55203848.299999997"/>
          <table:table-cell office:value-type="float" office:value="54940556.82"/>
          <table:table-cell office:value-type="float" office:value="54424230.619999997"/>
          <table:table-cell office:value-type="float" office:value="54360736"/>
          <table:table-cell office:value-type="float" office:value="54340793.560000002"/>
          <table:table-cell table:number-columns-repeated="16373"/>
        </table:table-row>
        <table:table-row>
          <table:table-cell office:value-type="float" office:value="41610002560000"/>
          <table:table-cell office:value-type="string" office:string-value="         FAT ESTIAGEM - RES.169/1998"/>
          <table:table-cell office:value-type="float" office:value="69843208.120000005"/>
          <table:table-cell office:value-type="float" office:value="50860630.159999996"/>
          <table:table-cell office:value-type="float" office:value="55207123.060000002"/>
          <table:table-cell office:value-type="float" office:value="55216631.920000002"/>
          <table:table-cell office:value-type="float" office:value="55203848.299999997"/>
          <table:table-cell office:value-type="float" office:value="54940556.82"/>
          <table:table-cell office:value-type="float" office:value="54424230.619999997"/>
          <table:table-cell office:value-type="float" office:value="54360736"/>
          <table:table-cell office:value-type="float" office:value="54340793.560000002"/>
          <table:table-cell table:number-columns-repeated="16373"/>
        </table:table-row>
        <table:table-row>
          <table:table-cell office:value-type="float" office:value="41610002560020"/>
          <table:table-cell office:value-type="string" office:string-value="          CUSTEIO-AGRICOLA"/>
          <table:table-cell office:value-type="float" office:value="28276514.23"/>
          <table:table-cell office:value-type="float" office:value="22128532.030000001"/>
          <table:table-cell office:value-type="float" office:value="14230974.09"/>
          <table:table-cell office:value-type="float" office:value="14106930.15"/>
          <table:table-cell office:value-type="float" office:value="13975993.550000001"/>
          <table:table-cell office:value-type="float" office:value="13838329.189999999"/>
          <table:table-cell office:value-type="float" office:value="13695600.710000001"/>
          <table:table-cell office:value-type="float" office:value="14812931.24"/>
          <table:table-cell office:value-type="float" office:value="14812855.130000001"/>
          <table:table-cell table:number-columns-repeated="16373"/>
        </table:table-row>
        <table:table-row>
          <table:table-cell office:value-type="float" office:value="41610002560040"/>
          <table:table-cell office:value-type="string" office:string-value="          INVESTIMENTO-AGRICOLA"/>
          <table:table-cell office:value-type="float" office:value="41002774.340000004"/>
          <table:table-cell office:value-type="float" office:value="27712286.109999999"/>
          <table:table-cell office:value-type="float" office:value="39509168.960000001"/>
          <table:table-cell office:value-type="float" office:value="39154180.68"/>
          <table:table-cell office:value-type="float" office:value="38758956.890000001"/>
          <table:table-cell office:value-type="float" office:value="38104230.630000003"/>
          <table:table-cell office:value-type="float" office:value="37222637.140000001"/>
          <table:table-cell office:value-type="float" office:value="39547804.759999998"/>
          <table:table-cell office:value-type="float" office:value="39527938.43"/>
          <table:table-cell table:number-columns-repeated="16373"/>
        </table:table-row>
        <table:table-row>
          <table:table-cell office:value-type="float" office:value="41610002560060"/>
          <table:table-cell office:value-type="string" office:string-value="          SEM VINCULACAO"/>
          <table:table-cell office:value-type="float" office:value="563919.55000000005"/>
          <table:table-cell office:value-type="float" office:value="1019812.02"/>
          <table:table-cell office:value-type="float" office:value="1466980.01"/>
          <table:table-cell office:value-type="float" office:value="1955521.09"/>
          <table:table-cell office:value-type="float" office:value="2468897.86"/>
          <table:table-cell office:value-type="float" office:value="2997997"/>
          <table:table-cell office:value-type="float" office:value="3505992.77"/>
          <table:table-cell table:number-columns-repeated="16375"/>
        </table:table-row>
        <table:table-row>
          <table:table-cell office:value-type="float" office:value="41615007000000"/>
          <table:table-cell office:value-type="string" office:string-value="    DEPOSITOS DE PAGTOS. POR CONSIGNACAO-EXTRAJUDICIAL"/>
          <table:table-cell office:value-type="float" office:value="22.9"/>
          <table:table-cell office:value-type="float" office:value="15.32"/>
          <table:table-cell office:value-type="float" office:value="101.84"/>
          <table:table-cell office:value-type="float" office:value="115.57"/>
          <table:table-cell table:number-columns-repeated="16378"/>
        </table:table-row>
        <table:table-row>
          <table:table-cell office:value-type="float" office:value="41800001000000"/>
          <table:table-cell office:value-type="string" office:string-value="   DEPOSITOS EM MOEDAS ESTRANGEIRAS"/>
          <table:table-cell office:value-type="float" office:value="52517614.899999999"/>
          <table:table-cell office:value-type="float" office:value="52570853.140000001"/>
          <table:table-cell office:value-type="float" office:value="52501094.380000003"/>
          <table:table-cell office:value-type="float" office:value="49495152.079999998"/>
          <table:table-cell office:value-type="float" office:value="49051907.159999996"/>
          <table:table-cell office:value-type="float" office:value="50456534.490000002"/>
          <table:table-cell office:value-type="float" office:value="48857186.93"/>
          <table:table-cell office:value-type="float" office:value="50536428.82"/>
          <table:table-cell office:value-type="float" office:value="50135966.07"/>
          <table:table-cell table:number-columns-repeated="16373"/>
        </table:table-row>
        <table:table-row>
          <table:table-cell office:value-type="float" office:value="41810008000000"/>
          <table:table-cell office:value-type="string" office:string-value="    DEPOSITOS EM MOEDAS ESTRANGEIRAS NO PAIS"/>
          <table:table-cell office:value-type="float" office:value="52517614.899999999"/>
          <table:table-cell office:value-type="float" office:value="52570853.140000001"/>
          <table:table-cell office:value-type="float" office:value="52501094.380000003"/>
          <table:table-cell office:value-type="float" office:value="49495152.079999998"/>
          <table:table-cell office:value-type="float" office:value="49051907.159999996"/>
          <table:table-cell office:value-type="float" office:value="50456534.490000002"/>
          <table:table-cell office:value-type="float" office:value="48857186.93"/>
          <table:table-cell office:value-type="float" office:value="50536428.82"/>
          <table:table-cell office:value-type="float" office:value="50135966.07"/>
          <table:table-cell table:number-columns-repeated="16373"/>
        </table:table-row>
        <table:table-row>
          <table:table-cell office:value-type="float" office:value="41810101000000"/>
          <table:table-cell office:value-type="string" office:string-value="     SPECIAL ACCOUNTS"/>
          <table:table-cell office:value-type="float" office:value="52517614.899999999"/>
          <table:table-cell office:value-type="float" office:value="52570853.140000001"/>
          <table:table-cell office:value-type="float" office:value="52501094.380000003"/>
          <table:table-cell office:value-type="float" office:value="49495152.079999998"/>
          <table:table-cell office:value-type="float" office:value="49051907.159999996"/>
          <table:table-cell office:value-type="float" office:value="50456534.490000002"/>
          <table:table-cell office:value-type="float" office:value="48857186.93"/>
          <table:table-cell office:value-type="float" office:value="50536428.82"/>
          <table:table-cell office:value-type="float" office:value="50135966.07"/>
          <table:table-cell table:number-columns-repeated="16373"/>
        </table:table-row>
        <table:table-row>
          <table:table-cell office:value-type="float" office:value="42000006000000"/>
          <table:table-cell office:value-type="string" office:string-value="  OBRIGACOES POR OPERACOES COMPROMISSADAS"/>
          <table:table-cell office:value-type="float" office:value="78965080.849999994"/>
          <table:table-cell office:value-type="float" office:value="76518929.239999995"/>
          <table:table-cell office:value-type="float" office:value="45505099.200000003"/>
          <table:table-cell office:value-type="float" office:value="43699978.450000003"/>
          <table:table-cell office:value-type="float" office:value="43014336.609999999"/>
          <table:table-cell office:value-type="float" office:value="50101609.420000002"/>
          <table:table-cell office:value-type="float" office:value="15191635.08"/>
          <table:table-cell office:value-type="float" office:value="16965509.73"/>
          <table:table-cell office:value-type="float" office:value="16722780.52"/>
          <table:table-cell table:number-columns-repeated="16373"/>
        </table:table-row>
        <table:table-row>
          <table:table-cell office:value-type="float" office:value="42200002000000"/>
          <table:table-cell office:value-type="string" office:string-value="   CARTEIRA DE TERCEIROS"/>
          <table:table-cell office:value-type="float" office:value="78965080.849999994"/>
          <table:table-cell office:value-type="float" office:value="76518929.239999995"/>
          <table:table-cell office:value-type="float" office:value="45505099.200000003"/>
          <table:table-cell office:value-type="float" office:value="43699978.450000003"/>
          <table:table-cell office:value-type="float" office:value="43014336.609999999"/>
          <table:table-cell office:value-type="float" office:value="50101609.420000002"/>
          <table:table-cell office:value-type="float" office:value="15191635.08"/>
          <table:table-cell office:value-type="float" office:value="16965509.73"/>
          <table:table-cell office:value-type="float" office:value="16722780.52"/>
          <table:table-cell table:number-columns-repeated="16373"/>
        </table:table-row>
        <table:table-row>
          <table:table-cell office:value-type="float" office:value="42220006000000"/>
          <table:table-cell office:value-type="string" office:string-value="    RECOMPRAS A LIQUIDAR-CARTEIRA DE TERCEIROS"/>
          <table:table-cell office:value-type="float" office:value="78965080.849999994"/>
          <table:table-cell office:value-type="float" office:value="76518929.239999995"/>
          <table:table-cell office:value-type="float" office:value="45505099.200000003"/>
          <table:table-cell office:value-type="float" office:value="43699978.450000003"/>
          <table:table-cell office:value-type="float" office:value="43014336.609999999"/>
          <table:table-cell office:value-type="float" office:value="50101609.420000002"/>
          <table:table-cell office:value-type="float" office:value="15191635.08"/>
          <table:table-cell office:value-type="float" office:value="16965509.73"/>
          <table:table-cell office:value-type="float" office:value="16722780.52"/>
          <table:table-cell table:number-columns-repeated="16373"/>
        </table:table-row>
        <table:table-row>
          <table:table-cell office:value-type="float" office:value="42220037000000"/>
          <table:table-cell office:value-type="string" office:string-value="     LETRAS FINANCEIRAS DO TESOURO"/>
          <table:table-cell/>
          <table:table-cell office:value-type="float" office:value="76518929.239999995"/>
          <table:table-cell office:value-type="float" office:value="45505099.200000003"/>
          <table:table-cell office:value-type="float" office:value="43699978.450000003"/>
          <table:table-cell office:value-type="float" office:value="43014336.609999999"/>
          <table:table-cell office:value-type="float" office:value="50101609.420000002"/>
          <table:table-cell office:value-type="float" office:value="15191635.08"/>
          <table:table-cell office:value-type="float" office:value="16965509.73"/>
          <table:table-cell office:value-type="float" office:value="16722780.52"/>
          <table:table-cell table:number-columns-repeated="16373"/>
        </table:table-row>
        <table:table-row>
          <table:table-cell office:value-type="float" office:value="42220037100000"/>
          <table:table-cell office:value-type="string" office:string-value="      LFT"/>
          <table:table-cell/>
          <table:table-cell office:value-type="float" office:value="76587678.75"/>
          <table:table-cell office:value-type="float" office:value="45547276.189999998"/>
          <table:table-cell office:value-type="float" office:value="43740492.520000003"/>
          <table:table-cell office:value-type="float" office:value="43054257.770000003"/>
          <table:table-cell office:value-type="float" office:value="50148027.810000002"/>
          <table:table-cell office:value-type="float" office:value="15205465.640000001"/>
          <table:table-cell office:value-type="float" office:value="16980168.91"/>
          <table:table-cell office:value-type="float" office:value="16735897.140000001"/>
          <table:table-cell table:number-columns-repeated="16373"/>
        </table:table-row>
        <table:table-row>
          <table:table-cell office:value-type="float" office:value="42220037800000"/>
          <table:table-cell office:value-type="string" office:string-value="      (DESPESAS A APROPRIAR)"/>
          <table:table-cell/>
          <table:table-cell office:value-type="float" office:value="-68749.509999999995"/>
          <table:table-cell office:value-type="float" office:value="-42176.99"/>
          <table:table-cell office:value-type="float" office:value="-40514.07"/>
          <table:table-cell office:value-type="float" office:value="-39921.160000000003"/>
          <table:table-cell office:value-type="float" office:value="-46418.39"/>
          <table:table-cell office:value-type="float" office:value="-13830.56"/>
          <table:table-cell office:value-type="float" office:value="-14659.18"/>
          <table:table-cell office:value-type="float" office:value="-13116.62"/>
          <table:table-cell table:number-columns-repeated="16373"/>
        </table:table-row>
        <table:table-row>
          <table:table-cell office:value-type="float" office:value="42220075000000"/>
          <table:table-cell office:value-type="string" office:string-value="     NOTAS DO TESOURO NACIONAL"/>
          <table:table-cell office:value-type="float" office:value="78965080.849999994"/>
          <table:table-cell table:number-columns-repeated="16381"/>
        </table:table-row>
        <table:table-row>
          <table:table-cell office:value-type="float" office:value="42220075100000"/>
          <table:table-cell office:value-type="string" office:string-value="      NTN"/>
          <table:table-cell office:value-type="float" office:value="79034768.299999997"/>
          <table:table-cell table:number-columns-repeated="16381"/>
        </table:table-row>
        <table:table-row>
          <table:table-cell office:value-type="float" office:value="42220075800000"/>
          <table:table-cell office:value-type="string" office:string-value="      (DESPESAS A APROPRIAR)"/>
          <table:table-cell office:value-type="float" office:value="-69687.45"/>
          <table:table-cell table:number-columns-repeated="16381"/>
        </table:table-row>
        <table:table-row>
          <table:table-cell office:value-type="float" office:value="43000005000000"/>
          <table:table-cell office:value-type="string" office:string-value="  RECS.ACEITES CAMBIAIS,LETRAS IMOB.HIPOT. E DEBENT."/>
          <table:table-cell office:value-type="float" office:value="142218273.19999999"/>
          <table:table-cell office:value-type="float" office:value="143135802.06"/>
          <table:table-cell office:value-type="float" office:value="145767204.02000001"/>
          <table:table-cell office:value-type="float" office:value="136430150.25999999"/>
          <table:table-cell office:value-type="float" office:value="118546714.98"/>
          <table:table-cell office:value-type="float" office:value="121604885.43000001"/>
          <table:table-cell office:value-type="float" office:value="115583116.89"/>
          <table:table-cell office:value-type="float" office:value="120371635.77"/>
          <table:table-cell office:value-type="float" office:value="121438200.20999999"/>
          <table:table-cell table:number-columns-repeated="16373"/>
        </table:table-row>
        <table:table-row>
          <table:table-cell office:value-type="float" office:value="43500000000000"/>
          <table:table-cell office:value-type="string" office:string-value="   OBRIGACOES POR TITULOS E VALORES MOBIL.NO EXTERIOR"/>
          <table:table-cell office:value-type="float" office:value="142218273.19999999"/>
          <table:table-cell office:value-type="float" office:value="143135802.06"/>
          <table:table-cell office:value-type="float" office:value="145767204.02000001"/>
          <table:table-cell office:value-type="float" office:value="136430150.25999999"/>
          <table:table-cell office:value-type="float" office:value="118546714.98"/>
          <table:table-cell office:value-type="float" office:value="121604885.43000001"/>
          <table:table-cell office:value-type="float" office:value="115583116.89"/>
          <table:table-cell office:value-type="float" office:value="120371635.77"/>
          <table:table-cell office:value-type="float" office:value="121438200.20999999"/>
          <table:table-cell table:number-columns-repeated="16373"/>
        </table:table-row>
        <table:table-row>
          <table:table-cell office:value-type="float" office:value="43510007000000"/>
          <table:table-cell office:value-type="string" office:string-value="    OBRIGACOES POR TITULOS E VALORES MOBIL.NO EXTERIOR"/>
          <table:table-cell office:value-type="float" office:value="142218273.19999999"/>
          <table:table-cell office:value-type="float" office:value="143135802.06"/>
          <table:table-cell office:value-type="float" office:value="145767204.02000001"/>
          <table:table-cell office:value-type="float" office:value="136430150.25999999"/>
          <table:table-cell office:value-type="float" office:value="118546714.98"/>
          <table:table-cell office:value-type="float" office:value="121604885.43000001"/>
          <table:table-cell office:value-type="float" office:value="115583116.89"/>
          <table:table-cell office:value-type="float" office:value="120371635.77"/>
          <table:table-cell office:value-type="float" office:value="121438200.20999999"/>
          <table:table-cell table:number-columns-repeated="16373"/>
        </table:table-row>
        <table:table-row>
          <table:table-cell office:value-type="float" office:value="43510007005000"/>
          <table:table-cell office:value-type="string" office:string-value="      PRINCIPAL E JUROS PROVISIONADOS"/>
          <table:table-cell office:value-type="float" office:value="142218273.19999999"/>
          <table:table-cell office:value-type="float" office:value="143135802.06"/>
          <table:table-cell office:value-type="float" office:value="145767204.02000001"/>
          <table:table-cell office:value-type="float" office:value="136430150.25999999"/>
          <table:table-cell office:value-type="float" office:value="118546714.98"/>
          <table:table-cell office:value-type="float" office:value="121604885.43000001"/>
          <table:table-cell office:value-type="float" office:value="115583116.89"/>
          <table:table-cell office:value-type="float" office:value="120371635.77"/>
          <table:table-cell office:value-type="float" office:value="121438200.20999999"/>
          <table:table-cell table:number-columns-repeated="16373"/>
        </table:table-row>
        <table:table-row>
          <table:table-cell office:value-type="float" office:value="44000004000000"/>
          <table:table-cell office:value-type="string" office:string-value="  RELACOES INTERFINANCEIRAS"/>
          <table:table-cell/>
          <table:table-cell office:value-type="float" office:value="7371375.7699999996"/>
          <table:table-cell office:value-type="float" office:value="7973254.5800000001"/>
          <table:table-cell office:value-type="float" office:value="9803672.4499999993"/>
          <table:table-cell office:value-type="float" office:value="7988808.8700000001"/>
          <table:table-cell office:value-type="float" office:value="7167020.2800000003"/>
          <table:table-cell office:value-type="float" office:value="9766465.0999999996"/>
          <table:table-cell office:value-type="float" office:value="5244069.66"/>
          <table:table-cell office:value-type="float" office:value="5836947.9500000002"/>
          <table:table-cell table:number-columns-repeated="16373"/>
        </table:table-row>
        <table:table-row>
          <table:table-cell office:value-type="float" office:value="44100007000000"/>
          <table:table-cell office:value-type="string" office:string-value="   SERVICO DE COMPENSACAO DE CHEQUES E OUTROS PAPEIS"/>
          <table:table-cell/>
          <table:table-cell office:value-type="float" office:value="7371375.7699999996"/>
          <table:table-cell office:value-type="float" office:value="7973254.5800000001"/>
          <table:table-cell office:value-type="float" office:value="9803672.4499999993"/>
          <table:table-cell office:value-type="float" office:value="7988808.8700000001"/>
          <table:table-cell office:value-type="float" office:value="7167020.2800000003"/>
          <table:table-cell office:value-type="float" office:value="9766465.0999999996"/>
          <table:table-cell office:value-type="float" office:value="5244069.66"/>
          <table:table-cell office:value-type="float" office:value="5836947.9500000002"/>
          <table:table-cell table:number-columns-repeated="16373"/>
        </table:table-row>
        <table:table-row>
          <table:table-cell office:value-type="float" office:value="44110004000000"/>
          <table:table-cell office:value-type="string" office:string-value="    CHEQUES E OUTROS PAPEIS ENVIADOS PELO SERV.COMP."/>
          <table:table-cell/>
          <table:table-cell office:value-type="float" office:value="5632514.9199999999"/>
          <table:table-cell office:value-type="float" office:value="5090959.03"/>
          <table:table-cell office:value-type="float" office:value="7188812.96"/>
          <table:table-cell office:value-type="float" office:value="5159425.0999999996"/>
          <table:table-cell office:value-type="float" office:value="4963958.37"/>
          <table:table-cell office:value-type="float" office:value="6433201.0499999998"/>
          <table:table-cell office:value-type="float" office:value="3688326.64"/>
          <table:table-cell office:value-type="float" office:value="3578554.05"/>
          <table:table-cell table:number-columns-repeated="16373"/>
        </table:table-row>
        <table:table-row>
          <table:table-cell office:value-type="float" office:value="44110004600000"/>
          <table:table-cell office:value-type="string" office:string-value="      SESSAO DE TROCA NORMAL"/>
          <table:table-cell/>
          <table:table-cell office:value-type="float" office:value="5632514.9199999999"/>
          <table:table-cell office:value-type="float" office:value="5090959.03"/>
          <table:table-cell office:value-type="float" office:value="7188812.96"/>
          <table:table-cell office:value-type="float" office:value="5159425.0999999996"/>
          <table:table-cell office:value-type="float" office:value="4963958.37"/>
          <table:table-cell office:value-type="float" office:value="6433201.0499999998"/>
          <table:table-cell office:value-type="float" office:value="3688326.64"/>
          <table:table-cell office:value-type="float" office:value="3578554.05"/>
          <table:table-cell table:number-columns-repeated="16373"/>
        </table:table-row>
        <table:table-row>
          <table:table-cell office:value-type="float" office:value="44120001000000"/>
          <table:table-cell office:value-type="string" office:string-value="    RECEBIMENTOS A DEVOLVER AO SERV. DE COMPENSACAO"/>
          <table:table-cell/>
          <table:table-cell office:value-type="float" office:value="14398.69"/>
          <table:table-cell office:value-type="float" office:value="27949.57"/>
          <table:table-cell office:value-type="float" office:value="15506.51"/>
          <table:table-cell office:value-type="float" office:value="323927.84000000003"/>
          <table:table-cell office:value-type="float" office:value="5976.23"/>
          <table:table-cell office:value-type="float" office:value="14452.23"/>
          <table:table-cell office:value-type="float" office:value="15110.36"/>
          <table:table-cell office:value-type="float" office:value="12104.1"/>
          <table:table-cell table:number-columns-repeated="16373"/>
        </table:table-row>
        <table:table-row>
          <table:table-cell office:value-type="float" office:value="44120001100000"/>
          <table:table-cell office:value-type="string" office:string-value="      SISTEMA DE PAGAMENTOS BRASILEIRO"/>
          <table:table-cell table:number-columns-repeated="6"/>
          <table:table-cell office:value-type="float" office:value="5000"/>
          <table:table-cell/>
          <table:table-cell office:value-type="float" office:value="2373.62"/>
          <table:table-cell table:number-columns-repeated="16373"/>
        </table:table-row>
        <table:table-row>
          <table:table-cell office:value-type="float" office:value="44120001600000"/>
          <table:table-cell office:value-type="string" office:string-value="      COMPE-BANCO DO BRASIL"/>
          <table:table-cell/>
          <table:table-cell office:value-type="float" office:value="14398.69"/>
          <table:table-cell office:value-type="float" office:value="27949.57"/>
          <table:table-cell office:value-type="float" office:value="15506.51"/>
          <table:table-cell office:value-type="float" office:value="323927.84000000003"/>
          <table:table-cell office:value-type="float" office:value="5976.23"/>
          <table:table-cell office:value-type="float" office:value="9452.23"/>
          <table:table-cell office:value-type="float" office:value="15110.36"/>
          <table:table-cell office:value-type="float" office:value="9730.48"/>
          <table:table-cell table:number-columns-repeated="16373"/>
        </table:table-row>
        <table:table-row>
          <table:table-cell office:value-type="float" office:value="44130008000000"/>
          <table:table-cell office:value-type="string" office:string-value="    RECEBIMENTOS REMETIDOS AO SERVICO DE COMPENSACAO"/>
          <table:table-cell/>
          <table:table-cell office:value-type="float" office:value="1654252.91"/>
          <table:table-cell office:value-type="float" office:value="2765379.08"/>
          <table:table-cell office:value-type="float" office:value="2573063.85"/>
          <table:table-cell office:value-type="float" office:value="2494599.52"/>
          <table:table-cell office:value-type="float" office:value="2173684.1800000002"/>
          <table:table-cell office:value-type="float" office:value="3300869.23"/>
          <table:table-cell office:value-type="float" office:value="1528954.14"/>
          <table:table-cell office:value-type="float" office:value="2242915.7799999998"/>
          <table:table-cell table:number-columns-repeated="16373"/>
        </table:table-row>
        <table:table-row>
          <table:table-cell office:value-type="float" office:value="44130008600000"/>
          <table:table-cell office:value-type="string" office:string-value="      COMPE-BANCO DO BRASIL"/>
          <table:table-cell/>
          <table:table-cell office:value-type="float" office:value="1654252.91"/>
          <table:table-cell office:value-type="float" office:value="2765379.08"/>
          <table:table-cell office:value-type="float" office:value="2573063.85"/>
          <table:table-cell office:value-type="float" office:value="2494599.52"/>
          <table:table-cell office:value-type="float" office:value="2173684.1800000002"/>
          <table:table-cell office:value-type="float" office:value="3300869.23"/>
          <table:table-cell office:value-type="float" office:value="1528954.14"/>
          <table:table-cell office:value-type="float" office:value="2242915.7799999998"/>
          <table:table-cell table:number-columns-repeated="16373"/>
        </table:table-row>
        <table:table-row>
          <table:table-cell office:value-type="float" office:value="44150002000000"/>
          <table:table-cell office:value-type="string" office:string-value="    RECEB.REMETIDOS AO SERV.COMPENS. A REGULARIZAR"/>
          <table:table-cell/>
          <table:table-cell office:value-type="float" office:value="70209.25"/>
          <table:table-cell office:value-type="float" office:value="88966.9"/>
          <table:table-cell office:value-type="float" office:value="26289.13"/>
          <table:table-cell office:value-type="float" office:value="10856.41"/>
          <table:table-cell office:value-type="float" office:value="23401.5"/>
          <table:table-cell office:value-type="float" office:value="17942.59"/>
          <table:table-cell office:value-type="float" office:value="11678.52"/>
          <table:table-cell office:value-type="float" office:value="3374.02"/>
          <table:table-cell table:number-columns-repeated="16373"/>
        </table:table-row>
        <table:table-row>
          <table:table-cell office:value-type="float" office:value="44150002100000"/>
          <table:table-cell office:value-type="string" office:string-value="      SISTEMA DE PAGAMENTOS BRASILEIRO"/>
          <table:table-cell/>
          <table:table-cell office:value-type="float" office:value="51049.45"/>
          <table:table-cell office:value-type="float" office:value="21900"/>
          <table:table-cell office:value-type="float" office:value="6062.81"/>
          <table:table-cell office:value-type="float" office:value="7797.15"/>
          <table:table-cell office:value-type="float" office:value="5075"/>
          <table:table-cell office:value-type="float" office:value="6994.17"/>
          <table:table-cell office:value-type="float" office:value="1775.46"/>
          <table:table-cell office:value-type="float" office:value="796.79"/>
          <table:table-cell table:number-columns-repeated="16373"/>
        </table:table-row>
        <table:table-row>
          <table:table-cell office:value-type="float" office:value="44150002105000"/>
          <table:table-cell office:value-type="string" office:string-value="       VALORES REJEITADOS PELO BACEN"/>
          <table:table-cell/>
          <table:table-cell office:value-type="float" office:value="25000"/>
          <table:table-cell/>
          <table:table-cell office:value-type="float" office:value="250"/>
          <table:table-cell table:number-columns-repeated="16378"/>
        </table:table-row>
        <table:table-row>
          <table:table-cell office:value-type="float" office:value="44150002110000"/>
          <table:table-cell office:value-type="string" office:string-value="       VALORES DEVOLVIDOS"/>
          <table:table-cell/>
          <table:table-cell office:value-type="float" office:value="26049.45"/>
          <table:table-cell office:value-type="float" office:value="21900"/>
          <table:table-cell office:value-type="float" office:value="5812.81"/>
          <table:table-cell office:value-type="float" office:value="7797.15"/>
          <table:table-cell office:value-type="float" office:value="5075"/>
          <table:table-cell office:value-type="float" office:value="6994.17"/>
          <table:table-cell office:value-type="float" office:value="1775.46"/>
          <table:table-cell office:value-type="float" office:value="796.79"/>
          <table:table-cell table:number-columns-repeated="16373"/>
        </table:table-row>
        <table:table-row>
          <table:table-cell office:value-type="float" office:value="44150002600000"/>
          <table:table-cell office:value-type="string" office:string-value="      COMPE-BANCO DO BRASIL"/>
          <table:table-cell/>
          <table:table-cell office:value-type="float" office:value="19159.8"/>
          <table:table-cell office:value-type="float" office:value="67066.899999999994"/>
          <table:table-cell office:value-type="float" office:value="20226.32"/>
          <table:table-cell office:value-type="float" office:value="3059.26"/>
          <table:table-cell office:value-type="float" office:value="18326.5"/>
          <table:table-cell office:value-type="float" office:value="10948.42"/>
          <table:table-cell office:value-type="float" office:value="9903.06"/>
          <table:table-cell office:value-type="float" office:value="2577.23"/>
          <table:table-cell table:number-columns-repeated="16373"/>
        </table:table-row>
        <table:table-row>
          <table:table-cell office:value-type="float" office:value="45000003000000"/>
          <table:table-cell office:value-type="string" office:string-value="  RELACOES INTERDEPENDENCIAS"/>
          <table:table-cell office:value-type="float" office:value="7891932.4199999999"/>
          <table:table-cell office:value-type="float" office:value="39297.300000000003"/>
          <table:table-cell office:value-type="float" office:value="47316.12"/>
          <table:table-cell office:value-type="float" office:value="142277"/>
          <table:table-cell office:value-type="float" office:value="63707.07"/>
          <table:table-cell office:value-type="float" office:value="39083.67"/>
          <table:table-cell office:value-type="float" office:value="68571.710000000006"/>
          <table:table-cell office:value-type="float" office:value="4489522.41"/>
          <table:table-cell office:value-type="float" office:value="5812377.4900000002"/>
          <table:table-cell table:number-columns-repeated="16373"/>
        </table:table-row>
        <table:table-row>
          <table:table-cell office:value-type="float" office:value="45100006000000"/>
          <table:table-cell office:value-type="string" office:string-value="   RECURSOS EM TRANSITO DE TERCEIROS"/>
          <table:table-cell table:number-columns-repeated="7"/>
          <table:table-cell office:value-type="float" office:value="4447050"/>
          <table:table-cell office:value-type="float" office:value="5775658.79"/>
          <table:table-cell table:number-columns-repeated="16373"/>
        </table:table-row>
        <table:table-row>
          <table:table-cell office:value-type="float" office:value="45185007000000"/>
          <table:table-cell office:value-type="string" office:string-value="    ORDENS DE PAGAMENTO EM MOEDAS ESTRANGEIRAS"/>
          <table:table-cell table:number-columns-repeated="7"/>
          <table:table-cell office:value-type="float" office:value="4447050"/>
          <table:table-cell office:value-type="float" office:value="5775658.79"/>
          <table:table-cell table:number-columns-repeated="16373"/>
        </table:table-row>
        <table:table-row>
          <table:table-cell office:value-type="float" office:value="45185007100000"/>
          <table:table-cell office:value-type="string" office:string-value="      ORDENS DO EXTERIOR A CUMPRIR"/>
          <table:table-cell table:number-columns-repeated="7"/>
          <table:table-cell office:value-type="float" office:value="4447050"/>
          <table:table-cell office:value-type="float" office:value="5775658.79"/>
          <table:table-cell table:number-columns-repeated="16373"/>
        </table:table-row>
        <table:table-row>
          <table:table-cell office:value-type="float" office:value="45200009000000"/>
          <table:table-cell office:value-type="string" office:string-value="   TRANSFERENCIAS INTERNAS DE RECURSOS"/>
          <table:table-cell office:value-type="float" office:value="7891932.4199999999"/>
          <table:table-cell office:value-type="float" office:value="39297.300000000003"/>
          <table:table-cell office:value-type="float" office:value="47316.12"/>
          <table:table-cell office:value-type="float" office:value="142277"/>
          <table:table-cell office:value-type="float" office:value="63707.07"/>
          <table:table-cell office:value-type="float" office:value="39083.67"/>
          <table:table-cell office:value-type="float" office:value="68571.710000000006"/>
          <table:table-cell office:value-type="float" office:value="42472.41"/>
          <table:table-cell office:value-type="float" office:value="36718.699999999997"/>
          <table:table-cell table:number-columns-repeated="16373"/>
        </table:table-row>
        <table:table-row>
          <table:table-cell office:value-type="float" office:value="45210006000000"/>
          <table:table-cell office:value-type="string" office:string-value="    CHEQUES E DOCUMENTOS A LIQUIDAR"/>
          <table:table-cell office:value-type="float" office:value="13099.5"/>
          <table:table-cell office:value-type="float" office:value="32662.3"/>
          <table:table-cell office:value-type="float" office:value="47204.53"/>
          <table:table-cell office:value-type="float" office:value="93958.080000000002"/>
          <table:table-cell office:value-type="float" office:value="59688.4"/>
          <table:table-cell office:value-type="float" office:value="39083.67"/>
          <table:table-cell office:value-type="float" office:value="59480.56"/>
          <table:table-cell office:value-type="float" office:value="41642.949999999997"/>
          <table:table-cell office:value-type="float" office:value="36718.699999999997"/>
          <table:table-cell table:number-columns-repeated="16373"/>
        </table:table-row>
        <table:table-row>
          <table:table-cell office:value-type="float" office:value="45240007000000"/>
          <table:table-cell office:value-type="string" office:string-value="    DEPENDENCIAS NO PAIS"/>
          <table:table-cell office:value-type="float" office:value="7878832.9199999999"/>
          <table:table-cell office:value-type="float" office:value="6635"/>
          <table:table-cell office:value-type="float" office:value="111.59"/>
          <table:table-cell office:value-type="float" office:value="48318.92"/>
          <table:table-cell office:value-type="float" office:value="4018.67"/>
          <table:table-cell/>
          <table:table-cell office:value-type="float" office:value="9091.15"/>
          <table:table-cell office:value-type="float" office:value="829.46"/>
          <table:table-cell table:number-columns-repeated="16374"/>
        </table:table-row>
        <table:table-row>
          <table:table-cell office:value-type="float" office:value="46000002000000"/>
          <table:table-cell office:value-type="string" office:string-value="  OBRIGACOES POR EMPRESTIMOS E REPASSES"/>
          <table:table-cell office:value-type="float" office:value="3235640861.3099999"/>
          <table:table-cell office:value-type="float" office:value="3293122907.5"/>
          <table:table-cell office:value-type="float" office:value="3294093766.8499999"/>
          <table:table-cell office:value-type="float" office:value="3181047921.8800001"/>
          <table:table-cell office:value-type="float" office:value="2981364458.2600002"/>
          <table:table-cell office:value-type="float" office:value="3056475413.5"/>
          <table:table-cell office:value-type="float" office:value="2923017478.8800001"/>
          <table:table-cell office:value-type="float" office:value="2954899623.54"/>
          <table:table-cell office:value-type="float" office:value="2936719469.1100001"/>
          <table:table-cell table:number-columns-repeated="16373"/>
        </table:table-row>
        <table:table-row>
          <table:table-cell office:value-type="float" office:value="46100005000000"/>
          <table:table-cell office:value-type="string" office:string-value="   EMPRESTIMOS NO PAIS-INSTITUICOES OFICIAIS"/>
          <table:table-cell office:value-type="float" office:value="93763202.560000002"/>
          <table:table-cell office:value-type="float" office:value="94504842.219999999"/>
          <table:table-cell office:value-type="float" office:value="93488376.629999995"/>
          <table:table-cell office:value-type="float" office:value="94218985.560000002"/>
          <table:table-cell office:value-type="float" office:value="94948917.769999996"/>
          <table:table-cell office:value-type="float" office:value="95706003.349999994"/>
          <table:table-cell office:value-type="float" office:value="96439525.730000004"/>
          <table:table-cell office:value-type="float" office:value="97224624.340000004"/>
          <table:table-cell office:value-type="float" office:value="91178246.859999999"/>
          <table:table-cell table:number-columns-repeated="16373"/>
        </table:table-row>
        <table:table-row>
          <table:table-cell office:value-type="float" office:value="46130006000000"/>
          <table:table-cell office:value-type="string" office:string-value="    REFINANCIAMENTOS"/>
          <table:table-cell office:value-type="float" office:value="93763202.560000002"/>
          <table:table-cell office:value-type="float" office:value="94504842.219999999"/>
          <table:table-cell office:value-type="float" office:value="93488376.629999995"/>
          <table:table-cell office:value-type="float" office:value="94218985.560000002"/>
          <table:table-cell office:value-type="float" office:value="94948917.769999996"/>
          <table:table-cell office:value-type="float" office:value="95706003.349999994"/>
          <table:table-cell office:value-type="float" office:value="96439525.730000004"/>
          <table:table-cell office:value-type="float" office:value="97224624.340000004"/>
          <table:table-cell office:value-type="float" office:value="91178246.859999999"/>
          <table:table-cell table:number-columns-repeated="16373"/>
        </table:table-row>
        <table:table-row>
          <table:table-cell office:value-type="float" office:value="46130202000000"/>
          <table:table-cell office:value-type="string" office:string-value="     TESOURO NACIONAL-AREA RURAL E INDUSTRIAL"/>
          <table:table-cell office:value-type="float" office:value="93763202.560000002"/>
          <table:table-cell office:value-type="float" office:value="94504842.219999999"/>
          <table:table-cell office:value-type="float" office:value="93488376.629999995"/>
          <table:table-cell office:value-type="float" office:value="94218985.560000002"/>
          <table:table-cell office:value-type="float" office:value="94948917.769999996"/>
          <table:table-cell office:value-type="float" office:value="95706003.349999994"/>
          <table:table-cell office:value-type="float" office:value="96439525.730000004"/>
          <table:table-cell office:value-type="float" office:value="97224624.340000004"/>
          <table:table-cell office:value-type="float" office:value="91178246.859999999"/>
          <table:table-cell table:number-columns-repeated="16373"/>
        </table:table-row>
        <table:table-row>
          <table:table-cell office:value-type="float" office:value="46130202100000"/>
          <table:table-cell office:value-type="string" office:string-value="      TESOURO NACIONAL-AREA RURAL E INDUSTRIAL"/>
          <table:table-cell office:value-type="float" office:value="93763202.560000002"/>
          <table:table-cell office:value-type="float" office:value="94504842.219999999"/>
          <table:table-cell office:value-type="float" office:value="93488376.629999995"/>
          <table:table-cell office:value-type="float" office:value="94218985.560000002"/>
          <table:table-cell office:value-type="float" office:value="94948917.769999996"/>
          <table:table-cell office:value-type="float" office:value="95706003.349999994"/>
          <table:table-cell office:value-type="float" office:value="96439525.730000004"/>
          <table:table-cell office:value-type="float" office:value="97224624.340000004"/>
          <table:table-cell office:value-type="float" office:value="91178246.859999999"/>
          <table:table-cell table:number-columns-repeated="16373"/>
        </table:table-row>
        <table:table-row>
          <table:table-cell office:value-type="float" office:value="46300001000000"/>
          <table:table-cell office:value-type="string" office:string-value="   EMPRESTIMOS NO EXTERIOR"/>
          <table:table-cell office:value-type="float" office:value="62363500.75"/>
          <table:table-cell office:value-type="float" office:value="99539231.909999996"/>
          <table:table-cell office:value-type="float" office:value="82106944.069999993"/>
          <table:table-cell office:value-type="float" office:value="52283992.350000001"/>
          <table:table-cell office:value-type="float" office:value="39749816.840000004"/>
          <table:table-cell office:value-type="float" office:value="38185047.119999997"/>
          <table:table-cell office:value-type="float" office:value="38957779.990000002"/>
          <table:table-cell office:value-type="float" office:value="26855086.129999999"/>
          <table:table-cell office:value-type="float" office:value="24020295.600000001"/>
          <table:table-cell table:number-columns-repeated="16373"/>
        </table:table-row>
        <table:table-row>
          <table:table-cell office:value-type="float" office:value="46310008000000"/>
          <table:table-cell office:value-type="string" office:string-value="    OBRIGACOES EM MOEDAS ESTRANGEIRAS"/>
          <table:table-cell office:value-type="float" office:value="45866326.75"/>
          <table:table-cell office:value-type="float" office:value="82504406.269999996"/>
          <table:table-cell office:value-type="float" office:value="64721609.359999999"/>
          <table:table-cell office:value-type="float" office:value="33241467.600000001"/>
          <table:table-cell office:value-type="float" office:value="22852456.300000001"/>
          <table:table-cell office:value-type="float" office:value="21871756.949999999"/>
          <table:table-cell office:value-type="float" office:value="23417791.32"/>
          <table:table-cell office:value-type="float" office:value="11084562.51"/>
          <table:table-cell office:value-type="float" office:value="8508028.8599999994"/>
          <table:table-cell table:number-columns-repeated="16373"/>
        </table:table-row>
        <table:table-row>
          <table:table-cell office:value-type="float" office:value="46310132000000"/>
          <table:table-cell office:value-type="string" office:string-value="     EXPORTACAO, ATE 36 DIAS"/>
          <table:table-cell office:value-type="float" office:value="25034818.149999999"/>
          <table:table-cell office:value-type="float" office:value="42761567.530000001"/>
          <table:table-cell office:value-type="float" office:value="43427686.509999998"/>
          <table:table-cell office:value-type="float" office:value="16971928.780000001"/>
          <table:table-cell office:value-type="float" office:value="14708052.789999999"/>
          <table:table-cell office:value-type="float" office:value="15180599.390000001"/>
          <table:table-cell office:value-type="float" office:value="14782544.050000001"/>
          <table:table-cell table:number-columns-repeated="16375"/>
        </table:table-row>
        <table:table-row>
          <table:table-cell office:value-type="float" office:value="46310132100000"/>
          <table:table-cell office:value-type="string" office:string-value="      EXPORTACAO,ATE 36 DIAS"/>
          <table:table-cell office:value-type="float" office:value="25034818.149999999"/>
          <table:table-cell office:value-type="float" office:value="42761567.530000001"/>
          <table:table-cell office:value-type="float" office:value="43427686.509999998"/>
          <table:table-cell office:value-type="float" office:value="16971928.780000001"/>
          <table:table-cell office:value-type="float" office:value="14708052.789999999"/>
          <table:table-cell office:value-type="float" office:value="15180599.390000001"/>
          <table:table-cell office:value-type="float" office:value="14782544.050000001"/>
          <table:table-cell table:number-columns-repeated="16375"/>
        </table:table-row>
        <table:table-row>
          <table:table-cell office:value-type="float" office:value="46310338000000"/>
          <table:table-cell office:value-type="string" office:string-value="     IMPORTACAO ATE 36 DIAS"/>
          <table:table-cell office:value-type="float" office:value="2782667.16"/>
          <table:table-cell office:value-type="float" office:value="1837476.07"/>
          <table:table-cell office:value-type="float" office:value="1743981.99"/>
          <table:table-cell office:value-type="float" office:value="1622605.59"/>
          <table:table-cell office:value-type="float" office:value="1040371.02"/>
          <table:table-cell office:value-type="float" office:value="345617.05"/>
          <table:table-cell table:number-columns-repeated="16376"/>
        </table:table-row>
        <table:table-row>
          <table:table-cell office:value-type="float" office:value="46310534000000"/>
          <table:table-cell office:value-type="string" office:string-value="     IMPORTACAO,ACIMA DE 36 DIAS"/>
          <table:table-cell office:value-type="float" office:value="892760.25"/>
          <table:table-cell office:value-type="float" office:value="894789.81"/>
          <table:table-cell table:number-columns-repeated="2"/>
          <table:table-cell office:value-type="float" office:value="359602.44"/>
          <table:table-cell office:value-type="float" office:value="1102823.54"/>
          <table:table-cell office:value-type="float" office:value="1076661.3500000001"/>
          <table:table-cell office:value-type="float" office:value="1123230.2"/>
          <table:table-cell office:value-type="float" office:value="1106574.24"/>
          <table:table-cell table:number-columns-repeated="16373"/>
        </table:table-row>
        <table:table-row>
          <table:table-cell office:value-type="float" office:value="46310936000000"/>
          <table:table-cell office:value-type="string" office:string-value="     OUTRAS OBRIGACOES"/>
          <table:table-cell office:value-type="float" office:value="17156081.190000001"/>
          <table:table-cell office:value-type="float" office:value="37010572.859999999"/>
          <table:table-cell office:value-type="float" office:value="19549940.859999999"/>
          <table:table-cell office:value-type="float" office:value="14646933.23"/>
          <table:table-cell office:value-type="float" office:value="6744430.0499999998"/>
          <table:table-cell office:value-type="float" office:value="5242716.97"/>
          <table:table-cell office:value-type="float" office:value="7558585.9199999999"/>
          <table:table-cell office:value-type="float" office:value="9961332.3100000005"/>
          <table:table-cell office:value-type="float" office:value="7401454.6200000001"/>
          <table:table-cell table:number-columns-repeated="16373"/>
        </table:table-row>
        <table:table-row>
          <table:table-cell office:value-type="float" office:value="46330002000000"/>
          <table:table-cell office:value-type="string" office:string-value="    OBRIGACOES POR EMPRESTIMOS NO EXTERIOR"/>
          <table:table-cell office:value-type="float" office:value="16497174"/>
          <table:table-cell office:value-type="float" office:value="17034825.640000001"/>
          <table:table-cell office:value-type="float" office:value="17385334.710000001"/>
          <table:table-cell office:value-type="float" office:value="19042524.75"/>
          <table:table-cell office:value-type="float" office:value="16897360.539999999"/>
          <table:table-cell office:value-type="float" office:value="16313290.17"/>
          <table:table-cell office:value-type="float" office:value="15539988.67"/>
          <table:table-cell office:value-type="float" office:value="15770523.619999999"/>
          <table:table-cell office:value-type="float" office:value="15512266.74"/>
          <table:table-cell table:number-columns-repeated="16373"/>
        </table:table-row>
        <table:table-row>
          <table:table-cell office:value-type="float" office:value="46330002100000"/>
          <table:table-cell office:value-type="string" office:string-value="      DEG-MICROCREDITO"/>
          <table:table-cell office:value-type="float" office:value="16497174"/>
          <table:table-cell office:value-type="float" office:value="17034825.640000001"/>
          <table:table-cell office:value-type="float" office:value="17385334.710000001"/>
          <table:table-cell office:value-type="float" office:value="19042524.75"/>
          <table:table-cell office:value-type="float" office:value="16897360.539999999"/>
          <table:table-cell office:value-type="float" office:value="16313290.17"/>
          <table:table-cell office:value-type="float" office:value="15539988.67"/>
          <table:table-cell office:value-type="float" office:value="15770523.619999999"/>
          <table:table-cell office:value-type="float" office:value="15512266.74"/>
          <table:table-cell table:number-columns-repeated="16373"/>
        </table:table-row>
        <table:table-row>
          <table:table-cell office:value-type="float" office:value="46330002101000"/>
          <table:table-cell office:value-type="string" office:string-value="       RECURSOS A LIBERAR"/>
          <table:table-cell office:value-type="float" office:value="16497174"/>
          <table:table-cell office:value-type="float" office:value="17034825.640000001"/>
          <table:table-cell office:value-type="float" office:value="17385334.710000001"/>
          <table:table-cell office:value-type="float" office:value="19042524.75"/>
          <table:table-cell office:value-type="float" office:value="16897360.539999999"/>
          <table:table-cell office:value-type="float" office:value="16313290.17"/>
          <table:table-cell office:value-type="float" office:value="15539988.67"/>
          <table:table-cell office:value-type="float" office:value="15770523.619999999"/>
          <table:table-cell office:value-type="float" office:value="15512266.74"/>
          <table:table-cell table:number-columns-repeated="16373"/>
        </table:table-row>
        <table:table-row>
          <table:table-cell office:value-type="float" office:value="46400004000000"/>
          <table:table-cell office:value-type="string" office:string-value="   REPASSES DO PAIS-INSTITUICOES OFICIAIS"/>
          <table:table-cell office:value-type="float" office:value="1782464596.1800001"/>
          <table:table-cell office:value-type="float" office:value="1777287325.03"/>
          <table:table-cell office:value-type="float" office:value="1779259618.8599999"/>
          <table:table-cell office:value-type="float" office:value="1772112035.0699999"/>
          <table:table-cell office:value-type="float" office:value="1763720847.9100001"/>
          <table:table-cell office:value-type="float" office:value="1776097461.03"/>
          <table:table-cell office:value-type="float" office:value="1739710297.21"/>
          <table:table-cell office:value-type="float" office:value="1754479342.9400001"/>
          <table:table-cell office:value-type="float" office:value="1744801119.3"/>
          <table:table-cell table:number-columns-repeated="16373"/>
        </table:table-row>
        <table:table-row>
          <table:table-cell office:value-type="float" office:value="46410001000000"/>
          <table:table-cell office:value-type="string" office:string-value="    OBRIGACOES POR REPASSES-TESOURO NACIONAL"/>
          <table:table-cell office:value-type="float" office:value="2010544.84"/>
          <table:table-cell office:value-type="float" office:value="1947222.96"/>
          <table:table-cell office:value-type="float" office:value="1958811.29"/>
          <table:table-cell office:value-type="float" office:value="1971641.24"/>
          <table:table-cell office:value-type="float" office:value="1798826.89"/>
          <table:table-cell office:value-type="float" office:value="1785856.79"/>
          <table:table-cell office:value-type="float" office:value="1886017.87"/>
          <table:table-cell office:value-type="float" office:value="1849587.79"/>
          <table:table-cell office:value-type="float" office:value="1857876.48"/>
          <table:table-cell table:number-columns-repeated="16373"/>
        </table:table-row>
        <table:table-row>
          <table:table-cell office:value-type="float" office:value="46410991000000"/>
          <table:table-cell office:value-type="string" office:string-value="     OUTROS FUNDOS E PROGRAMAS"/>
          <table:table-cell office:value-type="float" office:value="2010544.84"/>
          <table:table-cell office:value-type="float" office:value="1947222.96"/>
          <table:table-cell office:value-type="float" office:value="1958811.29"/>
          <table:table-cell office:value-type="float" office:value="1971641.24"/>
          <table:table-cell office:value-type="float" office:value="1798826.89"/>
          <table:table-cell office:value-type="float" office:value="1785856.79"/>
          <table:table-cell office:value-type="float" office:value="1886017.87"/>
          <table:table-cell office:value-type="float" office:value="1849587.79"/>
          <table:table-cell office:value-type="float" office:value="1857876.48"/>
          <table:table-cell table:number-columns-repeated="16373"/>
        </table:table-row>
        <table:table-row>
          <table:table-cell office:value-type="float" office:value="46410991025000"/>
          <table:table-cell office:value-type="string" office:string-value="      DERUR"/>
          <table:table-cell office:value-type="float" office:value="2010544.84"/>
          <table:table-cell office:value-type="float" office:value="1947222.96"/>
          <table:table-cell office:value-type="float" office:value="1958811.29"/>
          <table:table-cell office:value-type="float" office:value="1971641.24"/>
          <table:table-cell office:value-type="float" office:value="1798826.89"/>
          <table:table-cell office:value-type="float" office:value="1785856.79"/>
          <table:table-cell office:value-type="float" office:value="1886017.87"/>
          <table:table-cell office:value-type="float" office:value="1849587.79"/>
          <table:table-cell office:value-type="float" office:value="1857876.48"/>
          <table:table-cell table:number-columns-repeated="16373"/>
        </table:table-row>
        <table:table-row>
          <table:table-cell office:value-type="float" office:value="46410991510000"/>
          <table:table-cell office:value-type="string" office:string-value="       OUTROS"/>
          <table:table-cell office:value-type="float" office:value="2010544.84"/>
          <table:table-cell office:value-type="float" office:value="1947222.96"/>
          <table:table-cell office:value-type="float" office:value="1958811.29"/>
          <table:table-cell office:value-type="float" office:value="1971641.24"/>
          <table:table-cell office:value-type="float" office:value="1798826.89"/>
          <table:table-cell office:value-type="float" office:value="1785856.79"/>
          <table:table-cell office:value-type="float" office:value="1886017.87"/>
          <table:table-cell office:value-type="float" office:value="1849587.79"/>
          <table:table-cell office:value-type="float" office:value="1857876.48"/>
          <table:table-cell table:number-columns-repeated="16373"/>
        </table:table-row>
        <table:table-row>
          <table:table-cell office:value-type="float" office:value="46420008000000"/>
          <table:table-cell office:value-type="string" office:string-value="    OBRIGACOES POR REPASSES - BANCO DO BRASIL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table:number-columns-repeated="16373"/>
        </table:table-row>
        <table:table-row>
          <table:table-cell office:value-type="float" office:value="46420008010000"/>
          <table:table-cell office:value-type="string" office:string-value="      DERUR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table:number-columns-repeated="16373"/>
        </table:table-row>
        <table:table-row>
          <table:table-cell office:value-type="float" office:value="46420008110000"/>
          <table:table-cell office:value-type="string" office:string-value="       PROCERA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table:number-columns-repeated="16373"/>
        </table:table-row>
        <table:table-row>
          <table:table-cell office:value-type="float" office:value="46420008145000"/>
          <table:table-cell office:value-type="string" office:string-value="        RECURSOS A RECOLHER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office:value-type="float" office:value="39.85"/>
          <table:table-cell table:number-columns-repeated="16373"/>
        </table:table-row>
        <table:table-row>
          <table:table-cell office:value-type="float" office:value="46430005000000"/>
          <table:table-cell office:value-type="string" office:string-value="    OBRIGACOES POR REPASSES - BNDES"/>
          <table:table-cell office:value-type="float" office:value="1343716463.02"/>
          <table:table-cell office:value-type="float" office:value="1339312786.5799999"/>
          <table:table-cell office:value-type="float" office:value="1336247660.6600001"/>
          <table:table-cell office:value-type="float" office:value="1325958634.4100001"/>
          <table:table-cell office:value-type="float" office:value="1318700807.8"/>
          <table:table-cell office:value-type="float" office:value="1329565877.0599999"/>
          <table:table-cell office:value-type="float" office:value="1320030638.48"/>
          <table:table-cell office:value-type="float" office:value="1310143822.1700001"/>
          <table:table-cell office:value-type="float" office:value="1302786513.8499999"/>
          <table:table-cell table:number-columns-repeated="16373"/>
        </table:table-row>
        <table:table-row>
          <table:table-cell office:value-type="float" office:value="46430005010000"/>
          <table:table-cell office:value-type="string" office:string-value="      DESIN"/>
          <table:table-cell office:value-type="float" office:value="1011708674.71"/>
          <table:table-cell office:value-type="float" office:value="1004547258.46"/>
          <table:table-cell office:value-type="float" office:value="983715723.15999997"/>
          <table:table-cell office:value-type="float" office:value="973712789.5"/>
          <table:table-cell office:value-type="float" office:value="969483651.57000005"/>
          <table:table-cell office:value-type="float" office:value="920841738.36000001"/>
          <table:table-cell office:value-type="float" office:value="911913028.37"/>
          <table:table-cell office:value-type="float" office:value="901949998.12"/>
          <table:table-cell office:value-type="float" office:value="892145740.08000004"/>
          <table:table-cell table:number-columns-repeated="16373"/>
        </table:table-row>
        <table:table-row>
          <table:table-cell office:value-type="float" office:value="46430005020000"/>
          <table:table-cell office:value-type="string" office:string-value="       POC-FINAC"/>
          <table:table-cell office:value-type="float" office:value="167.84"/>
          <table:table-cell office:value-type="float" office:value="168.52"/>
          <table:table-cell office:value-type="float" office:value="169.12"/>
          <table:table-cell office:value-type="float" office:value="169.79"/>
          <table:table-cell office:value-type="float" office:value="170.56"/>
          <table:table-cell office:value-type="float" office:value="171.38"/>
          <table:table-cell office:value-type="float" office:value="172.17"/>
          <table:table-cell office:value-type="float" office:value="172.99"/>
          <table:table-cell office:value-type="float" office:value="173.81"/>
          <table:table-cell table:number-columns-repeated="16373"/>
        </table:table-row>
        <table:table-row>
          <table:table-cell office:value-type="float" office:value="46430005025000"/>
          <table:table-cell office:value-type="string" office:string-value="       POC-FINEM"/>
          <table:table-cell office:value-type="float" office:value="508815773.20999998"/>
          <table:table-cell office:value-type="float" office:value="504261995.61000001"/>
          <table:table-cell office:value-type="float" office:value="493496276.31999999"/>
          <table:table-cell office:value-type="float" office:value="488106051.11000001"/>
          <table:table-cell office:value-type="float" office:value="488075937.26999998"/>
          <table:table-cell office:value-type="float" office:value="469664277.24000001"/>
          <table:table-cell office:value-type="float" office:value="464322504.07999998"/>
          <table:table-cell office:value-type="float" office:value="457760904.31999999"/>
          <table:table-cell office:value-type="float" office:value="451153254.22000003"/>
          <table:table-cell table:number-columns-repeated="16373"/>
        </table:table-row>
        <table:table-row>
          <table:table-cell office:value-type="float" office:value="46430005048000"/>
          <table:table-cell office:value-type="string" office:string-value="       POC-RESOLUCAO 635"/>
          <table:table-cell office:value-type="float" office:value="22345679.420000002"/>
          <table:table-cell office:value-type="float" office:value="22054116.329999998"/>
          <table:table-cell office:value-type="float" office:value="21909919.100000001"/>
          <table:table-cell office:value-type="float" office:value="20771343.760000002"/>
          <table:table-cell office:value-type="float" office:value="18524715.739999998"/>
          <table:table-cell office:value-type="float" office:value="18479820.120000001"/>
          <table:table-cell office:value-type="float" office:value="17865505.18"/>
          <table:table-cell office:value-type="float" office:value="19658801.890000001"/>
          <table:table-cell office:value-type="float" office:value="20917651.73"/>
          <table:table-cell table:number-columns-repeated="16373"/>
        </table:table-row>
        <table:table-row>
          <table:table-cell office:value-type="float" office:value="46430005068000"/>
          <table:table-cell office:value-type="string" office:string-value="       OUTROS PROGRAMAS"/>
          <table:table-cell office:value-type="float" office:value="480547052.60000002"/>
          <table:table-cell office:value-type="float" office:value="478230976.36000001"/>
          <table:table-cell office:value-type="float" office:value="468309356.98000002"/>
          <table:table-cell office:value-type="float" office:value="464835223.19999999"/>
          <table:table-cell office:value-type="float" office:value="462882826.36000001"/>
          <table:table-cell office:value-type="float" office:value="432697467.98000002"/>
          <table:table-cell office:value-type="float" office:value="429724845.30000001"/>
          <table:table-cell office:value-type="float" office:value="424530117.27999997"/>
          <table:table-cell office:value-type="float" office:value="420074658.68000001"/>
          <table:table-cell table:number-columns-repeated="16373"/>
        </table:table-row>
        <table:table-row>
          <table:table-cell office:value-type="float" office:value="46430005073000"/>
          <table:table-cell office:value-type="string" office:string-value="       BENEFICIO FISCAL (DECRETO-LEI 1452/76)"/>
          <table:table-cell office:value-type="float" office:value="1.64"/>
          <table:table-cell office:value-type="float" office:value="1.64"/>
          <table:table-cell office:value-type="float" office:value="1.64"/>
          <table:table-cell office:value-type="float" office:value="1.64"/>
          <table:table-cell office:value-type="float" office:value="1.64"/>
          <table:table-cell office:value-type="float" office:value="1.64"/>
          <table:table-cell office:value-type="float" office:value="1.64"/>
          <table:table-cell office:value-type="float" office:value="1.64"/>
          <table:table-cell office:value-type="float" office:value="1.64"/>
          <table:table-cell table:number-columns-repeated="16373"/>
        </table:table-row>
        <table:table-row>
          <table:table-cell office:value-type="float" office:value="46430005840000"/>
          <table:table-cell office:value-type="string" office:string-value="      DERUR"/>
          <table:table-cell office:value-type="float" office:value="291916674.13"/>
          <table:table-cell office:value-type="float" office:value="294917090.89999998"/>
          <table:table-cell office:value-type="float" office:value="313171210.49000001"/>
          <table:table-cell office:value-type="float" office:value="315966351.06999999"/>
          <table:table-cell office:value-type="float" office:value="318361718.86000001"/>
          <table:table-cell office:value-type="float" office:value="377965922.64999998"/>
          <table:table-cell office:value-type="float" office:value="378773941.00999999"/>
          <table:table-cell office:value-type="float" office:value="378725406.58999997"/>
          <table:table-cell office:value-type="float" office:value="381737588.23000002"/>
          <table:table-cell table:number-columns-repeated="16373"/>
        </table:table-row>
        <table:table-row>
          <table:table-cell office:value-type="float" office:value="46430005880000"/>
          <table:table-cell office:value-type="string" office:string-value="       LINHA DE CREDITO P/INVESTIMENTO NO SETOR AGRICOLA"/>
          <table:table-cell office:value-type="float" office:value="291916674.13"/>
          <table:table-cell office:value-type="float" office:value="294917090.89999998"/>
          <table:table-cell office:value-type="float" office:value="313171210.49000001"/>
          <table:table-cell office:value-type="float" office:value="315966351.06999999"/>
          <table:table-cell office:value-type="float" office:value="318361718.86000001"/>
          <table:table-cell office:value-type="float" office:value="377965922.64999998"/>
          <table:table-cell office:value-type="float" office:value="378773941.00999999"/>
          <table:table-cell office:value-type="float" office:value="378725406.58999997"/>
          <table:table-cell office:value-type="float" office:value="381737588.23000002"/>
          <table:table-cell table:number-columns-repeated="16373"/>
        </table:table-row>
        <table:table-row>
          <table:table-cell office:value-type="float" office:value="46430005910000"/>
          <table:table-cell office:value-type="string" office:string-value="      DEPRI"/>
          <table:table-cell office:value-type="float" office:value="40091114.18"/>
          <table:table-cell office:value-type="float" office:value="39848437.219999999"/>
          <table:table-cell office:value-type="float" office:value="39360727.009999998"/>
          <table:table-cell office:value-type="float" office:value="36279493.840000004"/>
          <table:table-cell office:value-type="float" office:value="30855437.370000001"/>
          <table:table-cell office:value-type="float" office:value="30758216.050000001"/>
          <table:table-cell office:value-type="float" office:value="29343669.100000001"/>
          <table:table-cell office:value-type="float" office:value="29468417.460000001"/>
          <table:table-cell office:value-type="float" office:value="28903185.539999999"/>
          <table:table-cell table:number-columns-repeated="16373"/>
        </table:table-row>
        <table:table-row>
          <table:table-cell office:value-type="float" office:value="46430005920000"/>
          <table:table-cell office:value-type="string" office:string-value="       POC-EM MOEDA ESTRANGEIRA"/>
          <table:table-cell office:value-type="float" office:value="40091114.18"/>
          <table:table-cell office:value-type="float" office:value="39848437.219999999"/>
          <table:table-cell office:value-type="float" office:value="39360727.009999998"/>
          <table:table-cell office:value-type="float" office:value="36279493.840000004"/>
          <table:table-cell office:value-type="float" office:value="30855437.370000001"/>
          <table:table-cell office:value-type="float" office:value="30758216.050000001"/>
          <table:table-cell office:value-type="float" office:value="29343669.100000001"/>
          <table:table-cell office:value-type="float" office:value="29468417.460000001"/>
          <table:table-cell office:value-type="float" office:value="28903185.539999999"/>
          <table:table-cell table:number-columns-repeated="16373"/>
        </table:table-row>
        <table:table-row>
          <table:table-cell office:value-type="float" office:value="46440002000000"/>
          <table:table-cell office:value-type="string" office:string-value="    OBRIGACOES POR REPASSES - CEF"/>
          <table:table-cell office:value-type="float" office:value="1696225.55"/>
          <table:table-cell office:value-type="float" office:value="1663858.47"/>
          <table:table-cell office:value-type="float" office:value="1630946.39"/>
          <table:table-cell office:value-type="float" office:value="1596398.16"/>
          <table:table-cell office:value-type="float" office:value="1562005.45"/>
          <table:table-cell office:value-type="float" office:value="1547643.88"/>
          <table:table-cell office:value-type="float" office:value="1531495.09"/>
          <table:table-cell office:value-type="float" office:value="1517605.88"/>
          <table:table-cell office:value-type="float" office:value="1501927.14"/>
          <table:table-cell table:number-columns-repeated="16373"/>
        </table:table-row>
        <table:table-row>
          <table:table-cell office:value-type="float" office:value="46440002310000"/>
          <table:table-cell office:value-type="string" office:string-value="      DEPRI"/>
          <table:table-cell office:value-type="float" office:value="1696225.55"/>
          <table:table-cell office:value-type="float" office:value="1663858.47"/>
          <table:table-cell office:value-type="float" office:value="1630946.39"/>
          <table:table-cell office:value-type="float" office:value="1596398.16"/>
          <table:table-cell office:value-type="float" office:value="1562005.45"/>
          <table:table-cell office:value-type="float" office:value="1547643.88"/>
          <table:table-cell office:value-type="float" office:value="1531495.09"/>
          <table:table-cell office:value-type="float" office:value="1517605.88"/>
          <table:table-cell office:value-type="float" office:value="1501927.14"/>
          <table:table-cell table:number-columns-repeated="16373"/>
        </table:table-row>
        <table:table-row>
          <table:table-cell office:value-type="float" office:value="46440002320000"/>
          <table:table-cell office:value-type="string" office:string-value="       FUNDURBANO"/>
          <table:table-cell office:value-type="float" office:value="34.450000000000003"/>
          <table:table-cell office:value-type="float" office:value="34.450000000000003"/>
          <table:table-cell office:value-type="float" office:value="34.450000000000003"/>
          <table:table-cell office:value-type="float" office:value="34.450000000000003"/>
          <table:table-cell office:value-type="float" office:value="34.450000000000003"/>
          <table:table-cell office:value-type="float" office:value="34.450000000000003"/>
          <table:table-cell office:value-type="float" office:value="34.450000000000003"/>
          <table:table-cell office:value-type="float" office:value="34.450000000000003"/>
          <table:table-cell office:value-type="float" office:value="34.450000000000003"/>
          <table:table-cell table:number-columns-repeated="16373"/>
        </table:table-row>
        <table:table-row>
          <table:table-cell office:value-type="float" office:value="46440002410000"/>
          <table:table-cell office:value-type="string" office:string-value="       PROJETO CURA"/>
          <table:table-cell office:value-type="float" office:value="74886.3"/>
          <table:table-cell office:value-type="float" office:value="56286.55"/>
          <table:table-cell office:value-type="float" office:value="37623.519999999997"/>
          <table:table-cell office:value-type="float" office:value="18960.64"/>
          <table:table-cell office:value-type="float" office:value="2.2599999999999998"/>
          <table:table-cell table:number-columns-repeated="16377"/>
        </table:table-row>
        <table:table-row>
          <table:table-cell office:value-type="float" office:value="46440002423000"/>
          <table:table-cell office:value-type="string" office:string-value="       PROMUNICIPIO - CURA"/>
          <table:table-cell office:value-type="float" office:value="1078147.76"/>
          <table:table-cell office:value-type="float" office:value="1070661.54"/>
          <table:table-cell office:value-type="float" office:value="1062899.93"/>
          <table:table-cell office:value-type="float" office:value="1054031.67"/>
          <table:table-cell office:value-type="float" office:value="1045514.81"/>
          <table:table-cell office:value-type="float" office:value="1037732.62"/>
          <table:table-cell office:value-type="float" office:value="1028793.78"/>
          <table:table-cell office:value-type="float" office:value="1021386.11"/>
          <table:table-cell office:value-type="float" office:value="1012810.75"/>
          <table:table-cell table:number-columns-repeated="16373"/>
        </table:table-row>
        <table:table-row>
          <table:table-cell office:value-type="float" office:value="46440002427000"/>
          <table:table-cell office:value-type="string" office:string-value="       PROMUNICIPIO - PROMORAR"/>
          <table:table-cell office:value-type="float" office:value="66195.100000000006"/>
          <table:table-cell office:value-type="float" office:value="65085.57"/>
          <table:table-cell office:value-type="float" office:value="63955.55"/>
          <table:table-cell office:value-type="float" office:value="62755.8"/>
          <table:table-cell office:value-type="float" office:value="61574.080000000002"/>
          <table:table-cell office:value-type="float" office:value="60431.82"/>
          <table:table-cell office:value-type="float" office:value="59217.62"/>
          <table:table-cell office:value-type="float" office:value="58088.03"/>
          <table:table-cell office:value-type="float" office:value="56887.14"/>
          <table:table-cell table:number-columns-repeated="16373"/>
        </table:table-row>
        <table:table-row>
          <table:table-cell office:value-type="float" office:value="46440002431000"/>
          <table:table-cell office:value-type="string" office:string-value="       PROMUNICIPIO - PRODURB"/>
          <table:table-cell office:value-type="float" office:value="476961.94"/>
          <table:table-cell office:value-type="float" office:value="471790.36"/>
          <table:table-cell office:value-type="float" office:value="466432.94"/>
          <table:table-cell office:value-type="float" office:value="460615.6"/>
          <table:table-cell office:value-type="float" office:value="454879.85"/>
          <table:table-cell office:value-type="float" office:value="449444.99"/>
          <table:table-cell office:value-type="float" office:value="443449.24"/>
          <table:table-cell office:value-type="float" office:value="438097.29"/>
          <table:table-cell office:value-type="float" office:value="432194.8"/>
          <table:table-cell table:number-columns-repeated="16373"/>
        </table:table-row>
        <table:table-row>
          <table:table-cell office:value-type="float" office:value="46450009000000"/>
          <table:table-cell office:value-type="string" office:string-value="    OBRIGACOES POR REPASSE-FINAME"/>
          <table:table-cell office:value-type="float" office:value="181585835.06"/>
          <table:table-cell office:value-type="float" office:value="178775774.81999999"/>
          <table:table-cell office:value-type="float" office:value="176666662.63999999"/>
          <table:table-cell office:value-type="float" office:value="174234643.78999999"/>
          <table:table-cell office:value-type="float" office:value="170948795.24000001"/>
          <table:table-cell office:value-type="float" office:value="170193049.97"/>
          <table:table-cell office:value-type="float" office:value="167500684.88999999"/>
          <table:table-cell office:value-type="float" office:value="165155016.38999999"/>
          <table:table-cell office:value-type="float" office:value="162333556.81"/>
          <table:table-cell table:number-columns-repeated="16373"/>
        </table:table-row>
        <table:table-row>
          <table:table-cell office:value-type="float" office:value="46450009005000"/>
          <table:table-cell office:value-type="string" office:string-value="      POOL CONSORCIO DE BANCOS-OPERACOES SIAC"/>
          <table:table-cell office:value-type="float" office:value="823.39"/>
          <table:table-cell office:value-type="float" office:value="826.53"/>
          <table:table-cell office:value-type="float" office:value="829.4"/>
          <table:table-cell office:value-type="float" office:value="832.59"/>
          <table:table-cell office:value-type="float" office:value="836.27"/>
          <table:table-cell office:value-type="float" office:value="840.11"/>
          <table:table-cell office:value-type="float" office:value="843.84"/>
          <table:table-cell office:value-type="float" office:value="847.72"/>
          <table:table-cell office:value-type="float" office:value="851.61"/>
          <table:table-cell table:number-columns-repeated="16373"/>
        </table:table-row>
        <table:table-row>
          <table:table-cell office:value-type="float" office:value="46450009010000"/>
          <table:table-cell office:value-type="string" office:string-value="      DESIN"/>
          <table:table-cell office:value-type="float" office:value="145798357.81999999"/>
          <table:table-cell office:value-type="float" office:value="144059818.34999999"/>
          <table:table-cell office:value-type="float" office:value="142006257.38999999"/>
          <table:table-cell office:value-type="float" office:value="140745228.38"/>
          <table:table-cell office:value-type="float" office:value="139438747.09999999"/>
          <table:table-cell office:value-type="float" office:value="137311212.36000001"/>
          <table:table-cell office:value-type="float" office:value="135783833.50999999"/>
          <table:table-cell office:value-type="float" office:value="134447444.75999999"/>
          <table:table-cell office:value-type="float" office:value="132588013.31"/>
          <table:table-cell table:number-columns-repeated="16373"/>
        </table:table-row>
        <table:table-row>
          <table:table-cell office:value-type="float" office:value="46450009022000"/>
          <table:table-cell office:value-type="string" office:string-value="       PROGRAMA ESPECIAL - PACE"/>
          <table:table-cell office:value-type="float" office:value="6773511.3200000003"/>
          <table:table-cell office:value-type="float" office:value="6320009.9000000004"/>
          <table:table-cell office:value-type="float" office:value="5852748.8899999997"/>
          <table:table-cell office:value-type="float" office:value="5392107.6600000001"/>
          <table:table-cell office:value-type="float" office:value="4929347.8"/>
          <table:table-cell office:value-type="float" office:value="4463076.55"/>
          <table:table-cell office:value-type="float" office:value="3988869.88"/>
          <table:table-cell office:value-type="float" office:value="3513545.91"/>
          <table:table-cell office:value-type="float" office:value="3114404.75"/>
          <table:table-cell table:number-columns-repeated="16373"/>
        </table:table-row>
        <table:table-row>
          <table:table-cell office:value-type="float" office:value="46450009165000"/>
          <table:table-cell office:value-type="string" office:string-value="        PACE - OUTROS"/>
          <table:table-cell office:value-type="float" office:value="6773511.3200000003"/>
          <table:table-cell office:value-type="float" office:value="6320009.9000000004"/>
          <table:table-cell office:value-type="float" office:value="5852748.8899999997"/>
          <table:table-cell office:value-type="float" office:value="5392107.6600000001"/>
          <table:table-cell office:value-type="float" office:value="4929347.8"/>
          <table:table-cell office:value-type="float" office:value="4463076.55"/>
          <table:table-cell office:value-type="float" office:value="3988869.88"/>
          <table:table-cell office:value-type="float" office:value="3513545.91"/>
          <table:table-cell office:value-type="float" office:value="3114404.75"/>
          <table:table-cell table:number-columns-repeated="16373"/>
        </table:table-row>
        <table:table-row>
          <table:table-cell office:value-type="float" office:value="46450009625000"/>
          <table:table-cell office:value-type="string" office:string-value="       PROGRAMA AUTOMATICO"/>
          <table:table-cell office:value-type="float" office:value="73190966.689999998"/>
          <table:table-cell office:value-type="float" office:value="73012083.569999993"/>
          <table:table-cell office:value-type="float" office:value="73130176.109999999"/>
          <table:table-cell office:value-type="float" office:value="73357140.159999996"/>
          <table:table-cell office:value-type="float" office:value="73343024.719999999"/>
          <table:table-cell office:value-type="float" office:value="73331587.549999997"/>
          <table:table-cell office:value-type="float" office:value="73336912.920000002"/>
          <table:table-cell office:value-type="float" office:value="73575963.170000002"/>
          <table:table-cell office:value-type="float" office:value="73307281.739999995"/>
          <table:table-cell table:number-columns-repeated="16373"/>
        </table:table-row>
        <table:table-row>
          <table:table-cell office:value-type="float" office:value="46450009705000"/>
          <table:table-cell office:value-type="string" office:string-value="        PACA - OUTROS"/>
          <table:table-cell office:value-type="float" office:value="73190966.689999998"/>
          <table:table-cell office:value-type="float" office:value="73012083.569999993"/>
          <table:table-cell office:value-type="float" office:value="73130176.109999999"/>
          <table:table-cell office:value-type="float" office:value="73357140.159999996"/>
          <table:table-cell office:value-type="float" office:value="73343024.719999999"/>
          <table:table-cell office:value-type="float" office:value="73331587.549999997"/>
          <table:table-cell office:value-type="float" office:value="73336912.920000002"/>
          <table:table-cell office:value-type="float" office:value="73575963.170000002"/>
          <table:table-cell office:value-type="float" office:value="73307281.739999995"/>
          <table:table-cell table:number-columns-repeated="16373"/>
        </table:table-row>
        <table:table-row>
          <table:table-cell office:value-type="float" office:value="46450009765000"/>
          <table:table-cell office:value-type="string" office:string-value="       OUTROS PROGRAMAS"/>
          <table:table-cell office:value-type="float" office:value="65833879.810000002"/>
          <table:table-cell office:value-type="float" office:value="64727724.880000003"/>
          <table:table-cell office:value-type="float" office:value="63023332.390000001"/>
          <table:table-cell office:value-type="float" office:value="61995980.560000002"/>
          <table:table-cell office:value-type="float" office:value="61166374.579999998"/>
          <table:table-cell office:value-type="float" office:value="59516548.259999998"/>
          <table:table-cell office:value-type="float" office:value="58458050.710000001"/>
          <table:table-cell office:value-type="float" office:value="57357935.68"/>
          <table:table-cell office:value-type="float" office:value="56166326.82"/>
          <table:table-cell table:number-columns-repeated="16373"/>
        </table:table-row>
        <table:table-row>
          <table:table-cell office:value-type="float" office:value="46450009805000"/>
          <table:table-cell office:value-type="string" office:string-value="        OUTROS"/>
          <table:table-cell office:value-type="float" office:value="65833879.810000002"/>
          <table:table-cell office:value-type="float" office:value="64727724.880000003"/>
          <table:table-cell office:value-type="float" office:value="63023332.390000001"/>
          <table:table-cell office:value-type="float" office:value="61995980.560000002"/>
          <table:table-cell office:value-type="float" office:value="61166374.579999998"/>
          <table:table-cell office:value-type="float" office:value="59516548.259999998"/>
          <table:table-cell office:value-type="float" office:value="58458050.710000001"/>
          <table:table-cell office:value-type="float" office:value="57357935.68"/>
          <table:table-cell office:value-type="float" office:value="56166326.82"/>
          <table:table-cell table:number-columns-repeated="16373"/>
        </table:table-row>
        <table:table-row>
          <table:table-cell office:value-type="float" office:value="46450009840000"/>
          <table:table-cell office:value-type="string" office:string-value="      DERUR"/>
          <table:table-cell office:value-type="float" office:value="20910523.27"/>
          <table:table-cell office:value-type="float" office:value="20795565.120000001"/>
          <table:table-cell office:value-type="float" office:value="21724192.25"/>
          <table:table-cell office:value-type="float" office:value="22008526.390000001"/>
          <table:table-cell office:value-type="float" office:value="21877954.109999999"/>
          <table:table-cell office:value-type="float" office:value="23958693.989999998"/>
          <table:table-cell office:value-type="float" office:value="23781310.199999999"/>
          <table:table-cell office:value-type="float" office:value="23473914.789999999"/>
          <table:table-cell office:value-type="float" office:value="23345375.030000001"/>
          <table:table-cell table:number-columns-repeated="16373"/>
        </table:table-row>
        <table:table-row>
          <table:table-cell office:value-type="float" office:value="46450009850000"/>
          <table:table-cell office:value-type="string" office:string-value="       PROGRAMA AGRICOLA"/>
          <table:table-cell office:value-type="float" office:value="20910523.27"/>
          <table:table-cell office:value-type="float" office:value="20795565.120000001"/>
          <table:table-cell office:value-type="float" office:value="21724192.25"/>
          <table:table-cell office:value-type="float" office:value="22008526.390000001"/>
          <table:table-cell office:value-type="float" office:value="21877954.109999999"/>
          <table:table-cell office:value-type="float" office:value="23958693.989999998"/>
          <table:table-cell office:value-type="float" office:value="23781310.199999999"/>
          <table:table-cell office:value-type="float" office:value="23473914.789999999"/>
          <table:table-cell office:value-type="float" office:value="23345375.030000001"/>
          <table:table-cell table:number-columns-repeated="16373"/>
        </table:table-row>
        <table:table-row>
          <table:table-cell office:value-type="float" office:value="46450009870000"/>
          <table:table-cell office:value-type="string" office:string-value="      DEPRI"/>
          <table:table-cell office:value-type="float" office:value="6916326.71"/>
          <table:table-cell office:value-type="float" office:value="6094707.7000000002"/>
          <table:table-cell office:value-type="float" office:value="5258462.04"/>
          <table:table-cell office:value-type="float" office:value="4457830.3"/>
          <table:table-cell office:value-type="float" office:value="3714098.58"/>
          <table:table-cell office:value-type="float" office:value="3066405.03"/>
          <table:table-cell office:value-type="float" office:value="2411001.8199999998"/>
          <table:table-cell office:value-type="float" office:value="1752584.76"/>
          <table:table-cell office:value-type="float" office:value="1086648.1000000001"/>
          <table:table-cell table:number-columns-repeated="16373"/>
        </table:table-row>
        <table:table-row>
          <table:table-cell office:value-type="float" office:value="46450009874000"/>
          <table:table-cell office:value-type="string" office:string-value="       PROGRAMA ESPECIAL-PACE"/>
          <table:table-cell office:value-type="float" office:value="6916326.71"/>
          <table:table-cell office:value-type="float" office:value="6094707.7000000002"/>
          <table:table-cell office:value-type="float" office:value="5258462.04"/>
          <table:table-cell office:value-type="float" office:value="4457830.3"/>
          <table:table-cell office:value-type="float" office:value="3714098.58"/>
          <table:table-cell office:value-type="float" office:value="3066405.03"/>
          <table:table-cell office:value-type="float" office:value="2411001.8199999998"/>
          <table:table-cell office:value-type="float" office:value="1752584.76"/>
          <table:table-cell office:value-type="float" office:value="1086648.1000000001"/>
          <table:table-cell table:number-columns-repeated="16373"/>
        </table:table-row>
        <table:table-row>
          <table:table-cell office:value-type="float" office:value="46450009880000"/>
          <table:table-cell office:value-type="string" office:string-value="        PACE-OUTROS"/>
          <table:table-cell office:value-type="float" office:value="6916326.71"/>
          <table:table-cell office:value-type="float" office:value="6094707.7000000002"/>
          <table:table-cell office:value-type="float" office:value="5258462.04"/>
          <table:table-cell office:value-type="float" office:value="4457830.3"/>
          <table:table-cell office:value-type="float" office:value="3714098.58"/>
          <table:table-cell office:value-type="float" office:value="3066405.03"/>
          <table:table-cell office:value-type="float" office:value="2411001.8199999998"/>
          <table:table-cell office:value-type="float" office:value="1752584.76"/>
          <table:table-cell office:value-type="float" office:value="1086648.1000000001"/>
          <table:table-cell table:number-columns-repeated="16373"/>
        </table:table-row>
        <table:table-row>
          <table:table-cell office:value-type="float" office:value="46450009910000"/>
          <table:table-cell office:value-type="string" office:string-value="      DEBAN-COMERCIAL"/>
          <table:table-cell office:value-type="float" office:value="7959803.8700000001"/>
          <table:table-cell office:value-type="float" office:value="7824857.1200000001"/>
          <table:table-cell office:value-type="float" office:value="7676921.5599999996"/>
          <table:table-cell office:value-type="float" office:value="7022226.1299999999"/>
          <table:table-cell office:value-type="float" office:value="5917159.1799999997"/>
          <table:table-cell office:value-type="float" office:value="5855898.4800000004"/>
          <table:table-cell office:value-type="float" office:value="5523695.5199999996"/>
          <table:table-cell office:value-type="float" office:value="5480224.3600000003"/>
          <table:table-cell office:value-type="float" office:value="5312668.76"/>
          <table:table-cell table:number-columns-repeated="16373"/>
        </table:table-row>
        <table:table-row>
          <table:table-cell office:value-type="float" office:value="46450009914000"/>
          <table:table-cell office:value-type="string" office:string-value="       OUTROS PROGRAMAS"/>
          <table:table-cell office:value-type="float" office:value="7959803.8700000001"/>
          <table:table-cell office:value-type="float" office:value="7824857.1200000001"/>
          <table:table-cell office:value-type="float" office:value="7676921.5599999996"/>
          <table:table-cell office:value-type="float" office:value="7022226.1299999999"/>
          <table:table-cell office:value-type="float" office:value="5917159.1799999997"/>
          <table:table-cell office:value-type="float" office:value="5855898.4800000004"/>
          <table:table-cell office:value-type="float" office:value="5523695.5199999996"/>
          <table:table-cell office:value-type="float" office:value="5480224.3600000003"/>
          <table:table-cell office:value-type="float" office:value="5312668.76"/>
          <table:table-cell table:number-columns-repeated="16373"/>
        </table:table-row>
        <table:table-row>
          <table:table-cell office:value-type="float" office:value="46460006000000"/>
          <table:table-cell office:value-type="string" office:string-value="    OBRIGACOES POR REPASSES - FINEP"/>
          <table:table-cell office:value-type="float" office:value="5299570.6900000004"/>
          <table:table-cell office:value-type="float" office:value="5223354.17"/>
          <table:table-cell office:value-type="float" office:value="5140927.43"/>
          <table:table-cell office:value-type="float" office:value="5067170.5999999996"/>
          <table:table-cell office:value-type="float" office:value="4988436.8"/>
          <table:table-cell office:value-type="float" office:value="4916916.38"/>
          <table:table-cell office:value-type="float" office:value="4839188.97"/>
          <table:table-cell office:value-type="float" office:value="4762478.54"/>
          <table:table-cell office:value-type="float" office:value="4686728.0999999996"/>
          <table:table-cell table:number-columns-repeated="16373"/>
        </table:table-row>
        <table:table-row>
          <table:table-cell office:value-type="float" office:value="46460006040000"/>
          <table:table-cell office:value-type="string" office:string-value="      DESIN"/>
          <table:table-cell office:value-type="float" office:value="5299570.6900000004"/>
          <table:table-cell office:value-type="float" office:value="5223354.17"/>
          <table:table-cell office:value-type="float" office:value="5140927.43"/>
          <table:table-cell office:value-type="float" office:value="5067170.5999999996"/>
          <table:table-cell office:value-type="float" office:value="4988436.8"/>
          <table:table-cell office:value-type="float" office:value="4916916.38"/>
          <table:table-cell office:value-type="float" office:value="4839188.97"/>
          <table:table-cell office:value-type="float" office:value="4762478.54"/>
          <table:table-cell office:value-type="float" office:value="4686728.0999999996"/>
          <table:table-cell table:number-columns-repeated="16373"/>
        </table:table-row>
        <table:table-row>
          <table:table-cell office:value-type="float" office:value="46460006120000"/>
          <table:table-cell office:value-type="string" office:string-value="       CONTRATO BNB/FINEP-95"/>
          <table:table-cell office:value-type="float" office:value="5299570.6900000004"/>
          <table:table-cell office:value-type="float" office:value="5223354.17"/>
          <table:table-cell office:value-type="float" office:value="5140927.43"/>
          <table:table-cell office:value-type="float" office:value="5067170.5999999996"/>
          <table:table-cell office:value-type="float" office:value="4988436.8"/>
          <table:table-cell office:value-type="float" office:value="4916916.38"/>
          <table:table-cell office:value-type="float" office:value="4839188.97"/>
          <table:table-cell office:value-type="float" office:value="4762478.54"/>
          <table:table-cell office:value-type="float" office:value="4686728.0999999996"/>
          <table:table-cell table:number-columns-repeated="16373"/>
        </table:table-row>
        <table:table-row>
          <table:table-cell office:value-type="float" office:value="46460006150000"/>
          <table:table-cell office:value-type="string" office:string-value="        RECURSOS LIBERADOS"/>
          <table:table-cell office:value-type="float" office:value="5299570.6900000004"/>
          <table:table-cell office:value-type="float" office:value="5223354.17"/>
          <table:table-cell office:value-type="float" office:value="5140927.43"/>
          <table:table-cell office:value-type="float" office:value="5067170.5999999996"/>
          <table:table-cell office:value-type="float" office:value="4988436.8"/>
          <table:table-cell office:value-type="float" office:value="4916916.38"/>
          <table:table-cell office:value-type="float" office:value="4839188.97"/>
          <table:table-cell office:value-type="float" office:value="4762478.54"/>
          <table:table-cell office:value-type="float" office:value="4686728.0999999996"/>
          <table:table-cell table:number-columns-repeated="16373"/>
        </table:table-row>
        <table:table-row>
          <table:table-cell office:value-type="float" office:value="46490007000000"/>
          <table:table-cell office:value-type="string" office:string-value="    OBRIGACOES POR REPASSES-OUTRAS INSTIT. OFICIAIS"/>
          <table:table-cell office:value-type="float" office:value="248155917.16999999"/>
          <table:table-cell office:value-type="float" office:value="250364288.18000001"/>
          <table:table-cell office:value-type="float" office:value="257614570.59999999"/>
          <table:table-cell office:value-type="float" office:value="263283507.02000001"/>
          <table:table-cell office:value-type="float" office:value="265721935.88"/>
          <table:table-cell office:value-type="float" office:value="268088077.09999999"/>
          <table:table-cell office:value-type="float" office:value="243922232.06"/>
          <table:table-cell office:value-type="float" office:value="271050792.31999999"/>
          <table:table-cell office:value-type="float" office:value="271634477.06999999"/>
          <table:table-cell table:number-columns-repeated="16373"/>
        </table:table-row>
        <table:table-row>
          <table:table-cell office:value-type="float" office:value="46490007080000"/>
          <table:table-cell office:value-type="string" office:string-value="      EMBRATUR-FUNGETUR"/>
          <table:table-cell office:value-type="float" office:value="8725413.5099999998"/>
          <table:table-cell office:value-type="float" office:value="8542584.8300000001"/>
          <table:table-cell office:value-type="float" office:value="8352346.1399999997"/>
          <table:table-cell office:value-type="float" office:value="8171615.7800000003"/>
          <table:table-cell office:value-type="float" office:value="7984808.7400000002"/>
          <table:table-cell office:value-type="float" office:value="7800819.54"/>
          <table:table-cell office:value-type="float" office:value="7610493.21"/>
          <table:table-cell office:value-type="float" office:value="7426042.6500000004"/>
          <table:table-cell office:value-type="float" office:value="7234079.1699999999"/>
          <table:table-cell table:number-columns-repeated="16373"/>
        </table:table-row>
        <table:table-row>
          <table:table-cell office:value-type="float" office:value="46490007090000"/>
          <table:table-cell office:value-type="string" office:string-value="       PROJETUR"/>
          <table:table-cell office:value-type="float" office:value="34287.22"/>
          <table:table-cell office:value-type="float" office:value="34426.54"/>
          <table:table-cell office:value-type="float" office:value="34551.730000000003"/>
          <table:table-cell office:value-type="float" office:value="34705.660000000003"/>
          <table:table-cell office:value-type="float" office:value="34853.79"/>
          <table:table-cell office:value-type="float" office:value="35017.46"/>
          <table:table-cell office:value-type="float" office:value="35167.379999999997"/>
          <table:table-cell office:value-type="float" office:value="35348.230000000003"/>
          <table:table-cell office:value-type="float" office:value="35506.519999999997"/>
          <table:table-cell table:number-columns-repeated="16373"/>
        </table:table-row>
        <table:table-row>
          <table:table-cell office:value-type="float" office:value="46490007091000"/>
          <table:table-cell office:value-type="string" office:string-value="        RECURSOS A LIBERAR"/>
          <table:table-cell office:value-type="float" office:value="34287.22"/>
          <table:table-cell office:value-type="float" office:value="34426.54"/>
          <table:table-cell office:value-type="float" office:value="34551.730000000003"/>
          <table:table-cell office:value-type="float" office:value="34705.660000000003"/>
          <table:table-cell office:value-type="float" office:value="34853.79"/>
          <table:table-cell office:value-type="float" office:value="35017.46"/>
          <table:table-cell office:value-type="float" office:value="35167.379999999997"/>
          <table:table-cell office:value-type="float" office:value="35348.230000000003"/>
          <table:table-cell office:value-type="float" office:value="35506.519999999997"/>
          <table:table-cell table:number-columns-repeated="16373"/>
        </table:table-row>
        <table:table-row>
          <table:table-cell office:value-type="float" office:value="46490007093000"/>
          <table:table-cell office:value-type="string" office:string-value="       OUTROS"/>
          <table:table-cell office:value-type="float" office:value="8691126.2899999991"/>
          <table:table-cell office:value-type="float" office:value="8508158.2899999991"/>
          <table:table-cell office:value-type="float" office:value="8317794.4100000001"/>
          <table:table-cell office:value-type="float" office:value="8136910.1200000001"/>
          <table:table-cell office:value-type="float" office:value="7949954.9500000002"/>
          <table:table-cell office:value-type="float" office:value="7765802.0800000001"/>
          <table:table-cell office:value-type="float" office:value="7575325.8300000001"/>
          <table:table-cell office:value-type="float" office:value="7390694.4199999999"/>
          <table:table-cell office:value-type="float" office:value="7198572.6500000004"/>
          <table:table-cell table:number-columns-repeated="16373"/>
        </table:table-row>
        <table:table-row>
          <table:table-cell office:value-type="float" office:value="46490007095000"/>
          <table:table-cell office:value-type="string" office:string-value="      FINACOM"/>
          <table:table-cell office:value-type="float" office:value="1080127.67"/>
          <table:table-cell office:value-type="float" office:value="1085396.58"/>
          <table:table-cell office:value-type="float" office:value="1089863.93"/>
          <table:table-cell office:value-type="float" office:value="1093985.99"/>
          <table:table-cell office:value-type="float" office:value="1098563.48"/>
          <table:table-cell office:value-type="float" office:value="1103671.75"/>
          <table:table-cell office:value-type="float" office:value="1108269.93"/>
          <table:table-cell office:value-type="float" office:value="1114326.32"/>
          <table:table-cell office:value-type="float" office:value="1118825.97"/>
          <table:table-cell table:number-columns-repeated="16373"/>
        </table:table-row>
        <table:table-row>
          <table:table-cell office:value-type="float" office:value="46490007097000"/>
          <table:table-cell office:value-type="string" office:string-value="       RECURSOS LIBERADOS"/>
          <table:table-cell office:value-type="float" office:value="1080127.67"/>
          <table:table-cell office:value-type="float" office:value="1085396.58"/>
          <table:table-cell office:value-type="float" office:value="1089863.93"/>
          <table:table-cell office:value-type="float" office:value="1093985.99"/>
          <table:table-cell office:value-type="float" office:value="1098563.48"/>
          <table:table-cell office:value-type="float" office:value="1103671.75"/>
          <table:table-cell office:value-type="float" office:value="1108269.93"/>
          <table:table-cell office:value-type="float" office:value="1114326.32"/>
          <table:table-cell office:value-type="float" office:value="1118825.97"/>
          <table:table-cell table:number-columns-repeated="16373"/>
        </table:table-row>
        <table:table-row>
          <table:table-cell office:value-type="float" office:value="46490007100000"/>
          <table:table-cell office:value-type="string" office:string-value="      PROJETO PILOTO DE APOIO A REFORMA AGRARIA"/>
          <table:table-cell office:value-type="float" office:value="59563588.240000002"/>
          <table:table-cell office:value-type="float" office:value="60127133.189999998"/>
          <table:table-cell office:value-type="float" office:value="60134514.950000003"/>
          <table:table-cell office:value-type="float" office:value="60954683.310000002"/>
          <table:table-cell office:value-type="float" office:value="61707216.43"/>
          <table:table-cell office:value-type="float" office:value="62327604.350000001"/>
          <table:table-cell office:value-type="float" office:value="62644194.200000003"/>
          <table:table-cell office:value-type="float" office:value="62660824.710000001"/>
          <table:table-cell office:value-type="float" office:value="62676960.890000001"/>
          <table:table-cell table:number-columns-repeated="16373"/>
        </table:table-row>
        <table:table-row>
          <table:table-cell office:value-type="float" office:value="46490007101000"/>
          <table:table-cell office:value-type="string" office:string-value="       RECURSOS A LIBERAR"/>
          <table:table-cell office:value-type="float" office:value="1692827.46"/>
          <table:table-cell office:value-type="float" office:value="1739950.04"/>
          <table:table-cell office:value-type="float" office:value="1739614.11"/>
          <table:table-cell office:value-type="float" office:value="1447625.73"/>
          <table:table-cell office:value-type="float" office:value="1294281.25"/>
          <table:table-cell office:value-type="float" office:value="1333235.6100000001"/>
          <table:table-cell office:value-type="float" office:value="1070035.29"/>
          <table:table-cell office:value-type="float" office:value="1070035.29"/>
          <table:table-cell office:value-type="float" office:value="1068071.29"/>
          <table:table-cell table:number-columns-repeated="16373"/>
        </table:table-row>
        <table:table-row>
          <table:table-cell office:value-type="float" office:value="46490007102000"/>
          <table:table-cell office:value-type="string" office:string-value="       RECURSOS LIBERADOS"/>
          <table:table-cell office:value-type="float" office:value="57134932.729999997"/>
          <table:table-cell office:value-type="float" office:value="57622193.390000001"/>
          <table:table-cell office:value-type="float" office:value="57616495.289999999"/>
          <table:table-cell office:value-type="float" office:value="58681153.299999997"/>
          <table:table-cell office:value-type="float" office:value="59558204.659999996"/>
          <table:table-cell office:value-type="float" office:value="60078580.289999999"/>
          <table:table-cell office:value-type="float" office:value="60596532.729999997"/>
          <table:table-cell office:value-type="float" office:value="60549922.479999997"/>
          <table:table-cell office:value-type="float" office:value="60524542.310000002"/>
          <table:table-cell table:number-columns-repeated="16373"/>
        </table:table-row>
        <table:table-row>
          <table:table-cell office:value-type="float" office:value="46490007103000"/>
          <table:table-cell office:value-type="string" office:string-value="       RECURSOS REEMBOLSADOS"/>
          <table:table-cell office:value-type="float" office:value="695625.83"/>
          <table:table-cell office:value-type="float" office:value="716678.85"/>
          <table:table-cell office:value-type="float" office:value="722712.88"/>
          <table:table-cell office:value-type="float" office:value="760772.65"/>
          <table:table-cell office:value-type="float" office:value="779795.03"/>
          <table:table-cell office:value-type="float" office:value="827736.91"/>
          <table:table-cell office:value-type="float" office:value="871785.68"/>
          <table:table-cell office:value-type="float" office:value="918395.93"/>
          <table:table-cell office:value-type="float" office:value="943776.1"/>
          <table:table-cell table:number-columns-repeated="16373"/>
        </table:table-row>
        <table:table-row>
          <table:table-cell office:value-type="float" office:value="46490007104000"/>
          <table:table-cell office:value-type="string" office:string-value="       RENDAS NAO REALIZADAS FINANCEIRAMENTE"/>
          <table:table-cell office:value-type="float" office:value="40202.22"/>
          <table:table-cell office:value-type="float" office:value="48310.91"/>
          <table:table-cell office:value-type="float" office:value="55692.67"/>
          <table:table-cell office:value-type="float" office:value="65131.63"/>
          <table:table-cell office:value-type="float" office:value="74935.490000000005"/>
          <table:table-cell office:value-type="float" office:value="88051.54"/>
          <table:table-cell office:value-type="float" office:value="105840.5"/>
          <table:table-cell office:value-type="float" office:value="122471.01"/>
          <table:table-cell office:value-type="float" office:value="140571.19"/>
          <table:table-cell table:number-columns-repeated="16373"/>
        </table:table-row>
        <table:table-row>
          <table:table-cell office:value-type="float" office:value="46490007110000"/>
          <table:table-cell office:value-type="string" office:string-value="      MEPF-FUNDO DE TERRAS E DA REF.AGRARIA-BCO.DA TERRA"/>
          <table:table-cell office:value-type="float" office:value="145469289.77000001"/>
          <table:table-cell office:value-type="float" office:value="146891739.58000001"/>
          <table:table-cell office:value-type="float" office:value="148548246.06999999"/>
          <table:table-cell office:value-type="float" office:value="149661912.11000001"/>
          <table:table-cell office:value-type="float" office:value="151295838.34999999"/>
          <table:table-cell office:value-type="float" office:value="152746404.06"/>
          <table:table-cell office:value-type="float" office:value="126545197.95999999"/>
          <table:table-cell office:value-type="float" office:value="127675267.06"/>
          <table:table-cell office:value-type="float" office:value="125244082.22"/>
          <table:table-cell table:number-columns-repeated="16373"/>
        </table:table-row>
        <table:table-row>
          <table:table-cell office:value-type="float" office:value="46490007111000"/>
          <table:table-cell office:value-type="string" office:string-value="       RECURSOS A LIBERAR"/>
          <table:table-cell office:value-type="float" office:value="49142678.719999999"/>
          <table:table-cell office:value-type="float" office:value="46273085.810000002"/>
          <table:table-cell office:value-type="float" office:value="45524505.75"/>
          <table:table-cell office:value-type="float" office:value="44516595.049999997"/>
          <table:table-cell office:value-type="float" office:value="45051741.509999998"/>
          <table:table-cell office:value-type="float" office:value="45288704.770000003"/>
          <table:table-cell office:value-type="float" office:value="18022791.699999999"/>
          <table:table-cell office:value-type="float" office:value="18131313.109999999"/>
          <table:table-cell office:value-type="float" office:value="14642002.550000001"/>
          <table:table-cell table:number-columns-repeated="16373"/>
        </table:table-row>
        <table:table-row>
          <table:table-cell office:value-type="float" office:value="46490007112000"/>
          <table:table-cell office:value-type="string" office:string-value="       RECURSOS LIBERADOS"/>
          <table:table-cell office:value-type="float" office:value="89620909.25"/>
          <table:table-cell office:value-type="float" office:value="93313600.540000007"/>
          <table:table-cell office:value-type="float" office:value="95169121.150000006"/>
          <table:table-cell office:value-type="float" office:value="96660032.540000007"/>
          <table:table-cell office:value-type="float" office:value="97125788"/>
          <table:table-cell office:value-type="float" office:value="97684587.099999994"/>
          <table:table-cell office:value-type="float" office:value="98078488.739999995"/>
          <table:table-cell office:value-type="float" office:value="98416603.340000004"/>
          <table:table-cell office:value-type="float" office:value="98773371.439999998"/>
          <table:table-cell table:number-columns-repeated="16373"/>
        </table:table-row>
        <table:table-row>
          <table:table-cell office:value-type="float" office:value="46490007113000"/>
          <table:table-cell office:value-type="string" office:string-value="       RENDAS NAO REALIZADAS FINANCEIRAMENTE"/>
          <table:table-cell office:value-type="float" office:value="6705701.7999999998"/>
          <table:table-cell office:value-type="float" office:value="7305053.2300000004"/>
          <table:table-cell office:value-type="float" office:value="7854619.1699999999"/>
          <table:table-cell office:value-type="float" office:value="8485284.5199999996"/>
          <table:table-cell office:value-type="float" office:value="9118308.8399999999"/>
          <table:table-cell office:value-type="float" office:value="9773112.1899999995"/>
          <table:table-cell office:value-type="float" office:value="10443917.52"/>
          <table:table-cell office:value-type="float" office:value="11127350.609999999"/>
          <table:table-cell office:value-type="float" office:value="11828708.23"/>
          <table:table-cell table:number-columns-repeated="16373"/>
        </table:table-row>
        <table:table-row>
          <table:table-cell office:value-type="float" office:value="46490007114000"/>
          <table:table-cell office:value-type="string" office:string-value="      BANCO DA TERRA-COMBATE A POBREZA RURAL"/>
          <table:table-cell office:value-type="float" office:value="33261967.579999998"/>
          <table:table-cell office:value-type="float" office:value="33661650.979999997"/>
          <table:table-cell office:value-type="float" office:value="39433564.340000004"/>
          <table:table-cell office:value-type="float" office:value="43345077.950000003"/>
          <table:table-cell office:value-type="float" office:value="43579046.039999999"/>
          <table:table-cell office:value-type="float" office:value="44052845.909999996"/>
          <table:table-cell office:value-type="float" office:value="45957129.689999998"/>
          <table:table-cell office:value-type="float" office:value="72117078.680000007"/>
          <table:table-cell office:value-type="float" office:value="75303015.939999998"/>
          <table:table-cell table:number-columns-repeated="16373"/>
        </table:table-row>
        <table:table-row>
          <table:table-cell office:value-type="float" office:value="46490007114100"/>
          <table:table-cell office:value-type="string" office:string-value="       RECURSOS A LIBERAR"/>
          <table:table-cell office:value-type="float" office:value="22040177.800000001"/>
          <table:table-cell office:value-type="float" office:value="21259336.75"/>
          <table:table-cell office:value-type="float" office:value="24712756.210000001"/>
          <table:table-cell office:value-type="float" office:value="27752551.629999999"/>
          <table:table-cell office:value-type="float" office:value="26358994.629999999"/>
          <table:table-cell office:value-type="float" office:value="25432427.539999999"/>
          <table:table-cell office:value-type="float" office:value="26284180.789999999"/>
          <table:table-cell office:value-type="float" office:value="50865050.359999999"/>
          <table:table-cell office:value-type="float" office:value="51927064.93"/>
          <table:table-cell table:number-columns-repeated="16373"/>
        </table:table-row>
        <table:table-row>
          <table:table-cell office:value-type="float" office:value="46490007114200"/>
          <table:table-cell office:value-type="string" office:string-value="       RECURSOS LIBERADOS"/>
          <table:table-cell office:value-type="float" office:value="11221789.779999999"/>
          <table:table-cell office:value-type="float" office:value="12402314.23"/>
          <table:table-cell office:value-type="float" office:value="14720808.130000001"/>
          <table:table-cell office:value-type="float" office:value="15592526.32"/>
          <table:table-cell office:value-type="float" office:value="17220051.41"/>
          <table:table-cell office:value-type="float" office:value="18620418.370000001"/>
          <table:table-cell office:value-type="float" office:value="19672948.899999999"/>
          <table:table-cell office:value-type="float" office:value="21252028.32"/>
          <table:table-cell office:value-type="float" office:value="23375951.010000002"/>
          <table:table-cell table:number-columns-repeated="16373"/>
        </table:table-row>
        <table:table-row>
          <table:table-cell office:value-type="float" office:value="46490007114300"/>
          <table:table-cell office:value-type="string" office:string-value="       RENDAS NAO REALIZADAS FINANCEIRAMENTE"/>
          <table:table-cell table:number-columns-repeated="16382"/>
        </table:table-row>
        <table:table-row>
          <table:table-cell office:value-type="float" office:value="46490007380000"/>
          <table:table-cell office:value-type="string" office:string-value="      OUTROS PROGRAMAS"/>
          <table:table-cell office:value-type="float" office:value="55530.400000000001"/>
          <table:table-cell office:value-type="float" office:value="55783.02"/>
          <table:table-cell office:value-type="float" office:value="56035.17"/>
          <table:table-cell office:value-type="float" office:value="56231.88"/>
          <table:table-cell office:value-type="float" office:value="56462.84"/>
          <table:table-cell office:value-type="float" office:value="56731.49"/>
          <table:table-cell office:value-type="float" office:value="56947.07"/>
          <table:table-cell office:value-type="float" office:value="57252.9"/>
          <table:table-cell office:value-type="float" office:value="57512.88"/>
          <table:table-cell table:number-columns-repeated="16373"/>
        </table:table-row>
        <table:table-row>
          <table:table-cell office:value-type="float" office:value="46600000000000"/>
          <table:table-cell office:value-type="string" office:string-value="   REPASSES DO EXTERIOR"/>
          <table:table-cell office:value-type="float" office:value="1297049561.8199999"/>
          <table:table-cell office:value-type="float" office:value="1321791508.3399999"/>
          <table:table-cell office:value-type="float" office:value="1339238827.29"/>
          <table:table-cell office:value-type="float" office:value="1262432908.9000001"/>
          <table:table-cell office:value-type="float" office:value="1082944875.74"/>
          <table:table-cell office:value-type="float" office:value="1146486902"/>
          <table:table-cell office:value-type="float" office:value="1047909875.95"/>
          <table:table-cell office:value-type="float" office:value="1076340570.1300001"/>
          <table:table-cell office:value-type="float" office:value="1076719807.3499999"/>
          <table:table-cell table:number-columns-repeated="16373"/>
        </table:table-row>
        <table:table-row>
          <table:table-cell office:value-type="float" office:value="46610007000000"/>
          <table:table-cell office:value-type="string" office:string-value="    OBRIGACOES POR REPASSES DO EXTERIOR"/>
          <table:table-cell office:value-type="float" office:value="1297049561.8199999"/>
          <table:table-cell office:value-type="float" office:value="1321791508.3399999"/>
          <table:table-cell office:value-type="float" office:value="1339238827.29"/>
          <table:table-cell office:value-type="float" office:value="1262432908.9000001"/>
          <table:table-cell office:value-type="float" office:value="1082944875.74"/>
          <table:table-cell office:value-type="float" office:value="1146486902"/>
          <table:table-cell office:value-type="float" office:value="1047909875.95"/>
          <table:table-cell office:value-type="float" office:value="1076340570.1300001"/>
          <table:table-cell office:value-type="float" office:value="1076719807.3499999"/>
          <table:table-cell table:number-columns-repeated="16373"/>
        </table:table-row>
        <table:table-row>
          <table:table-cell office:value-type="float" office:value="46610502000000"/>
          <table:table-cell office:value-type="string" office:string-value="     VINCULADAS A REPASSES INTERFINANCEIROS"/>
          <table:table-cell office:value-type="float" office:value="3958251.94"/>
          <table:table-cell office:value-type="float" office:value="3970556.14"/>
          <table:table-cell office:value-type="float" office:value="4031574.7"/>
          <table:table-cell office:value-type="float" office:value="3530456.62"/>
          <table:table-cell office:value-type="float" office:value="3058328.31"/>
          <table:table-cell office:value-type="float" office:value="3155173.49"/>
          <table:table-cell office:value-type="float" office:value="3071170.78"/>
          <table:table-cell office:value-type="float" office:value="3187779.04"/>
          <table:table-cell office:value-type="float" office:value="3205483.69"/>
          <table:table-cell table:number-columns-repeated="16373"/>
        </table:table-row>
        <table:table-row>
          <table:table-cell office:value-type="float" office:value="46610502100000"/>
          <table:table-cell office:value-type="string" office:string-value="      VINCS. REPASSES INTERFINANCEIROS"/>
          <table:table-cell office:value-type="float" office:value="3958251.94"/>
          <table:table-cell office:value-type="float" office:value="3970556.14"/>
          <table:table-cell office:value-type="float" office:value="4031574.7"/>
          <table:table-cell office:value-type="float" office:value="3530456.62"/>
          <table:table-cell office:value-type="float" office:value="3058328.31"/>
          <table:table-cell office:value-type="float" office:value="3155173.49"/>
          <table:table-cell office:value-type="float" office:value="3071170.78"/>
          <table:table-cell office:value-type="float" office:value="3187779.04"/>
          <table:table-cell office:value-type="float" office:value="3205483.69"/>
          <table:table-cell table:number-columns-repeated="16373"/>
        </table:table-row>
        <table:table-row>
          <table:table-cell office:value-type="float" office:value="46610997000000"/>
          <table:table-cell office:value-type="string" office:string-value="     OUTRAS"/>
          <table:table-cell office:value-type="float" office:value="1293091309.8800001"/>
          <table:table-cell office:value-type="float" office:value="1317820952.2"/>
          <table:table-cell office:value-type="float" office:value="1335207252.5899999"/>
          <table:table-cell office:value-type="float" office:value="1258902452.28"/>
          <table:table-cell office:value-type="float" office:value="1079886547.4300001"/>
          <table:table-cell office:value-type="float" office:value="1143331728.51"/>
          <table:table-cell office:value-type="float" office:value="1044838705.17"/>
          <table:table-cell office:value-type="float" office:value="1073152791.09"/>
          <table:table-cell office:value-type="float" office:value="1073514323.66"/>
          <table:table-cell table:number-columns-repeated="16373"/>
        </table:table-row>
        <table:table-row>
          <table:table-cell office:value-type="float" office:value="46610997310000"/>
          <table:table-cell office:value-type="string" office:string-value="      BID-BANCO INTERAMERICANO DE DESENVOLVIMENTO"/>
          <table:table-cell office:value-type="float" office:value="1293091309.8800001"/>
          <table:table-cell office:value-type="float" office:value="1317820952.2"/>
          <table:table-cell office:value-type="float" office:value="1335207252.5899999"/>
          <table:table-cell office:value-type="float" office:value="1258902452.28"/>
          <table:table-cell office:value-type="float" office:value="1079886547.4300001"/>
          <table:table-cell office:value-type="float" office:value="1143331728.51"/>
          <table:table-cell office:value-type="float" office:value="1044838705.17"/>
          <table:table-cell office:value-type="float" office:value="1073152791.09"/>
          <table:table-cell office:value-type="float" office:value="1073514323.66"/>
          <table:table-cell table:number-columns-repeated="16373"/>
        </table:table-row>
        <table:table-row>
          <table:table-cell office:value-type="float" office:value="46610997451000"/>
          <table:table-cell office:value-type="string" office:string-value="       CONTRATO PRODETUR-I"/>
          <table:table-cell office:value-type="float" office:value="1274936284.71"/>
          <table:table-cell office:value-type="float" office:value="1299276266.23"/>
          <table:table-cell office:value-type="float" office:value="1316379378.8"/>
          <table:table-cell office:value-type="float" office:value="1241110684.99"/>
          <table:table-cell office:value-type="float" office:value="1079886547.4300001"/>
          <table:table-cell office:value-type="float" office:value="1143331728.51"/>
          <table:table-cell office:value-type="float" office:value="1044838705.17"/>
          <table:table-cell office:value-type="float" office:value="1073152791.09"/>
          <table:table-cell office:value-type="float" office:value="1073514323.66"/>
          <table:table-cell table:number-columns-repeated="16373"/>
        </table:table-row>
        <table:table-row>
          <table:table-cell office:value-type="float" office:value="46610997451500"/>
          <table:table-cell office:value-type="string" office:string-value="        RECURSOS A REPASSAR"/>
          <table:table-cell table:number-columns-repeated="4"/>
          <table:table-cell office:value-type="float" office:value="217603.71"/>
          <table:table-cell office:value-type="float" office:value="217603.71"/>
          <table:table-cell table:number-columns-repeated="2"/>
          <table:table-cell office:value-type="float" office:value="181059.18"/>
          <table:table-cell table:number-columns-repeated="16373"/>
        </table:table-row>
        <table:table-row>
          <table:table-cell office:value-type="float" office:value="46610997452000"/>
          <table:table-cell office:value-type="string" office:string-value="        RECURSOS REPASSADOS"/>
          <table:table-cell office:value-type="float" office:value="1274936284.71"/>
          <table:table-cell office:value-type="float" office:value="1299276266.23"/>
          <table:table-cell office:value-type="float" office:value="1316379378.8"/>
          <table:table-cell office:value-type="float" office:value="1241110684.99"/>
          <table:table-cell office:value-type="float" office:value="1079668943.72"/>
          <table:table-cell office:value-type="float" office:value="1143114124.8"/>
          <table:table-cell office:value-type="float" office:value="1044838705.17"/>
          <table:table-cell office:value-type="float" office:value="1073152791.09"/>
          <table:table-cell office:value-type="float" office:value="1073333264.48"/>
          <table:table-cell table:number-columns-repeated="16373"/>
        </table:table-row>
        <table:table-row>
          <table:table-cell office:value-type="float" office:value="46610997453000"/>
          <table:table-cell office:value-type="string" office:string-value="       CONTRATO PRODETUR-II"/>
          <table:table-cell table:number-columns-repeated="16382"/>
        </table:table-row>
        <table:table-row>
          <table:table-cell office:value-type="float" office:value="46610997453250"/>
          <table:table-cell office:value-type="string" office:string-value="        PROVISOES DO FUNDO ROTATIVO"/>
          <table:table-cell table:number-columns-repeated="16382"/>
        </table:table-row>
        <table:table-row>
          <table:table-cell office:value-type="float" office:value="46610997453700"/>
          <table:table-cell office:value-type="string" office:string-value="       CREDIAMIGO-FUNDO ROTATIVO"/>
          <table:table-cell table:number-columns-repeated="16382"/>
        </table:table-row>
        <table:table-row>
          <table:table-cell office:value-type="float" office:value="46610997453780"/>
          <table:table-cell office:value-type="string" office:string-value="        PROVISOES DO FUNDO ROTATIVO"/>
          <table:table-cell table:number-columns-repeated="16382"/>
        </table:table-row>
        <table:table-row>
          <table:table-cell office:value-type="float" office:value="46610997455000"/>
          <table:table-cell office:value-type="string" office:string-value="       CONTRATO PEM-138-OC-BR"/>
          <table:table-cell table:number-columns-repeated="16382"/>
        </table:table-row>
        <table:table-row>
          <table:table-cell office:value-type="float" office:value="46610997455100"/>
          <table:table-cell office:value-type="string" office:string-value="        RECURSOS A REPASSAR"/>
          <table:table-cell table:number-columns-repeated="16382"/>
        </table:table-row>
        <table:table-row>
          <table:table-cell office:value-type="float" office:value="46610997460000"/>
          <table:table-cell office:value-type="string" office:string-value="       OUTROS"/>
          <table:table-cell office:value-type="float" office:value="18155025.170000002"/>
          <table:table-cell office:value-type="float" office:value="18544685.969999999"/>
          <table:table-cell office:value-type="float" office:value="18827873.789999999"/>
          <table:table-cell office:value-type="float" office:value="17791767.289999999"/>
          <table:table-cell table:number-columns-repeated="16378"/>
        </table:table-row>
        <table:table-row>
          <table:table-cell office:value-type="float" office:value="47000001000000"/>
          <table:table-cell office:value-type="string" office:string-value="  INSTRUMENTOS FINANCEIROS DERIVATIVOS"/>
          <table:table-cell office:value-type="float" office:value="5347.43"/>
          <table:table-cell office:value-type="float" office:value="5020.22"/>
          <table:table-cell office:value-type="float" office:value="5072.6000000000004"/>
          <table:table-cell office:value-type="float" office:value="4887.8599999999997"/>
          <table:table-cell office:value-type="float" office:value="4803.92"/>
          <table:table-cell office:value-type="float" office:value="4860.78"/>
          <table:table-cell table:number-columns-repeated="16376"/>
        </table:table-row>
        <table:table-row>
          <table:table-cell office:value-type="float" office:value="47100004000000"/>
          <table:table-cell office:value-type="string" office:string-value="   INSTRUMENTOS FINANCEIROS DERIVATIVOS"/>
          <table:table-cell office:value-type="float" office:value="5347.43"/>
          <table:table-cell office:value-type="float" office:value="5020.22"/>
          <table:table-cell office:value-type="float" office:value="5072.6000000000004"/>
          <table:table-cell office:value-type="float" office:value="4887.8599999999997"/>
          <table:table-cell office:value-type="float" office:value="4803.92"/>
          <table:table-cell office:value-type="float" office:value="4860.78"/>
          <table:table-cell table:number-columns-repeated="16376"/>
        </table:table-row>
        <table:table-row>
          <table:table-cell office:value-type="float" office:value="47110001000000"/>
          <table:table-cell office:value-type="string" office:string-value="    OPERACOES DE SWAP"/>
          <table:table-cell office:value-type="float" office:value="5347.43"/>
          <table:table-cell office:value-type="float" office:value="5020.22"/>
          <table:table-cell office:value-type="float" office:value="5072.6000000000004"/>
          <table:table-cell office:value-type="float" office:value="4887.8599999999997"/>
          <table:table-cell office:value-type="float" office:value="4803.92"/>
          <table:table-cell office:value-type="float" office:value="4860.78"/>
          <table:table-cell table:number-columns-repeated="16376"/>
        </table:table-row>
        <table:table-row>
          <table:table-cell office:value-type="float" office:value="47110104000000"/>
          <table:table-cell office:value-type="string" office:string-value="     DIFERENCIAL A PAGAR"/>
          <table:table-cell office:value-type="float" office:value="5347.43"/>
          <table:table-cell office:value-type="float" office:value="5020.22"/>
          <table:table-cell office:value-type="float" office:value="5072.6000000000004"/>
          <table:table-cell office:value-type="float" office:value="4887.8599999999997"/>
          <table:table-cell office:value-type="float" office:value="4803.92"/>
          <table:table-cell office:value-type="float" office:value="4860.78"/>
          <table:table-cell table:number-columns-repeated="16376"/>
        </table:table-row>
        <table:table-row>
          <table:table-cell office:value-type="float" office:value="47110104100000"/>
          <table:table-cell office:value-type="string" office:string-value="      DIFERENCIAL A PAGAR"/>
          <table:table-cell office:value-type="float" office:value="2590.15"/>
          <table:table-cell office:value-type="float" office:value="2262.94"/>
          <table:table-cell office:value-type="float" office:value="2315.3200000000002"/>
          <table:table-cell office:value-type="float" office:value="2130.58"/>
          <table:table-cell office:value-type="float" office:value="2046.64"/>
          <table:table-cell office:value-type="float" office:value="2103.5"/>
          <table:table-cell table:number-columns-repeated="16376"/>
        </table:table-row>
        <table:table-row>
          <table:table-cell office:value-type="float" office:value="47110104600000"/>
          <table:table-cell office:value-type="string" office:string-value="      AJUSTES DECORRENTES APLICACAO CRITERIOS-CIRC.382"/>
          <table:table-cell office:value-type="float" office:value="2757.28"/>
          <table:table-cell office:value-type="float" office:value="2757.28"/>
          <table:table-cell office:value-type="float" office:value="2757.28"/>
          <table:table-cell office:value-type="float" office:value="2757.28"/>
          <table:table-cell office:value-type="float" office:value="2757.28"/>
          <table:table-cell office:value-type="float" office:value="2757.28"/>
          <table:table-cell table:number-columns-repeated="16376"/>
        </table:table-row>
        <table:table-row>
          <table:table-cell office:value-type="float" office:value="49000009000000"/>
          <table:table-cell office:value-type="string" office:string-value="  OUTRAS OBRIGACOES"/>
          <table:table-cell office:value-type="float" office:value="3312712024.6100001"/>
          <table:table-cell office:value-type="float" office:value="3317507390.75"/>
          <table:table-cell office:value-type="float" office:value="3367748729.8000002"/>
          <table:table-cell office:value-type="float" office:value="3719549795.6700001"/>
          <table:table-cell office:value-type="float" office:value="3760714582.9000001"/>
          <table:table-cell office:value-type="float" office:value="3800303222.4299998"/>
          <table:table-cell office:value-type="float" office:value="3883263843.1900001"/>
          <table:table-cell office:value-type="float" office:value="4530933974.5799999"/>
          <table:table-cell office:value-type="float" office:value="4746156142.0900002"/>
          <table:table-cell table:number-columns-repeated="16373"/>
        </table:table-row>
        <table:table-row>
          <table:table-cell office:value-type="float" office:value="49100002000000"/>
          <table:table-cell office:value-type="string" office:string-value="   COBRANCA E ARRECADACAO DE TRIBUTOS E ASSEMELHADOS"/>
          <table:table-cell office:value-type="float" office:value="3810991.4"/>
          <table:table-cell office:value-type="float" office:value="14788263.789999999"/>
          <table:table-cell office:value-type="float" office:value="76033032.189999998"/>
          <table:table-cell office:value-type="float" office:value="10531066.5"/>
          <table:table-cell office:value-type="float" office:value="7552291.0700000003"/>
          <table:table-cell office:value-type="float" office:value="10528213.15"/>
          <table:table-cell office:value-type="float" office:value="10163680.98"/>
          <table:table-cell office:value-type="float" office:value="6567168.5999999996"/>
          <table:table-cell office:value-type="float" office:value="5906296.1600000001"/>
          <table:table-cell table:number-columns-repeated="16373"/>
        </table:table-row>
        <table:table-row>
          <table:table-cell office:value-type="float" office:value="49110009000000"/>
          <table:table-cell office:value-type="string" office:string-value="    IOF A RECOLHER"/>
          <table:table-cell office:value-type="float" office:value="76800.62"/>
          <table:table-cell office:value-type="float" office:value="185997.99"/>
          <table:table-cell office:value-type="float" office:value="142955.39000000001"/>
          <table:table-cell office:value-type="float" office:value="174992.95"/>
          <table:table-cell office:value-type="float" office:value="187365.85"/>
          <table:table-cell office:value-type="float" office:value="239069.83"/>
          <table:table-cell office:value-type="float" office:value="252244.22"/>
          <table:table-cell office:value-type="float" office:value="291566.69"/>
          <table:table-cell office:value-type="float" office:value="324301.2"/>
          <table:table-cell table:number-columns-repeated="16373"/>
        </table:table-row>
        <table:table-row>
          <table:table-cell office:value-type="float" office:value="49110102000000"/>
          <table:table-cell office:value-type="string" office:string-value="     OPERACOES DE CREDITO"/>
          <table:table-cell office:value-type="float" office:value="11600"/>
          <table:table-cell office:value-type="float" office:value="82445.72"/>
          <table:table-cell office:value-type="float" office:value="10808.56"/>
          <table:table-cell office:value-type="float" office:value="16399.080000000002"/>
          <table:table-cell office:value-type="float" office:value="11594.6"/>
          <table:table-cell office:value-type="float" office:value="28127.71"/>
          <table:table-cell office:value-type="float" office:value="13805.29"/>
          <table:table-cell office:value-type="float" office:value="13644.35"/>
          <table:table-cell office:value-type="float" office:value="15395.38"/>
          <table:table-cell table:number-columns-repeated="16373"/>
        </table:table-row>
        <table:table-row>
          <table:table-cell office:value-type="float" office:value="49110102600000"/>
          <table:table-cell office:value-type="string" office:string-value="      OUTROS"/>
          <table:table-cell office:value-type="float" office:value="11600"/>
          <table:table-cell office:value-type="float" office:value="82445.72"/>
          <table:table-cell office:value-type="float" office:value="10808.56"/>
          <table:table-cell office:value-type="float" office:value="16399.080000000002"/>
          <table:table-cell office:value-type="float" office:value="11594.6"/>
          <table:table-cell office:value-type="float" office:value="28127.71"/>
          <table:table-cell office:value-type="float" office:value="13805.29"/>
          <table:table-cell office:value-type="float" office:value="13644.35"/>
          <table:table-cell office:value-type="float" office:value="15395.38"/>
          <table:table-cell table:number-columns-repeated="16373"/>
        </table:table-row>
        <table:table-row>
          <table:table-cell office:value-type="float" office:value="49110308000000"/>
          <table:table-cell office:value-type="string" office:string-value="     OPERACOES DE SEGURO"/>
          <table:table-cell office:value-type="float" office:value="63944.87"/>
          <table:table-cell office:value-type="float" office:value="103028.24"/>
          <table:table-cell office:value-type="float" office:value="131988.51"/>
          <table:table-cell office:value-type="float" office:value="158451.94"/>
          <table:table-cell office:value-type="float" office:value="175117.62"/>
          <table:table-cell office:value-type="float" office:value="209525.68"/>
          <table:table-cell office:value-type="float" office:value="237894.79"/>
          <table:table-cell office:value-type="float" office:value="277738.82"/>
          <table:table-cell office:value-type="float" office:value="306692.21999999997"/>
          <table:table-cell table:number-columns-repeated="16373"/>
        </table:table-row>
        <table:table-row>
          <table:table-cell office:value-type="float" office:value="49110401000000"/>
          <table:table-cell office:value-type="string" office:string-value="     OPERACOES COM TITULOS E VALORES MOBILIARIOS"/>
          <table:table-cell office:value-type="float" office:value="1255.75"/>
          <table:table-cell office:value-type="float" office:value="524.03"/>
          <table:table-cell office:value-type="float" office:value="158.32"/>
          <table:table-cell office:value-type="float" office:value="141.93"/>
          <table:table-cell office:value-type="float" office:value="653.63"/>
          <table:table-cell office:value-type="float" office:value="1416.44"/>
          <table:table-cell office:value-type="float" office:value="544.14"/>
          <table:table-cell office:value-type="float" office:value="183.52"/>
          <table:table-cell office:value-type="float" office:value="2213.6"/>
          <table:table-cell table:number-columns-repeated="16373"/>
        </table:table-row>
        <table:table-row>
          <table:table-cell office:value-type="float" office:value="49110401300000"/>
          <table:table-cell office:value-type="string" office:string-value="      AQUISICAO DE TITULOS E VALORES MOBILIARIOS"/>
          <table:table-cell office:value-type="float" office:value="1057.78"/>
          <table:table-cell table:number-columns-repeated="4"/>
          <table:table-cell office:value-type="float" office:value="384.82"/>
          <table:table-cell office:value-type="float" office:value="160.06"/>
          <table:table-cell/>
          <table:table-cell office:value-type="float" office:value="1497.35"/>
          <table:table-cell table:number-columns-repeated="16373"/>
        </table:table-row>
        <table:table-row>
          <table:table-cell office:value-type="float" office:value="49110401400000"/>
          <table:table-cell office:value-type="string" office:string-value="      FUNDOS DE INVESTIMENTOS"/>
          <table:table-cell office:value-type="float" office:value="197.97"/>
          <table:table-cell office:value-type="float" office:value="524.03"/>
          <table:table-cell office:value-type="float" office:value="158.32"/>
          <table:table-cell office:value-type="float" office:value="141.93"/>
          <table:table-cell office:value-type="float" office:value="653.63"/>
          <table:table-cell office:value-type="float" office:value="1031.6199999999999"/>
          <table:table-cell office:value-type="float" office:value="384.08"/>
          <table:table-cell office:value-type="float" office:value="183.52"/>
          <table:table-cell office:value-type="float" office:value="716.25"/>
          <table:table-cell table:number-columns-repeated="16373"/>
        </table:table-row>
        <table:table-row>
          <table:table-cell office:value-type="float" office:value="49125001000000"/>
          <table:table-cell office:value-type="string" office:string-value="    RECURSOS DO PROAGRO"/>
          <table:table-cell office:value-type="float" office:value="3648115.93"/>
          <table:table-cell office:value-type="float" office:value="3680287.95"/>
          <table:table-cell office:value-type="float" office:value="3717796.76"/>
          <table:table-cell office:value-type="float" office:value="3686442.12"/>
          <table:table-cell office:value-type="float" office:value="3699540.11"/>
          <table:table-cell office:value-type="float" office:value="3815365.32"/>
          <table:table-cell office:value-type="float" office:value="3893339.32"/>
          <table:table-cell office:value-type="float" office:value="3904042.18"/>
          <table:table-cell office:value-type="float" office:value="3907433.71"/>
          <table:table-cell table:number-columns-repeated="16373"/>
        </table:table-row>
        <table:table-row>
          <table:table-cell office:value-type="float" office:value="49125104000000"/>
          <table:table-cell office:value-type="string" office:string-value="     ADICIONAL"/>
          <table:table-cell office:value-type="float" office:value="3648115.93"/>
          <table:table-cell office:value-type="float" office:value="3680287.95"/>
          <table:table-cell office:value-type="float" office:value="3717796.76"/>
          <table:table-cell office:value-type="float" office:value="3686442.12"/>
          <table:table-cell office:value-type="float" office:value="3699540.11"/>
          <table:table-cell office:value-type="float" office:value="3815365.32"/>
          <table:table-cell office:value-type="float" office:value="3893339.32"/>
          <table:table-cell office:value-type="float" office:value="3904042.18"/>
          <table:table-cell office:value-type="float" office:value="3907433.71"/>
          <table:table-cell table:number-columns-repeated="16373"/>
        </table:table-row>
        <table:table-row>
          <table:table-cell office:value-type="float" office:value="49130003000000"/>
          <table:table-cell office:value-type="string" office:string-value="    RECEBIMENTOS DE CONTRIBUICAO SINDICAL"/>
          <table:table-cell office:value-type="float" office:value="351.27"/>
          <table:table-cell office:value-type="float" office:value="23900.67"/>
          <table:table-cell office:value-type="float" office:value="4550.28"/>
          <table:table-cell office:value-type="float" office:value="2787.41"/>
          <table:table-cell office:value-type="float" office:value="237626.73"/>
          <table:table-cell office:value-type="float" office:value="5283.32"/>
          <table:table-cell office:value-type="float" office:value="1060.5899999999999"/>
          <table:table-cell office:value-type="float" office:value="3138.17"/>
          <table:table-cell office:value-type="float" office:value="1199.6600000000001"/>
          <table:table-cell table:number-columns-repeated="16373"/>
        </table:table-row>
        <table:table-row>
          <table:table-cell office:value-type="float" office:value="49135008000000"/>
          <table:table-cell office:value-type="string" office:string-value="    RECEBIMENTOS DE CONTRIBUICOES PREVIDENCIARIAS"/>
          <table:table-cell office:value-type="float" office:value="0.02"/>
          <table:table-cell office:value-type="float" office:value="154574.19"/>
          <table:table-cell office:value-type="float" office:value="143568.59"/>
          <table:table-cell office:value-type="float" office:value="62679.03"/>
          <table:table-cell office:value-type="float" office:value="136806.43"/>
          <table:table-cell office:value-type="float" office:value="61435.43"/>
          <table:table-cell office:value-type="float" office:value="48815.75"/>
          <table:table-cell office:value-type="float" office:value="71367.72"/>
          <table:table-cell office:value-type="float" office:value="144770.93"/>
          <table:table-cell table:number-columns-repeated="16373"/>
        </table:table-row>
        <table:table-row>
          <table:table-cell office:value-type="float" office:value="49135101000000"/>
          <table:table-cell office:value-type="string" office:string-value="     FEDERAIS"/>
          <table:table-cell office:value-type="float" office:value="0.02"/>
          <table:table-cell office:value-type="float" office:value="154574.19"/>
          <table:table-cell office:value-type="float" office:value="143568.59"/>
          <table:table-cell office:value-type="float" office:value="62679.03"/>
          <table:table-cell office:value-type="float" office:value="136806.43"/>
          <table:table-cell office:value-type="float" office:value="61435.43"/>
          <table:table-cell office:value-type="float" office:value="48815.75"/>
          <table:table-cell office:value-type="float" office:value="71367.72"/>
          <table:table-cell office:value-type="float" office:value="144770.93"/>
          <table:table-cell table:number-columns-repeated="16373"/>
        </table:table-row>
        <table:table-row>
          <table:table-cell office:value-type="float" office:value="49135101350000"/>
          <table:table-cell office:value-type="string" office:string-value="      INSS"/>
          <table:table-cell office:value-type="float" office:value="0.02"/>
          <table:table-cell office:value-type="float" office:value="154574.19"/>
          <table:table-cell office:value-type="float" office:value="143568.59"/>
          <table:table-cell office:value-type="float" office:value="62679.03"/>
          <table:table-cell office:value-type="float" office:value="136806.43"/>
          <table:table-cell office:value-type="float" office:value="61435.43"/>
          <table:table-cell office:value-type="float" office:value="48815.75"/>
          <table:table-cell office:value-type="float" office:value="71367.72"/>
          <table:table-cell office:value-type="float" office:value="144770.93"/>
          <table:table-cell table:number-columns-repeated="16373"/>
        </table:table-row>
        <table:table-row>
          <table:table-cell office:value-type="float" office:value="49140000000000"/>
          <table:table-cell office:value-type="string" office:string-value="    RECEBIMENTOS DE TRIBUTOS ESTADUAIS E MUNICIPAIS"/>
          <table:table-cell office:value-type="float" office:value="77266.240000000005"/>
          <table:table-cell office:value-type="float" office:value="1239363.03"/>
          <table:table-cell office:value-type="float" office:value="250857.69"/>
          <table:table-cell office:value-type="float" office:value="318063.75"/>
          <table:table-cell office:value-type="float" office:value="249375.98"/>
          <table:table-cell office:value-type="float" office:value="250183.32"/>
          <table:table-cell office:value-type="float" office:value="286998.34999999998"/>
          <table:table-cell office:value-type="float" office:value="160920.92000000001"/>
          <table:table-cell office:value-type="float" office:value="342539.02"/>
          <table:table-cell table:number-columns-repeated="16373"/>
        </table:table-row>
        <table:table-row>
          <table:table-cell office:value-type="float" office:value="49140103000000"/>
          <table:table-cell office:value-type="string" office:string-value="     ESTADUAIS"/>
          <table:table-cell office:value-type="float" office:value="77266.240000000005"/>
          <table:table-cell office:value-type="float" office:value="1223298.94"/>
          <table:table-cell office:value-type="float" office:value="250022.83"/>
          <table:table-cell office:value-type="float" office:value="296420.78000000003"/>
          <table:table-cell office:value-type="float" office:value="208094.43"/>
          <table:table-cell office:value-type="float" office:value="220642.73"/>
          <table:table-cell office:value-type="float" office:value="232987.85"/>
          <table:table-cell office:value-type="float" office:value="152179.26999999999"/>
          <table:table-cell office:value-type="float" office:value="339720.62"/>
          <table:table-cell table:number-columns-repeated="16373"/>
        </table:table-row>
        <table:table-row>
          <table:table-cell office:value-type="float" office:value="49140206000000"/>
          <table:table-cell office:value-type="string" office:string-value="     MUNICIPAIS"/>
          <table:table-cell/>
          <table:table-cell office:value-type="float" office:value="16064.09"/>
          <table:table-cell office:value-type="float" office:value="834.86"/>
          <table:table-cell office:value-type="float" office:value="21642.97"/>
          <table:table-cell office:value-type="float" office:value="41281.550000000003"/>
          <table:table-cell office:value-type="float" office:value="29540.59"/>
          <table:table-cell office:value-type="float" office:value="54010.5"/>
          <table:table-cell office:value-type="float" office:value="8741.65"/>
          <table:table-cell office:value-type="float" office:value="2818.4"/>
          <table:table-cell table:number-columns-repeated="16373"/>
        </table:table-row>
        <table:table-row>
          <table:table-cell office:value-type="float" office:value="49150007000000"/>
          <table:table-cell office:value-type="string" office:string-value="    RECEBIMENTOS DE TRIBUTOS FEDERAIS"/>
          <table:table-cell/>
          <table:table-cell office:value-type="float" office:value="9473328.9299999997"/>
          <table:table-cell office:value-type="float" office:value="71732715.959999993"/>
          <table:table-cell office:value-type="float" office:value="6237635.4699999997"/>
          <table:table-cell office:value-type="float" office:value="3016879.17"/>
          <table:table-cell office:value-type="float" office:value="6122713.3799999999"/>
          <table:table-cell office:value-type="float" office:value="5653201.0300000003"/>
          <table:table-cell office:value-type="float" office:value="2108605.31"/>
          <table:table-cell office:value-type="float" office:value="1145089.71"/>
          <table:table-cell table:number-columns-repeated="16373"/>
        </table:table-row>
        <table:table-row>
          <table:table-cell office:value-type="float" office:value="49160004000000"/>
          <table:table-cell office:value-type="string" office:string-value="    RECEBIMENTOS DO FGTS"/>
          <table:table-cell office:value-type="float" office:value="8457.32"/>
          <table:table-cell office:value-type="float" office:value="30811.03"/>
          <table:table-cell office:value-type="float" office:value="40587.519999999997"/>
          <table:table-cell office:value-type="float" office:value="48465.77"/>
          <table:table-cell office:value-type="float" office:value="24696.799999999999"/>
          <table:table-cell office:value-type="float" office:value="34162.550000000003"/>
          <table:table-cell office:value-type="float" office:value="28021.72"/>
          <table:table-cell office:value-type="float" office:value="27527.61"/>
          <table:table-cell office:value-type="float" office:value="40961.93"/>
          <table:table-cell table:number-columns-repeated="16373"/>
        </table:table-row>
        <table:table-row>
          <table:table-cell office:value-type="float" office:value="49160303000000"/>
          <table:table-cell office:value-type="string" office:string-value="     EVENTUAIS"/>
          <table:table-cell office:value-type="float" office:value="1537.89"/>
          <table:table-cell office:value-type="float" office:value="10347.64"/>
          <table:table-cell office:value-type="float" office:value="4249.72"/>
          <table:table-cell office:value-type="float" office:value="10718.34"/>
          <table:table-cell office:value-type="float" office:value="3592.99"/>
          <table:table-cell office:value-type="float" office:value="5186.92"/>
          <table:table-cell office:value-type="float" office:value="1875.95"/>
          <table:table-cell office:value-type="float" office:value="7948.98"/>
          <table:table-cell office:value-type="float" office:value="11033.24"/>
          <table:table-cell table:number-columns-repeated="16373"/>
        </table:table-row>
        <table:table-row>
          <table:table-cell office:value-type="float" office:value="49160509000000"/>
          <table:table-cell office:value-type="string" office:string-value="     ARRECADACAO A REPASSAR"/>
          <table:table-cell office:value-type="float" office:value="6919.43"/>
          <table:table-cell office:value-type="float" office:value="20463.39"/>
          <table:table-cell office:value-type="float" office:value="36337.800000000003"/>
          <table:table-cell office:value-type="float" office:value="37747.43"/>
          <table:table-cell office:value-type="float" office:value="21103.81"/>
          <table:table-cell office:value-type="float" office:value="28975.63"/>
          <table:table-cell office:value-type="float" office:value="26145.77"/>
          <table:table-cell office:value-type="float" office:value="19578.63"/>
          <table:table-cell office:value-type="float" office:value="29928.69"/>
          <table:table-cell table:number-columns-repeated="16373"/>
        </table:table-row>
        <table:table-row>
          <table:table-cell office:value-type="float" office:value="49200005000000"/>
          <table:table-cell office:value-type="string" office:string-value="   CARTEIRA DE CAMBIO"/>
          <table:table-cell office:value-type="float" office:value="8601803.0700000003"/>
          <table:table-cell office:value-type="float" office:value="8284550.9400000004"/>
          <table:table-cell office:value-type="float" office:value="12325217.98"/>
          <table:table-cell office:value-type="float" office:value="13787030.800000001"/>
          <table:table-cell office:value-type="float" office:value="2244410.34"/>
          <table:table-cell office:value-type="float" office:value="79903.199999999997"/>
          <table:table-cell office:value-type="float" office:value="77580.62"/>
          <table:table-cell office:value-type="float" office:value="4660362.01"/>
          <table:table-cell office:value-type="float" office:value="79927.45"/>
          <table:table-cell table:number-columns-repeated="16373"/>
        </table:table-row>
        <table:table-row>
          <table:table-cell office:value-type="float" office:value="49205000000000"/>
          <table:table-cell office:value-type="string" office:string-value="    CAMBIO VENDIDO A LIQUIDAR"/>
          <table:table-cell office:value-type="float" office:value="596974.84"/>
          <table:table-cell/>
          <table:table-cell office:value-type="float" office:value="2019569.09"/>
          <table:table-cell office:value-type="float" office:value="5617170.2000000002"/>
          <table:table-cell office:value-type="float" office:value="1040040"/>
          <table:table-cell table:number-columns-repeated="2"/>
          <table:table-cell office:value-type="float" office:value="4580461.5"/>
          <table:table-cell table:number-columns-repeated="16374"/>
        </table:table-row>
        <table:table-row>
          <table:table-cell office:value-type="float" office:value="49205103000000"/>
          <table:table-cell office:value-type="string" office:string-value="     IMPORTACAO"/>
          <table:table-cell office:value-type="float" office:value="596974.84"/>
          <table:table-cell table:number-columns-repeated="2"/>
          <table:table-cell office:value-type="float" office:value="203205.7"/>
          <table:table-cell table:number-columns-repeated="16378"/>
        </table:table-row>
        <table:table-row>
          <table:table-cell office:value-type="float" office:value="49205206000000"/>
          <table:table-cell office:value-type="string" office:string-value="     FINANCEIRO"/>
          <table:table-cell table:number-columns-repeated="2"/>
          <table:table-cell office:value-type="float" office:value="2019569.09"/>
          <table:table-cell table:number-columns-repeated="16379"/>
        </table:table-row>
        <table:table-row>
          <table:table-cell office:value-type="float" office:value="49205309000000"/>
          <table:table-cell office:value-type="string" office:string-value="     INTERBANCARIO PARA LIQUIDACAO PRONTA"/>
          <table:table-cell table:number-columns-repeated="3"/>
          <table:table-cell office:value-type="float" office:value="5413964.5"/>
          <table:table-cell office:value-type="float" office:value="1040040"/>
          <table:table-cell table:number-columns-repeated="2"/>
          <table:table-cell office:value-type="float" office:value="4580461.5"/>
          <table:table-cell table:number-columns-repeated="16374"/>
        </table:table-row>
        <table:table-row>
          <table:table-cell office:value-type="float" office:value="49207008000000"/>
          <table:table-cell office:value-type="string" office:string-value="    (IMPORTACAO FINANCIADA-CAMBIO CONTRATADO)"/>
          <table:table-cell office:value-type="float" office:value="-596974.84"/>
          <table:table-cell table:number-columns-repeated="16381"/>
        </table:table-row>
        <table:table-row>
          <table:table-cell office:value-type="float" office:value="49207101000000"/>
          <table:table-cell office:value-type="string" office:string-value="     CARTAS DE CREDITO A PRAZO UTILIZADAS"/>
          <table:table-cell office:value-type="float" office:value="-596974.84"/>
          <table:table-cell table:number-columns-repeated="16381"/>
        </table:table-row>
        <table:table-row>
          <table:table-cell office:value-type="float" office:value="49207101100000"/>
          <table:table-cell office:value-type="string" office:string-value="      CARTAS DE CREDITO A PRAZO UTILIZADAS"/>
          <table:table-cell office:value-type="float" office:value="-596974.84"/>
          <table:table-cell table:number-columns-repeated="16381"/>
        </table:table-row>
        <table:table-row>
          <table:table-cell office:value-type="float" office:value="49235001000000"/>
          <table:table-cell office:value-type="string" office:string-value="    OBRIGACOES POR COMPRAS DE CAMBIO"/>
          <table:table-cell office:value-type="float" office:value="30616266.859999999"/>
          <table:table-cell office:value-type="float" office:value="44086035.240000002"/>
          <table:table-cell office:value-type="float" office:value="17575017.07"/>
          <table:table-cell office:value-type="float" office:value="13354077.07"/>
          <table:table-cell office:value-type="float" office:value="6411887.0700000003"/>
          <table:table-cell office:value-type="float" office:value="5285377.07"/>
          <table:table-cell office:value-type="float" office:value="5285377.07"/>
          <table:table-cell office:value-type="float" office:value="99853.59"/>
          <table:table-cell office:value-type="float" office:value="300317.59000000003"/>
          <table:table-cell table:number-columns-repeated="16373"/>
        </table:table-row>
        <table:table-row>
          <table:table-cell office:value-type="float" office:value="49235104000000"/>
          <table:table-cell office:value-type="string" office:string-value="     EXPORTACAO"/>
          <table:table-cell office:value-type="float" office:value="22109666.859999999"/>
          <table:table-cell office:value-type="float" office:value="35896485.240000002"/>
          <table:table-cell office:value-type="float" office:value="7365377.0700000003"/>
          <table:table-cell office:value-type="float" office:value="5285377.07"/>
          <table:table-cell office:value-type="float" office:value="5285377.07"/>
          <table:table-cell office:value-type="float" office:value="5285377.07"/>
          <table:table-cell office:value-type="float" office:value="5285377.07"/>
          <table:table-cell office:value-type="float" office:value="99853.59"/>
          <table:table-cell office:value-type="float" office:value="300317.59000000003"/>
          <table:table-cell table:number-columns-repeated="16373"/>
        </table:table-row>
        <table:table-row>
          <table:table-cell office:value-type="float" office:value="49235207000000"/>
          <table:table-cell office:value-type="string" office:string-value="     FINANCEIRO"/>
          <table:table-cell table:number-columns-repeated="4"/>
          <table:table-cell office:value-type="float" office:value="1126510"/>
          <table:table-cell table:number-columns-repeated="16377"/>
        </table:table-row>
        <table:table-row>
          <table:table-cell office:value-type="float" office:value="49235300000000"/>
          <table:table-cell office:value-type="string" office:string-value="     INTERBANCARIO PARA LIQUIDACAO PRONTA"/>
          <table:table-cell office:value-type="float" office:value="776600"/>
          <table:table-cell office:value-type="float" office:value="459550"/>
          <table:table-cell office:value-type="float" office:value="2479640"/>
          <table:table-cell office:value-type="float" office:value="338700"/>
          <table:table-cell table:number-columns-repeated="16378"/>
        </table:table-row>
        <table:table-row>
          <table:table-cell office:value-type="float" office:value="49235403000000"/>
          <table:table-cell office:value-type="string" office:string-value="     INTERBANCARIO PARA LIQUIDACAO FUTURA"/>
          <table:table-cell office:value-type="float" office:value="7730000"/>
          <table:table-cell office:value-type="float" office:value="7730000"/>
          <table:table-cell office:value-type="float" office:value="7730000"/>
          <table:table-cell office:value-type="float" office:value="7730000"/>
          <table:table-cell table:number-columns-repeated="16378"/>
        </table:table-row>
        <table:table-row>
          <table:table-cell office:value-type="float" office:value="49236000000000"/>
          <table:table-cell office:value-type="string" office:string-value="    (ADIANTAMENTOS SOBRE CONTRATOS DE CAMBIO)"/>
          <table:table-cell office:value-type="float" office:value="-22109666.859999999"/>
          <table:table-cell office:value-type="float" office:value="-35896485.240000002"/>
          <table:table-cell office:value-type="float" office:value="-7365377.0700000003"/>
          <table:table-cell office:value-type="float" office:value="-5285377.07"/>
          <table:table-cell office:value-type="float" office:value="-5285377.07"/>
          <table:table-cell office:value-type="float" office:value="-5285377.07"/>
          <table:table-cell office:value-type="float" office:value="-5285377.07"/>
          <table:table-cell office:value-type="float" office:value="-99853.59"/>
          <table:table-cell office:value-type="float" office:value="-300317.59000000003"/>
          <table:table-cell table:number-columns-repeated="16373"/>
        </table:table-row>
        <table:table-row>
          <table:table-cell office:value-type="float" office:value="49236103000000"/>
          <table:table-cell office:value-type="string" office:string-value="     EXPORTACAO-LETRAS A ENTREGAR"/>
          <table:table-cell office:value-type="float" office:value="-14744289.789999999"/>
          <table:table-cell office:value-type="float" office:value="-28361442.059999999"/>
          <table:table-cell table:number-columns-repeated="16380"/>
        </table:table-row>
        <table:table-row>
          <table:table-cell office:value-type="float" office:value="49236103700000"/>
          <table:table-cell office:value-type="string" office:string-value="      SETOR PRIVADO"/>
          <table:table-cell office:value-type="float" office:value="-14744289.789999999"/>
          <table:table-cell office:value-type="float" office:value="-28361442.059999999"/>
          <table:table-cell table:number-columns-repeated="16380"/>
        </table:table-row>
        <table:table-row>
          <table:table-cell office:value-type="float" office:value="49236103720000"/>
          <table:table-cell office:value-type="string" office:string-value="       INDUSTRIA"/>
          <table:table-cell office:value-type="float" office:value="-981370.31"/>
          <table:table-cell table:number-columns-repeated="16381"/>
        </table:table-row>
        <table:table-row>
          <table:table-cell office:value-type="float" office:value="49236103780000"/>
          <table:table-cell office:value-type="string" office:string-value="       COMERCIO"/>
          <table:table-cell office:value-type="float" office:value="-13762919.48"/>
          <table:table-cell office:value-type="float" office:value="-28361442.059999999"/>
          <table:table-cell table:number-columns-repeated="16380"/>
        </table:table-row>
        <table:table-row>
          <table:table-cell office:value-type="float" office:value="49236103840000"/>
          <table:table-cell office:value-type="string" office:string-value="       OUTROS SERVICOS"/>
          <table:table-cell table:number-columns-repeated="16382"/>
        </table:table-row>
        <table:table-row>
          <table:table-cell office:value-type="float" office:value="49236206000000"/>
          <table:table-cell office:value-type="string" office:string-value="     EXPORTACAO - LETRAS ENTREGUES"/>
          <table:table-cell/>
          <table:table-cell office:value-type="float" office:value="-169666.11"/>
          <table:table-cell table:number-columns-repeated="6"/>
          <table:table-cell office:value-type="float" office:value="-200464"/>
          <table:table-cell table:number-columns-repeated="16373"/>
        </table:table-row>
        <table:table-row>
          <table:table-cell office:value-type="float" office:value="49236804000000"/>
          <table:table-cell office:value-type="string" office:string-value="     EXPORTACAO-LETRAS A ENTREGAR-VENCIDOS"/>
          <table:table-cell office:value-type="float" office:value="-7365377.0700000003"/>
          <table:table-cell office:value-type="float" office:value="-7365377.0700000003"/>
          <table:table-cell office:value-type="float" office:value="-7365377.0700000003"/>
          <table:table-cell office:value-type="float" office:value="-5285377.07"/>
          <table:table-cell office:value-type="float" office:value="-5285377.07"/>
          <table:table-cell office:value-type="float" office:value="-5285377.07"/>
          <table:table-cell office:value-type="float" office:value="-5285377.07"/>
          <table:table-cell office:value-type="float" office:value="-99853.59"/>
          <table:table-cell office:value-type="float" office:value="-99853.59"/>
          <table:table-cell table:number-columns-repeated="16373"/>
        </table:table-row>
        <table:table-row>
          <table:table-cell office:value-type="float" office:value="49236804700000"/>
          <table:table-cell office:value-type="string" office:string-value="      SETOR PRIVADO"/>
          <table:table-cell office:value-type="float" office:value="-7365377.0700000003"/>
          <table:table-cell office:value-type="float" office:value="-7365377.0700000003"/>
          <table:table-cell office:value-type="float" office:value="-7365377.0700000003"/>
          <table:table-cell office:value-type="float" office:value="-5285377.07"/>
          <table:table-cell office:value-type="float" office:value="-5285377.07"/>
          <table:table-cell office:value-type="float" office:value="-5285377.07"/>
          <table:table-cell office:value-type="float" office:value="-5285377.07"/>
          <table:table-cell office:value-type="float" office:value="-99853.59"/>
          <table:table-cell office:value-type="float" office:value="-99853.59"/>
          <table:table-cell table:number-columns-repeated="16373"/>
        </table:table-row>
        <table:table-row>
          <table:table-cell office:value-type="float" office:value="49236804720000"/>
          <table:table-cell office:value-type="string" office:string-value="       INDUSTRIA"/>
          <table:table-cell office:value-type="float" office:value="-7365377.0700000003"/>
          <table:table-cell office:value-type="float" office:value="-7365377.0700000003"/>
          <table:table-cell office:value-type="float" office:value="-7365377.0700000003"/>
          <table:table-cell office:value-type="float" office:value="-5285377.07"/>
          <table:table-cell office:value-type="float" office:value="-5285377.07"/>
          <table:table-cell office:value-type="float" office:value="-5285377.07"/>
          <table:table-cell office:value-type="float" office:value="-5285377.07"/>
          <table:table-cell office:value-type="float" office:value="-99853.59"/>
          <table:table-cell office:value-type="float" office:value="-99853.59"/>
          <table:table-cell table:number-columns-repeated="16373"/>
        </table:table-row>
        <table:table-row>
          <table:table-cell office:value-type="float" office:value="49244009000000"/>
          <table:table-cell office:value-type="string" office:string-value="    OBRIGACOES POR COMPRAS DE CAMBIO-TAXAS FLUTUANTES"/>
          <table:table-cell table:number-columns-repeated="3"/>
          <table:table-cell office:value-type="float" office:value="10814.04"/>
          <table:table-cell table:number-columns-repeated="2"/>
          <table:table-cell office:value-type="float" office:value="200"/>
          <table:table-cell table:number-columns-repeated="16375"/>
        </table:table-row>
        <table:table-row>
          <table:table-cell office:value-type="float" office:value="49244205000000"/>
          <table:table-cell office:value-type="string" office:string-value="     FINANCEIRO"/>
          <table:table-cell table:number-columns-repeated="3"/>
          <table:table-cell office:value-type="float" office:value="10814.04"/>
          <table:table-cell table:number-columns-repeated="2"/>
          <table:table-cell office:value-type="float" office:value="200"/>
          <table:table-cell table:number-columns-repeated="16375"/>
        </table:table-row>
        <table:table-row>
          <table:table-cell office:value-type="float" office:value="49277007000000"/>
          <table:table-cell office:value-type="string" office:string-value="    VALORES EM MOEDAS ESTRANGEIRAS A PAGAR"/>
          <table:table-cell office:value-type="float" office:value="95203.07"/>
          <table:table-cell office:value-type="float" office:value="95000.94"/>
          <table:table-cell office:value-type="float" office:value="96008.89"/>
          <table:table-cell office:value-type="float" office:value="90346.559999999998"/>
          <table:table-cell office:value-type="float" office:value="77860.34"/>
          <table:table-cell office:value-type="float" office:value="79903.199999999997"/>
          <table:table-cell office:value-type="float" office:value="77380.62"/>
          <table:table-cell office:value-type="float" office:value="79900.509999999995"/>
          <table:table-cell office:value-type="float" office:value="79927.45"/>
          <table:table-cell table:number-columns-repeated="16373"/>
        </table:table-row>
        <table:table-row>
          <table:table-cell office:value-type="float" office:value="49277203000000"/>
          <table:table-cell office:value-type="string" office:string-value="     COMISSOES DE AGENTES SOBRE IMPORTACAO"/>
          <table:table-cell office:value-type="float" office:value="95203.07"/>
          <table:table-cell office:value-type="float" office:value="95000.94"/>
          <table:table-cell office:value-type="float" office:value="96008.89"/>
          <table:table-cell office:value-type="float" office:value="90346.559999999998"/>
          <table:table-cell office:value-type="float" office:value="77860.34"/>
          <table:table-cell office:value-type="float" office:value="79903.199999999997"/>
          <table:table-cell office:value-type="float" office:value="77380.62"/>
          <table:table-cell office:value-type="float" office:value="79900.509999999995"/>
          <table:table-cell office:value-type="float" office:value="79927.45"/>
          <table:table-cell table:number-columns-repeated="16373"/>
        </table:table-row>
        <table:table-row>
          <table:table-cell office:value-type="float" office:value="49300008000000"/>
          <table:table-cell office:value-type="string" office:string-value="   SOCIAIS E ESTATUTARIAS"/>
          <table:table-cell office:value-type="float" office:value="177382.77"/>
          <table:table-cell office:value-type="float" office:value="177136.12"/>
          <table:table-cell office:value-type="float" office:value="176770.39"/>
          <table:table-cell office:value-type="float" office:value="176770.39"/>
          <table:table-cell office:value-type="float" office:value="176770.39"/>
          <table:table-cell office:value-type="float" office:value="110871.03999999999"/>
          <table:table-cell office:value-type="float" office:value="6383622.1799999997"/>
          <table:table-cell office:value-type="float" office:value="6383557.6100000003"/>
          <table:table-cell office:value-type="float" office:value="6383555.7000000002"/>
          <table:table-cell table:number-columns-repeated="16373"/>
        </table:table-row>
        <table:table-row>
          <table:table-cell office:value-type="float" office:value="49310005000000"/>
          <table:table-cell office:value-type="string" office:string-value="    DIVIDENDOS E BONIFICACOES A PAGAR"/>
          <table:table-cell office:value-type="float" office:value="177382.77"/>
          <table:table-cell office:value-type="float" office:value="177136.12"/>
          <table:table-cell office:value-type="float" office:value="176770.39"/>
          <table:table-cell office:value-type="float" office:value="176770.39"/>
          <table:table-cell office:value-type="float" office:value="176770.39"/>
          <table:table-cell office:value-type="float" office:value="110871.03999999999"/>
          <table:table-cell office:value-type="float" office:value="6383622.1799999997"/>
          <table:table-cell office:value-type="float" office:value="6383557.6100000003"/>
          <table:table-cell office:value-type="float" office:value="6383555.7000000002"/>
          <table:table-cell table:number-columns-repeated="16373"/>
        </table:table-row>
        <table:table-row>
          <table:table-cell office:value-type="float" office:value="49310005330000"/>
          <table:table-cell office:value-type="string" office:string-value="      DA UNIAO"/>
          <table:table-cell table:number-columns-repeated="6"/>
          <table:table-cell office:value-type="float" office:value="5903436.8200000003"/>
          <table:table-cell office:value-type="float" office:value="5903436.8200000003"/>
          <table:table-cell office:value-type="float" office:value="5903436.8200000003"/>
          <table:table-cell table:number-columns-repeated="16373"/>
        </table:table-row>
        <table:table-row>
          <table:table-cell office:value-type="float" office:value="49310005660000"/>
          <table:table-cell office:value-type="string" office:string-value="      OUTROS"/>
          <table:table-cell office:value-type="float" office:value="177382.77"/>
          <table:table-cell office:value-type="float" office:value="177136.12"/>
          <table:table-cell office:value-type="float" office:value="176770.39"/>
          <table:table-cell office:value-type="float" office:value="176770.39"/>
          <table:table-cell office:value-type="float" office:value="176770.39"/>
          <table:table-cell office:value-type="float" office:value="110871.03999999999"/>
          <table:table-cell office:value-type="float" office:value="480185.36"/>
          <table:table-cell office:value-type="float" office:value="480120.79"/>
          <table:table-cell office:value-type="float" office:value="480118.88"/>
          <table:table-cell table:number-columns-repeated="16373"/>
        </table:table-row>
        <table:table-row>
          <table:table-cell office:value-type="float" office:value="49400001000000"/>
          <table:table-cell office:value-type="string" office:string-value="   FISCAIS E PREVIDENCIARIAS"/>
          <table:table-cell office:value-type="float" office:value="833423241.63"/>
          <table:table-cell office:value-type="float" office:value="819198035.10000002"/>
          <table:table-cell office:value-type="float" office:value="775415098.69000006"/>
          <table:table-cell office:value-type="float" office:value="757977626.01999998"/>
          <table:table-cell office:value-type="float" office:value="788432954.75"/>
          <table:table-cell office:value-type="float" office:value="804940549.17999995"/>
          <table:table-cell office:value-type="float" office:value="805915250.75999999"/>
          <table:table-cell office:value-type="float" office:value="814516489"/>
          <table:table-cell office:value-type="float" office:value="834753197.98000002"/>
          <table:table-cell table:number-columns-repeated="16373"/>
        </table:table-row>
        <table:table-row>
          <table:table-cell office:value-type="float" office:value="49415003000000"/>
          <table:table-cell office:value-type="string" office:string-value="    PROVISAO P/IMPOSTOS E CONTRIBUICOES SOBRE LUCROS"/>
          <table:table-cell office:value-type="float" office:value="136291449.69"/>
          <table:table-cell office:value-type="float" office:value="88305589.629999995"/>
          <table:table-cell office:value-type="float" office:value="36163650.939999998"/>
          <table:table-cell office:value-type="float" office:value="6789228.4400000004"/>
          <table:table-cell office:value-type="float" office:value="24279238.989999998"/>
          <table:table-cell office:value-type="float" office:value="30412319.359999999"/>
          <table:table-cell office:value-type="float" office:value="23820111.829999998"/>
          <table:table-cell office:value-type="float" office:value="25561738.73"/>
          <table:table-cell office:value-type="float" office:value="32739723.27"/>
          <table:table-cell table:number-columns-repeated="16373"/>
        </table:table-row>
        <table:table-row>
          <table:table-cell office:value-type="float" office:value="49415003200000"/>
          <table:table-cell office:value-type="string" office:string-value="      IMPOSTO DE RENDA"/>
          <table:table-cell office:value-type="float" office:value="99270949.480000004"/>
          <table:table-cell office:value-type="float" office:value="81981692.450000003"/>
          <table:table-cell office:value-type="float" office:value="26619353.23"/>
          <table:table-cell office:value-type="float" office:value="5009785.2699999996"/>
          <table:table-cell office:value-type="float" office:value="17845248.91"/>
          <table:table-cell office:value-type="float" office:value="22347351.960000001"/>
          <table:table-cell office:value-type="float" office:value="17491871.91"/>
          <table:table-cell office:value-type="float" office:value="18763354.600000001"/>
          <table:table-cell office:value-type="float" office:value="24036505.059999999"/>
          <table:table-cell table:number-columns-repeated="16373"/>
        </table:table-row>
        <table:table-row>
          <table:table-cell office:value-type="float" office:value="49415003300000"/>
          <table:table-cell office:value-type="string" office:string-value="      CONTRIBUICAO SOCIAL"/>
          <table:table-cell office:value-type="float" office:value="37020500.210000001"/>
          <table:table-cell office:value-type="float" office:value="6323897.1799999997"/>
          <table:table-cell office:value-type="float" office:value="9544297.7100000009"/>
          <table:table-cell office:value-type="float" office:value="1779443.17"/>
          <table:table-cell office:value-type="float" office:value="6433990.0800000001"/>
          <table:table-cell office:value-type="float" office:value="8064967.4000000004"/>
          <table:table-cell office:value-type="float" office:value="6328239.9199999999"/>
          <table:table-cell office:value-type="float" office:value="6798384.1299999999"/>
          <table:table-cell office:value-type="float" office:value="8703218.2100000009"/>
          <table:table-cell table:number-columns-repeated="16373"/>
        </table:table-row>
        <table:table-row>
          <table:table-cell office:value-type="float" office:value="49420005000000"/>
          <table:table-cell office:value-type="string" office:string-value="    IMPOSTOS E CONTRIBUICOES A RECOLHER"/>
          <table:table-cell office:value-type="float" office:value="17754635.010000002"/>
          <table:table-cell office:value-type="float" office:value="12285859.68"/>
          <table:table-cell office:value-type="float" office:value="11815228.550000001"/>
          <table:table-cell office:value-type="float" office:value="11835216.57"/>
          <table:table-cell office:value-type="float" office:value="11510428.5"/>
          <table:table-cell office:value-type="float" office:value="12330983.810000001"/>
          <table:table-cell office:value-type="float" office:value="10676098.68"/>
          <table:table-cell office:value-type="float" office:value="10324654.24"/>
          <table:table-cell office:value-type="float" office:value="11665060.15"/>
          <table:table-cell table:number-columns-repeated="16373"/>
        </table:table-row>
        <table:table-row>
          <table:table-cell office:value-type="float" office:value="49420108000000"/>
          <table:table-cell office:value-type="string" office:string-value="     IMPOSTOS E CONTRIBUICOES SOBRE SERVICOS DE TERCS."/>
          <table:table-cell office:value-type="float" office:value="321440.09000000003"/>
          <table:table-cell office:value-type="float" office:value="507757.99"/>
          <table:table-cell office:value-type="float" office:value="464586.22"/>
          <table:table-cell office:value-type="float" office:value="488879.39"/>
          <table:table-cell office:value-type="float" office:value="414935.13"/>
          <table:table-cell office:value-type="float" office:value="518802.52"/>
          <table:table-cell office:value-type="float" office:value="541407.84"/>
          <table:table-cell office:value-type="float" office:value="559110.6"/>
          <table:table-cell office:value-type="float" office:value="559243.84"/>
          <table:table-cell table:number-columns-repeated="16373"/>
        </table:table-row>
        <table:table-row>
          <table:table-cell office:value-type="float" office:value="49420108100000"/>
          <table:table-cell office:value-type="string" office:string-value="      IMPOSTO DE RENDA NA FONTE"/>
          <table:table-cell office:value-type="float" office:value="13025.94"/>
          <table:table-cell office:value-type="float" office:value="15898.82"/>
          <table:table-cell office:value-type="float" office:value="6732.12"/>
          <table:table-cell office:value-type="float" office:value="9170.64"/>
          <table:table-cell office:value-type="float" office:value="5085.32"/>
          <table:table-cell office:value-type="float" office:value="12468.85"/>
          <table:table-cell office:value-type="float" office:value="8939.7999999999993"/>
          <table:table-cell office:value-type="float" office:value="3855.41"/>
          <table:table-cell office:value-type="float" office:value="4845.04"/>
          <table:table-cell table:number-columns-repeated="16373"/>
        </table:table-row>
        <table:table-row>
          <table:table-cell office:value-type="float" office:value="49420108150000"/>
          <table:table-cell office:value-type="string" office:string-value="      CPMF"/>
          <table:table-cell office:value-type="float" office:value="47241.85"/>
          <table:table-cell office:value-type="float" office:value="42559.41"/>
          <table:table-cell office:value-type="float" office:value="16840.96"/>
          <table:table-cell office:value-type="float" office:value="43060.08"/>
          <table:table-cell office:value-type="float" office:value="13215.41"/>
          <table:table-cell office:value-type="float" office:value="43235.66"/>
          <table:table-cell office:value-type="float" office:value="39790.44"/>
          <table:table-cell office:value-type="float" office:value="17114.53"/>
          <table:table-cell office:value-type="float" office:value="25859.26"/>
          <table:table-cell table:number-columns-repeated="16373"/>
        </table:table-row>
        <table:table-row>
          <table:table-cell office:value-type="float" office:value="49420108200000"/>
          <table:table-cell office:value-type="string" office:string-value="      PREVIDENCIA SOCIAL"/>
          <table:table-cell office:value-type="float" office:value="147646.07"/>
          <table:table-cell office:value-type="float" office:value="340265.95"/>
          <table:table-cell office:value-type="float" office:value="341949.8"/>
          <table:table-cell office:value-type="float" office:value="346812.82"/>
          <table:table-cell office:value-type="float" office:value="303858.45"/>
          <table:table-cell office:value-type="float" office:value="372465.18"/>
          <table:table-cell office:value-type="float" office:value="397640.61"/>
          <table:table-cell office:value-type="float" office:value="408529.44"/>
          <table:table-cell office:value-type="float" office:value="412346.6"/>
          <table:table-cell table:number-columns-repeated="16373"/>
        </table:table-row>
        <table:table-row>
          <table:table-cell office:value-type="float" office:value="49420108250000"/>
          <table:table-cell office:value-type="string" office:string-value="      IMPOSTO SOBRE SERVICOS - ISS"/>
          <table:table-cell office:value-type="float" office:value="113526.23"/>
          <table:table-cell office:value-type="float" office:value="109033.81"/>
          <table:table-cell office:value-type="float" office:value="99063.34"/>
          <table:table-cell office:value-type="float" office:value="89835.85"/>
          <table:table-cell office:value-type="float" office:value="92775.95"/>
          <table:table-cell office:value-type="float" office:value="90632.83"/>
          <table:table-cell office:value-type="float" office:value="95036.99"/>
          <table:table-cell office:value-type="float" office:value="129611.22"/>
          <table:table-cell office:value-type="float" office:value="116192.94"/>
          <table:table-cell table:number-columns-repeated="16373"/>
        </table:table-row>
        <table:table-row>
          <table:table-cell office:value-type="float" office:value="49420201000000"/>
          <table:table-cell office:value-type="string" office:string-value="     IMPOSTOS E CONTRIBUICOES SOBRE SALARIOS"/>
          <table:table-cell office:value-type="float" office:value="5915020.4699999997"/>
          <table:table-cell office:value-type="float" office:value="5330442.1100000003"/>
          <table:table-cell office:value-type="float" office:value="5327029.59"/>
          <table:table-cell office:value-type="float" office:value="5068692.04"/>
          <table:table-cell office:value-type="float" office:value="4677346.13"/>
          <table:table-cell office:value-type="float" office:value="4701442.93"/>
          <table:table-cell office:value-type="float" office:value="4759069.7300000004"/>
          <table:table-cell office:value-type="float" office:value="4840097.32"/>
          <table:table-cell office:value-type="float" office:value="4869302.8099999996"/>
          <table:table-cell table:number-columns-repeated="16373"/>
        </table:table-row>
        <table:table-row>
          <table:table-cell office:value-type="float" office:value="49420201100000"/>
          <table:table-cell office:value-type="string" office:string-value="      IMPOSTO DE RENDA NA FONTE"/>
          <table:table-cell office:value-type="float" office:value="664839.82999999996"/>
          <table:table-cell office:value-type="float" office:value="146574.82999999999"/>
          <table:table-cell office:value-type="float" office:value="96975.95"/>
          <table:table-cell office:value-type="float" office:value="16086.83"/>
          <table:table-cell office:value-type="float" office:value="40495.839999999997"/>
          <table:table-cell office:value-type="float" office:value="34773.64"/>
          <table:table-cell office:value-type="float" office:value="90.18"/>
          <table:table-cell office:value-type="float" office:value="28811.78"/>
          <table:table-cell office:value-type="float" office:value="46733.440000000002"/>
          <table:table-cell table:number-columns-repeated="16373"/>
        </table:table-row>
        <table:table-row>
          <table:table-cell office:value-type="float" office:value="49420201150000"/>
          <table:table-cell office:value-type="string" office:string-value="      CPMF"/>
          <table:table-cell office:value-type="float" office:value="88197.5"/>
          <table:table-cell office:value-type="float" office:value="10609.88"/>
          <table:table-cell office:value-type="float" office:value="20487.39"/>
          <table:table-cell office:value-type="float" office:value="4068.34"/>
          <table:table-cell office:value-type="float" office:value="3566.53"/>
          <table:table-cell office:value-type="float" office:value="39241.58"/>
          <table:table-cell office:value-type="float" office:value="3494.57"/>
          <table:table-cell office:value-type="float" office:value="3503.85"/>
          <table:table-cell office:value-type="float" office:value="5170.04"/>
          <table:table-cell table:number-columns-repeated="16373"/>
        </table:table-row>
        <table:table-row>
          <table:table-cell office:value-type="float" office:value="49420201200000"/>
          <table:table-cell office:value-type="string" office:string-value="      FGTS"/>
          <table:table-cell office:value-type="float" office:value="1106336.1399999999"/>
          <table:table-cell office:value-type="float" office:value="1122018.98"/>
          <table:table-cell office:value-type="float" office:value="1471097.34"/>
          <table:table-cell office:value-type="float" office:value="1008216.9"/>
          <table:table-cell office:value-type="float" office:value="983223.72"/>
          <table:table-cell office:value-type="float" office:value="984051.49"/>
          <table:table-cell office:value-type="float" office:value="989339.99"/>
          <table:table-cell office:value-type="float" office:value="1009170.16"/>
          <table:table-cell office:value-type="float" office:value="1011527.16"/>
          <table:table-cell table:number-columns-repeated="16373"/>
        </table:table-row>
        <table:table-row>
          <table:table-cell office:value-type="float" office:value="49420201250000"/>
          <table:table-cell office:value-type="string" office:string-value="      PREVIDENCIA SOCIAL"/>
          <table:table-cell office:value-type="float" office:value="3679284.37"/>
          <table:table-cell office:value-type="float" office:value="3721806.35"/>
          <table:table-cell office:value-type="float" office:value="3433121.55"/>
          <table:table-cell office:value-type="float" office:value="3396223.75"/>
          <table:table-cell office:value-type="float" office:value="3329290.23"/>
          <table:table-cell office:value-type="float" office:value="3332325.56"/>
          <table:table-cell office:value-type="float" office:value="3445904.15"/>
          <table:table-cell office:value-type="float" office:value="3502316.02"/>
          <table:table-cell office:value-type="float" office:value="3504034.28"/>
          <table:table-cell table:number-columns-repeated="16373"/>
        </table:table-row>
        <table:table-row>
          <table:table-cell office:value-type="float" office:value="49420201260000"/>
          <table:table-cell office:value-type="string" office:string-value="      RETENCAO DE SALARIO EDUCACAO"/>
          <table:table-cell office:value-type="float" office:value="322515.88"/>
          <table:table-cell office:value-type="float" office:value="328085.32"/>
          <table:table-cell office:value-type="float" office:value="298330.61"/>
          <table:table-cell office:value-type="float" office:value="294524.06"/>
          <table:table-cell office:value-type="float" office:value="287593.64"/>
          <table:table-cell office:value-type="float" office:value="288105.03999999998"/>
          <table:table-cell office:value-type="float" office:value="289539.48"/>
          <table:table-cell office:value-type="float" office:value="295479.95"/>
          <table:table-cell office:value-type="float" office:value="288665.59000000003"/>
          <table:table-cell table:number-columns-repeated="16373"/>
        </table:table-row>
        <table:table-row>
          <table:table-cell office:value-type="float" office:value="49420201270000"/>
          <table:table-cell office:value-type="string" office:string-value="      SALARIO EDUCACAO-INDENIZACAO DE BENEFICIARIO"/>
          <table:table-cell office:value-type="float" office:value="53766"/>
          <table:table-cell office:value-type="float" office:value="1266"/>
          <table:table-cell office:value-type="float" office:value="6936"/>
          <table:table-cell office:value-type="float" office:value="11340"/>
          <table:table-cell office:value-type="float" office:value="17010"/>
          <table:table-cell office:value-type="float" office:value="22680"/>
          <table:table-cell office:value-type="float" office:value="30429"/>
          <table:table-cell/>
          <table:table-cell office:value-type="float" office:value="12684"/>
          <table:table-cell table:number-columns-repeated="16373"/>
        </table:table-row>
        <table:table-row>
          <table:table-cell office:value-type="float" office:value="49420201900000"/>
          <table:table-cell office:value-type="string" office:string-value="      OUTROS"/>
          <table:table-cell office:value-type="float" office:value="80.75"/>
          <table:table-cell office:value-type="float" office:value="80.75"/>
          <table:table-cell office:value-type="float" office:value="80.75"/>
          <table:table-cell office:value-type="float" office:value="338232.16"/>
          <table:table-cell office:value-type="float" office:value="16166.17"/>
          <table:table-cell office:value-type="float" office:value="265.62"/>
          <table:table-cell office:value-type="float" office:value="272.36"/>
          <table:table-cell office:value-type="float" office:value="815.56"/>
          <table:table-cell office:value-type="float" office:value="488.3"/>
          <table:table-cell table:number-columns-repeated="16373"/>
        </table:table-row>
        <table:table-row>
          <table:table-cell office:value-type="float" office:value="49420902000000"/>
          <table:table-cell office:value-type="string" office:string-value="     OUTROS"/>
          <table:table-cell office:value-type="float" office:value="11518174.449999999"/>
          <table:table-cell office:value-type="float" office:value="6447659.5800000001"/>
          <table:table-cell office:value-type="float" office:value="6023612.7400000002"/>
          <table:table-cell office:value-type="float" office:value="6277645.1399999997"/>
          <table:table-cell office:value-type="float" office:value="6418147.2400000002"/>
          <table:table-cell office:value-type="float" office:value="7110738.3600000003"/>
          <table:table-cell office:value-type="float" office:value="5375621.1100000003"/>
          <table:table-cell office:value-type="float" office:value="4925446.32"/>
          <table:table-cell office:value-type="float" office:value="6236513.5"/>
          <table:table-cell table:number-columns-repeated="16373"/>
        </table:table-row>
        <table:table-row>
          <table:table-cell office:value-type="float" office:value="49420902100000"/>
          <table:table-cell office:value-type="string" office:string-value="      IMPOSTO DE RENDA NA FONTE"/>
          <table:table-cell office:value-type="float" office:value="2284987.7400000002"/>
          <table:table-cell office:value-type="float" office:value="391918.57"/>
          <table:table-cell office:value-type="float" office:value="434621.61"/>
          <table:table-cell office:value-type="float" office:value="372850.02"/>
          <table:table-cell office:value-type="float" office:value="362755.28"/>
          <table:table-cell office:value-type="float" office:value="448115.42"/>
          <table:table-cell office:value-type="float" office:value="536810.63"/>
          <table:table-cell office:value-type="float" office:value="483753.42"/>
          <table:table-cell office:value-type="float" office:value="594569.75"/>
          <table:table-cell table:number-columns-repeated="16373"/>
        </table:table-row>
        <table:table-row>
          <table:table-cell office:value-type="float" office:value="49420902200000"/>
          <table:table-cell office:value-type="string" office:string-value="      CPMF"/>
          <table:table-cell office:value-type="float" office:value="1009433.8"/>
          <table:table-cell office:value-type="float" office:value="621250.36"/>
          <table:table-cell office:value-type="float" office:value="727187.64"/>
          <table:table-cell office:value-type="float" office:value="725802.6"/>
          <table:table-cell office:value-type="float" office:value="549823.82999999996"/>
          <table:table-cell office:value-type="float" office:value="669849.29"/>
          <table:table-cell office:value-type="float" office:value="721315.85"/>
          <table:table-cell office:value-type="float" office:value="555482.59"/>
          <table:table-cell office:value-type="float" office:value="672810.19"/>
          <table:table-cell table:number-columns-repeated="16373"/>
        </table:table-row>
        <table:table-row>
          <table:table-cell office:value-type="float" office:value="49420902250000"/>
          <table:table-cell office:value-type="string" office:string-value="      PASEP"/>
          <table:table-cell office:value-type="float" office:value="1463436.19"/>
          <table:table-cell office:value-type="float" office:value="967786.01"/>
          <table:table-cell office:value-type="float" office:value="865800.62"/>
          <table:table-cell office:value-type="float" office:value="922286.34"/>
          <table:table-cell office:value-type="float" office:value="1738487.21"/>
          <table:table-cell office:value-type="float" office:value="2496099.86"/>
          <table:table-cell office:value-type="float" office:value="733252.47"/>
          <table:table-cell office:value-type="float" office:value="692064.85"/>
          <table:table-cell office:value-type="float" office:value="1453734.62"/>
          <table:table-cell table:number-columns-repeated="16373"/>
        </table:table-row>
        <table:table-row>
          <table:table-cell office:value-type="float" office:value="49420902300000"/>
          <table:table-cell office:value-type="string" office:string-value="      COFINS"/>
          <table:table-cell office:value-type="float" office:value="6754320.8899999997"/>
          <table:table-cell office:value-type="float" office:value="4466704.6399999997"/>
          <table:table-cell office:value-type="float" office:value="3996002.87"/>
          <table:table-cell office:value-type="float" office:value="4256706.18"/>
          <table:table-cell office:value-type="float" office:value="3767080.92"/>
          <table:table-cell office:value-type="float" office:value="3496673.79"/>
          <table:table-cell office:value-type="float" office:value="3384242.16"/>
          <table:table-cell office:value-type="float" office:value="3194145.46"/>
          <table:table-cell office:value-type="float" office:value="3515398.94"/>
          <table:table-cell table:number-columns-repeated="16373"/>
        </table:table-row>
        <table:table-row>
          <table:table-cell office:value-type="float" office:value="49420902900000"/>
          <table:table-cell office:value-type="string" office:string-value="      OUTROS"/>
          <table:table-cell office:value-type="float" office:value="5995.83"/>
          <table:table-cell table:number-columns-repeated="16381"/>
        </table:table-row>
        <table:table-row>
          <table:table-cell office:value-type="float" office:value="49430002000000"/>
          <table:table-cell office:value-type="string" office:string-value="    PROVISAO PARA IMPOSTO DE RENDA DIFERIDO"/>
          <table:table-cell office:value-type="float" office:value="41438073.109999999"/>
          <table:table-cell office:value-type="float" office:value="41404804.780000001"/>
          <table:table-cell office:value-type="float" office:value="41289963.880000003"/>
          <table:table-cell office:value-type="float" office:value="44397706.049999997"/>
          <table:table-cell office:value-type="float" office:value="51927226.909999996"/>
          <table:table-cell office:value-type="float" office:value="52887083.549999997"/>
          <table:table-cell office:value-type="float" office:value="53334835.039999999"/>
          <table:table-cell office:value-type="float" office:value="54134676.759999998"/>
          <table:table-cell office:value-type="float" office:value="58654513.07"/>
          <table:table-cell table:number-columns-repeated="16373"/>
        </table:table-row>
        <table:table-row>
          <table:table-cell office:value-type="float" office:value="49430002100000"/>
          <table:table-cell office:value-type="string" office:string-value="      IMPOSTO DE RENDA SOBRE REAVALIACAO"/>
          <table:table-cell office:value-type="float" office:value="18030249.719999999"/>
          <table:table-cell office:value-type="float" office:value="17945807.960000001"/>
          <table:table-cell office:value-type="float" office:value="17861366.120000001"/>
          <table:table-cell office:value-type="float" office:value="17776924.359999999"/>
          <table:table-cell office:value-type="float" office:value="17692482.600000001"/>
          <table:table-cell office:value-type="float" office:value="17608040.84"/>
          <table:table-cell office:value-type="float" office:value="17523599"/>
          <table:table-cell office:value-type="float" office:value="17439157.239999998"/>
          <table:table-cell office:value-type="float" office:value="17354715.390000001"/>
          <table:table-cell table:number-columns-repeated="16373"/>
        </table:table-row>
        <table:table-row>
          <table:table-cell office:value-type="float" office:value="49430002101000"/>
          <table:table-cell office:value-type="string" office:string-value="       EDIFICACOES"/>
          <table:table-cell office:value-type="float" office:value="15289413.560000001"/>
          <table:table-cell office:value-type="float" office:value="15204971.800000001"/>
          <table:table-cell office:value-type="float" office:value="15120529.960000001"/>
          <table:table-cell office:value-type="float" office:value="15036088.199999999"/>
          <table:table-cell office:value-type="float" office:value="14951646.439999999"/>
          <table:table-cell office:value-type="float" office:value="14867204.68"/>
          <table:table-cell office:value-type="float" office:value="14782762.84"/>
          <table:table-cell office:value-type="float" office:value="14698321.08"/>
          <table:table-cell office:value-type="float" office:value="14613879.23"/>
          <table:table-cell table:number-columns-repeated="16373"/>
        </table:table-row>
        <table:table-row>
          <table:table-cell office:value-type="float" office:value="49430002102000"/>
          <table:table-cell office:value-type="string" office:string-value="       TERRENOS"/>
          <table:table-cell office:value-type="float" office:value="2740836.16"/>
          <table:table-cell office:value-type="float" office:value="2740836.16"/>
          <table:table-cell office:value-type="float" office:value="2740836.16"/>
          <table:table-cell office:value-type="float" office:value="2740836.16"/>
          <table:table-cell office:value-type="float" office:value="2740836.16"/>
          <table:table-cell office:value-type="float" office:value="2740836.16"/>
          <table:table-cell office:value-type="float" office:value="2740836.16"/>
          <table:table-cell office:value-type="float" office:value="2740836.16"/>
          <table:table-cell office:value-type="float" office:value="2740836.16"/>
          <table:table-cell table:number-columns-repeated="16373"/>
        </table:table-row>
        <table:table-row>
          <table:table-cell office:value-type="float" office:value="49430002110000"/>
          <table:table-cell office:value-type="string" office:string-value="      IR S/AJUSTES A VR.DE MERCADO-TVM E INSTR.FIN.DERIV"/>
          <table:table-cell office:value-type="float" office:value="12438921.68"/>
          <table:table-cell office:value-type="float" office:value="12498901.43"/>
          <table:table-cell office:value-type="float" office:value="12498901.43"/>
          <table:table-cell office:value-type="float" office:value="14868447.720000001"/>
          <table:table-cell office:value-type="float" office:value="20489301.870000001"/>
          <table:table-cell office:value-type="float" office:value="21279520.57"/>
          <table:table-cell office:value-type="float" office:value="21693191.449999999"/>
          <table:table-cell office:value-type="float" office:value="22365752.129999999"/>
          <table:table-cell office:value-type="float" office:value="25773603.050000001"/>
          <table:table-cell table:number-columns-repeated="16373"/>
        </table:table-row>
        <table:table-row>
          <table:table-cell office:value-type="float" office:value="49430002200000"/>
          <table:table-cell office:value-type="string" office:string-value="      CONTRIBUICAO SOCIAL SOBRE REAVALIACAO"/>
          <table:table-cell office:value-type="float" office:value="6490889.9000000004"/>
          <table:table-cell office:value-type="float" office:value="6460490.8700000001"/>
          <table:table-cell office:value-type="float" office:value="6430091.7999999998"/>
          <table:table-cell office:value-type="float" office:value="6399692.7699999996"/>
          <table:table-cell office:value-type="float" office:value="6369293.7400000002"/>
          <table:table-cell office:value-type="float" office:value="6338894.71"/>
          <table:table-cell office:value-type="float" office:value="6308495.6399999997"/>
          <table:table-cell office:value-type="float" office:value="6278096.6100000003"/>
          <table:table-cell office:value-type="float" office:value="6247697.54"/>
          <table:table-cell table:number-columns-repeated="16373"/>
        </table:table-row>
        <table:table-row>
          <table:table-cell office:value-type="float" office:value="49430002201000"/>
          <table:table-cell office:value-type="string" office:string-value="       EDIFICACOES"/>
          <table:table-cell office:value-type="float" office:value="5504188.8899999997"/>
          <table:table-cell office:value-type="float" office:value="5473789.8600000003"/>
          <table:table-cell office:value-type="float" office:value="5443390.79"/>
          <table:table-cell office:value-type="float" office:value="5412991.7599999998"/>
          <table:table-cell office:value-type="float" office:value="5382592.7300000004"/>
          <table:table-cell office:value-type="float" office:value="5352193.7"/>
          <table:table-cell office:value-type="float" office:value="5321794.63"/>
          <table:table-cell office:value-type="float" office:value="5291395.5999999996"/>
          <table:table-cell office:value-type="float" office:value="5260996.53"/>
          <table:table-cell table:number-columns-repeated="16373"/>
        </table:table-row>
        <table:table-row>
          <table:table-cell office:value-type="float" office:value="49430002202000"/>
          <table:table-cell office:value-type="string" office:string-value="       TERRENOS"/>
          <table:table-cell office:value-type="float" office:value="986701.01"/>
          <table:table-cell office:value-type="float" office:value="986701.01"/>
          <table:table-cell office:value-type="float" office:value="986701.01"/>
          <table:table-cell office:value-type="float" office:value="986701.01"/>
          <table:table-cell office:value-type="float" office:value="986701.01"/>
          <table:table-cell office:value-type="float" office:value="986701.01"/>
          <table:table-cell office:value-type="float" office:value="986701.01"/>
          <table:table-cell office:value-type="float" office:value="986701.01"/>
          <table:table-cell office:value-type="float" office:value="986701.01"/>
          <table:table-cell table:number-columns-repeated="16373"/>
        </table:table-row>
        <table:table-row>
          <table:table-cell office:value-type="float" office:value="49430002210000"/>
          <table:table-cell office:value-type="string" office:string-value="      C.SOCIAL S/AJUSTES A VR.MERC-TVM E INSTR.FIN.DERIV"/>
          <table:table-cell office:value-type="float" office:value="4478011.8099999996"/>
          <table:table-cell office:value-type="float" office:value="4499604.5199999996"/>
          <table:table-cell office:value-type="float" office:value="4499604.53"/>
          <table:table-cell office:value-type="float" office:value="5352641.2"/>
          <table:table-cell office:value-type="float" office:value="7376148.7000000002"/>
          <table:table-cell office:value-type="float" office:value="7660627.4299999997"/>
          <table:table-cell office:value-type="float" office:value="7809548.9500000002"/>
          <table:table-cell office:value-type="float" office:value="8051670.7800000003"/>
          <table:table-cell office:value-type="float" office:value="9278497.0899999999"/>
          <table:table-cell table:number-columns-repeated="16373"/>
        </table:table-row>
        <table:table-row>
          <table:table-cell office:value-type="float" office:value="49450006000000"/>
          <table:table-cell office:value-type="string" office:string-value="    PROVISAO PARA RISCOS FISCAIS"/>
          <table:table-cell office:value-type="float" office:value="637939083.82000005"/>
          <table:table-cell office:value-type="float" office:value="677201781.00999999"/>
          <table:table-cell office:value-type="float" office:value="686146255.32000005"/>
          <table:table-cell office:value-type="float" office:value="694955474.96000004"/>
          <table:table-cell office:value-type="float" office:value="700716060.35000002"/>
          <table:table-cell office:value-type="float" office:value="709310162.46000004"/>
          <table:table-cell office:value-type="float" office:value="718084205.21000004"/>
          <table:table-cell office:value-type="float" office:value="724495419.26999998"/>
          <table:table-cell office:value-type="float" office:value="731693901.49000001"/>
          <table:table-cell table:number-columns-repeated="16373"/>
        </table:table-row>
        <table:table-row>
          <table:table-cell office:value-type="float" office:value="49450109000000"/>
          <table:table-cell office:value-type="string" office:string-value="     IMPOSTOS E CONTRIBUICOES SOBRE LUCROS"/>
          <table:table-cell office:value-type="float" office:value="637939083.82000005"/>
          <table:table-cell office:value-type="float" office:value="677201781.00999999"/>
          <table:table-cell office:value-type="float" office:value="686146255.32000005"/>
          <table:table-cell office:value-type="float" office:value="694955474.96000004"/>
          <table:table-cell office:value-type="float" office:value="700716060.35000002"/>
          <table:table-cell office:value-type="float" office:value="709310162.46000004"/>
          <table:table-cell office:value-type="float" office:value="718084205.21000004"/>
          <table:table-cell office:value-type="float" office:value="724495419.26999998"/>
          <table:table-cell office:value-type="float" office:value="731693901.49000001"/>
          <table:table-cell table:number-columns-repeated="16373"/>
        </table:table-row>
        <table:table-row>
          <table:table-cell office:value-type="float" office:value="49600007000000"/>
          <table:table-cell office:value-type="string" office:string-value="   RECURSOS PARA DESTINACAO ESPECIFICA"/>
          <table:table-cell office:value-type="float" office:value="1862685088.3399999"/>
          <table:table-cell office:value-type="float" office:value="1866102249.46"/>
          <table:table-cell office:value-type="float" office:value="1866863611.26"/>
          <table:table-cell office:value-type="float" office:value="2247132701.3899999"/>
          <table:table-cell office:value-type="float" office:value="2235408407.1999998"/>
          <table:table-cell office:value-type="float" office:value="2230723592.5500002"/>
          <table:table-cell office:value-type="float" office:value="2242570579"/>
          <table:table-cell office:value-type="float" office:value="2853294055.3099999"/>
          <table:table-cell office:value-type="float" office:value="3027761061.75"/>
          <table:table-cell table:number-columns-repeated="16373"/>
        </table:table-row>
        <table:table-row>
          <table:table-cell office:value-type="float" office:value="49650002000000"/>
          <table:table-cell office:value-type="string" office:string-value="    OBRIGACOES POR FUNDOS FINANCS.E DE DESENVOLVIMENTO"/>
          <table:table-cell office:value-type="float" office:value="1862685088.3399999"/>
          <table:table-cell office:value-type="float" office:value="1866102249.46"/>
          <table:table-cell office:value-type="float" office:value="1866863611.26"/>
          <table:table-cell office:value-type="float" office:value="2247132701.3899999"/>
          <table:table-cell office:value-type="float" office:value="2235408407.1999998"/>
          <table:table-cell office:value-type="float" office:value="2230723592.5500002"/>
          <table:table-cell office:value-type="float" office:value="2242570579"/>
          <table:table-cell office:value-type="float" office:value="2853294055.3099999"/>
          <table:table-cell office:value-type="float" office:value="3027761061.75"/>
          <table:table-cell table:number-columns-repeated="16373"/>
        </table:table-row>
        <table:table-row>
          <table:table-cell office:value-type="float" office:value="49650301000000"/>
          <table:table-cell office:value-type="string" office:string-value="     FUNDO DE INVESTIMENTO SOCIAL-FINSOCIAL"/>
          <table:table-cell office:value-type="float" office:value="1952399.33"/>
          <table:table-cell office:value-type="float" office:value="1953209.41"/>
          <table:table-cell office:value-type="float" office:value="1953896.26"/>
          <table:table-cell office:value-type="float" office:value="1954530.01"/>
          <table:table-cell office:value-type="float" office:value="1955233.79"/>
          <table:table-cell office:value-type="float" office:value="1956019.17"/>
          <table:table-cell office:value-type="float" office:value="1956726.13"/>
          <table:table-cell office:value-type="float" office:value="1957657.28"/>
          <table:table-cell office:value-type="float" office:value="1958349.09"/>
          <table:table-cell table:number-columns-repeated="16373"/>
        </table:table-row>
        <table:table-row>
          <table:table-cell office:value-type="float" office:value="49650301101000"/>
          <table:table-cell office:value-type="string" office:string-value="      RECURSOS DISPONIVEIS"/>
          <table:table-cell office:value-type="float" office:value="166066.85999999999"/>
          <table:table-cell office:value-type="float" office:value="166876.94"/>
          <table:table-cell office:value-type="float" office:value="167563.79"/>
          <table:table-cell office:value-type="float" office:value="168197.54"/>
          <table:table-cell office:value-type="float" office:value="168901.32"/>
          <table:table-cell office:value-type="float" office:value="169686.7"/>
          <table:table-cell office:value-type="float" office:value="170393.66"/>
          <table:table-cell office:value-type="float" office:value="171324.81"/>
          <table:table-cell office:value-type="float" office:value="172016.62"/>
          <table:table-cell table:number-columns-repeated="16373"/>
        </table:table-row>
        <table:table-row>
          <table:table-cell office:value-type="float" office:value="49650301151000"/>
          <table:table-cell office:value-type="string" office:string-value="      RENDAS NAO REALIZADAS FINANCEIRAMENTE"/>
          <table:table-cell office:value-type="float" office:value="1786332.47"/>
          <table:table-cell office:value-type="float" office:value="1786332.47"/>
          <table:table-cell office:value-type="float" office:value="1786332.47"/>
          <table:table-cell office:value-type="float" office:value="1786332.47"/>
          <table:table-cell office:value-type="float" office:value="1786332.47"/>
          <table:table-cell office:value-type="float" office:value="1786332.47"/>
          <table:table-cell office:value-type="float" office:value="1786332.47"/>
          <table:table-cell office:value-type="float" office:value="1786332.47"/>
          <table:table-cell office:value-type="float" office:value="1786332.47"/>
          <table:table-cell table:number-columns-repeated="16373"/>
        </table:table-row>
        <table:table-row>
          <table:table-cell office:value-type="float" office:value="49650909000000"/>
          <table:table-cell office:value-type="string" office:string-value="     OUTROS FUNDOS E PROGRAMAS"/>
          <table:table-cell office:value-type="float" office:value="1860732689.01"/>
          <table:table-cell office:value-type="float" office:value="1864149040.05"/>
          <table:table-cell office:value-type="float" office:value="1864909715"/>
          <table:table-cell office:value-type="float" office:value="2245178171.3800001"/>
          <table:table-cell office:value-type="float" office:value="2233453173.4099998"/>
          <table:table-cell office:value-type="float" office:value="2228767573.3800001"/>
          <table:table-cell office:value-type="float" office:value="2240613852.8699999"/>
          <table:table-cell office:value-type="float" office:value="2851336398.0300002"/>
          <table:table-cell office:value-type="float" office:value="3025802712.6599998"/>
          <table:table-cell table:number-columns-repeated="16373"/>
        </table:table-row>
        <table:table-row>
          <table:table-cell office:value-type="float" office:value="49650909003000"/>
          <table:table-cell office:value-type="string" office:string-value="      FUNDO CONSTITUC. DE FINANC. DO NORDESTE - FNE"/>
          <table:table-cell office:value-type="float" office:value="1835223895.04"/>
          <table:table-cell office:value-type="float" office:value="1838568747.1700001"/>
          <table:table-cell office:value-type="float" office:value="1839196878.6199999"/>
          <table:table-cell office:value-type="float" office:value="2219386325.96"/>
          <table:table-cell office:value-type="float" office:value="2207859163.7199998"/>
          <table:table-cell office:value-type="float" office:value="2202069241.5"/>
          <table:table-cell office:value-type="float" office:value="2214099507.6700001"/>
          <table:table-cell office:value-type="float" office:value="2825745123.5700002"/>
          <table:table-cell office:value-type="float" office:value="3000607334.4699998"/>
          <table:table-cell table:number-columns-repeated="16373"/>
        </table:table-row>
        <table:table-row>
          <table:table-cell office:value-type="float" office:value="49650909004000"/>
          <table:table-cell office:value-type="string" office:string-value="       DISPONIVEL"/>
          <table:table-cell office:value-type="float" office:value="1826169836.1700001"/>
          <table:table-cell office:value-type="float" office:value="1829169308.0799999"/>
          <table:table-cell office:value-type="float" office:value="1831282201.6800001"/>
          <table:table-cell office:value-type="float" office:value="2211300384.1999998"/>
          <table:table-cell office:value-type="float" office:value="2199610015.0300002"/>
          <table:table-cell office:value-type="float" office:value="2193771111.9000001"/>
          <table:table-cell office:value-type="float" office:value="2206832837.9400001"/>
          <table:table-cell office:value-type="float" office:value="2818552688.3800001"/>
          <table:table-cell office:value-type="float" office:value="2994565298.0799999"/>
          <table:table-cell table:number-columns-repeated="16373"/>
        </table:table-row>
        <table:table-row>
          <table:table-cell office:value-type="float" office:value="49650909005000"/>
          <table:table-cell office:value-type="string" office:string-value="       TITULOS DA COBERTURA DO PROAGRO"/>
          <table:table-cell office:value-type="float" office:value="9054058.8699999992"/>
          <table:table-cell office:value-type="float" office:value="9399439.0899999999"/>
          <table:table-cell office:value-type="float" office:value="7914676.9400000004"/>
          <table:table-cell office:value-type="float" office:value="8085941.7599999998"/>
          <table:table-cell office:value-type="float" office:value="8249148.6900000004"/>
          <table:table-cell office:value-type="float" office:value="8298129.5999999996"/>
          <table:table-cell office:value-type="float" office:value="7266669.7300000004"/>
          <table:table-cell office:value-type="float" office:value="7192435.1900000004"/>
          <table:table-cell office:value-type="float" office:value="6042036.3899999997"/>
          <table:table-cell table:number-columns-repeated="16373"/>
        </table:table-row>
        <table:table-row>
          <table:table-cell office:value-type="float" office:value="49650909410000"/>
          <table:table-cell office:value-type="string" office:string-value="      FUNDO DE DESENV. REGIONAL-FDR(DEC. N.94386/87)"/>
          <table:table-cell office:value-type="float" office:value="660736.63"/>
          <table:table-cell office:value-type="float" office:value="660736.63"/>
          <table:table-cell office:value-type="float" office:value="665442.35"/>
          <table:table-cell office:value-type="float" office:value="664862.97"/>
          <table:table-cell office:value-type="float" office:value="574862.97"/>
          <table:table-cell office:value-type="float" office:value="1175356.48"/>
          <table:table-cell office:value-type="float" office:value="1175356.48"/>
          <table:table-cell office:value-type="float" office:value="1176499.57"/>
          <table:table-cell office:value-type="float" office:value="1208961.3799999999"/>
          <table:table-cell table:number-columns-repeated="16373"/>
        </table:table-row>
        <table:table-row>
          <table:table-cell office:value-type="float" office:value="49650909425000"/>
          <table:table-cell office:value-type="string" office:string-value="      SEBRAE-FUNDO DE CREDITO PROGERAR"/>
          <table:table-cell office:value-type="float" office:value="3333461.2"/>
          <table:table-cell office:value-type="float" office:value="3333461.2"/>
          <table:table-cell office:value-type="float" office:value="3333461.2"/>
          <table:table-cell office:value-type="float" office:value="3333461.2"/>
          <table:table-cell office:value-type="float" office:value="3333461.2"/>
          <table:table-cell office:value-type="float" office:value="3333461.2"/>
          <table:table-cell office:value-type="float" office:value="3333461.2"/>
          <table:table-cell office:value-type="float" office:value="3333461.2"/>
          <table:table-cell office:value-type="float" office:value="3333461.2"/>
          <table:table-cell table:number-columns-repeated="16373"/>
        </table:table-row>
        <table:table-row>
          <table:table-cell office:value-type="float" office:value="49650909433500"/>
          <table:table-cell office:value-type="string" office:string-value="       RENDAS NAO REALIZADAS FINANCEIRAMENTE"/>
          <table:table-cell office:value-type="float" office:value="3333461.2"/>
          <table:table-cell office:value-type="float" office:value="3333461.2"/>
          <table:table-cell office:value-type="float" office:value="3333461.2"/>
          <table:table-cell office:value-type="float" office:value="3333461.2"/>
          <table:table-cell office:value-type="float" office:value="3333461.2"/>
          <table:table-cell office:value-type="float" office:value="3333461.2"/>
          <table:table-cell office:value-type="float" office:value="3333461.2"/>
          <table:table-cell office:value-type="float" office:value="3333461.2"/>
          <table:table-cell office:value-type="float" office:value="3333461.2"/>
          <table:table-cell table:number-columns-repeated="16373"/>
        </table:table-row>
        <table:table-row>
          <table:table-cell office:value-type="float" office:value="49650909440000"/>
          <table:table-cell office:value-type="string" office:string-value="      SEBRAE-FUNDO DE RISCO PROGERAR"/>
          <table:table-cell office:value-type="float" office:value="134943.9"/>
          <table:table-cell office:value-type="float" office:value="135602.16"/>
          <table:table-cell office:value-type="float" office:value="136160.28"/>
          <table:table-cell office:value-type="float" office:value="136675.26"/>
          <table:table-cell office:value-type="float" office:value="137247.15"/>
          <table:table-cell office:value-type="float" office:value="137885.34"/>
          <table:table-cell office:value-type="float" office:value="138459.79999999999"/>
          <table:table-cell office:value-type="float" office:value="139216.45000000001"/>
          <table:table-cell office:value-type="float" office:value="139778.60999999999"/>
          <table:table-cell table:number-columns-repeated="16373"/>
        </table:table-row>
        <table:table-row>
          <table:table-cell office:value-type="float" office:value="49650909445000"/>
          <table:table-cell office:value-type="string" office:string-value="       RECURSOS A DISPOSICAO"/>
          <table:table-cell office:value-type="float" office:value="134943.9"/>
          <table:table-cell office:value-type="float" office:value="135602.16"/>
          <table:table-cell office:value-type="float" office:value="136160.28"/>
          <table:table-cell office:value-type="float" office:value="136675.26"/>
          <table:table-cell office:value-type="float" office:value="137247.15"/>
          <table:table-cell office:value-type="float" office:value="137885.34"/>
          <table:table-cell office:value-type="float" office:value="138459.79999999999"/>
          <table:table-cell office:value-type="float" office:value="139216.45000000001"/>
          <table:table-cell office:value-type="float" office:value="139778.60999999999"/>
          <table:table-cell table:number-columns-repeated="16373"/>
        </table:table-row>
        <table:table-row>
          <table:table-cell office:value-type="float" office:value="49650909470000"/>
          <table:table-cell office:value-type="string" office:string-value="      CONVENIO CODEVASF-BNB"/>
          <table:table-cell office:value-type="float" office:value="102205.11"/>
          <table:table-cell office:value-type="float" office:value="58863.95"/>
          <table:table-cell office:value-type="float" office:value="59950.47"/>
          <table:table-cell office:value-type="float" office:value="91469.55"/>
          <table:table-cell office:value-type="float" office:value="82409.83"/>
          <table:table-cell office:value-type="float" office:value="99531.14"/>
          <table:table-cell office:value-type="float" office:value="100496.55"/>
          <table:table-cell office:value-type="float" office:value="107419.06"/>
          <table:table-cell office:value-type="float" office:value="109999.72"/>
          <table:table-cell table:number-columns-repeated="16373"/>
        </table:table-row>
        <table:table-row>
          <table:table-cell office:value-type="float" office:value="49650909500000"/>
          <table:table-cell office:value-type="string" office:string-value="      FDR-CODEVASF"/>
          <table:table-cell office:value-type="float" office:value="29622.94"/>
          <table:table-cell office:value-type="float" office:value="30307.919999999998"/>
          <table:table-cell office:value-type="float" office:value="30432.66"/>
          <table:table-cell office:value-type="float" office:value="1867.19"/>
          <table:table-cell office:value-type="float" office:value="9515.33"/>
          <table:table-cell table:number-columns-repeated="16377"/>
        </table:table-row>
        <table:table-row>
          <table:table-cell office:value-type="float" office:value="49650909515000"/>
          <table:table-cell office:value-type="string" office:string-value="      FASE"/>
          <table:table-cell office:value-type="float" office:value="1563166.85"/>
          <table:table-cell office:value-type="float" office:value="1563166.85"/>
          <table:table-cell office:value-type="float" office:value="1563166.85"/>
          <table:table-cell office:value-type="float" office:value="1563166.85"/>
          <table:table-cell office:value-type="float" office:value="1565545.82"/>
          <table:table-cell office:value-type="float" office:value="2074195.82"/>
          <table:table-cell office:value-type="float" office:value="2074195.82"/>
          <table:table-cell office:value-type="float" office:value="1968521.53"/>
          <table:table-cell office:value-type="float" office:value="1842121.53"/>
          <table:table-cell table:number-columns-repeated="16373"/>
        </table:table-row>
        <table:table-row>
          <table:table-cell office:value-type="float" office:value="49650909525000"/>
          <table:table-cell office:value-type="string" office:string-value="      BNB-FINEP/FUNDECI"/>
          <table:table-cell office:value-type="float" office:value="4419592.4800000004"/>
          <table:table-cell office:value-type="float" office:value="4373821.5"/>
          <table:table-cell office:value-type="float" office:value="4482538.5999999996"/>
          <table:table-cell office:value-type="float" office:value="4450716.99"/>
          <table:table-cell office:value-type="float" office:value="4222681.3499999996"/>
          <table:table-cell office:value-type="float" office:value="4091043.63"/>
          <table:table-cell office:value-type="float" office:value="3815394.56"/>
          <table:table-cell office:value-type="float" office:value="2862793.26"/>
          <table:table-cell office:value-type="float" office:value="2449404.88"/>
          <table:table-cell table:number-columns-repeated="16373"/>
        </table:table-row>
        <table:table-row>
          <table:table-cell office:value-type="float" office:value="49650909550000"/>
          <table:table-cell office:value-type="string" office:string-value="      FUNDO ROTATIVO DE TERRAS - FRT"/>
          <table:table-cell office:value-type="float" office:value="6807797.1200000001"/>
          <table:table-cell office:value-type="float" office:value="6868475.5800000001"/>
          <table:table-cell office:value-type="float" office:value="6923750.6600000001"/>
          <table:table-cell office:value-type="float" office:value="6985451.0700000003"/>
          <table:table-cell office:value-type="float" office:value="7050883.5899999999"/>
          <table:table-cell office:value-type="float" office:value="7119126.4500000002"/>
          <table:table-cell office:value-type="float" office:value="7185795.0099999998"/>
          <table:table-cell office:value-type="float" office:value="7255350.6900000004"/>
          <table:table-cell office:value-type="float" office:value="7325564.1100000003"/>
          <table:table-cell table:number-columns-repeated="16373"/>
        </table:table-row>
        <table:table-row>
          <table:table-cell office:value-type="float" office:value="49650909551000"/>
          <table:table-cell office:value-type="string" office:string-value="       RECURSOS LIVRES"/>
          <table:table-cell office:value-type="float" office:value="6442.15"/>
          <table:table-cell office:value-type="float" office:value="6569.16"/>
          <table:table-cell office:value-type="float" office:value="6689.4"/>
          <table:table-cell office:value-type="float" office:value="6808.27"/>
          <table:table-cell office:value-type="float" office:value="4931.9799999999996"/>
          <table:table-cell office:value-type="float" office:value="5028.91"/>
          <table:table-cell office:value-type="float" office:value="5122.28"/>
          <table:table-cell office:value-type="float" office:value="5229.03"/>
          <table:table-cell office:value-type="float" office:value="5321.82"/>
          <table:table-cell table:number-columns-repeated="16373"/>
        </table:table-row>
        <table:table-row>
          <table:table-cell office:value-type="float" office:value="49650909552000"/>
          <table:table-cell office:value-type="string" office:string-value="       RECURSOS CONTRATADOS"/>
          <table:table-cell office:value-type="float" office:value="6801354.9699999997"/>
          <table:table-cell office:value-type="float" office:value="6861906.4199999999"/>
          <table:table-cell office:value-type="float" office:value="6917061.2599999998"/>
          <table:table-cell office:value-type="float" office:value="6978642.7999999998"/>
          <table:table-cell office:value-type="float" office:value="7045951.6100000003"/>
          <table:table-cell office:value-type="float" office:value="7114097.54"/>
          <table:table-cell office:value-type="float" office:value="7180672.7300000004"/>
          <table:table-cell office:value-type="float" office:value="7250121.6600000001"/>
          <table:table-cell office:value-type="float" office:value="7320242.29"/>
          <table:table-cell table:number-columns-repeated="16373"/>
        </table:table-row>
        <table:table-row>
          <table:table-cell office:value-type="float" office:value="49650909555000"/>
          <table:table-cell office:value-type="string" office:string-value="      CONVENIO BNB/CHESF/FDR"/>
          <table:table-cell office:value-type="float" office:value="87787.14"/>
          <table:table-cell office:value-type="float" office:value="103928.79"/>
          <table:table-cell office:value-type="float" office:value="73564.039999999994"/>
          <table:table-cell office:value-type="float" office:value="79595.39"/>
          <table:table-cell office:value-type="float" office:value="89368.31"/>
          <table:table-cell office:value-type="float" office:value="103947.02"/>
          <table:table-cell office:value-type="float" office:value="89902.33"/>
          <table:table-cell office:value-type="float" office:value="102647.2"/>
          <table:table-cell office:value-type="float" office:value="104468.42"/>
          <table:table-cell table:number-columns-repeated="16373"/>
        </table:table-row>
        <table:table-row>
          <table:table-cell office:value-type="float" office:value="49650909556000"/>
          <table:table-cell office:value-type="string" office:string-value="       RECURSOS LIVRES"/>
          <table:table-cell office:value-type="float" office:value="87787.14"/>
          <table:table-cell office:value-type="float" office:value="103928.79"/>
          <table:table-cell office:value-type="float" office:value="73564.039999999994"/>
          <table:table-cell office:value-type="float" office:value="79595.39"/>
          <table:table-cell office:value-type="float" office:value="89368.31"/>
          <table:table-cell office:value-type="float" office:value="103947.02"/>
          <table:table-cell office:value-type="float" office:value="89902.33"/>
          <table:table-cell office:value-type="float" office:value="102647.2"/>
          <table:table-cell office:value-type="float" office:value="104468.42"/>
          <table:table-cell table:number-columns-repeated="16373"/>
        </table:table-row>
        <table:table-row>
          <table:table-cell office:value-type="float" office:value="49650909558000"/>
          <table:table-cell office:value-type="string" office:string-value="      PRORENDA-RURAL-PERNAMBUCO"/>
          <table:table-cell office:value-type="float" office:value="2324023.9500000002"/>
          <table:table-cell office:value-type="float" office:value="2344255.44"/>
          <table:table-cell office:value-type="float" office:value="2363652.2799999998"/>
          <table:table-cell office:value-type="float" office:value="2383269.14"/>
          <table:table-cell office:value-type="float" office:value="2405111.2400000002"/>
          <table:table-cell office:value-type="float" office:value="2427919.37"/>
          <table:table-cell office:value-type="float" office:value="2450209.23"/>
          <table:table-cell office:value-type="float" office:value="2473473.66"/>
          <table:table-cell office:value-type="float" office:value="2497026.66"/>
          <table:table-cell table:number-columns-repeated="16373"/>
        </table:table-row>
        <table:table-row>
          <table:table-cell office:value-type="float" office:value="49650909558100"/>
          <table:table-cell office:value-type="string" office:string-value="       RECURSOS LIVRES"/>
          <table:table-cell office:value-type="float" office:value="2234639.4"/>
          <table:table-cell office:value-type="float" office:value="2257865.62"/>
          <table:table-cell office:value-type="float" office:value="2277370.69"/>
          <table:table-cell office:value-type="float" office:value="2307553.02"/>
          <table:table-cell office:value-type="float" office:value="2334657.8199999998"/>
          <table:table-cell office:value-type="float" office:value="2361192.36"/>
          <table:table-cell office:value-type="float" office:value="2387030.17"/>
          <table:table-cell office:value-type="float" office:value="2415787.0499999998"/>
          <table:table-cell office:value-type="float" office:value="2439290.73"/>
          <table:table-cell table:number-columns-repeated="16373"/>
        </table:table-row>
        <table:table-row>
          <table:table-cell office:value-type="float" office:value="49650909558200"/>
          <table:table-cell office:value-type="string" office:string-value="       RECURSOS LIBERADOS"/>
          <table:table-cell office:value-type="float" office:value="86331.59"/>
          <table:table-cell office:value-type="float" office:value="83288.509999999995"/>
          <table:table-cell office:value-type="float" office:value="82896.899999999994"/>
          <table:table-cell office:value-type="float" office:value="72470.320000000007"/>
          <table:table-cell office:value-type="float" office:value="67239.820000000007"/>
          <table:table-cell office:value-type="float" office:value="63554.12"/>
          <table:table-cell office:value-type="float" office:value="59974.12"/>
          <table:table-cell office:value-type="float" office:value="54654.29"/>
          <table:table-cell office:value-type="float" office:value="54528.61"/>
          <table:table-cell table:number-columns-repeated="16373"/>
        </table:table-row>
        <table:table-row>
          <table:table-cell office:value-type="float" office:value="49650909558300"/>
          <table:table-cell office:value-type="string" office:string-value="       RENDAS NAO REALIZADAS FINANCEIRAMENTE"/>
          <table:table-cell office:value-type="float" office:value="3052.96"/>
          <table:table-cell office:value-type="float" office:value="3101.31"/>
          <table:table-cell office:value-type="float" office:value="3384.69"/>
          <table:table-cell office:value-type="float" office:value="3245.8"/>
          <table:table-cell office:value-type="float" office:value="3213.6"/>
          <table:table-cell office:value-type="float" office:value="3172.89"/>
          <table:table-cell office:value-type="float" office:value="3204.94"/>
          <table:table-cell office:value-type="float" office:value="3032.32"/>
          <table:table-cell office:value-type="float" office:value="3207.32"/>
          <table:table-cell table:number-columns-repeated="16373"/>
        </table:table-row>
        <table:table-row>
          <table:table-cell office:value-type="float" office:value="49650909566000"/>
          <table:table-cell office:value-type="string" office:string-value="      CONV.BN/BID ATN/MT-5975-BR-PROJ.NOVO MODELO IRRIG."/>
          <table:table-cell office:value-type="float" office:value="1612.66"/>
          <table:table-cell office:value-type="float" office:value="1612.66"/>
          <table:table-cell office:value-type="float" office:value="1612.66"/>
          <table:table-cell office:value-type="float" office:value="1612.66"/>
          <table:table-cell office:value-type="float" office:value="1612.66"/>
          <table:table-cell office:value-type="float" office:value="1612.66"/>
          <table:table-cell office:value-type="float" office:value="1612.66"/>
          <table:table-cell office:value-type="float" office:value="1612.66"/>
          <table:table-cell office:value-type="float" office:value="1612.66"/>
          <table:table-cell table:number-columns-repeated="16373"/>
        </table:table-row>
        <table:table-row>
          <table:table-cell office:value-type="float" office:value="49650909568000"/>
          <table:table-cell office:value-type="string" office:string-value="      FUNPROGER-COMISSAO DE CONCESSAO DE AVAL - CCA"/>
          <table:table-cell office:value-type="float" office:value="68910.320000000007"/>
          <table:table-cell office:value-type="float" office:value="113438.21"/>
          <table:table-cell office:value-type="float" office:value="72629.570000000007"/>
          <table:table-cell office:value-type="float" office:value="78553.070000000007"/>
          <table:table-cell office:value-type="float" office:value="85401.04"/>
          <table:table-cell office:value-type="float" office:value="82495.990000000005"/>
          <table:table-cell office:value-type="float" office:value="83830.899999999994"/>
          <table:table-cell office:value-type="float" office:value="87929.02"/>
          <table:table-cell office:value-type="float" office:value="87368.59"/>
          <table:table-cell table:number-columns-repeated="16373"/>
        </table:table-row>
        <table:table-row>
          <table:table-cell office:value-type="float" office:value="49650909900000"/>
          <table:table-cell office:value-type="string" office:string-value="      PROGRAMAS ESPECIAIS"/>
          <table:table-cell office:value-type="float" office:value="5974933.6699999999"/>
          <table:table-cell office:value-type="float" office:value="5992621.9900000002"/>
          <table:table-cell office:value-type="float" office:value="6006474.7599999998"/>
          <table:table-cell office:value-type="float" office:value="6021144.0800000001"/>
          <table:table-cell office:value-type="float" office:value="6035909.2000000002"/>
          <table:table-cell office:value-type="float" office:value="6051756.7800000003"/>
          <table:table-cell office:value-type="float" office:value="6065630.6600000001"/>
          <table:table-cell office:value-type="float" office:value="6082350.1600000001"/>
          <table:table-cell office:value-type="float" office:value="6095610.4299999997"/>
          <table:table-cell table:number-columns-repeated="16373"/>
        </table:table-row>
        <table:table-row>
          <table:table-cell office:value-type="float" office:value="49650909901000"/>
          <table:table-cell office:value-type="string" office:string-value="       RECURSOS DISPONIVEIS"/>
          <table:table-cell office:value-type="float" office:value="2533073.2200000002"/>
          <table:table-cell office:value-type="float" office:value="2283496.2599999998"/>
          <table:table-cell office:value-type="float" office:value="2247334.58"/>
          <table:table-cell office:value-type="float" office:value="2148166.59"/>
          <table:table-cell office:value-type="float" office:value="2064689.87"/>
          <table:table-cell office:value-type="float" office:value="1849205.84"/>
          <table:table-cell office:value-type="float" office:value="1750789.07"/>
          <table:table-cell office:value-type="float" office:value="1662337.46"/>
          <table:table-cell office:value-type="float" office:value="1633331.44"/>
          <table:table-cell table:number-columns-repeated="16373"/>
        </table:table-row>
        <table:table-row>
          <table:table-cell office:value-type="float" office:value="49650909902000"/>
          <table:table-cell office:value-type="string" office:string-value="       RECURSOS LIBERADOS"/>
          <table:table-cell office:value-type="float" office:value="3287522.71"/>
          <table:table-cell office:value-type="float" office:value="3540632.29"/>
          <table:table-cell office:value-type="float" office:value="3577063.17"/>
          <table:table-cell office:value-type="float" office:value="3675615.97"/>
          <table:table-cell office:value-type="float" office:value="3758551.97"/>
          <table:table-cell office:value-type="float" office:value="3973749.68"/>
          <table:table-cell office:value-type="float" office:value="4069360.78"/>
          <table:table-cell office:value-type="float" office:value="4156937.88"/>
          <table:table-cell office:value-type="float" office:value="4182453.32"/>
          <table:table-cell table:number-columns-repeated="16373"/>
        </table:table-row>
        <table:table-row>
          <table:table-cell office:value-type="float" office:value="49650909903000"/>
          <table:table-cell office:value-type="string" office:string-value="       RENDAS NAO REALIZADAS FINANCEIRAMENTE"/>
          <table:table-cell office:value-type="float" office:value="154337.74"/>
          <table:table-cell office:value-type="float" office:value="168493.44"/>
          <table:table-cell office:value-type="float" office:value="182077.01"/>
          <table:table-cell office:value-type="float" office:value="197361.52"/>
          <table:table-cell office:value-type="float" office:value="212667.36"/>
          <table:table-cell office:value-type="float" office:value="228801.26"/>
          <table:table-cell office:value-type="float" office:value="245480.81"/>
          <table:table-cell office:value-type="float" office:value="263074.82"/>
          <table:table-cell office:value-type="float" office:value="279825.67"/>
          <table:table-cell table:number-columns-repeated="16373"/>
        </table:table-row>
        <table:table-row>
          <table:table-cell office:value-type="float" office:value="49900006000000"/>
          <table:table-cell office:value-type="string" office:string-value="   DIVERSAS"/>
          <table:table-cell office:value-type="float" office:value="604013517.39999998"/>
          <table:table-cell office:value-type="float" office:value="608957155.34000003"/>
          <table:table-cell office:value-type="float" office:value="636934999.28999996"/>
          <table:table-cell office:value-type="float" office:value="689944600.57000005"/>
          <table:table-cell office:value-type="float" office:value="726899749.14999998"/>
          <table:table-cell office:value-type="float" office:value="753920093.30999994"/>
          <table:table-cell office:value-type="float" office:value="818153129.64999998"/>
          <table:table-cell office:value-type="float" office:value="845512342.04999995"/>
          <table:table-cell office:value-type="float" office:value="871272103.04999995"/>
          <table:table-cell table:number-columns-repeated="16373"/>
        </table:table-row>
        <table:table-row>
          <table:table-cell office:value-type="float" office:value="49905001000000"/>
          <table:table-cell office:value-type="string" office:string-value="    CHEQUES ADMINISTRATIVOS"/>
          <table:table-cell office:value-type="float" office:value="8784270.6999999993"/>
          <table:table-cell office:value-type="float" office:value="1957216.21"/>
          <table:table-cell office:value-type="float" office:value="1680427.94"/>
          <table:table-cell office:value-type="float" office:value="1216540.1200000001"/>
          <table:table-cell office:value-type="float" office:value="1425494.08"/>
          <table:table-cell office:value-type="float" office:value="1627662.78"/>
          <table:table-cell office:value-type="float" office:value="1396606.6"/>
          <table:table-cell office:value-type="float" office:value="1307224.42"/>
          <table:table-cell office:value-type="float" office:value="1786911.6"/>
          <table:table-cell table:number-columns-repeated="16373"/>
        </table:table-row>
        <table:table-row>
          <table:table-cell office:value-type="float" office:value="49920000000000"/>
          <table:table-cell office:value-type="string" office:string-value="    OBRIGACOES POR AQUSICAO DE BENS E DIREITOS"/>
          <table:table-cell/>
          <table:table-cell office:value-type="float" office:value="103928.38"/>
          <table:table-cell table:number-columns-repeated="2"/>
          <table:table-cell office:value-type="float" office:value="11445.66"/>
          <table:table-cell table:number-columns-repeated="16377"/>
        </table:table-row>
        <table:table-row>
          <table:table-cell office:value-type="float" office:value="49920000100000"/>
          <table:table-cell office:value-type="string" office:string-value="      OBRIGS. P/AQUISICAO DE BENS E DIREITOS"/>
          <table:table-cell/>
          <table:table-cell office:value-type="float" office:value="103928.38"/>
          <table:table-cell table:number-columns-repeated="2"/>
          <table:table-cell office:value-type="float" office:value="11445.66"/>
          <table:table-cell table:number-columns-repeated="16377"/>
        </table:table-row>
        <table:table-row>
          <table:table-cell office:value-type="float" office:value="49923007000000"/>
          <table:table-cell office:value-type="string" office:string-value="    OBRIGACOES POR CONTRIBUICOES AO SFH"/>
          <table:table-cell office:value-type="float" office:value="14.73"/>
          <table:table-cell office:value-type="float" office:value="14.73"/>
          <table:table-cell office:value-type="float" office:value="2.5499999999999998"/>
          <table:table-cell office:value-type="float" office:value="2.5499999999999998"/>
          <table:table-cell office:value-type="float" office:value="2.5499999999999998"/>
          <table:table-cell office:value-type="float" office:value="2.5499999999999998"/>
          <table:table-cell office:value-type="float" office:value="2.5499999999999998"/>
          <table:table-cell office:value-type="float" office:value="2.5499999999999998"/>
          <table:table-cell office:value-type="float" office:value="2.5499999999999998"/>
          <table:table-cell table:number-columns-repeated="16373"/>
        </table:table-row>
        <table:table-row>
          <table:table-cell office:value-type="float" office:value="49923007100000"/>
          <table:table-cell office:value-type="string" office:string-value="      OBRIGACOES POR CONTRIBUICOES AO SFH"/>
          <table:table-cell office:value-type="float" office:value="14.73"/>
          <table:table-cell office:value-type="float" office:value="14.73"/>
          <table:table-cell office:value-type="float" office:value="2.5499999999999998"/>
          <table:table-cell office:value-type="float" office:value="2.5499999999999998"/>
          <table:table-cell office:value-type="float" office:value="2.5499999999999998"/>
          <table:table-cell office:value-type="float" office:value="2.5499999999999998"/>
          <table:table-cell office:value-type="float" office:value="2.5499999999999998"/>
          <table:table-cell office:value-type="float" office:value="2.5499999999999998"/>
          <table:table-cell office:value-type="float" office:value="2.5499999999999998"/>
          <table:table-cell table:number-columns-repeated="16373"/>
        </table:table-row>
        <table:table-row>
          <table:table-cell office:value-type="float" office:value="49925005000000"/>
          <table:table-cell office:value-type="string" office:string-value="    OBRIGACOES POR CONVENIOS OFICIAIS"/>
          <table:table-cell office:value-type="float" office:value="9290523.1999999993"/>
          <table:table-cell office:value-type="float" office:value="8490271.75"/>
          <table:table-cell office:value-type="float" office:value="8544811.3499999996"/>
          <table:table-cell office:value-type="float" office:value="9107595.3699999992"/>
          <table:table-cell office:value-type="float" office:value="10092147.02"/>
          <table:table-cell office:value-type="float" office:value="10046919.25"/>
          <table:table-cell office:value-type="float" office:value="10923896.779999999"/>
          <table:table-cell office:value-type="float" office:value="10729305.23"/>
          <table:table-cell office:value-type="float" office:value="10222275.310000001"/>
          <table:table-cell table:number-columns-repeated="16373"/>
        </table:table-row>
        <table:table-row>
          <table:table-cell office:value-type="float" office:value="49925108000000"/>
          <table:table-cell office:value-type="string" office:string-value="     RECURSOS RECEBIDOS DA PREVIDENCIA SOCIAL"/>
          <table:table-cell office:value-type="float" office:value="9290523.1999999993"/>
          <table:table-cell office:value-type="float" office:value="8490271.75"/>
          <table:table-cell office:value-type="float" office:value="8544811.3499999996"/>
          <table:table-cell office:value-type="float" office:value="9107595.3699999992"/>
          <table:table-cell office:value-type="float" office:value="10092147.02"/>
          <table:table-cell office:value-type="float" office:value="10046919.25"/>
          <table:table-cell office:value-type="float" office:value="10923896.779999999"/>
          <table:table-cell office:value-type="float" office:value="10729305.23"/>
          <table:table-cell office:value-type="float" office:value="10222275.310000001"/>
          <table:table-cell table:number-columns-repeated="16373"/>
        </table:table-row>
        <table:table-row>
          <table:table-cell office:value-type="float" office:value="49925108100000"/>
          <table:table-cell office:value-type="string" office:string-value="      DO INSS"/>
          <table:table-cell office:value-type="float" office:value="9290523.1999999993"/>
          <table:table-cell office:value-type="float" office:value="8490271.75"/>
          <table:table-cell office:value-type="float" office:value="8544811.3499999996"/>
          <table:table-cell office:value-type="float" office:value="9107595.3699999992"/>
          <table:table-cell office:value-type="float" office:value="10092147.02"/>
          <table:table-cell office:value-type="float" office:value="10046919.25"/>
          <table:table-cell office:value-type="float" office:value="10923896.779999999"/>
          <table:table-cell office:value-type="float" office:value="10729305.23"/>
          <table:table-cell office:value-type="float" office:value="10222275.310000001"/>
          <table:table-cell table:number-columns-repeated="16373"/>
        </table:table-row>
        <table:table-row>
          <table:table-cell office:value-type="float" office:value="49930007000000"/>
          <table:table-cell office:value-type="string" office:string-value="    PROVISAO PARA PAGAMENTOS A EFETUAR"/>
          <table:table-cell office:value-type="float" office:value="22519412.100000001"/>
          <table:table-cell office:value-type="float" office:value="23897426.280000001"/>
          <table:table-cell office:value-type="float" office:value="25285627.890000001"/>
          <table:table-cell office:value-type="float" office:value="26806922.77"/>
          <table:table-cell office:value-type="float" office:value="30341570.48"/>
          <table:table-cell office:value-type="float" office:value="30983294.289999999"/>
          <table:table-cell office:value-type="float" office:value="33686479.780000001"/>
          <table:table-cell office:value-type="float" office:value="33147879.280000001"/>
          <table:table-cell office:value-type="float" office:value="33854737.450000003"/>
          <table:table-cell table:number-columns-repeated="16373"/>
        </table:table-row>
        <table:table-row>
          <table:table-cell office:value-type="float" office:value="49930100000000"/>
          <table:table-cell office:value-type="string" office:string-value="     DESPESAS DE PESSOAL"/>
          <table:table-cell office:value-type="float" office:value="18223186.359999999"/>
          <table:table-cell office:value-type="float" office:value="17420406.829999998"/>
          <table:table-cell office:value-type="float" office:value="18785175.75"/>
          <table:table-cell office:value-type="float" office:value="20290379.32"/>
          <table:table-cell office:value-type="float" office:value="23040812.859999999"/>
          <table:table-cell office:value-type="float" office:value="24693121.82"/>
          <table:table-cell office:value-type="float" office:value="26487295.059999999"/>
          <table:table-cell office:value-type="float" office:value="26674755.32"/>
          <table:table-cell office:value-type="float" office:value="28812792.379999999"/>
          <table:table-cell table:number-columns-repeated="16373"/>
        </table:table-row>
        <table:table-row>
          <table:table-cell office:value-type="float" office:value="49930100100000"/>
          <table:table-cell office:value-type="string" office:string-value="      OBRIGACOES SOCIAIS"/>
          <table:table-cell office:value-type="float" office:value="5818478.4500000002"/>
          <table:table-cell office:value-type="float" office:value="5204768.49"/>
          <table:table-cell office:value-type="float" office:value="5488475.6699999999"/>
          <table:table-cell office:value-type="float" office:value="5456740.8700000001"/>
          <table:table-cell office:value-type="float" office:value="6231004.71"/>
          <table:table-cell office:value-type="float" office:value="6777545.0999999996"/>
          <table:table-cell office:value-type="float" office:value="7158688.8700000001"/>
          <table:table-cell office:value-type="float" office:value="7274033.2000000002"/>
          <table:table-cell office:value-type="float" office:value="7935792.3499999996"/>
          <table:table-cell table:number-columns-repeated="16373"/>
        </table:table-row>
        <table:table-row>
          <table:table-cell office:value-type="float" office:value="49930100150000"/>
          <table:table-cell office:value-type="string" office:string-value="      DECIMO TERCEIRO SALARIO"/>
          <table:table-cell/>
          <table:table-cell office:value-type="float" office:value="902844.05"/>
          <table:table-cell office:value-type="float" office:value="1809569.25"/>
          <table:table-cell office:value-type="float" office:value="2715271.23"/>
          <table:table-cell office:value-type="float" office:value="3617834.31"/>
          <table:table-cell office:value-type="float" office:value="4517968.3"/>
          <table:table-cell office:value-type="float" office:value="5433699.2699999996"/>
          <table:table-cell office:value-type="float" office:value="6371127.5099999998"/>
          <table:table-cell office:value-type="float" office:value="7284336.3700000001"/>
          <table:table-cell table:number-columns-repeated="16373"/>
        </table:table-row>
        <table:table-row>
          <table:table-cell office:value-type="float" office:value="49930100200000"/>
          <table:table-cell office:value-type="string" office:string-value="      FERIAS"/>
          <table:table-cell office:value-type="float" office:value="9303530.8900000006"/>
          <table:table-cell office:value-type="float" office:value="8484595.5800000001"/>
          <table:table-cell office:value-type="float" office:value="8615348.2200000007"/>
          <table:table-cell office:value-type="float" office:value="9088775.3100000005"/>
          <table:table-cell office:value-type="float" office:value="9835810.2799999993"/>
          <table:table-cell office:value-type="float" office:value="10048206.35"/>
          <table:table-cell office:value-type="float" office:value="10421180.34"/>
          <table:table-cell office:value-type="float" office:value="9772195.9100000001"/>
          <table:table-cell office:value-type="float" office:value="10194497.390000001"/>
          <table:table-cell table:number-columns-repeated="16373"/>
        </table:table-row>
        <table:table-row>
          <table:table-cell office:value-type="float" office:value="49930100250000"/>
          <table:table-cell office:value-type="string" office:string-value="      REMUNERACAO ADICIONAL DE FERIAS"/>
          <table:table-cell office:value-type="float" office:value="3101177.02"/>
          <table:table-cell office:value-type="float" office:value="2828198.71"/>
          <table:table-cell office:value-type="float" office:value="2871782.61"/>
          <table:table-cell office:value-type="float" office:value="3029591.91"/>
          <table:table-cell office:value-type="float" office:value="3356163.56"/>
          <table:table-cell office:value-type="float" office:value="3349402.07"/>
          <table:table-cell office:value-type="float" office:value="3473726.58"/>
          <table:table-cell office:value-type="float" office:value="3257398.7"/>
          <table:table-cell office:value-type="float" office:value="3398166.27"/>
          <table:table-cell table:number-columns-repeated="16373"/>
        </table:table-row>
        <table:table-row>
          <table:table-cell office:value-type="float" office:value="49930502000000"/>
          <table:table-cell office:value-type="string" office:string-value="     OUTRAS DESPESAS ADMINISTRATIVAS"/>
          <table:table-cell office:value-type="float" office:value="2847703.91"/>
          <table:table-cell office:value-type="float" office:value="4978009.74"/>
          <table:table-cell office:value-type="float" office:value="4942370.57"/>
          <table:table-cell office:value-type="float" office:value="4917089.7300000004"/>
          <table:table-cell office:value-type="float" office:value="5720083.4000000004"/>
          <table:table-cell office:value-type="float" office:value="4683543.33"/>
          <table:table-cell office:value-type="float" office:value="5745726.29"/>
          <table:table-cell office:value-type="float" office:value="5013534.3"/>
          <table:table-cell office:value-type="float" office:value="5041945.07"/>
          <table:table-cell table:number-columns-repeated="16373"/>
        </table:table-row>
        <table:table-row>
          <table:table-cell office:value-type="float" office:value="49930904000000"/>
          <table:table-cell office:value-type="string" office:string-value="     OUTROS PAGAMENTOS"/>
          <table:table-cell office:value-type="float" office:value="1448521.83"/>
          <table:table-cell office:value-type="float" office:value="1499009.71"/>
          <table:table-cell office:value-type="float" office:value="1558081.57"/>
          <table:table-cell office:value-type="float" office:value="1599453.72"/>
          <table:table-cell office:value-type="float" office:value="1580674.22"/>
          <table:table-cell office:value-type="float" office:value="1606629.14"/>
          <table:table-cell office:value-type="float" office:value="1453458.43"/>
          <table:table-cell office:value-type="float" office:value="1459589.66"/>
          <table:table-cell table:number-columns-repeated="16374"/>
        </table:table-row>
        <table:table-row>
          <table:table-cell office:value-type="float" office:value="49930904050000"/>
          <table:table-cell office:value-type="string" office:string-value="      RETENCAO DE GARANTIA CONTRATUAL"/>
          <table:table-cell office:value-type="float" office:value="1448521.83"/>
          <table:table-cell office:value-type="float" office:value="1499009.71"/>
          <table:table-cell office:value-type="float" office:value="1558081.57"/>
          <table:table-cell office:value-type="float" office:value="1599453.72"/>
          <table:table-cell office:value-type="float" office:value="1580674.22"/>
          <table:table-cell office:value-type="float" office:value="1606629.14"/>
          <table:table-cell office:value-type="float" office:value="1453458.43"/>
          <table:table-cell office:value-type="float" office:value="1459589.66"/>
          <table:table-cell table:number-columns-repeated="16374"/>
        </table:table-row>
        <table:table-row>
          <table:table-cell office:value-type="float" office:value="49935002000000"/>
          <table:table-cell office:value-type="string" office:string-value="    PROVISAO PARA PASSIVOS  CONTINGENTES"/>
          <table:table-cell office:value-type="float" office:value="557859193.41999996"/>
          <table:table-cell office:value-type="float" office:value="570022871.75"/>
          <table:table-cell office:value-type="float" office:value="594896629.90999997"/>
          <table:table-cell office:value-type="float" office:value="646220366.91999996"/>
          <table:table-cell office:value-type="float" office:value="680268402.91999996"/>
          <table:table-cell office:value-type="float" office:value="705973932.07000005"/>
          <table:table-cell office:value-type="float" office:value="765188670.50999999"/>
          <table:table-cell office:value-type="float" office:value="792928847.87"/>
          <table:table-cell office:value-type="float" office:value="820906929.83000004"/>
          <table:table-cell table:number-columns-repeated="16373"/>
        </table:table-row>
        <table:table-row>
          <table:table-cell office:value-type="float" office:value="49935105000000"/>
          <table:table-cell office:value-type="string" office:string-value="     PASSIVOS TRABALHISTAS"/>
          <table:table-cell office:value-type="float" office:value="68175207.040000007"/>
          <table:table-cell office:value-type="float" office:value="73181285.299999997"/>
          <table:table-cell office:value-type="float" office:value="81199812.099999994"/>
          <table:table-cell office:value-type="float" office:value="88798226.780000001"/>
          <table:table-cell office:value-type="float" office:value="95307043.290000007"/>
          <table:table-cell office:value-type="float" office:value="99210238.099999994"/>
          <table:table-cell office:value-type="float" office:value="157965311.38"/>
          <table:table-cell office:value-type="float" office:value="167727289.09"/>
          <table:table-cell office:value-type="float" office:value="177203060.16"/>
          <table:table-cell table:number-columns-repeated="16373"/>
        </table:table-row>
        <table:table-row>
          <table:table-cell office:value-type="float" office:value="49935105100000"/>
          <table:table-cell office:value-type="string" office:string-value="      DEFICIT CAMED (DELIBERACAO CVM 371)"/>
          <table:table-cell office:value-type="float" office:value="3795995.75"/>
          <table:table-cell office:value-type="float" office:value="4112328.73"/>
          <table:table-cell office:value-type="float" office:value="4428661.71"/>
          <table:table-cell office:value-type="float" office:value="4744994.6900000004"/>
          <table:table-cell office:value-type="float" office:value="5061327.67"/>
          <table:table-cell office:value-type="float" office:value="5377660.6500000004"/>
          <table:table-cell office:value-type="float" office:value="9672875.1400000006"/>
          <table:table-cell office:value-type="float" office:value="10195898.130000001"/>
          <table:table-cell office:value-type="float" office:value="10718921.119999999"/>
          <table:table-cell table:number-columns-repeated="16373"/>
        </table:table-row>
        <table:table-row>
          <table:table-cell/>
          <table:table-cell office:value-type="string" office:string-value="      CAMED-DELIBERACAO CVM 371"/>
          <table:table-cell table:number-columns-repeated="16382"/>
        </table:table-row>
        <table:table-row>
          <table:table-cell office:value-type="float" office:value="49935105200000"/>
          <table:table-cell office:value-type="string" office:string-value="      DEFICIT CAPEF (DELIBERACAO CVM 371)"/>
          <table:table-cell office:value-type="float" office:value="33515905.43"/>
          <table:table-cell office:value-type="float" office:value="36308897.530000001"/>
          <table:table-cell office:value-type="float" office:value="39101889.630000003"/>
          <table:table-cell office:value-type="float" office:value="41894881.789999999"/>
          <table:table-cell office:value-type="float" office:value="44687873.909999996"/>
          <table:table-cell office:value-type="float" office:value="47480866.030000001"/>
          <table:table-cell office:value-type="float" office:value="99505363.890000001"/>
          <table:table-cell office:value-type="float" office:value="106613378.88"/>
          <table:table-cell office:value-type="float" office:value="113721393.87"/>
          <table:table-cell table:number-columns-repeated="16373"/>
        </table:table-row>
        <table:table-row>
          <table:table-cell/>
          <table:table-cell office:value-type="string" office:string-value="      CAPEF-DELIBERACAO CVM 371"/>
          <table:table-cell table:number-columns-repeated="16382"/>
        </table:table-row>
        <table:table-row>
          <table:table-cell office:value-type="float" office:value="49935105800000"/>
          <table:table-cell office:value-type="string" office:string-value="      OUTROS"/>
          <table:table-cell office:value-type="float" office:value="30863305.859999999"/>
          <table:table-cell office:value-type="float" office:value="32760059.039999999"/>
          <table:table-cell office:value-type="float" office:value="37669260.759999998"/>
          <table:table-cell office:value-type="float" office:value="42158350.299999997"/>
          <table:table-cell office:value-type="float" office:value="45557841.710000001"/>
          <table:table-cell office:value-type="float" office:value="46351711.420000002"/>
          <table:table-cell office:value-type="float" office:value="48787072.350000001"/>
          <table:table-cell office:value-type="float" office:value="50918012.079999998"/>
          <table:table-cell office:value-type="float" office:value="52762745.170000002"/>
          <table:table-cell table:number-columns-repeated="16373"/>
        </table:table-row>
        <table:table-row>
          <table:table-cell/>
          <table:table-cell office:value-type="string" office:string-value="      CAUSAS TRABALHISTAS"/>
          <table:table-cell table:number-columns-repeated="16382"/>
        </table:table-row>
        <table:table-row>
          <table:table-cell office:value-type="float" office:value="49935909000000"/>
          <table:table-cell office:value-type="string" office:string-value="     OUTROS PASSIVOS"/>
          <table:table-cell office:value-type="float" office:value="489683986.38"/>
          <table:table-cell office:value-type="float" office:value="496841586.44999999"/>
          <table:table-cell office:value-type="float" office:value="513696817.81"/>
          <table:table-cell office:value-type="float" office:value="557422140.13999999"/>
          <table:table-cell office:value-type="float" office:value="584961359.63"/>
          <table:table-cell office:value-type="float" office:value="606763693.97000003"/>
          <table:table-cell office:value-type="float" office:value="607223359.13"/>
          <table:table-cell office:value-type="float" office:value="625201558.77999997"/>
          <table:table-cell office:value-type="float" office:value="643703869.66999996"/>
          <table:table-cell table:number-columns-repeated="16373"/>
        </table:table-row>
        <table:table-row>
          <table:table-cell office:value-type="float" office:value="49935909100000"/>
          <table:table-cell office:value-type="string" office:string-value="      RISCOS COM OPERACOES DO FNE"/>
          <table:table-cell office:value-type="float" office:value="452987962.75"/>
          <table:table-cell office:value-type="float" office:value="459744834.00999999"/>
          <table:table-cell office:value-type="float" office:value="476523515.17000002"/>
          <table:table-cell office:value-type="float" office:value="520083572.24000001"/>
          <table:table-cell office:value-type="float" office:value="542299815.35000002"/>
          <table:table-cell office:value-type="float" office:value="563601269.99000001"/>
          <table:table-cell office:value-type="float" office:value="562404187.94000006"/>
          <table:table-cell office:value-type="float" office:value="574406995.33000004"/>
          <table:table-cell office:value-type="float" office:value="591940821.33000004"/>
          <table:table-cell table:number-columns-repeated="16373"/>
        </table:table-row>
        <table:table-row>
          <table:table-cell office:value-type="float" office:value="49935909700000"/>
          <table:table-cell office:value-type="string" office:string-value="      OUTRAS"/>
          <table:table-cell office:value-type="float" office:value="36696023.630000003"/>
          <table:table-cell office:value-type="float" office:value="37096752.439999998"/>
          <table:table-cell office:value-type="float" office:value="37173302.640000001"/>
          <table:table-cell office:value-type="float" office:value="37338567.899999999"/>
          <table:table-cell office:value-type="float" office:value="42661544.280000001"/>
          <table:table-cell office:value-type="float" office:value="43162423.979999997"/>
          <table:table-cell office:value-type="float" office:value="44819171.189999998"/>
          <table:table-cell office:value-type="float" office:value="50794563.450000003"/>
          <table:table-cell office:value-type="float" office:value="51763048.340000004"/>
          <table:table-cell table:number-columns-repeated="16373"/>
        </table:table-row>
        <table:table-row>
          <table:table-cell office:value-type="float" office:value="49992007000000"/>
          <table:table-cell office:value-type="string" office:string-value="    CREDORES DIVERSOS-PAIS"/>
          <table:table-cell office:value-type="float" office:value="5560103.25"/>
          <table:table-cell office:value-type="float" office:value="4485426.24"/>
          <table:table-cell office:value-type="float" office:value="6527499.6500000004"/>
          <table:table-cell office:value-type="float" office:value="6593172.8399999999"/>
          <table:table-cell office:value-type="float" office:value="4760686.4400000004"/>
          <table:table-cell office:value-type="float" office:value="5288282.37"/>
          <table:table-cell office:value-type="float" office:value="6957473.4299999997"/>
          <table:table-cell office:value-type="float" office:value="7399082.7000000002"/>
          <table:table-cell office:value-type="float" office:value="4501246.3099999996"/>
          <table:table-cell table:number-columns-repeated="16373"/>
        </table:table-row>
        <table:table-row>
          <table:table-cell office:value-type="float" office:value="49992007251000"/>
          <table:table-cell office:value-type="string" office:string-value="      S22 - OCORRENCIAS A REGULARIZAR"/>
          <table:table-cell office:value-type="float" office:value="1965606.3"/>
          <table:table-cell office:value-type="float" office:value="140698.38"/>
          <table:table-cell office:value-type="float" office:value="96761.86"/>
          <table:table-cell office:value-type="float" office:value="34256"/>
          <table:table-cell office:value-type="float" office:value="41314.18"/>
          <table:table-cell office:value-type="float" office:value="94373.85"/>
          <table:table-cell office:value-type="float" office:value="21076.65"/>
          <table:table-cell office:value-type="float" office:value="511287.24"/>
          <table:table-cell office:value-type="float" office:value="35789.699999999997"/>
          <table:table-cell table:number-columns-repeated="16373"/>
        </table:table-row>
        <table:table-row>
          <table:table-cell office:value-type="float" office:value="49992007300100"/>
          <table:table-cell office:value-type="string" office:string-value="      DEVOLUCAO DE SEGUROS"/>
          <table:table-cell office:value-type="float" office:value="1200.2"/>
          <table:table-cell office:value-type="float" office:value="671.51"/>
          <table:table-cell office:value-type="float" office:value="1727.89"/>
          <table:table-cell office:value-type="float" office:value="622.05999999999995"/>
          <table:table-cell office:value-type="float" office:value="396.09"/>
          <table:table-cell office:value-type="float" office:value="4735.88"/>
          <table:table-cell office:value-type="float" office:value="2009.68"/>
          <table:table-cell office:value-type="float" office:value="1193.79"/>
          <table:table-cell office:value-type="float" office:value="773.31"/>
          <table:table-cell table:number-columns-repeated="16373"/>
        </table:table-row>
        <table:table-row>
          <table:table-cell office:value-type="float" office:value="49992007300600"/>
          <table:table-cell office:value-type="string" office:string-value="      SEDE-PROVISAO PARA PAGAMENTO DE RESTITUICAO DE IR"/>
          <table:table-cell office:value-type="float" office:value="3136.45"/>
          <table:table-cell office:value-type="float" office:value="3313.58"/>
          <table:table-cell office:value-type="float" office:value="3313.58"/>
          <table:table-cell office:value-type="float" office:value="3313.58"/>
          <table:table-cell office:value-type="float" office:value="3313.58"/>
          <table:table-cell office:value-type="float" office:value="480.06"/>
          <table:table-cell office:value-type="float" office:value="480.06"/>
          <table:table-cell table:number-columns-repeated="16375"/>
        </table:table-row>
        <table:table-row>
          <table:table-cell office:value-type="float" office:value="49992007325000"/>
          <table:table-cell office:value-type="string" office:string-value="      OUTROS"/>
          <table:table-cell office:value-type="float" office:value="3590160.3"/>
          <table:table-cell office:value-type="float" office:value="4340742.7699999996"/>
          <table:table-cell office:value-type="float" office:value="6425696.3200000003"/>
          <table:table-cell office:value-type="float" office:value="6554981.2000000002"/>
          <table:table-cell office:value-type="float" office:value="4715662.59"/>
          <table:table-cell office:value-type="float" office:value="5188692.58"/>
          <table:table-cell office:value-type="float" office:value="6933907.04"/>
          <table:table-cell office:value-type="float" office:value="6886601.6699999999"/>
          <table:table-cell office:value-type="float" office:value="4464683.3"/>
          <table:table-cell table:number-columns-repeated="16373"/>
        </table:table-row>
        <table:table-row>
          <table:table-cell office:value-type="float" office:value="49992007450100"/>
          <table:table-cell office:value-type="string" office:string-value="       VALORES A APROPRIAR-GARANTIDOS PELO FGPC"/>
          <table:table-cell/>
          <table:table-cell office:value-type="float" office:value="75796.33"/>
          <table:table-cell/>
          <table:table-cell office:value-type="float" office:value="1207539.92"/>
          <table:table-cell office:value-type="float" office:value="10180.620000000001"/>
          <table:table-cell table:number-columns-repeated="2"/>
          <table:table-cell office:value-type="float" office:value="2423820.69"/>
          <table:table-cell office:value-type="float" office:value="1249174.29"/>
          <table:table-cell table:number-columns-repeated="16373"/>
        </table:table-row>
        <table:table-row>
          <table:table-cell office:value-type="float" office:value="49992007475000"/>
          <table:table-cell office:value-type="string" office:string-value="       VALORES A APROPRIAR - CELULA DE TESOURARIA"/>
          <table:table-cell table:number-columns-repeated="7"/>
          <table:table-cell office:value-type="float" office:value="1128314.1299999999"/>
          <table:table-cell table:number-columns-repeated="16374"/>
        </table:table-row>
        <table:table-row>
          <table:table-cell office:value-type="float" office:value="49992007475100"/>
          <table:table-cell office:value-type="string" office:string-value="       VALORES DE PRINCIPAL A APROPRIAR - RES.2471"/>
          <table:table-cell office:value-type="float" office:value="7385.01"/>
          <table:table-cell office:value-type="float" office:value="4457.68"/>
          <table:table-cell office:value-type="float" office:value="10201.700000000001"/>
          <table:table-cell office:value-type="float" office:value="51934.89"/>
          <table:table-cell/>
          <table:table-cell office:value-type="float" office:value="42189.62"/>
          <table:table-cell table:number-columns-repeated="16376"/>
        </table:table-row>
        <table:table-row>
          <table:table-cell office:value-type="float" office:value="49992007476500"/>
          <table:table-cell office:value-type="string" office:string-value="       PENDENCIAS A REGUL.PROVENS.DA VENDA DE BENS DE USO"/>
          <table:table-cell office:value-type="float" office:value="196283.19"/>
          <table:table-cell office:value-type="float" office:value="214955.7"/>
          <table:table-cell office:value-type="float" office:value="493906.52"/>
          <table:table-cell office:value-type="float" office:value="405675"/>
          <table:table-cell office:value-type="float" office:value="395923.22"/>
          <table:table-cell office:value-type="float" office:value="329944.82"/>
          <table:table-cell office:value-type="float" office:value="710378.57"/>
          <table:table-cell office:value-type="float" office:value="270798.18"/>
          <table:table-cell office:value-type="float" office:value="6342.36"/>
          <table:table-cell table:number-columns-repeated="16373"/>
        </table:table-row>
        <table:table-row>
          <table:table-cell office:value-type="float" office:value="49992007527000"/>
          <table:table-cell office:value-type="string" office:string-value="       RECEBIMENTOS POR CAIXA A APROPRIAR"/>
          <table:table-cell office:value-type="float" office:value="10061.48"/>
          <table:table-cell table:number-columns-repeated="16381"/>
        </table:table-row>
        <table:table-row>
          <table:table-cell office:value-type="float" office:value="49992007528000"/>
          <table:table-cell office:value-type="string" office:string-value="       RECEBIMENTOS ENVIADOS PELO SPB A APROPRIAR"/>
          <table:table-cell office:value-type="float" office:value="1698.53"/>
          <table:table-cell table:number-columns-repeated="2"/>
          <table:table-cell office:value-type="float" office:value="1101005.3400000001"/>
          <table:table-cell office:value-type="float" office:value="3678.07"/>
          <table:table-cell office:value-type="float" office:value="49908.18"/>
          <table:table-cell office:value-type="float" office:value="10584"/>
          <table:table-cell table:number-columns-repeated="16375"/>
        </table:table-row>
        <table:table-row>
          <table:table-cell office:value-type="float" office:value="49992007601000"/>
          <table:table-cell office:value-type="string" office:string-value="       VALORES A APROPRIAR-COBERT.RISCO CREDITO FUNPROGER"/>
          <table:table-cell office:value-type="float" office:value="841144.88"/>
          <table:table-cell office:value-type="float" office:value="587716.98"/>
          <table:table-cell office:value-type="float" office:value="38842.959999999999"/>
          <table:table-cell office:value-type="float" office:value="151607.35999999999"/>
          <table:table-cell/>
          <table:table-cell office:value-type="float" office:value="24345.200000000001"/>
          <table:table-cell office:value-type="float" office:value="53646.85"/>
          <table:table-cell table:number-columns-repeated="16375"/>
        </table:table-row>
        <table:table-row>
          <table:table-cell office:value-type="float" office:value="49992007601100"/>
          <table:table-cell office:value-type="string" office:string-value="       RECUP.VALS.COBERTOS PELO FUNPROGER A TRANSF.AO BB"/>
          <table:table-cell office:value-type="float" office:value="5913.46"/>
          <table:table-cell office:value-type="float" office:value="6166.9"/>
          <table:table-cell office:value-type="float" office:value="8436.86"/>
          <table:table-cell office:value-type="float" office:value="7452.55"/>
          <table:table-cell office:value-type="float" office:value="20922.11"/>
          <table:table-cell office:value-type="float" office:value="12589.12"/>
          <table:table-cell office:value-type="float" office:value="21847.91"/>
          <table:table-cell office:value-type="float" office:value="42331.12"/>
          <table:table-cell office:value-type="float" office:value="26986.62"/>
          <table:table-cell table:number-columns-repeated="16373"/>
        </table:table-row>
        <table:table-row>
          <table:table-cell office:value-type="float" office:value="49992007627500"/>
          <table:table-cell office:value-type="string" office:string-value="       VALORES A APROPRIAR-GARANTIDOS PELO FAMPE"/>
          <table:table-cell office:value-type="float" office:value="70761"/>
          <table:table-cell office:value-type="float" office:value="636420.27"/>
          <table:table-cell office:value-type="float" office:value="1788696.63"/>
          <table:table-cell office:value-type="float" office:value="214097.16"/>
          <table:table-cell office:value-type="float" office:value="183102.12"/>
          <table:table-cell/>
          <table:table-cell office:value-type="float" office:value="1032344.57"/>
          <table:table-cell office:value-type="float" office:value="49084.75"/>
          <table:table-cell table:number-columns-repeated="16374"/>
        </table:table-row>
        <table:table-row>
          <table:table-cell office:value-type="float" office:value="49992007628200"/>
          <table:table-cell office:value-type="string" office:string-value="       VALORES RECUPERADOS-BNDES-FGPC"/>
          <table:table-cell office:value-type="float" office:value="11954.82"/>
          <table:table-cell office:value-type="float" office:value="11954.82"/>
          <table:table-cell office:value-type="float" office:value="11954.82"/>
          <table:table-cell office:value-type="float" office:value="11954.82"/>
          <table:table-cell office:value-type="float" office:value="12151.82"/>
          <table:table-cell office:value-type="float" office:value="16990.240000000002"/>
          <table:table-cell office:value-type="float" office:value="16990.240000000002"/>
          <table:table-cell office:value-type="float" office:value="12554.72"/>
          <table:table-cell office:value-type="float" office:value="11954.82"/>
          <table:table-cell table:number-columns-repeated="16373"/>
        </table:table-row>
        <table:table-row>
          <table:table-cell office:value-type="float" office:value="49992007628500"/>
          <table:table-cell office:value-type="string" office:string-value="       VALS.A APROP-DEVOL.DE COMIS.DE CONC.AVAL-FUNPROGER"/>
          <table:table-cell office:value-type="float" office:value="28445.19"/>
          <table:table-cell/>
          <table:table-cell office:value-type="float" office:value="1680"/>
          <table:table-cell table:number-columns-repeated="16379"/>
        </table:table-row>
        <table:table-row>
          <table:table-cell office:value-type="float" office:value="49992007650000"/>
          <table:table-cell office:value-type="string" office:string-value="       DIFERENCAS DE CAIXA"/>
          <table:table-cell office:value-type="float" office:value="26174.720000000001"/>
          <table:table-cell office:value-type="float" office:value="28377.24"/>
          <table:table-cell office:value-type="float" office:value="34183.94"/>
          <table:table-cell office:value-type="float" office:value="34746.6"/>
          <table:table-cell office:value-type="float" office:value="37799.699999999997"/>
          <table:table-cell office:value-type="float" office:value="42671.44"/>
          <table:table-cell office:value-type="float" office:value="22131.4"/>
          <table:table-cell office:value-type="float" office:value="25134.55"/>
          <table:table-cell office:value-type="float" office:value="28937.68"/>
          <table:table-cell table:number-columns-repeated="16373"/>
        </table:table-row>
        <table:table-row>
          <table:table-cell office:value-type="float" office:value="49992007700000"/>
          <table:table-cell office:value-type="string" office:string-value="       PENDENCIAS A REGULARIZAR A CARGO DE OUTROS ORGAOS"/>
          <table:table-cell office:value-type="float" office:value="395.25"/>
          <table:table-cell table:number-columns-repeated="16381"/>
        </table:table-row>
        <table:table-row>
          <table:table-cell office:value-type="float" office:value="49992007725000"/>
          <table:table-cell office:value-type="string" office:string-value="       SALDOS CREDORES NAO RECLAMADOS"/>
          <table:table-cell table:number-columns-repeated="5"/>
          <table:table-cell office:value-type="float" office:value="200"/>
          <table:table-cell table:number-columns-repeated="16376"/>
        </table:table-row>
        <table:table-row>
          <table:table-cell office:value-type="float" office:value="49992007775000"/>
          <table:table-cell office:value-type="string" office:string-value="       VALORES A APROPRIAR-PROAGRO"/>
          <table:table-cell office:value-type="float" office:value="190471.83"/>
          <table:table-cell office:value-type="float" office:value="190471.83"/>
          <table:table-cell office:value-type="float" office:value="137945.60000000001"/>
          <table:table-cell office:value-type="float" office:value="124951.8"/>
          <table:table-cell office:value-type="float" office:value="113889.13"/>
          <table:table-cell office:value-type="float" office:value="110407.97"/>
          <table:table-cell office:value-type="float" office:value="110407.97"/>
          <table:table-cell office:value-type="float" office:value="110407.97"/>
          <table:table-cell office:value-type="float" office:value="110407.97"/>
          <table:table-cell table:number-columns-repeated="16373"/>
        </table:table-row>
        <table:table-row>
          <table:table-cell office:value-type="float" office:value="49992007907100"/>
          <table:table-cell office:value-type="string" office:string-value="       VALORES OPS.CREDITO RECEBIDOS PELA COMPE A APROPR."/>
          <table:table-cell/>
          <table:table-cell office:value-type="float" office:value="339297.45"/>
          <table:table-cell office:value-type="float" office:value="1631493.94"/>
          <table:table-cell office:value-type="float" office:value="967144.31"/>
          <table:table-cell office:value-type="float" office:value="590833.43999999994"/>
          <table:table-cell office:value-type="float" office:value="1162891.49"/>
          <table:table-cell office:value-type="float" office:value="1524795.61"/>
          <table:table-cell office:value-type="float" office:value="304322.59999999998"/>
          <table:table-cell office:value-type="float" office:value="544063.02"/>
          <table:table-cell table:number-columns-repeated="16373"/>
        </table:table-row>
        <table:table-row>
          <table:table-cell office:value-type="float" office:value="49992007947450"/>
          <table:table-cell office:value-type="string" office:string-value="       VALORES A REPASSAR AO TN, REF. SECURIT. DE DIVIDAS"/>
          <table:table-cell office:value-type="float" office:value="2162217.92"/>
          <table:table-cell office:value-type="float" office:value="2226024.54"/>
          <table:table-cell office:value-type="float" office:value="2249805.11"/>
          <table:table-cell office:value-type="float" office:value="2260485.21"/>
          <table:table-cell office:value-type="float" office:value="2275685.87"/>
          <table:table-cell office:value-type="float" office:value="2325058.0099999998"/>
          <table:table-cell office:value-type="float" office:value="2346812.15"/>
          <table:table-cell office:value-type="float" office:value="2475435.94"/>
          <table:table-cell office:value-type="float" office:value="2458221.69"/>
          <table:table-cell table:number-columns-repeated="16373"/>
        </table:table-row>
        <table:table-row>
          <table:table-cell office:value-type="float" office:value="49992007947460"/>
          <table:table-cell office:value-type="string" office:string-value="        EM ESPECIE"/>
          <table:table-cell office:value-type="float" office:value="2146871.81"/>
          <table:table-cell office:value-type="float" office:value="2210678.4300000002"/>
          <table:table-cell office:value-type="float" office:value="2234459"/>
          <table:table-cell office:value-type="float" office:value="2245139.1"/>
          <table:table-cell office:value-type="float" office:value="2260339.7599999998"/>
          <table:table-cell office:value-type="float" office:value="2309711.9"/>
          <table:table-cell office:value-type="float" office:value="2331466.04"/>
          <table:table-cell office:value-type="float" office:value="2439982.79"/>
          <table:table-cell office:value-type="float" office:value="2442875.58"/>
          <table:table-cell table:number-columns-repeated="16373"/>
        </table:table-row>
        <table:table-row>
          <table:table-cell office:value-type="float" office:value="49992007947470"/>
          <table:table-cell office:value-type="string" office:string-value="        EM PRODUTOS"/>
          <table:table-cell office:value-type="float" office:value="15346.11"/>
          <table:table-cell office:value-type="float" office:value="15346.11"/>
          <table:table-cell office:value-type="float" office:value="15346.11"/>
          <table:table-cell office:value-type="float" office:value="15346.11"/>
          <table:table-cell office:value-type="float" office:value="15346.11"/>
          <table:table-cell office:value-type="float" office:value="15346.11"/>
          <table:table-cell office:value-type="float" office:value="15346.11"/>
          <table:table-cell office:value-type="float" office:value="35453.15"/>
          <table:table-cell office:value-type="float" office:value="15346.11"/>
          <table:table-cell table:number-columns-repeated="16373"/>
        </table:table-row>
        <table:table-row>
          <table:table-cell office:value-type="float" office:value="49992007950000"/>
          <table:table-cell office:value-type="string" office:string-value="       OUTROS"/>
          <table:table-cell office:value-type="float" office:value="37253.019999999997"/>
          <table:table-cell office:value-type="float" office:value="19103.03"/>
          <table:table-cell office:value-type="float" office:value="18548.240000000002"/>
          <table:table-cell office:value-type="float" office:value="16386.240000000002"/>
          <table:table-cell office:value-type="float" office:value="1071496.49"/>
          <table:table-cell office:value-type="float" office:value="1071496.49"/>
          <table:table-cell office:value-type="float" office:value="1083967.77"/>
          <table:table-cell office:value-type="float" office:value="44397.02"/>
          <table:table-cell office:value-type="float" office:value="28594.85"/>
          <table:table-cell table:number-columns-repeated="16373"/>
        </table:table-row>
        <table:table-row>
          <table:table-cell office:value-type="float" office:value="60000002000000"/>
          <table:table-cell office:value-type="string" office:string-value=" PATRIMONIO LIQUIDO"/>
          <table:table-cell office:value-type="float" office:value="1170265745.9000001"/>
          <table:table-cell office:value-type="float" office:value="1159429209.3299999"/>
          <table:table-cell office:value-type="float" office:value="1150320560.8"/>
          <table:table-cell office:value-type="float" office:value="1156317352.96"/>
          <table:table-cell office:value-type="float" office:value="1170885022.8699999"/>
          <table:table-cell office:value-type="float" office:value="1171524644.77"/>
          <table:table-cell office:value-type="float" office:value="1184886850.7"/>
          <table:table-cell office:value-type="float" office:value="1184464537.78"/>
          <table:table-cell office:value-type="float" office:value="1193617726.96"/>
          <table:table-cell table:number-columns-repeated="16373"/>
        </table:table-row>
        <table:table-row>
          <table:table-cell office:value-type="float" office:value="61000001000000"/>
          <table:table-cell office:value-type="string" office:string-value="  PATRIMONIO LIQUIDO"/>
          <table:table-cell office:value-type="float" office:value="1170265745.9000001"/>
          <table:table-cell office:value-type="float" office:value="1159429209.3299999"/>
          <table:table-cell office:value-type="float" office:value="1150320560.8"/>
          <table:table-cell office:value-type="float" office:value="1156317352.96"/>
          <table:table-cell office:value-type="float" office:value="1170885022.8699999"/>
          <table:table-cell office:value-type="float" office:value="1171524644.77"/>
          <table:table-cell office:value-type="float" office:value="1184886850.7"/>
          <table:table-cell office:value-type="float" office:value="1184464537.78"/>
          <table:table-cell office:value-type="float" office:value="1193617726.96"/>
          <table:table-cell table:number-columns-repeated="16373"/>
        </table:table-row>
        <table:table-row>
          <table:table-cell office:value-type="float" office:value="61100004000000"/>
          <table:table-cell office:value-type="string" office:string-value="   CAPITAL SOCIAL"/>
          <table:table-cell office:value-type="float" office:value="3492249127.8000002"/>
          <table:table-cell office:value-type="float" office:value="3492249127.8000002"/>
          <table:table-cell office:value-type="float" office:value="3492249127.8000002"/>
          <table:table-cell office:value-type="float" office:value="3492249127.8000002"/>
          <table:table-cell office:value-type="float" office:value="3492249127.8000002"/>
          <table:table-cell office:value-type="float" office:value="3492249127.8000002"/>
          <table:table-cell office:value-type="float" office:value="1162000000"/>
          <table:table-cell office:value-type="float" office:value="1162000000"/>
          <table:table-cell office:value-type="float" office:value="1162000000"/>
          <table:table-cell table:number-columns-repeated="16373"/>
        </table:table-row>
        <table:table-row>
          <table:table-cell office:value-type="float" office:value="61110001000000"/>
          <table:table-cell office:value-type="string" office:string-value="    CAPITAL"/>
          <table:table-cell office:value-type="float" office:value="3492249127.8000002"/>
          <table:table-cell office:value-type="float" office:value="3492249127.8000002"/>
          <table:table-cell office:value-type="float" office:value="3492249127.8000002"/>
          <table:table-cell office:value-type="float" office:value="3492249127.8000002"/>
          <table:table-cell office:value-type="float" office:value="3492249127.8000002"/>
          <table:table-cell office:value-type="float" office:value="3492249127.8000002"/>
          <table:table-cell office:value-type="float" office:value="1162000000"/>
          <table:table-cell office:value-type="float" office:value="1162000000"/>
          <table:table-cell office:value-type="float" office:value="1162000000"/>
          <table:table-cell table:number-columns-repeated="16373"/>
        </table:table-row>
        <table:table-row>
          <table:table-cell office:value-type="float" office:value="61110135000000"/>
          <table:table-cell office:value-type="string" office:string-value="     ACOES ORDINARIAS - PAIS"/>
          <table:table-cell office:value-type="float" office:value="1900676032.4000001"/>
          <table:table-cell office:value-type="float" office:value="1900676032.4000001"/>
          <table:table-cell office:value-type="float" office:value="1900676032.4000001"/>
          <table:table-cell office:value-type="float" office:value="1900676032.4000001"/>
          <table:table-cell office:value-type="float" office:value="1900676032.4000001"/>
          <table:table-cell office:value-type="float" office:value="1900676032.4000001"/>
          <table:table-cell office:value-type="float" office:value="632424969.94000006"/>
          <table:table-cell office:value-type="float" office:value="632424969.94000006"/>
          <table:table-cell office:value-type="float" office:value="632424969.94000006"/>
          <table:table-cell table:number-columns-repeated="16373"/>
        </table:table-row>
        <table:table-row>
          <table:table-cell office:value-type="float" office:value="61110135200000"/>
          <table:table-cell office:value-type="string" office:string-value="      PARTICIPACAO DA UNIAO FEDERAL"/>
          <table:table-cell office:value-type="float" office:value="1723905469.55"/>
          <table:table-cell office:value-type="float" office:value="1723905469.55"/>
          <table:table-cell office:value-type="float" office:value="1723905469.55"/>
          <table:table-cell office:value-type="float" office:value="1723905469.55"/>
          <table:table-cell office:value-type="float" office:value="1723905469.55"/>
          <table:table-cell office:value-type="float" office:value="1723905469.55"/>
          <table:table-cell office:value-type="float" office:value="573606888.38"/>
          <table:table-cell office:value-type="float" office:value="573606888.38"/>
          <table:table-cell office:value-type="float" office:value="573606888.38"/>
          <table:table-cell table:number-columns-repeated="16373"/>
        </table:table-row>
        <table:table-row>
          <table:table-cell office:value-type="float" office:value="61110135800000"/>
          <table:table-cell office:value-type="string" office:string-value="      OUTRAS PARTICIPACOES"/>
          <table:table-cell office:value-type="float" office:value="176770562.84999999"/>
          <table:table-cell office:value-type="float" office:value="176770562.84999999"/>
          <table:table-cell office:value-type="float" office:value="176770562.84999999"/>
          <table:table-cell office:value-type="float" office:value="176770562.84999999"/>
          <table:table-cell office:value-type="float" office:value="176770562.84999999"/>
          <table:table-cell office:value-type="float" office:value="176770562.84999999"/>
          <table:table-cell office:value-type="float" office:value="58818081.560000002"/>
          <table:table-cell office:value-type="float" office:value="58818081.560000002"/>
          <table:table-cell office:value-type="float" office:value="58818081.560000002"/>
          <table:table-cell table:number-columns-repeated="16373"/>
        </table:table-row>
        <table:table-row>
          <table:table-cell office:value-type="float" office:value="61110166000000"/>
          <table:table-cell office:value-type="string" office:string-value="     ACOES PREFER.NAO CUMULATIVAS E NAO RESGATAV.-PAIS"/>
          <table:table-cell office:value-type="float" office:value="1591573095.4000001"/>
          <table:table-cell office:value-type="float" office:value="1591573095.4000001"/>
          <table:table-cell office:value-type="float" office:value="1591573095.4000001"/>
          <table:table-cell office:value-type="float" office:value="1591573095.4000001"/>
          <table:table-cell office:value-type="float" office:value="1591573095.4000001"/>
          <table:table-cell office:value-type="float" office:value="1591573095.4000001"/>
          <table:table-cell office:value-type="float" office:value="529575030.06"/>
          <table:table-cell office:value-type="float" office:value="529575030.06"/>
          <table:table-cell office:value-type="float" office:value="529575030.06"/>
          <table:table-cell table:number-columns-repeated="16373"/>
        </table:table-row>
        <table:table-row>
          <table:table-cell office:value-type="float" office:value="61110166200000"/>
          <table:table-cell office:value-type="string" office:string-value="      PARTICIPACAO DA UNIAO FEDERAL"/>
          <table:table-cell office:value-type="float" office:value="1174389933.54"/>
          <table:table-cell office:value-type="float" office:value="1174389933.54"/>
          <table:table-cell office:value-type="float" office:value="1174389933.54"/>
          <table:table-cell office:value-type="float" office:value="1174389933.54"/>
          <table:table-cell office:value-type="float" office:value="1174389933.54"/>
          <table:table-cell office:value-type="float" office:value="1174389933.54"/>
          <table:table-cell office:value-type="float" office:value="390762815.82999998"/>
          <table:table-cell office:value-type="float" office:value="390762815.82999998"/>
          <table:table-cell office:value-type="float" office:value="390762815.82999998"/>
          <table:table-cell table:number-columns-repeated="16373"/>
        </table:table-row>
        <table:table-row>
          <table:table-cell office:value-type="float" office:value="61110166800000"/>
          <table:table-cell office:value-type="string" office:string-value="      OUTRAS PARTICIPACOES"/>
          <table:table-cell office:value-type="float" office:value="417183161.86000001"/>
          <table:table-cell office:value-type="float" office:value="417183161.86000001"/>
          <table:table-cell office:value-type="float" office:value="417183161.86000001"/>
          <table:table-cell office:value-type="float" office:value="417183161.86000001"/>
          <table:table-cell office:value-type="float" office:value="417183161.86000001"/>
          <table:table-cell office:value-type="float" office:value="417183161.86000001"/>
          <table:table-cell office:value-type="float" office:value="138812214.22999999"/>
          <table:table-cell office:value-type="float" office:value="138812214.22999999"/>
          <table:table-cell office:value-type="float" office:value="138812214.22999999"/>
          <table:table-cell table:number-columns-repeated="16373"/>
        </table:table-row>
        <table:table-row>
          <table:table-cell office:value-type="float" office:value="61400003000000"/>
          <table:table-cell office:value-type="string" office:string-value="   RESERVAS DE REAVALIACAO"/>
          <table:table-cell office:value-type="float" office:value="47599859.130000003"/>
          <table:table-cell office:value-type="float" office:value="47376932.880000003"/>
          <table:table-cell office:value-type="float" office:value="47154006.420000002"/>
          <table:table-cell office:value-type="float" office:value="46931080.189999998"/>
          <table:table-cell office:value-type="float" office:value="46708153.600000001"/>
          <table:table-cell office:value-type="float" office:value="46485227.369999997"/>
          <table:table-cell office:value-type="float" office:value="46262300.899999999"/>
          <table:table-cell office:value-type="float" office:value="46039374.68"/>
          <table:table-cell office:value-type="float" office:value="45816448.200000003"/>
          <table:table-cell table:number-columns-repeated="16373"/>
        </table:table-row>
        <table:table-row>
          <table:table-cell office:value-type="float" office:value="61410000000000"/>
          <table:table-cell office:value-type="string" office:string-value="    RESERVA DE REAVALIACAO DE IMOVEIS DE USO PROPRIO"/>
          <table:table-cell office:value-type="float" office:value="47599859.130000003"/>
          <table:table-cell office:value-type="float" office:value="47376932.880000003"/>
          <table:table-cell office:value-type="float" office:value="47154006.420000002"/>
          <table:table-cell office:value-type="float" office:value="46931080.189999998"/>
          <table:table-cell office:value-type="float" office:value="46708153.600000001"/>
          <table:table-cell office:value-type="float" office:value="46485227.369999997"/>
          <table:table-cell office:value-type="float" office:value="46262300.899999999"/>
          <table:table-cell office:value-type="float" office:value="46039374.68"/>
          <table:table-cell office:value-type="float" office:value="45816448.200000003"/>
          <table:table-cell table:number-columns-repeated="16373"/>
        </table:table-row>
        <table:table-row>
          <table:table-cell office:value-type="float" office:value="61410000300000"/>
          <table:table-cell office:value-type="string" office:string-value="      TERRENOS"/>
          <table:table-cell office:value-type="float" office:value="7235807.3700000001"/>
          <table:table-cell office:value-type="float" office:value="7235807.3700000001"/>
          <table:table-cell office:value-type="float" office:value="7235807.3700000001"/>
          <table:table-cell office:value-type="float" office:value="7235807.3700000001"/>
          <table:table-cell office:value-type="float" office:value="7235807.3700000001"/>
          <table:table-cell office:value-type="float" office:value="7235807.3700000001"/>
          <table:table-cell office:value-type="float" office:value="7235807.3700000001"/>
          <table:table-cell office:value-type="float" office:value="7235807.3700000001"/>
          <table:table-cell office:value-type="float" office:value="7235807.3700000001"/>
          <table:table-cell table:number-columns-repeated="16373"/>
        </table:table-row>
        <table:table-row>
          <table:table-cell office:value-type="float" office:value="61410000301000"/>
          <table:table-cell office:value-type="string" office:string-value="       FORMACAO"/>
          <table:table-cell office:value-type="float" office:value="10963344.6"/>
          <table:table-cell office:value-type="float" office:value="10963344.6"/>
          <table:table-cell office:value-type="float" office:value="10963344.6"/>
          <table:table-cell office:value-type="float" office:value="10963344.6"/>
          <table:table-cell office:value-type="float" office:value="10963344.6"/>
          <table:table-cell office:value-type="float" office:value="10963344.6"/>
          <table:table-cell office:value-type="float" office:value="10963344.6"/>
          <table:table-cell office:value-type="float" office:value="10963344.6"/>
          <table:table-cell office:value-type="float" office:value="10963344.6"/>
          <table:table-cell table:number-columns-repeated="16373"/>
        </table:table-row>
        <table:table-row>
          <table:table-cell office:value-type="float" office:value="61410000301500"/>
          <table:table-cell office:value-type="string" office:string-value="       (PROVISAO PARA IMPOSTOS E CONTRIBUICOES)"/>
          <table:table-cell office:value-type="float" office:value="-3727537.23"/>
          <table:table-cell office:value-type="float" office:value="-3727537.23"/>
          <table:table-cell office:value-type="float" office:value="-3727537.23"/>
          <table:table-cell office:value-type="float" office:value="-3727537.23"/>
          <table:table-cell office:value-type="float" office:value="-3727537.23"/>
          <table:table-cell office:value-type="float" office:value="-3727537.23"/>
          <table:table-cell office:value-type="float" office:value="-3727537.23"/>
          <table:table-cell office:value-type="float" office:value="-3727537.23"/>
          <table:table-cell office:value-type="float" office:value="-3727537.23"/>
          <table:table-cell table:number-columns-repeated="16373"/>
        </table:table-row>
        <table:table-row>
          <table:table-cell office:value-type="float" office:value="61410000600000"/>
          <table:table-cell office:value-type="string" office:string-value="      EDIFICACOES"/>
          <table:table-cell office:value-type="float" office:value="40364051.759999998"/>
          <table:table-cell office:value-type="float" office:value="40141125.509999998"/>
          <table:table-cell office:value-type="float" office:value="39918199.049999997"/>
          <table:table-cell office:value-type="float" office:value="39695272.82"/>
          <table:table-cell office:value-type="float" office:value="39472346.229999997"/>
          <table:table-cell office:value-type="float" office:value="39249420"/>
          <table:table-cell office:value-type="float" office:value="39026493.530000001"/>
          <table:table-cell office:value-type="float" office:value="38803567.310000002"/>
          <table:table-cell office:value-type="float" office:value="38580640.829999998"/>
          <table:table-cell table:number-columns-repeated="16373"/>
        </table:table-row>
        <table:table-row>
          <table:table-cell office:value-type="float" office:value="61410000601000"/>
          <table:table-cell office:value-type="string" office:string-value="       FORMACAO"/>
          <table:table-cell office:value-type="float" office:value="100915322.93000001"/>
          <table:table-cell office:value-type="float" office:value="100915322.93000001"/>
          <table:table-cell office:value-type="float" office:value="100915322.93000001"/>
          <table:table-cell office:value-type="float" office:value="100915322.93000001"/>
          <table:table-cell office:value-type="float" office:value="100915322.93000001"/>
          <table:table-cell office:value-type="float" office:value="100915322.93000001"/>
          <table:table-cell office:value-type="float" office:value="100915322.93000001"/>
          <table:table-cell office:value-type="float" office:value="100915322.93000001"/>
          <table:table-cell office:value-type="float" office:value="100915322.93000001"/>
          <table:table-cell table:number-columns-repeated="16373"/>
        </table:table-row>
        <table:table-row>
          <table:table-cell office:value-type="float" office:value="61410000601500"/>
          <table:table-cell office:value-type="string" office:string-value="       (PROVISAO PARA IMPOSTOS E CONTRIBUICOES)"/>
          <table:table-cell office:value-type="float" office:value="-20793602.469999999"/>
          <table:table-cell office:value-type="float" office:value="-20678761.68"/>
          <table:table-cell office:value-type="float" office:value="-20563920.77"/>
          <table:table-cell office:value-type="float" office:value="-20449079.98"/>
          <table:table-cell office:value-type="float" office:value="-20334239.190000001"/>
          <table:table-cell office:value-type="float" office:value="-20219398.399999999"/>
          <table:table-cell office:value-type="float" office:value="-20104557.489999998"/>
          <table:table-cell office:value-type="float" office:value="-19989716.699999999"/>
          <table:table-cell office:value-type="float" office:value="-19874875.780000001"/>
          <table:table-cell table:number-columns-repeated="16373"/>
        </table:table-row>
        <table:table-row>
          <table:table-cell office:value-type="float" office:value="61410000602000"/>
          <table:table-cell office:value-type="string" office:string-value="       (REVERSAO)"/>
          <table:table-cell office:value-type="float" office:value="-39757668.700000003"/>
          <table:table-cell office:value-type="float" office:value="-40095435.740000002"/>
          <table:table-cell office:value-type="float" office:value="-40433203.109999999"/>
          <table:table-cell office:value-type="float" office:value="-40770970.130000003"/>
          <table:table-cell office:value-type="float" office:value="-41108737.509999998"/>
          <table:table-cell office:value-type="float" office:value="-41446504.530000001"/>
          <table:table-cell office:value-type="float" office:value="-41784271.909999996"/>
          <table:table-cell office:value-type="float" office:value="-42122038.920000002"/>
          <table:table-cell office:value-type="float" office:value="-42459806.32"/>
          <table:table-cell table:number-columns-repeated="16373"/>
        </table:table-row>
        <table:table-row>
          <table:table-cell office:value-type="float" office:value="61500006000000"/>
          <table:table-cell office:value-type="string" office:string-value="   RESERVAS DE LUCROS"/>
          <table:table-cell table:number-columns-repeated="6"/>
          <table:table-cell office:value-type="float" office:value="1235672.08"/>
          <table:table-cell office:value-type="float" office:value="1235672.08"/>
          <table:table-cell office:value-type="float" office:value="1235672.08"/>
          <table:table-cell table:number-columns-repeated="16373"/>
        </table:table-row>
        <table:table-row>
          <table:table-cell office:value-type="float" office:value="61510003000000"/>
          <table:table-cell office:value-type="string" office:string-value="    RESERVA LEGAL"/>
          <table:table-cell table:number-columns-repeated="6"/>
          <table:table-cell office:value-type="float" office:value="1235672.08"/>
          <table:table-cell office:value-type="float" office:value="1235672.08"/>
          <table:table-cell office:value-type="float" office:value="1235672.08"/>
          <table:table-cell table:number-columns-repeated="16373"/>
        </table:table-row>
        <table:table-row>
          <table:table-cell office:value-type="float" office:value="61510003400000"/>
          <table:table-cell office:value-type="string" office:string-value="      DISTRIBUICAO DE LUCRO INTERMEDIARIO"/>
          <table:table-cell table:number-columns-repeated="6"/>
          <table:table-cell office:value-type="float" office:value="1235672.08"/>
          <table:table-cell office:value-type="float" office:value="1235672.08"/>
          <table:table-cell office:value-type="float" office:value="1235672.08"/>
          <table:table-cell table:number-columns-repeated="16373"/>
        </table:table-row>
        <table:table-row>
          <table:table-cell office:value-type="float" office:value="61600009000000"/>
          <table:table-cell office:value-type="string" office:string-value="   AJUSTE AO VR.DE MERCADO-TVM E INSTR.FINANC.DERIVAT"/>
          <table:table-cell office:value-type="float" office:value="-39031513.939999998"/>
          <table:table-cell office:value-type="float" office:value="-49868050.509999998"/>
          <table:table-cell office:value-type="float" office:value="-58976699.039999999"/>
          <table:table-cell office:value-type="float" office:value="-52979906.880000003"/>
          <table:table-cell office:value-type="float" office:value="-38412236.969999999"/>
          <table:table-cell office:value-type="float" office:value="-37772615.07"/>
          <table:table-cell office:value-type="float" office:value="-42851099.649999999"/>
          <table:table-cell office:value-type="float" office:value="-43273412.57"/>
          <table:table-cell office:value-type="float" office:value="-34120223.390000001"/>
          <table:table-cell table:number-columns-repeated="16373"/>
        </table:table-row>
        <table:table-row>
          <table:table-cell office:value-type="float" office:value="61610006000000"/>
          <table:table-cell office:value-type="string" office:string-value="    TITULOS DISPONIVEIS PARA VENDA"/>
          <table:table-cell office:value-type="float" office:value="-39031513.939999998"/>
          <table:table-cell office:value-type="float" office:value="-49868050.509999998"/>
          <table:table-cell office:value-type="float" office:value="-58976699.039999999"/>
          <table:table-cell office:value-type="float" office:value="-52979906.880000003"/>
          <table:table-cell office:value-type="float" office:value="-38412236.969999999"/>
          <table:table-cell office:value-type="float" office:value="-37772615.07"/>
          <table:table-cell office:value-type="float" office:value="-42851099.649999999"/>
          <table:table-cell office:value-type="float" office:value="-43273412.57"/>
          <table:table-cell office:value-type="float" office:value="-34120223.390000001"/>
          <table:table-cell table:number-columns-repeated="16373"/>
        </table:table-row>
        <table:table-row>
          <table:table-cell office:value-type="float" office:value="61610109000000"/>
          <table:table-cell office:value-type="string" office:string-value="     PROPRIOS"/>
          <table:table-cell office:value-type="float" office:value="-39031513.939999998"/>
          <table:table-cell office:value-type="float" office:value="-49868050.509999998"/>
          <table:table-cell office:value-type="float" office:value="-58976699.039999999"/>
          <table:table-cell office:value-type="float" office:value="-52979906.880000003"/>
          <table:table-cell office:value-type="float" office:value="-38412236.969999999"/>
          <table:table-cell office:value-type="float" office:value="-37772615.07"/>
          <table:table-cell office:value-type="float" office:value="-42851099.649999999"/>
          <table:table-cell office:value-type="float" office:value="-43273412.57"/>
          <table:table-cell office:value-type="float" office:value="-34120223.390000001"/>
          <table:table-cell table:number-columns-repeated="16373"/>
        </table:table-row>
        <table:table-row>
          <table:table-cell office:value-type="float" office:value="61610109100000"/>
          <table:table-cell office:value-type="string" office:string-value="      AJUSTES A VALOR DE MERCADO"/>
          <table:table-cell office:value-type="float" office:value="-59138657.479999997"/>
          <table:table-cell office:value-type="float" office:value="-75557652.290000007"/>
          <table:table-cell office:value-type="float" office:value="-89358634.909999996"/>
          <table:table-cell office:value-type="float" office:value="-80272586.180000007"/>
          <table:table-cell office:value-type="float" office:value="-58200359.060000002"/>
          <table:table-cell office:value-type="float" office:value="-57231234.960000001"/>
          <table:table-cell office:value-type="float" office:value="-64925908.560000002"/>
          <table:table-cell office:value-type="float" office:value="-65565776.630000003"/>
          <table:table-cell office:value-type="float" office:value="-51697308.159999996"/>
          <table:table-cell table:number-columns-repeated="16373"/>
        </table:table-row>
        <table:table-row>
          <table:table-cell office:value-type="float" office:value="61610109600000"/>
          <table:table-cell office:value-type="string" office:string-value="      (PROVISAO PARA TRIBUTOS)"/>
          <table:table-cell office:value-type="float" office:value="20107143.539999999"/>
          <table:table-cell office:value-type="float" office:value="25689601.780000001"/>
          <table:table-cell office:value-type="float" office:value="30381935.870000001"/>
          <table:table-cell office:value-type="float" office:value="27292679.300000001"/>
          <table:table-cell office:value-type="float" office:value="19788122.09"/>
          <table:table-cell office:value-type="float" office:value="19458619.890000001"/>
          <table:table-cell office:value-type="float" office:value="22074808.91"/>
          <table:table-cell office:value-type="float" office:value="22292364.059999999"/>
          <table:table-cell office:value-type="float" office:value="17577084.77"/>
          <table:table-cell table:number-columns-repeated="16373"/>
        </table:table-row>
        <table:table-row>
          <table:table-cell office:value-type="float" office:value="61800005000000"/>
          <table:table-cell office:value-type="string" office:string-value="   LUCROS OU PREJUIZOS ACUMULADOS"/>
          <table:table-cell office:value-type="float" office:value="-2330551727.0900002"/>
          <table:table-cell office:value-type="float" office:value="-2330328800.8400002"/>
          <table:table-cell office:value-type="float" office:value="-2330105874.3800001"/>
          <table:table-cell office:value-type="float" office:value="-2329882948.1500001"/>
          <table:table-cell office:value-type="float" office:value="-2329660021.5599999"/>
          <table:table-cell office:value-type="float" office:value="-2329437095.3299999"/>
          <table:table-cell office:value-type="float" office:value="18239977.370000001"/>
          <table:table-cell office:value-type="float" office:value="18462903.59"/>
          <table:table-cell office:value-type="float" office:value="18685830.07"/>
          <table:table-cell table:number-columns-repeated="16373"/>
        </table:table-row>
        <table:table-row>
          <table:table-cell office:value-type="float" office:value="61810002000000"/>
          <table:table-cell office:value-type="string" office:string-value="    LUCROS OU PREJUIZOS ACUMULADOS"/>
          <table:table-cell office:value-type="float" office:value="-2330551727.0900002"/>
          <table:table-cell office:value-type="float" office:value="-2330328800.8400002"/>
          <table:table-cell office:value-type="float" office:value="-2330105874.3800001"/>
          <table:table-cell office:value-type="float" office:value="-2329882948.1500001"/>
          <table:table-cell office:value-type="float" office:value="-2329660021.5599999"/>
          <table:table-cell office:value-type="float" office:value="-2329437095.3299999"/>
          <table:table-cell office:value-type="float" office:value="24512728.510000002"/>
          <table:table-cell office:value-type="float" office:value="24735654.73"/>
          <table:table-cell office:value-type="float" office:value="24958581.210000001"/>
          <table:table-cell table:number-columns-repeated="16373"/>
        </table:table-row>
        <table:table-row>
          <table:table-cell office:value-type="float" office:value="61880001000000"/>
          <table:table-cell office:value-type="string" office:string-value="    (DIVIDENDOS E LUCROS PAGOS ANTECIPADAMENTE)"/>
          <table:table-cell table:number-columns-repeated="6"/>
          <table:table-cell office:value-type="float" office:value="-6272751.1399999997"/>
          <table:table-cell office:value-type="float" office:value="-6272751.1399999997"/>
          <table:table-cell office:value-type="float" office:value="-6272751.1399999997"/>
          <table:table-cell table:number-columns-repeated="16373"/>
        </table:table-row>
        <table:table-row>
          <table:table-cell office:value-type="float" office:value="70000009000000"/>
          <table:table-cell office:value-type="string" office:string-value=" CONTAS DE RESULTADO CREDORAS"/>
          <table:table-cell office:value-type="float" office:value="2292989871.1799998"/>
          <table:table-cell office:value-type="float" office:value="310867987.08999997"/>
          <table:table-cell office:value-type="float" office:value="565210285.88"/>
          <table:table-cell office:value-type="float" office:value="877735894.50999999"/>
          <table:table-cell office:value-type="float" office:value="1362435702.8399999"/>
          <table:table-cell office:value-type="float" office:value="1674339509.78"/>
          <table:table-cell office:value-type="float" office:value="1832940759.5899999"/>
          <table:table-cell office:value-type="float" office:value="275306920.99000001"/>
          <table:table-cell office:value-type="float" office:value="496669819.68000001"/>
          <table:table-cell table:number-columns-repeated="16373"/>
        </table:table-row>
        <table:table-row>
          <table:table-cell office:value-type="float" office:value="71000008000000"/>
          <table:table-cell office:value-type="string" office:string-value="  RECEITAS OPERACIONAIS"/>
          <table:table-cell office:value-type="float" office:value="2291509357.21"/>
          <table:table-cell office:value-type="float" office:value="310835262.31999999"/>
          <table:table-cell office:value-type="float" office:value="565143491.30999994"/>
          <table:table-cell office:value-type="float" office:value="877643331.74000001"/>
          <table:table-cell office:value-type="float" office:value="1361617932.75"/>
          <table:table-cell office:value-type="float" office:value="1671012415.5799999"/>
          <table:table-cell office:value-type="float" office:value="1829538322.55"/>
          <table:table-cell office:value-type="float" office:value="275055408.14999998"/>
          <table:table-cell office:value-type="float" office:value="496096429.95999998"/>
          <table:table-cell table:number-columns-repeated="16373"/>
        </table:table-row>
        <table:table-row>
          <table:table-cell office:value-type="float" office:value="71100001000000"/>
          <table:table-cell office:value-type="string" office:string-value="   RENDAS DE OPERACOES DE CREDITO"/>
          <table:table-cell office:value-type="float" office:value="780835550.20000005"/>
          <table:table-cell office:value-type="float" office:value="86423392.840000004"/>
          <table:table-cell office:value-type="float" office:value="143612116.03999999"/>
          <table:table-cell office:value-type="float" office:value="182343661.63"/>
          <table:table-cell office:value-type="float" office:value="227486762.58000001"/>
          <table:table-cell office:value-type="float" office:value="317051709.77999997"/>
          <table:table-cell office:value-type="float" office:value="305047920.80000001"/>
          <table:table-cell office:value-type="float" office:value="61296723.149999999"/>
          <table:table-cell office:value-type="float" office:value="94707172.900000006"/>
          <table:table-cell table:number-columns-repeated="16373"/>
        </table:table-row>
        <table:table-row>
          <table:table-cell office:value-type="float" office:value="71103008000000"/>
          <table:table-cell office:value-type="string" office:string-value="    RENDAS DE ADIANTAMENTOS A DEPOSITANTES"/>
          <table:table-cell office:value-type="float" office:value="118667.03"/>
          <table:table-cell office:value-type="float" office:value="11745.28"/>
          <table:table-cell office:value-type="float" office:value="21374.13"/>
          <table:table-cell office:value-type="float" office:value="43533.01"/>
          <table:table-cell office:value-type="float" office:value="62085.5"/>
          <table:table-cell office:value-type="float" office:value="87802.19"/>
          <table:table-cell office:value-type="float" office:value="105943.64"/>
          <table:table-cell office:value-type="float" office:value="13715.5"/>
          <table:table-cell office:value-type="float" office:value="24061.66"/>
          <table:table-cell table:number-columns-repeated="16373"/>
        </table:table-row>
        <table:table-row>
          <table:table-cell office:value-type="float" office:value="71103008600000"/>
          <table:table-cell office:value-type="string" office:string-value="      JUROS, COM.E CORRECAO MONETARIA PREFIXADA"/>
          <table:table-cell office:value-type="float" office:value="118667.03"/>
          <table:table-cell office:value-type="float" office:value="11745.28"/>
          <table:table-cell office:value-type="float" office:value="21374.13"/>
          <table:table-cell office:value-type="float" office:value="43533.01"/>
          <table:table-cell office:value-type="float" office:value="62085.5"/>
          <table:table-cell office:value-type="float" office:value="87802.19"/>
          <table:table-cell office:value-type="float" office:value="105943.64"/>
          <table:table-cell office:value-type="float" office:value="13715.5"/>
          <table:table-cell office:value-type="float" office:value="24061.66"/>
          <table:table-cell table:number-columns-repeated="16373"/>
        </table:table-row>
        <table:table-row>
          <table:table-cell office:value-type="float" office:value="71105006000000"/>
          <table:table-cell office:value-type="string" office:string-value="    RENDAS DE EMPRESTIMOS"/>
          <table:table-cell office:value-type="float" office:value="40443987.920000002"/>
          <table:table-cell office:value-type="float" office:value="6957762.2699999996"/>
          <table:table-cell office:value-type="float" office:value="12863153.199999999"/>
          <table:table-cell office:value-type="float" office:value="19782650"/>
          <table:table-cell office:value-type="float" office:value="26102979.690000001"/>
          <table:table-cell office:value-type="float" office:value="31309295.120000001"/>
          <table:table-cell office:value-type="float" office:value="36530059.259999998"/>
          <table:table-cell office:value-type="float" office:value="5764344.3399999999"/>
          <table:table-cell office:value-type="float" office:value="11566463.220000001"/>
          <table:table-cell table:number-columns-repeated="16373"/>
        </table:table-row>
        <table:table-row>
          <table:table-cell office:value-type="float" office:value="71105006111000"/>
          <table:table-cell office:value-type="string" office:string-value="      JUROS, COMISSOES E CORRECAO MONETARIA PREFIXADA"/>
          <table:table-cell office:value-type="float" office:value="31904408.43"/>
          <table:table-cell office:value-type="float" office:value="5745956.5800000001"/>
          <table:table-cell office:value-type="float" office:value="11112310.029999999"/>
          <table:table-cell office:value-type="float" office:value="16770240.560000001"/>
          <table:table-cell office:value-type="float" office:value="22620060.07"/>
          <table:table-cell office:value-type="float" office:value="27502385.239999998"/>
          <table:table-cell office:value-type="float" office:value="32955782.25"/>
          <table:table-cell office:value-type="float" office:value="5587499.29"/>
          <table:table-cell office:value-type="float" office:value="11211120.039999999"/>
          <table:table-cell table:number-columns-repeated="16373"/>
        </table:table-row>
        <table:table-row>
          <table:table-cell office:value-type="float" office:value="71105006112000"/>
          <table:table-cell office:value-type="string" office:string-value="       DO APORTE BNB-BID-541-OC-BR"/>
          <table:table-cell office:value-type="float" office:value="88.84"/>
          <table:table-cell office:value-type="float" office:value="1.3"/>
          <table:table-cell office:value-type="float" office:value="1.3"/>
          <table:table-cell office:value-type="float" office:value="0.83"/>
          <table:table-cell office:value-type="float" office:value="0.83"/>
          <table:table-cell office:value-type="float" office:value="0.83"/>
          <table:table-cell office:value-type="float" office:value="0.83"/>
          <table:table-cell table:number-columns-repeated="16375"/>
        </table:table-row>
        <table:table-row>
          <table:table-cell office:value-type="float" office:value="71105006114000"/>
          <table:table-cell office:value-type="string" office:string-value="        COM RECURSOS DO BN"/>
          <table:table-cell office:value-type="float" office:value="13.6"/>
          <table:table-cell table:number-columns-repeated="2"/>
          <table:table-cell office:value-type="float" office:value="0.83"/>
          <table:table-cell office:value-type="float" office:value="0.83"/>
          <table:table-cell office:value-type="float" office:value="0.83"/>
          <table:table-cell office:value-type="float" office:value="0.83"/>
          <table:table-cell table:number-columns-repeated="16375"/>
        </table:table-row>
        <table:table-row>
          <table:table-cell office:value-type="float" office:value="71105006115000"/>
          <table:table-cell office:value-type="string" office:string-value="        COM RECURSOS DE OUTRAS FONTES"/>
          <table:table-cell office:value-type="float" office:value="75.239999999999995"/>
          <table:table-cell office:value-type="float" office:value="1.3"/>
          <table:table-cell office:value-type="float" office:value="1.3"/>
          <table:table-cell table:number-columns-repeated="16379"/>
        </table:table-row>
        <table:table-row>
          <table:table-cell office:value-type="float" office:value="71105006117000"/>
          <table:table-cell office:value-type="string" office:string-value="       DO BNDES"/>
          <table:table-cell office:value-type="float" office:value="56949.599999999999"/>
          <table:table-cell office:value-type="float" office:value="9911.92"/>
          <table:table-cell office:value-type="float" office:value="23528.18"/>
          <table:table-cell office:value-type="float" office:value="36840.29"/>
          <table:table-cell office:value-type="float" office:value="49988.23"/>
          <table:table-cell office:value-type="float" office:value="62265.32"/>
          <table:table-cell office:value-type="float" office:value="77940.67"/>
          <table:table-cell office:value-type="float" office:value="19633.740000000002"/>
          <table:table-cell office:value-type="float" office:value="38324.03"/>
          <table:table-cell table:number-columns-repeated="16373"/>
        </table:table-row>
        <table:table-row>
          <table:table-cell office:value-type="float" office:value="71105006117500"/>
          <table:table-cell office:value-type="string" office:string-value="        OUTROS"/>
          <table:table-cell office:value-type="float" office:value="56949.599999999999"/>
          <table:table-cell office:value-type="float" office:value="9911.92"/>
          <table:table-cell office:value-type="float" office:value="23528.18"/>
          <table:table-cell office:value-type="float" office:value="36840.29"/>
          <table:table-cell office:value-type="float" office:value="49988.23"/>
          <table:table-cell office:value-type="float" office:value="62265.32"/>
          <table:table-cell office:value-type="float" office:value="77940.67"/>
          <table:table-cell office:value-type="float" office:value="19633.740000000002"/>
          <table:table-cell office:value-type="float" office:value="38324.03"/>
          <table:table-cell table:number-columns-repeated="16373"/>
        </table:table-row>
        <table:table-row>
          <table:table-cell office:value-type="float" office:value="71105006127000"/>
          <table:table-cell office:value-type="string" office:string-value="       DO BN"/>
          <table:table-cell office:value-type="float" office:value="31097500.100000001"/>
          <table:table-cell office:value-type="float" office:value="5522881.0999999996"/>
          <table:table-cell office:value-type="float" office:value="10778135.51"/>
          <table:table-cell office:value-type="float" office:value="16230459.75"/>
          <table:table-cell office:value-type="float" office:value="22091123.43"/>
          <table:table-cell office:value-type="float" office:value="26918728.739999998"/>
          <table:table-cell office:value-type="float" office:value="32307153.25"/>
          <table:table-cell office:value-type="float" office:value="5490643.8799999999"/>
          <table:table-cell office:value-type="float" office:value="11048035.58"/>
          <table:table-cell table:number-columns-repeated="16373"/>
        </table:table-row>
        <table:table-row>
          <table:table-cell office:value-type="float" office:value="71105006128000"/>
          <table:table-cell office:value-type="string" office:string-value="        CHEQUE EMPRESA-BN"/>
          <table:table-cell office:value-type="float" office:value="157084.49"/>
          <table:table-cell office:value-type="float" office:value="21100.39"/>
          <table:table-cell office:value-type="float" office:value="37427.199999999997"/>
          <table:table-cell office:value-type="float" office:value="55933.47"/>
          <table:table-cell office:value-type="float" office:value="70102.69"/>
          <table:table-cell office:value-type="float" office:value="85621.15"/>
          <table:table-cell office:value-type="float" office:value="103085.29"/>
          <table:table-cell office:value-type="float" office:value="34906.339999999997"/>
          <table:table-cell office:value-type="float" office:value="81413.17"/>
          <table:table-cell table:number-columns-repeated="16373"/>
        </table:table-row>
        <table:table-row>
          <table:table-cell/>
          <table:table-cell office:value-type="string" office:string-value="        CHEQUE EMPRESA CONTERRANEO"/>
          <table:table-cell table:number-columns-repeated="16382"/>
        </table:table-row>
        <table:table-row>
          <table:table-cell office:value-type="float" office:value="71105006129000"/>
          <table:table-cell office:value-type="string" office:string-value="        CONTA EMPRESARIAL-BN"/>
          <table:table-cell office:value-type="float" office:value="826541.2"/>
          <table:table-cell office:value-type="float" office:value="202744.52"/>
          <table:table-cell office:value-type="float" office:value="364280.17"/>
          <table:table-cell office:value-type="float" office:value="560412.25"/>
          <table:table-cell office:value-type="float" office:value="735127.88"/>
          <table:table-cell office:value-type="float" office:value="997366.6"/>
          <table:table-cell office:value-type="float" office:value="1217630.3999999999"/>
          <table:table-cell office:value-type="float" office:value="177667.07"/>
          <table:table-cell office:value-type="float" office:value="356820.07"/>
          <table:table-cell table:number-columns-repeated="16373"/>
        </table:table-row>
        <table:table-row>
          <table:table-cell/>
          <table:table-cell office:value-type="string" office:string-value="        CONTA EMPRESARIAL CONTERRANEO"/>
          <table:table-cell table:number-columns-repeated="16382"/>
        </table:table-row>
        <table:table-row>
          <table:table-cell office:value-type="float" office:value="71105006131000"/>
          <table:table-cell office:value-type="string" office:string-value="        CAPITAL DE GIRO"/>
          <table:table-cell office:value-type="float" office:value="714.69"/>
          <table:table-cell office:value-type="float" office:value="118.12"/>
          <table:table-cell office:value-type="float" office:value="264.67"/>
          <table:table-cell office:value-type="float" office:value="264.67"/>
          <table:table-cell office:value-type="float" office:value="21202.32"/>
          <table:table-cell office:value-type="float" office:value="21386.18"/>
          <table:table-cell office:value-type="float" office:value="21465.33"/>
          <table:table-cell office:value-type="float" office:value="77.36"/>
          <table:table-cell office:value-type="float" office:value="138.87"/>
          <table:table-cell table:number-columns-repeated="16373"/>
        </table:table-row>
        <table:table-row>
          <table:table-cell office:value-type="float" office:value="71105006132000"/>
          <table:table-cell office:value-type="string" office:string-value="        CAPITAL DE GIRO COM FUNDO DE LIQUIDEZ"/>
          <table:table-cell office:value-type="float" office:value="1012063.11"/>
          <table:table-cell office:value-type="float" office:value="218067.22"/>
          <table:table-cell office:value-type="float" office:value="425726.79"/>
          <table:table-cell office:value-type="float" office:value="427469.53"/>
          <table:table-cell office:value-type="float" office:value="428408.22"/>
          <table:table-cell office:value-type="float" office:value="428408.22"/>
          <table:table-cell office:value-type="float" office:value="430197.13"/>
          <table:table-cell office:value-type="float" office:value="1291.24"/>
          <table:table-cell office:value-type="float" office:value="5602.79"/>
          <table:table-cell table:number-columns-repeated="16373"/>
        </table:table-row>
        <table:table-row>
          <table:table-cell office:value-type="float" office:value="71105006135000"/>
          <table:table-cell office:value-type="string" office:string-value="        COMPOSICAO, ASSUNCAO OU CONFISSAO DE DIVIDAS"/>
          <table:table-cell office:value-type="float" office:value="6201316.8899999997"/>
          <table:table-cell office:value-type="float" office:value="969103.1"/>
          <table:table-cell office:value-type="float" office:value="2071403.46"/>
          <table:table-cell office:value-type="float" office:value="2921072.05"/>
          <table:table-cell office:value-type="float" office:value="4283600.46"/>
          <table:table-cell office:value-type="float" office:value="4558986.53"/>
          <table:table-cell office:value-type="float" office:value="5220595.25"/>
          <table:table-cell office:value-type="float" office:value="731283.23"/>
          <table:table-cell office:value-type="float" office:value="1684086.93"/>
          <table:table-cell table:number-columns-repeated="16373"/>
        </table:table-row>
        <table:table-row>
          <table:table-cell office:value-type="float" office:value="71105006137000"/>
          <table:table-cell office:value-type="string" office:string-value="        CREDIAMIGO"/>
          <table:table-cell office:value-type="float" office:value="20372318.289999999"/>
          <table:table-cell office:value-type="float" office:value="3771832.85"/>
          <table:table-cell office:value-type="float" office:value="7194310.3600000003"/>
          <table:table-cell office:value-type="float" office:value="11203942.119999999"/>
          <table:table-cell office:value-type="float" office:value="15068916.32"/>
          <table:table-cell office:value-type="float" office:value="18939019.199999999"/>
          <table:table-cell office:value-type="float" office:value="23066145.66"/>
          <table:table-cell office:value-type="float" office:value="4140568.58"/>
          <table:table-cell office:value-type="float" office:value="8164028.9299999997"/>
          <table:table-cell table:number-columns-repeated="16373"/>
        </table:table-row>
        <table:table-row>
          <table:table-cell office:value-type="float" office:value="71105006138000"/>
          <table:table-cell office:value-type="string" office:string-value="        PESSOAS FISICAS"/>
          <table:table-cell office:value-type="float" office:value="1555666.01"/>
          <table:table-cell office:value-type="float" office:value="182693.86"/>
          <table:table-cell office:value-type="float" office:value="392072.94"/>
          <table:table-cell office:value-type="float" office:value="593086.11"/>
          <table:table-cell office:value-type="float" office:value="846421.92"/>
          <table:table-cell office:value-type="float" office:value="1114505.99"/>
          <table:table-cell office:value-type="float" office:value="1350070.17"/>
          <table:table-cell office:value-type="float" office:value="211629.14"/>
          <table:table-cell office:value-type="float" office:value="436688.19"/>
          <table:table-cell table:number-columns-repeated="16373"/>
        </table:table-row>
        <table:table-row>
          <table:table-cell office:value-type="float" office:value="71105006139000"/>
          <table:table-cell office:value-type="string" office:string-value="         CHEQUE ESPECIAL"/>
          <table:table-cell office:value-type="float" office:value="1438736.9"/>
          <table:table-cell office:value-type="float" office:value="174764.43"/>
          <table:table-cell office:value-type="float" office:value="374721.13"/>
          <table:table-cell office:value-type="float" office:value="555505.17000000004"/>
          <table:table-cell office:value-type="float" office:value="773207.61"/>
          <table:table-cell office:value-type="float" office:value="996305.84"/>
          <table:table-cell office:value-type="float" office:value="1168471.97"/>
          <table:table-cell office:value-type="float" office:value="187713.96"/>
          <table:table-cell office:value-type="float" office:value="397254.09"/>
          <table:table-cell table:number-columns-repeated="16373"/>
        </table:table-row>
        <table:table-row>
          <table:table-cell/>
          <table:table-cell office:value-type="string" office:string-value="         CHEQUE CONTERRANEO"/>
          <table:table-cell table:number-columns-repeated="16382"/>
        </table:table-row>
        <table:table-row>
          <table:table-cell office:value-type="float" office:value="71105006192000"/>
          <table:table-cell office:value-type="string" office:string-value="         OUTROS"/>
          <table:table-cell office:value-type="float" office:value="116929.11"/>
          <table:table-cell office:value-type="float" office:value="7929.43"/>
          <table:table-cell office:value-type="float" office:value="17351.810000000001"/>
          <table:table-cell office:value-type="float" office:value="37580.94"/>
          <table:table-cell office:value-type="float" office:value="73214.31"/>
          <table:table-cell office:value-type="float" office:value="118200.15"/>
          <table:table-cell office:value-type="float" office:value="181598.2"/>
          <table:table-cell office:value-type="float" office:value="23915.18"/>
          <table:table-cell office:value-type="float" office:value="39434.1"/>
          <table:table-cell table:number-columns-repeated="16373"/>
        </table:table-row>
        <table:table-row>
          <table:table-cell office:value-type="float" office:value="71105006195000"/>
          <table:table-cell office:value-type="string" office:string-value="        OUTROS"/>
          <table:table-cell office:value-type="float" office:value="971795.42"/>
          <table:table-cell office:value-type="float" office:value="157221.04"/>
          <table:table-cell office:value-type="float" office:value="292649.92"/>
          <table:table-cell office:value-type="float" office:value="468279.55"/>
          <table:table-cell office:value-type="float" office:value="637343.62"/>
          <table:table-cell office:value-type="float" office:value="773434.87"/>
          <table:table-cell office:value-type="float" office:value="897964.02"/>
          <table:table-cell office:value-type="float" office:value="193220.92"/>
          <table:table-cell office:value-type="float" office:value="319256.63"/>
          <table:table-cell table:number-columns-repeated="16373"/>
        </table:table-row>
        <table:table-row>
          <table:table-cell office:value-type="float" office:value="71105006200000"/>
          <table:table-cell office:value-type="string" office:string-value="       DE OUTRAS FONTES"/>
          <table:table-cell office:value-type="float" office:value="749869.89"/>
          <table:table-cell office:value-type="float" office:value="213162.26"/>
          <table:table-cell office:value-type="float" office:value="310645.03999999998"/>
          <table:table-cell office:value-type="float" office:value="502939.69"/>
          <table:table-cell office:value-type="float" office:value="478947.58"/>
          <table:table-cell office:value-type="float" office:value="521390.35"/>
          <table:table-cell office:value-type="float" office:value="570687.5"/>
          <table:table-cell office:value-type="float" office:value="77221.67"/>
          <table:table-cell office:value-type="float" office:value="124760.43"/>
          <table:table-cell table:number-columns-repeated="16373"/>
        </table:table-row>
        <table:table-row>
          <table:table-cell office:value-type="float" office:value="71105006201000"/>
          <table:table-cell office:value-type="string" office:string-value="      CORRECAO MONETARIA POS-FIXADA"/>
          <table:table-cell office:value-type="float" office:value="8539579.4900000002"/>
          <table:table-cell office:value-type="float" office:value="1211805.69"/>
          <table:table-cell office:value-type="float" office:value="1750843.17"/>
          <table:table-cell office:value-type="float" office:value="3012409.44"/>
          <table:table-cell office:value-type="float" office:value="3482919.62"/>
          <table:table-cell office:value-type="float" office:value="3806909.88"/>
          <table:table-cell office:value-type="float" office:value="3574277.01"/>
          <table:table-cell office:value-type="float" office:value="176823.59"/>
          <table:table-cell office:value-type="float" office:value="355321.72"/>
          <table:table-cell table:number-columns-repeated="16373"/>
        </table:table-row>
        <table:table-row>
          <table:table-cell office:value-type="float" office:value="71105006202000"/>
          <table:table-cell office:value-type="string" office:string-value="       DO APORTE BNB-BID-541-OC-BR"/>
          <table:table-cell table:number-columns-repeated="3"/>
          <table:table-cell office:value-type="float" office:value="0.47"/>
          <table:table-cell office:value-type="float" office:value="0.47"/>
          <table:table-cell office:value-type="float" office:value="0.47"/>
          <table:table-cell office:value-type="float" office:value="0.47"/>
          <table:table-cell table:number-columns-repeated="16375"/>
        </table:table-row>
        <table:table-row>
          <table:table-cell office:value-type="float" office:value="71105006204000"/>
          <table:table-cell office:value-type="string" office:string-value="        COM RECURSOS DO BN"/>
          <table:table-cell table:number-columns-repeated="3"/>
          <table:table-cell office:value-type="float" office:value="0.47"/>
          <table:table-cell office:value-type="float" office:value="0.47"/>
          <table:table-cell office:value-type="float" office:value="0.47"/>
          <table:table-cell office:value-type="float" office:value="0.47"/>
          <table:table-cell table:number-columns-repeated="16375"/>
        </table:table-row>
        <table:table-row>
          <table:table-cell office:value-type="float" office:value="71105006206000"/>
          <table:table-cell office:value-type="string" office:string-value="       DO BNDES"/>
          <table:table-cell office:value-type="float" office:value="13222.59"/>
          <table:table-cell office:value-type="float" office:value="4286.2299999999996"/>
          <table:table-cell office:value-type="float" office:value="10181.15"/>
          <table:table-cell office:value-type="float" office:value="16011.67"/>
          <table:table-cell office:value-type="float" office:value="22828.38"/>
          <table:table-cell office:value-type="float" office:value="27539.51"/>
          <table:table-cell office:value-type="float" office:value="34453.49"/>
          <table:table-cell office:value-type="float" office:value="7870.52"/>
          <table:table-cell office:value-type="float" office:value="15212.53"/>
          <table:table-cell table:number-columns-repeated="16373"/>
        </table:table-row>
        <table:table-row>
          <table:table-cell office:value-type="float" office:value="71105006208000"/>
          <table:table-cell office:value-type="string" office:string-value="        OUTROS"/>
          <table:table-cell office:value-type="float" office:value="13222.59"/>
          <table:table-cell office:value-type="float" office:value="4286.2299999999996"/>
          <table:table-cell office:value-type="float" office:value="10181.15"/>
          <table:table-cell office:value-type="float" office:value="16011.67"/>
          <table:table-cell office:value-type="float" office:value="22828.38"/>
          <table:table-cell office:value-type="float" office:value="27539.51"/>
          <table:table-cell office:value-type="float" office:value="34453.49"/>
          <table:table-cell office:value-type="float" office:value="7870.52"/>
          <table:table-cell office:value-type="float" office:value="15212.53"/>
          <table:table-cell table:number-columns-repeated="16373"/>
        </table:table-row>
        <table:table-row>
          <table:table-cell office:value-type="float" office:value="71105006209000"/>
          <table:table-cell office:value-type="string" office:string-value="       DO BN"/>
          <table:table-cell office:value-type="float" office:value="8512008.5999999996"/>
          <table:table-cell office:value-type="float" office:value="1204855.83"/>
          <table:table-cell office:value-type="float" office:value="1735596.1"/>
          <table:table-cell office:value-type="float" office:value="2988819.58"/>
          <table:table-cell office:value-type="float" office:value="3449013.1"/>
          <table:table-cell office:value-type="float" office:value="3765431.17"/>
          <table:table-cell office:value-type="float" office:value="3523304.92"/>
          <table:table-cell office:value-type="float" office:value="166329.68"/>
          <table:table-cell office:value-type="float" office:value="335029.15000000002"/>
          <table:table-cell table:number-columns-repeated="16373"/>
        </table:table-row>
        <table:table-row>
          <table:table-cell office:value-type="float" office:value="71105006216000"/>
          <table:table-cell office:value-type="string" office:string-value="        COMPOSICAO, ASSUNCAO OU CONFISSAO DE DIVIDAS"/>
          <table:table-cell office:value-type="float" office:value="667857.53"/>
          <table:table-cell office:value-type="float" office:value="139890.54999999999"/>
          <table:table-cell office:value-type="float" office:value="178967.14"/>
          <table:table-cell office:value-type="float" office:value="462581.5"/>
          <table:table-cell office:value-type="float" office:value="622622.26"/>
          <table:table-cell office:value-type="float" office:value="789105.59"/>
          <table:table-cell office:value-type="float" office:value="948243.09"/>
          <table:table-cell office:value-type="float" office:value="165667.31"/>
          <table:table-cell office:value-type="float" office:value="324408.55"/>
          <table:table-cell table:number-columns-repeated="16373"/>
        </table:table-row>
        <table:table-row>
          <table:table-cell office:value-type="float" office:value="71105006218000"/>
          <table:table-cell office:value-type="string" office:string-value="        PESSOAS FISICAS"/>
          <table:table-cell office:value-type="float" office:value="22.58"/>
          <table:table-cell office:value-type="float" office:value="2.5099999999999998"/>
          <table:table-cell office:value-type="float" office:value="35.53"/>
          <table:table-cell office:value-type="float" office:value="475.51"/>
          <table:table-cell office:value-type="float" office:value="484.74"/>
          <table:table-cell office:value-type="float" office:value="489.57"/>
          <table:table-cell office:value-type="float" office:value="727.34"/>
          <table:table-cell office:value-type="float" office:value="10.37"/>
          <table:table-cell office:value-type="float" office:value="10.37"/>
          <table:table-cell table:number-columns-repeated="16373"/>
        </table:table-row>
        <table:table-row>
          <table:table-cell office:value-type="float" office:value="71105006281000"/>
          <table:table-cell office:value-type="string" office:string-value="         OUTROS"/>
          <table:table-cell office:value-type="float" office:value="22.58"/>
          <table:table-cell office:value-type="float" office:value="2.5099999999999998"/>
          <table:table-cell office:value-type="float" office:value="35.53"/>
          <table:table-cell office:value-type="float" office:value="475.51"/>
          <table:table-cell office:value-type="float" office:value="484.74"/>
          <table:table-cell office:value-type="float" office:value="489.57"/>
          <table:table-cell office:value-type="float" office:value="727.34"/>
          <table:table-cell office:value-type="float" office:value="10.37"/>
          <table:table-cell office:value-type="float" office:value="10.37"/>
          <table:table-cell table:number-columns-repeated="16373"/>
        </table:table-row>
        <table:table-row>
          <table:table-cell office:value-type="float" office:value="71105006285000"/>
          <table:table-cell office:value-type="string" office:string-value="        OUTROS"/>
          <table:table-cell office:value-type="float" office:value="7844128.4900000002"/>
          <table:table-cell office:value-type="float" office:value="1064962.77"/>
          <table:table-cell office:value-type="float" office:value="1556593.43"/>
          <table:table-cell office:value-type="float" office:value="2525762.5699999998"/>
          <table:table-cell office:value-type="float" office:value="2825906.1"/>
          <table:table-cell office:value-type="float" office:value="2975836.01"/>
          <table:table-cell office:value-type="float" office:value="2574334.4900000002"/>
          <table:table-cell office:value-type="float" office:value="652"/>
          <table:table-cell office:value-type="float" office:value="10610.23"/>
          <table:table-cell table:number-columns-repeated="16373"/>
        </table:table-row>
        <table:table-row>
          <table:table-cell office:value-type="float" office:value="71105006290000"/>
          <table:table-cell office:value-type="string" office:string-value="       DE OUTRAS FONTES"/>
          <table:table-cell office:value-type="float" office:value="14348.3"/>
          <table:table-cell office:value-type="float" office:value="2663.63"/>
          <table:table-cell office:value-type="float" office:value="5065.92"/>
          <table:table-cell office:value-type="float" office:value="7577.72"/>
          <table:table-cell office:value-type="float" office:value="11077.67"/>
          <table:table-cell office:value-type="float" office:value="13938.73"/>
          <table:table-cell office:value-type="float" office:value="16518.13"/>
          <table:table-cell office:value-type="float" office:value="2623.39"/>
          <table:table-cell office:value-type="float" office:value="5080.04"/>
          <table:table-cell table:number-columns-repeated="16373"/>
        </table:table-row>
        <table:table-row>
          <table:table-cell office:value-type="float" office:value="71105006301000"/>
          <table:table-cell office:value-type="string" office:string-value="      VARIACAO CAMBIAL"/>
          <table:table-cell table:number-columns-repeated="7"/>
          <table:table-cell office:value-type="float" office:value="21.46"/>
          <table:table-cell office:value-type="float" office:value="21.46"/>
          <table:table-cell table:number-columns-repeated="16373"/>
        </table:table-row>
        <table:table-row>
          <table:table-cell office:value-type="float" office:value="71105006305000"/>
          <table:table-cell office:value-type="string" office:string-value="       DE EMPRESTIMOS DA RES.63/CIRCULAR 78-BACEN"/>
          <table:table-cell table:number-columns-repeated="7"/>
          <table:table-cell office:value-type="float" office:value="21.46"/>
          <table:table-cell office:value-type="float" office:value="21.46"/>
          <table:table-cell table:number-columns-repeated="16373"/>
        </table:table-row>
        <table:table-row>
          <table:table-cell office:value-type="float" office:value="71110008000000"/>
          <table:table-cell office:value-type="string" office:string-value="    RENDAS DE TITULOS DESCONTADOS"/>
          <table:table-cell office:value-type="float" office:value="2730705.93"/>
          <table:table-cell office:value-type="float" office:value="44369.94"/>
          <table:table-cell office:value-type="float" office:value="64722.58"/>
          <table:table-cell office:value-type="float" office:value="82643.17"/>
          <table:table-cell office:value-type="float" office:value="96482.72"/>
          <table:table-cell office:value-type="float" office:value="117697.60000000001"/>
          <table:table-cell office:value-type="float" office:value="135991.19"/>
          <table:table-cell office:value-type="float" office:value="30990.38"/>
          <table:table-cell office:value-type="float" office:value="91159.59"/>
          <table:table-cell table:number-columns-repeated="16373"/>
        </table:table-row>
        <table:table-row>
          <table:table-cell office:value-type="float" office:value="71110008050000"/>
          <table:table-cell office:value-type="string" office:string-value="      JUROS, COMISSOES E CORRECAO MONETARIA PREFIXADA"/>
          <table:table-cell office:value-type="float" office:value="2730705.93"/>
          <table:table-cell office:value-type="float" office:value="44369.94"/>
          <table:table-cell office:value-type="float" office:value="64722.58"/>
          <table:table-cell office:value-type="float" office:value="82643.17"/>
          <table:table-cell office:value-type="float" office:value="96482.72"/>
          <table:table-cell office:value-type="float" office:value="117697.60000000001"/>
          <table:table-cell office:value-type="float" office:value="135991.19"/>
          <table:table-cell office:value-type="float" office:value="30990.38"/>
          <table:table-cell office:value-type="float" office:value="91159.59"/>
          <table:table-cell table:number-columns-repeated="16373"/>
        </table:table-row>
        <table:table-row>
          <table:table-cell office:value-type="float" office:value="71110008055000"/>
          <table:table-cell office:value-type="string" office:string-value="       DESCONTO DE DUPLICATAS"/>
          <table:table-cell office:value-type="float" office:value="2585908.27"/>
          <table:table-cell office:value-type="float" office:value="43344.66"/>
          <table:table-cell office:value-type="float" office:value="62794.87"/>
          <table:table-cell office:value-type="float" office:value="76632.479999999996"/>
          <table:table-cell office:value-type="float" office:value="88292.33"/>
          <table:table-cell office:value-type="float" office:value="107979.7"/>
          <table:table-cell office:value-type="float" office:value="124592.38"/>
          <table:table-cell office:value-type="float" office:value="16681.099999999999"/>
          <table:table-cell office:value-type="float" office:value="63070.29"/>
          <table:table-cell table:number-columns-repeated="16373"/>
        </table:table-row>
        <table:table-row>
          <table:table-cell office:value-type="float" office:value="71110008075000"/>
          <table:table-cell office:value-type="string" office:string-value="       DESCONTO DE OUTROS TITULOS"/>
          <table:table-cell office:value-type="float" office:value="144797.66"/>
          <table:table-cell office:value-type="float" office:value="1025.28"/>
          <table:table-cell office:value-type="float" office:value="1927.71"/>
          <table:table-cell office:value-type="float" office:value="6010.69"/>
          <table:table-cell office:value-type="float" office:value="8190.39"/>
          <table:table-cell office:value-type="float" office:value="9717.9"/>
          <table:table-cell office:value-type="float" office:value="11398.81"/>
          <table:table-cell office:value-type="float" office:value="14309.28"/>
          <table:table-cell office:value-type="float" office:value="28089.3"/>
          <table:table-cell table:number-columns-repeated="16373"/>
        </table:table-row>
        <table:table-row>
          <table:table-cell office:value-type="float" office:value="71110008100000"/>
          <table:table-cell office:value-type="string" office:string-value="        OUTROS"/>
          <table:table-cell office:value-type="float" office:value="144797.66"/>
          <table:table-cell office:value-type="float" office:value="1025.28"/>
          <table:table-cell office:value-type="float" office:value="1927.71"/>
          <table:table-cell office:value-type="float" office:value="6010.69"/>
          <table:table-cell office:value-type="float" office:value="8190.39"/>
          <table:table-cell office:value-type="float" office:value="9717.9"/>
          <table:table-cell office:value-type="float" office:value="11398.81"/>
          <table:table-cell office:value-type="float" office:value="14309.28"/>
          <table:table-cell office:value-type="float" office:value="28089.3"/>
          <table:table-cell table:number-columns-repeated="16373"/>
        </table:table-row>
        <table:table-row>
          <table:table-cell office:value-type="float" office:value="71115003000000"/>
          <table:table-cell office:value-type="string" office:string-value="    RENDAS DE FINANCIAMENTOS"/>
          <table:table-cell office:value-type="float" office:value="86825933.359999999"/>
          <table:table-cell office:value-type="float" office:value="14411460.199999999"/>
          <table:table-cell office:value-type="float" office:value="26880036.710000001"/>
          <table:table-cell office:value-type="float" office:value="40330842.289999999"/>
          <table:table-cell office:value-type="float" office:value="50817400.850000001"/>
          <table:table-cell office:value-type="float" office:value="64039821.469999999"/>
          <table:table-cell office:value-type="float" office:value="76249633.959999993"/>
          <table:table-cell office:value-type="float" office:value="15907693.76"/>
          <table:table-cell office:value-type="float" office:value="28872813.539999999"/>
          <table:table-cell table:number-columns-repeated="16373"/>
        </table:table-row>
        <table:table-row>
          <table:table-cell office:value-type="float" office:value="71115003046000"/>
          <table:table-cell office:value-type="string" office:string-value="      JUROS, COMISSOES E CORRECAO MONETARIA PREFIXADA"/>
          <table:table-cell office:value-type="float" office:value="71701650.900000006"/>
          <table:table-cell office:value-type="float" office:value="12267423.83"/>
          <table:table-cell office:value-type="float" office:value="22620338.57"/>
          <table:table-cell office:value-type="float" office:value="33892933.460000001"/>
          <table:table-cell office:value-type="float" office:value="42554552.960000001"/>
          <table:table-cell office:value-type="float" office:value="53285703.259999998"/>
          <table:table-cell office:value-type="float" office:value="63784301.299999997"/>
          <table:table-cell office:value-type="float" office:value="13579181.57"/>
          <table:table-cell office:value-type="float" office:value="24607948.75"/>
          <table:table-cell table:number-columns-repeated="16373"/>
        </table:table-row>
        <table:table-row>
          <table:table-cell office:value-type="float" office:value="71115003047000"/>
          <table:table-cell office:value-type="string" office:string-value="       DO BID-CONTRATO 541-OC-BR"/>
          <table:table-cell office:value-type="float" office:value="21766.55"/>
          <table:table-cell table:number-columns-repeated="3"/>
          <table:table-cell office:value-type="float" office:value="984.69"/>
          <table:table-cell office:value-type="float" office:value="984.69"/>
          <table:table-cell office:value-type="float" office:value="984.69"/>
          <table:table-cell table:number-columns-repeated="16375"/>
        </table:table-row>
        <table:table-row>
          <table:table-cell office:value-type="float" office:value="71115003047100"/>
          <table:table-cell office:value-type="string" office:string-value="        APLICACAO ORIGINAL"/>
          <table:table-cell office:value-type="float" office:value="21766.55"/>
          <table:table-cell table:number-columns-repeated="3"/>
          <table:table-cell office:value-type="float" office:value="984.69"/>
          <table:table-cell office:value-type="float" office:value="984.69"/>
          <table:table-cell office:value-type="float" office:value="984.69"/>
          <table:table-cell table:number-columns-repeated="16375"/>
        </table:table-row>
        <table:table-row>
          <table:table-cell office:value-type="float" office:value="71115003055000"/>
          <table:table-cell office:value-type="string" office:string-value="       DO APORTE BNB-BID-541-OC-BR"/>
          <table:table-cell office:value-type="float" office:value="277136.12"/>
          <table:table-cell office:value-type="float" office:value="29284.7"/>
          <table:table-cell office:value-type="float" office:value="63589.31"/>
          <table:table-cell office:value-type="float" office:value="92874.58"/>
          <table:table-cell office:value-type="float" office:value="130821.51"/>
          <table:table-cell office:value-type="float" office:value="157065.21"/>
          <table:table-cell office:value-type="float" office:value="212929.88"/>
          <table:table-cell office:value-type="float" office:value="35021.53"/>
          <table:table-cell office:value-type="float" office:value="112802.68"/>
          <table:table-cell table:number-columns-repeated="16373"/>
        </table:table-row>
        <table:table-row>
          <table:table-cell office:value-type="float" office:value="71115003056000"/>
          <table:table-cell office:value-type="string" office:string-value="        COM RECURSOS DO BNDES"/>
          <table:table-cell office:value-type="float" office:value="177803.05"/>
          <table:table-cell office:value-type="float" office:value="27277.11"/>
          <table:table-cell office:value-type="float" office:value="53175.42"/>
          <table:table-cell office:value-type="float" office:value="77923.289999999994"/>
          <table:table-cell office:value-type="float" office:value="101351.25"/>
          <table:table-cell office:value-type="float" office:value="125022.23"/>
          <table:table-cell office:value-type="float" office:value="179867.72"/>
          <table:table-cell office:value-type="float" office:value="34335.71"/>
          <table:table-cell office:value-type="float" office:value="62096.01"/>
          <table:table-cell table:number-columns-repeated="16373"/>
        </table:table-row>
        <table:table-row>
          <table:table-cell office:value-type="float" office:value="71115003058000"/>
          <table:table-cell office:value-type="string" office:string-value="         FINAME-AUTOMATICO"/>
          <table:table-cell office:value-type="float" office:value="1900.63"/>
          <table:table-cell office:value-type="float" office:value="278.64"/>
          <table:table-cell office:value-type="float" office:value="520.13"/>
          <table:table-cell office:value-type="float" office:value="774.55"/>
          <table:table-cell office:value-type="float" office:value="1009.58"/>
          <table:table-cell office:value-type="float" office:value="1240.24"/>
          <table:table-cell office:value-type="float" office:value="1451.88"/>
          <table:table-cell office:value-type="float" office:value="206.15"/>
          <table:table-cell office:value-type="float" office:value="399.97"/>
          <table:table-cell table:number-columns-repeated="16373"/>
        </table:table-row>
        <table:table-row>
          <table:table-cell office:value-type="float" office:value="71115003058200"/>
          <table:table-cell office:value-type="string" office:string-value="          OUTRAS"/>
          <table:table-cell office:value-type="float" office:value="1900.63"/>
          <table:table-cell office:value-type="float" office:value="278.64"/>
          <table:table-cell office:value-type="float" office:value="520.13"/>
          <table:table-cell office:value-type="float" office:value="774.55"/>
          <table:table-cell office:value-type="float" office:value="1009.58"/>
          <table:table-cell office:value-type="float" office:value="1240.24"/>
          <table:table-cell office:value-type="float" office:value="1451.88"/>
          <table:table-cell office:value-type="float" office:value="206.15"/>
          <table:table-cell office:value-type="float" office:value="399.97"/>
          <table:table-cell table:number-columns-repeated="16373"/>
        </table:table-row>
        <table:table-row>
          <table:table-cell office:value-type="float" office:value="71115003059000"/>
          <table:table-cell office:value-type="string" office:string-value="         BNDES-AUTOMATICO"/>
          <table:table-cell office:value-type="float" office:value="39575.71"/>
          <table:table-cell office:value-type="float" office:value="5581.52"/>
          <table:table-cell office:value-type="float" office:value="12226.06"/>
          <table:table-cell office:value-type="float" office:value="16156.78"/>
          <table:table-cell office:value-type="float" office:value="19878.09"/>
          <table:table-cell office:value-type="float" office:value="23631.72"/>
          <table:table-cell office:value-type="float" office:value="59606.59"/>
          <table:table-cell office:value-type="float" office:value="15319.08"/>
          <table:table-cell office:value-type="float" office:value="24511.47"/>
          <table:table-cell table:number-columns-repeated="16373"/>
        </table:table-row>
        <table:table-row>
          <table:table-cell office:value-type="float" office:value="71115003059200"/>
          <table:table-cell office:value-type="string" office:string-value="          OUTRAS"/>
          <table:table-cell office:value-type="float" office:value="39575.71"/>
          <table:table-cell office:value-type="float" office:value="5581.52"/>
          <table:table-cell office:value-type="float" office:value="12226.06"/>
          <table:table-cell office:value-type="float" office:value="16156.78"/>
          <table:table-cell office:value-type="float" office:value="19878.09"/>
          <table:table-cell office:value-type="float" office:value="23631.72"/>
          <table:table-cell office:value-type="float" office:value="59606.59"/>
          <table:table-cell office:value-type="float" office:value="15319.08"/>
          <table:table-cell office:value-type="float" office:value="24511.47"/>
          <table:table-cell table:number-columns-repeated="16373"/>
        </table:table-row>
        <table:table-row>
          <table:table-cell office:value-type="float" office:value="71115003060000"/>
          <table:table-cell office:value-type="string" office:string-value="         FINEM"/>
          <table:table-cell office:value-type="float" office:value="5690.82"/>
          <table:table-cell office:value-type="float" office:value="704.84"/>
          <table:table-cell office:value-type="float" office:value="1277.18"/>
          <table:table-cell office:value-type="float" office:value="1834.35"/>
          <table:table-cell office:value-type="float" office:value="2302.64"/>
          <table:table-cell office:value-type="float" office:value="2710.91"/>
          <table:table-cell office:value-type="float" office:value="3033.58"/>
          <table:table-cell office:value-type="float" office:value="256.38"/>
          <table:table-cell office:value-type="float" office:value="435.76"/>
          <table:table-cell table:number-columns-repeated="16373"/>
        </table:table-row>
        <table:table-row>
          <table:table-cell office:value-type="float" office:value="71115003061000"/>
          <table:table-cell office:value-type="string" office:string-value="         OUTROS"/>
          <table:table-cell office:value-type="float" office:value="130635.89"/>
          <table:table-cell office:value-type="float" office:value="20712.11"/>
          <table:table-cell office:value-type="float" office:value="39152.050000000003"/>
          <table:table-cell office:value-type="float" office:value="59157.61"/>
          <table:table-cell office:value-type="float" office:value="78160.94"/>
          <table:table-cell office:value-type="float" office:value="97439.360000000001"/>
          <table:table-cell office:value-type="float" office:value="115775.67"/>
          <table:table-cell office:value-type="float" office:value="18554.099999999999"/>
          <table:table-cell office:value-type="float" office:value="36748.81"/>
          <table:table-cell table:number-columns-repeated="16373"/>
        </table:table-row>
        <table:table-row>
          <table:table-cell office:value-type="float" office:value="71115003062000"/>
          <table:table-cell office:value-type="string" office:string-value="        COM RECURSOS DO BN"/>
          <table:table-cell table:number-columns-repeated="2"/>
          <table:table-cell office:value-type="float" office:value="7750.76"/>
          <table:table-cell office:value-type="float" office:value="10156.219999999999"/>
          <table:table-cell office:value-type="float" office:value="24339.63"/>
          <table:table-cell office:value-type="float" office:value="24367.040000000001"/>
          <table:table-cell office:value-type="float" office:value="24383.19"/>
          <table:table-cell office:value-type="float" office:value="257.20999999999998"/>
          <table:table-cell office:value-type="float" office:value="47658.17"/>
          <table:table-cell table:number-columns-repeated="16373"/>
        </table:table-row>
        <table:table-row>
          <table:table-cell office:value-type="float" office:value="71115003063000"/>
          <table:table-cell office:value-type="string" office:string-value="        COM RECURSOS DE OUTRAS FONTES"/>
          <table:table-cell office:value-type="float" office:value="99333.07"/>
          <table:table-cell office:value-type="float" office:value="2007.59"/>
          <table:table-cell office:value-type="float" office:value="2663.13"/>
          <table:table-cell office:value-type="float" office:value="4795.07"/>
          <table:table-cell office:value-type="float" office:value="5130.63"/>
          <table:table-cell office:value-type="float" office:value="7675.94"/>
          <table:table-cell office:value-type="float" office:value="8678.9699999999993"/>
          <table:table-cell office:value-type="float" office:value="428.61"/>
          <table:table-cell office:value-type="float" office:value="3048.5"/>
          <table:table-cell table:number-columns-repeated="16373"/>
        </table:table-row>
        <table:table-row>
          <table:table-cell office:value-type="float" office:value="71115003064000"/>
          <table:table-cell office:value-type="string" office:string-value="       DO BNDES"/>
          <table:table-cell office:value-type="float" office:value="38068912.289999999"/>
          <table:table-cell office:value-type="float" office:value="5575169.46"/>
          <table:table-cell office:value-type="float" office:value="10058326.4"/>
          <table:table-cell office:value-type="float" office:value="14732033.32"/>
          <table:table-cell office:value-type="float" office:value="17369237.949999999"/>
          <table:table-cell office:value-type="float" office:value="21336450.030000001"/>
          <table:table-cell office:value-type="float" office:value="25757022.09"/>
          <table:table-cell office:value-type="float" office:value="5118359"/>
          <table:table-cell office:value-type="float" office:value="10439449.25"/>
          <table:table-cell table:number-columns-repeated="16373"/>
        </table:table-row>
        <table:table-row>
          <table:table-cell office:value-type="float" office:value="71115003166000"/>
          <table:table-cell office:value-type="string" office:string-value="        FINAME-PME"/>
          <table:table-cell office:value-type="float" office:value="3668492.43"/>
          <table:table-cell office:value-type="float" office:value="474702.95"/>
          <table:table-cell office:value-type="float" office:value="923697.86"/>
          <table:table-cell office:value-type="float" office:value="1620249.53"/>
          <table:table-cell office:value-type="float" office:value="2805113.51"/>
          <table:table-cell office:value-type="float" office:value="3393202.14"/>
          <table:table-cell office:value-type="float" office:value="4049718.1"/>
          <table:table-cell office:value-type="float" office:value="1160308.68"/>
          <table:table-cell office:value-type="float" office:value="2662179.56"/>
          <table:table-cell table:number-columns-repeated="16373"/>
        </table:table-row>
        <table:table-row>
          <table:table-cell office:value-type="float" office:value="71115003166100"/>
          <table:table-cell office:value-type="string" office:string-value="         OPS.C/GARANTIA DE RECS.DO FGPC-LEI 9531, 1/12/97"/>
          <table:table-cell office:value-type="float" office:value="3668492.43"/>
          <table:table-cell office:value-type="float" office:value="474702.95"/>
          <table:table-cell office:value-type="float" office:value="923697.86"/>
          <table:table-cell office:value-type="float" office:value="1620249.53"/>
          <table:table-cell office:value-type="float" office:value="2805113.51"/>
          <table:table-cell office:value-type="float" office:value="3393202.14"/>
          <table:table-cell office:value-type="float" office:value="4049718.1"/>
          <table:table-cell office:value-type="float" office:value="1160308.68"/>
          <table:table-cell office:value-type="float" office:value="2662179.56"/>
          <table:table-cell table:number-columns-repeated="16373"/>
        </table:table-row>
        <table:table-row>
          <table:table-cell office:value-type="float" office:value="71115003167000"/>
          <table:table-cell office:value-type="string" office:string-value="        FINAME-ESPECIAL"/>
          <table:table-cell office:value-type="float" office:value="640206.94999999995"/>
          <table:table-cell office:value-type="float" office:value="85171.37"/>
          <table:table-cell office:value-type="float" office:value="239848.49"/>
          <table:table-cell office:value-type="float" office:value="272363.14"/>
          <table:table-cell office:value-type="float" office:value="318754.13"/>
          <table:table-cell office:value-type="float" office:value="358665.38"/>
          <table:table-cell office:value-type="float" office:value="397575.19"/>
          <table:table-cell office:value-type="float" office:value="49283.15"/>
          <table:table-cell office:value-type="float" office:value="345507.94"/>
          <table:table-cell table:number-columns-repeated="16373"/>
        </table:table-row>
        <table:table-row>
          <table:table-cell office:value-type="float" office:value="71115003167100"/>
          <table:table-cell office:value-type="string" office:string-value="         OPS.C/GARANTIA DE RECS.DO FGPC-LEI 9531, 1/12/97"/>
          <table:table-cell office:value-type="float" office:value="520978.49"/>
          <table:table-cell office:value-type="float" office:value="68171.28"/>
          <table:table-cell office:value-type="float" office:value="208126.54"/>
          <table:table-cell office:value-type="float" office:value="225662.71"/>
          <table:table-cell office:value-type="float" office:value="258371.09"/>
          <table:table-cell office:value-type="float" office:value="287590.18"/>
          <table:table-cell office:value-type="float" office:value="317058.03999999998"/>
          <table:table-cell office:value-type="float" office:value="41353.31"/>
          <table:table-cell office:value-type="float" office:value="330651.59999999998"/>
          <table:table-cell table:number-columns-repeated="16373"/>
        </table:table-row>
        <table:table-row>
          <table:table-cell office:value-type="float" office:value="71115003167200"/>
          <table:table-cell office:value-type="string" office:string-value="         OUTRAS"/>
          <table:table-cell office:value-type="float" office:value="119228.46"/>
          <table:table-cell office:value-type="float" office:value="17000.09"/>
          <table:table-cell office:value-type="float" office:value="31721.95"/>
          <table:table-cell office:value-type="float" office:value="46700.43"/>
          <table:table-cell office:value-type="float" office:value="60383.040000000001"/>
          <table:table-cell office:value-type="float" office:value="71075.199999999997"/>
          <table:table-cell office:value-type="float" office:value="80517.149999999994"/>
          <table:table-cell office:value-type="float" office:value="7929.84"/>
          <table:table-cell office:value-type="float" office:value="14856.34"/>
          <table:table-cell table:number-columns-repeated="16373"/>
        </table:table-row>
        <table:table-row>
          <table:table-cell office:value-type="float" office:value="71115003168000"/>
          <table:table-cell office:value-type="string" office:string-value="        FINAME-AUTOMATICO"/>
          <table:table-cell office:value-type="float" office:value="2920128.26"/>
          <table:table-cell office:value-type="float" office:value="408722.93"/>
          <table:table-cell office:value-type="float" office:value="740692.99"/>
          <table:table-cell office:value-type="float" office:value="910355.1"/>
          <table:table-cell office:value-type="float" office:value="857552.82"/>
          <table:table-cell office:value-type="float" office:value="1194575.8600000001"/>
          <table:table-cell office:value-type="float" office:value="1525094"/>
          <table:table-cell office:value-type="float" office:value="273627.57"/>
          <table:table-cell office:value-type="float" office:value="495871.33"/>
          <table:table-cell table:number-columns-repeated="16373"/>
        </table:table-row>
        <table:table-row>
          <table:table-cell office:value-type="float" office:value="71115003168100"/>
          <table:table-cell office:value-type="string" office:string-value="         OPS.C/GARANTIA DE RECS.DO FGPC-LEI 9531, 1/12/97"/>
          <table:table-cell office:value-type="float" office:value="1812639.3"/>
          <table:table-cell office:value-type="float" office:value="292448.63"/>
          <table:table-cell office:value-type="float" office:value="499174.3"/>
          <table:table-cell office:value-type="float" office:value="547080.44999999995"/>
          <table:table-cell office:value-type="float" office:value="397150.43"/>
          <table:table-cell office:value-type="float" office:value="413668"/>
          <table:table-cell office:value-type="float" office:value="483335.97"/>
          <table:table-cell office:value-type="float" office:value="53108.66"/>
          <table:table-cell office:value-type="float" office:value="114331.01"/>
          <table:table-cell table:number-columns-repeated="16373"/>
        </table:table-row>
        <table:table-row>
          <table:table-cell office:value-type="float" office:value="71115003168200"/>
          <table:table-cell office:value-type="string" office:string-value="         OUTRAS"/>
          <table:table-cell office:value-type="float" office:value="1107488.96"/>
          <table:table-cell office:value-type="float" office:value="116274.3"/>
          <table:table-cell office:value-type="float" office:value="241518.69"/>
          <table:table-cell office:value-type="float" office:value="363274.65"/>
          <table:table-cell office:value-type="float" office:value="460402.39"/>
          <table:table-cell office:value-type="float" office:value="780907.86"/>
          <table:table-cell office:value-type="float" office:value="1041758.03"/>
          <table:table-cell office:value-type="float" office:value="220518.91"/>
          <table:table-cell office:value-type="float" office:value="381540.32"/>
          <table:table-cell table:number-columns-repeated="16373"/>
        </table:table-row>
        <table:table-row>
          <table:table-cell office:value-type="float" office:value="71115003169000"/>
          <table:table-cell office:value-type="string" office:string-value="        FINAME-IMPORTACAO"/>
          <table:table-cell office:value-type="float" office:value="7162022.46"/>
          <table:table-cell office:value-type="float" office:value="65601.2"/>
          <table:table-cell office:value-type="float" office:value="115206.18"/>
          <table:table-cell office:value-type="float" office:value="190613.89"/>
          <table:table-cell office:value-type="float" office:value="265943.33"/>
          <table:table-cell office:value-type="float" office:value="323036.15000000002"/>
          <table:table-cell office:value-type="float" office:value="425995.24"/>
          <table:table-cell office:value-type="float" office:value="101005.4"/>
          <table:table-cell office:value-type="float" office:value="170868.63"/>
          <table:table-cell table:number-columns-repeated="16373"/>
        </table:table-row>
        <table:table-row>
          <table:table-cell office:value-type="float" office:value="71115003169100"/>
          <table:table-cell office:value-type="string" office:string-value="         OPS.C/GARANTIA DE RECS.DO FGPC-LEI 9531, 1/12/97"/>
          <table:table-cell office:value-type="float" office:value="27564.41"/>
          <table:table-cell office:value-type="float" office:value="2271.9299999999998"/>
          <table:table-cell office:value-type="float" office:value="4448.37"/>
          <table:table-cell office:value-type="float" office:value="9200.65"/>
          <table:table-cell office:value-type="float" office:value="13744.91"/>
          <table:table-cell office:value-type="float" office:value="15736.54"/>
          <table:table-cell office:value-type="float" office:value="19605.16"/>
          <table:table-cell office:value-type="float" office:value="2009.27"/>
          <table:table-cell office:value-type="float" office:value="4042.55"/>
          <table:table-cell table:number-columns-repeated="16373"/>
        </table:table-row>
        <table:table-row>
          <table:table-cell office:value-type="float" office:value="71115003169200"/>
          <table:table-cell office:value-type="string" office:string-value="         OUTRAS"/>
          <table:table-cell office:value-type="float" office:value="7134458.0499999998"/>
          <table:table-cell office:value-type="float" office:value="63329.27"/>
          <table:table-cell office:value-type="float" office:value="110757.81"/>
          <table:table-cell office:value-type="float" office:value="181413.24"/>
          <table:table-cell office:value-type="float" office:value="252198.42"/>
          <table:table-cell office:value-type="float" office:value="307299.61"/>
          <table:table-cell office:value-type="float" office:value="406390.08"/>
          <table:table-cell office:value-type="float" office:value="98996.13"/>
          <table:table-cell office:value-type="float" office:value="166826.07999999999"/>
          <table:table-cell table:number-columns-repeated="16373"/>
        </table:table-row>
        <table:table-row>
          <table:table-cell office:value-type="float" office:value="71115003170000"/>
          <table:table-cell office:value-type="string" office:string-value="        BNDES-AUTOMATICO"/>
          <table:table-cell office:value-type="float" office:value="6420901.4699999997"/>
          <table:table-cell office:value-type="float" office:value="946552.14"/>
          <table:table-cell office:value-type="float" office:value="2373527.5"/>
          <table:table-cell office:value-type="float" office:value="3100477.39"/>
          <table:table-cell office:value-type="float" office:value="3701986.08"/>
          <table:table-cell office:value-type="float" office:value="4395374.67"/>
          <table:table-cell office:value-type="float" office:value="5463162.4199999999"/>
          <table:table-cell office:value-type="float" office:value="1141982.68"/>
          <table:table-cell office:value-type="float" office:value="2152092.14"/>
          <table:table-cell table:number-columns-repeated="16373"/>
        </table:table-row>
        <table:table-row>
          <table:table-cell office:value-type="float" office:value="71115003170100"/>
          <table:table-cell office:value-type="string" office:string-value="         OPS.C/GARANTIA DE RECS.DO FGPC-LEI 9531, 1/12/97"/>
          <table:table-cell office:value-type="float" office:value="1560100.37"/>
          <table:table-cell office:value-type="float" office:value="259682.29"/>
          <table:table-cell office:value-type="float" office:value="397846.76"/>
          <table:table-cell office:value-type="float" office:value="527358.41"/>
          <table:table-cell office:value-type="float" office:value="661349.61"/>
          <table:table-cell office:value-type="float" office:value="860578.82"/>
          <table:table-cell office:value-type="float" office:value="947017.08"/>
          <table:table-cell office:value-type="float" office:value="256068.58"/>
          <table:table-cell office:value-type="float" office:value="500964.13"/>
          <table:table-cell table:number-columns-repeated="16373"/>
        </table:table-row>
        <table:table-row>
          <table:table-cell office:value-type="float" office:value="71115003170200"/>
          <table:table-cell office:value-type="string" office:string-value="         OUTRAS"/>
          <table:table-cell office:value-type="float" office:value="4860801.0999999996"/>
          <table:table-cell office:value-type="float" office:value="686869.85"/>
          <table:table-cell office:value-type="float" office:value="1975680.74"/>
          <table:table-cell office:value-type="float" office:value="2573118.98"/>
          <table:table-cell office:value-type="float" office:value="3040636.47"/>
          <table:table-cell office:value-type="float" office:value="3534795.85"/>
          <table:table-cell office:value-type="float" office:value="4516145.34"/>
          <table:table-cell office:value-type="float" office:value="885914.1"/>
          <table:table-cell office:value-type="float" office:value="1651128.01"/>
          <table:table-cell table:number-columns-repeated="16373"/>
        </table:table-row>
        <table:table-row>
          <table:table-cell office:value-type="float" office:value="71115003171000"/>
          <table:table-cell office:value-type="string" office:string-value="        FINEM"/>
          <table:table-cell office:value-type="float" office:value="283781.05"/>
          <table:table-cell office:value-type="float" office:value="29935.52"/>
          <table:table-cell office:value-type="float" office:value="54968.04"/>
          <table:table-cell office:value-type="float" office:value="80166.02"/>
          <table:table-cell office:value-type="float" office:value="102319.61"/>
          <table:table-cell office:value-type="float" office:value="439189.4"/>
          <table:table-cell office:value-type="float" office:value="456703.98"/>
          <table:table-cell office:value-type="float" office:value="15622.17"/>
          <table:table-cell office:value-type="float" office:value="28794.55"/>
          <table:table-cell table:number-columns-repeated="16373"/>
        </table:table-row>
        <table:table-row>
          <table:table-cell office:value-type="float" office:value="71115003172000"/>
          <table:table-cell office:value-type="string" office:string-value="        POC-FINEM"/>
          <table:table-cell office:value-type="float" office:value="224354.62"/>
          <table:table-cell office:value-type="float" office:value="35222.6"/>
          <table:table-cell office:value-type="float" office:value="71182.22"/>
          <table:table-cell office:value-type="float" office:value="100843.4"/>
          <table:table-cell office:value-type="float" office:value="128885.64"/>
          <table:table-cell office:value-type="float" office:value="157172.57"/>
          <table:table-cell office:value-type="float" office:value="294961.46999999997"/>
          <table:table-cell office:value-type="float" office:value="134547.93"/>
          <table:table-cell office:value-type="float" office:value="205245.91"/>
          <table:table-cell table:number-columns-repeated="16373"/>
        </table:table-row>
        <table:table-row>
          <table:table-cell office:value-type="float" office:value="71115003173000"/>
          <table:table-cell office:value-type="string" office:string-value="        OUTROS"/>
          <table:table-cell office:value-type="float" office:value="16749025.050000001"/>
          <table:table-cell office:value-type="float" office:value="3529260.75"/>
          <table:table-cell office:value-type="float" office:value="5539203.1200000001"/>
          <table:table-cell office:value-type="float" office:value="8456964.8499999996"/>
          <table:table-cell office:value-type="float" office:value="9188682.8300000001"/>
          <table:table-cell office:value-type="float" office:value="11075233.859999999"/>
          <table:table-cell office:value-type="float" office:value="13143811.689999999"/>
          <table:table-cell office:value-type="float" office:value="2241981.42"/>
          <table:table-cell office:value-type="float" office:value="4378889.1900000004"/>
          <table:table-cell table:number-columns-repeated="16373"/>
        </table:table-row>
        <table:table-row>
          <table:table-cell office:value-type="float" office:value="71115003174000"/>
          <table:table-cell office:value-type="string" office:string-value="       DA FINEP"/>
          <table:table-cell office:value-type="float" office:value="166476.93"/>
          <table:table-cell office:value-type="float" office:value="22582.86"/>
          <table:table-cell office:value-type="float" office:value="39851.980000000003"/>
          <table:table-cell office:value-type="float" office:value="67964.460000000006"/>
          <table:table-cell office:value-type="float" office:value="86507.21"/>
          <table:table-cell office:value-type="float" office:value="109952.6"/>
          <table:table-cell office:value-type="float" office:value="132262.56"/>
          <table:table-cell office:value-type="float" office:value="17839.330000000002"/>
          <table:table-cell office:value-type="float" office:value="35143.699999999997"/>
          <table:table-cell table:number-columns-repeated="16373"/>
        </table:table-row>
        <table:table-row>
          <table:table-cell office:value-type="float" office:value="71115003175000"/>
          <table:table-cell office:value-type="string" office:string-value="       DO FAT"/>
          <table:table-cell office:value-type="float" office:value="29122839.280000001"/>
          <table:table-cell office:value-type="float" office:value="4279756.54"/>
          <table:table-cell office:value-type="float" office:value="8371172.6500000004"/>
          <table:table-cell office:value-type="float" office:value="12539602.48"/>
          <table:table-cell office:value-type="float" office:value="16469824.1"/>
          <table:table-cell office:value-type="float" office:value="20955180.789999999"/>
          <table:table-cell office:value-type="float" office:value="25611659.129999999"/>
          <table:table-cell office:value-type="float" office:value="4738032.63"/>
          <table:table-cell office:value-type="float" office:value="8668108.8900000006"/>
          <table:table-cell table:number-columns-repeated="16373"/>
        </table:table-row>
        <table:table-row>
          <table:table-cell office:value-type="float" office:value="71115003175100"/>
          <table:table-cell office:value-type="string" office:string-value="        CREDIAMIGO"/>
          <table:table-cell table:number-columns-repeated="16382"/>
        </table:table-row>
        <table:table-row>
          <table:table-cell office:value-type="float" office:value="71115003175200"/>
          <table:table-cell office:value-type="string" office:string-value="        OUTRAS"/>
          <table:table-cell table:number-columns-repeated="8"/>
          <table:table-cell office:value-type="float" office:value="8668108.8900000006"/>
          <table:table-cell table:number-columns-repeated="16373"/>
        </table:table-row>
        <table:table-row>
          <table:table-cell office:value-type="float" office:value="71115003177000"/>
          <table:table-cell office:value-type="string" office:string-value="       DO BN"/>
          <table:table-cell office:value-type="float" office:value="3916569.69"/>
          <table:table-cell office:value-type="float" office:value="2339037.96"/>
          <table:table-cell office:value-type="float" office:value="4049690.09"/>
          <table:table-cell office:value-type="float" office:value="6404353.1699999999"/>
          <table:table-cell office:value-type="float" office:value="8394290.9299999997"/>
          <table:table-cell office:value-type="float" office:value="10603169.57"/>
          <table:table-cell office:value-type="float" office:value="11928517.689999999"/>
          <table:table-cell office:value-type="float" office:value="3651849.1"/>
          <table:table-cell office:value-type="float" office:value="5330882.2300000004"/>
          <table:table-cell table:number-columns-repeated="16373"/>
        </table:table-row>
        <table:table-row>
          <table:table-cell office:value-type="float" office:value="71115003178000"/>
          <table:table-cell office:value-type="string" office:string-value="       PESSOAS FISICAS"/>
          <table:table-cell office:value-type="float" office:value="92496.83"/>
          <table:table-cell office:value-type="float" office:value="12023.79"/>
          <table:table-cell office:value-type="float" office:value="22766.04"/>
          <table:table-cell office:value-type="float" office:value="35451.839999999997"/>
          <table:table-cell office:value-type="float" office:value="47727.13"/>
          <table:table-cell office:value-type="float" office:value="59790.7"/>
          <table:table-cell office:value-type="float" office:value="70991.83"/>
          <table:table-cell office:value-type="float" office:value="11126.86"/>
          <table:table-cell office:value-type="float" office:value="8488.85"/>
          <table:table-cell table:number-columns-repeated="16373"/>
        </table:table-row>
        <table:table-row>
          <table:table-cell office:value-type="float" office:value="71115003180000"/>
          <table:table-cell office:value-type="string" office:string-value="       DE OUTRAS FONTES"/>
          <table:table-cell office:value-type="float" office:value="35453.21"/>
          <table:table-cell office:value-type="float" office:value="9568.52"/>
          <table:table-cell office:value-type="float" office:value="14942.1"/>
          <table:table-cell office:value-type="float" office:value="20653.61"/>
          <table:table-cell office:value-type="float" office:value="55159.44"/>
          <table:table-cell office:value-type="float" office:value="63109.67"/>
          <table:table-cell office:value-type="float" office:value="69933.429999999993"/>
          <table:table-cell office:value-type="float" office:value="6953.12"/>
          <table:table-cell office:value-type="float" office:value="13073.15"/>
          <table:table-cell table:number-columns-repeated="16373"/>
        </table:table-row>
        <table:table-row>
          <table:table-cell office:value-type="float" office:value="71115003256000"/>
          <table:table-cell office:value-type="string" office:string-value="      CORRECAO MONETARIA POS-FIXADA"/>
          <table:table-cell office:value-type="float" office:value="9380556.5099999998"/>
          <table:table-cell office:value-type="float" office:value="1924766.85"/>
          <table:table-cell office:value-type="float" office:value="3888819.58"/>
          <table:table-cell office:value-type="float" office:value="6372004.8499999996"/>
          <table:table-cell office:value-type="float" office:value="8255791.9900000002"/>
          <table:table-cell office:value-type="float" office:value="10385409.029999999"/>
          <table:table-cell office:value-type="float" office:value="12311328.32"/>
          <table:table-cell office:value-type="float" office:value="1900246.88"/>
          <table:table-cell office:value-type="float" office:value="3762050.12"/>
          <table:table-cell table:number-columns-repeated="16373"/>
        </table:table-row>
        <table:table-row>
          <table:table-cell office:value-type="float" office:value="71115003257000"/>
          <table:table-cell office:value-type="string" office:string-value="       DO APORTE BNB-BID-541-OC-BR"/>
          <table:table-cell office:value-type="float" office:value="53344.97"/>
          <table:table-cell office:value-type="float" office:value="10320.450000000001"/>
          <table:table-cell office:value-type="float" office:value="21103.11"/>
          <table:table-cell office:value-type="float" office:value="32745.200000000001"/>
          <table:table-cell office:value-type="float" office:value="46692.56"/>
          <table:table-cell office:value-type="float" office:value="59949.99"/>
          <table:table-cell office:value-type="float" office:value="75987.77"/>
          <table:table-cell office:value-type="float" office:value="16148.26"/>
          <table:table-cell office:value-type="float" office:value="28576.639999999999"/>
          <table:table-cell table:number-columns-repeated="16373"/>
        </table:table-row>
        <table:table-row>
          <table:table-cell office:value-type="float" office:value="71115003258000"/>
          <table:table-cell office:value-type="string" office:string-value="        COM RECURSOS DO BNDES"/>
          <table:table-cell office:value-type="float" office:value="53344.959999999999"/>
          <table:table-cell office:value-type="float" office:value="10320.450000000001"/>
          <table:table-cell office:value-type="float" office:value="21091.27"/>
          <table:table-cell office:value-type="float" office:value="32732"/>
          <table:table-cell office:value-type="float" office:value="45801.77"/>
          <table:table-cell office:value-type="float" office:value="59062.2"/>
          <table:table-cell office:value-type="float" office:value="75099.98"/>
          <table:table-cell office:value-type="float" office:value="16148.26"/>
          <table:table-cell office:value-type="float" office:value="28447.599999999999"/>
          <table:table-cell table:number-columns-repeated="16373"/>
        </table:table-row>
        <table:table-row>
          <table:table-cell office:value-type="float" office:value="71115003260000"/>
          <table:table-cell office:value-type="string" office:string-value="         FINAME-AUTOMATICO"/>
          <table:table-cell office:value-type="float" office:value="720.75"/>
          <table:table-cell office:value-type="float" office:value="130.69999999999999"/>
          <table:table-cell office:value-type="float" office:value="244.62"/>
          <table:table-cell office:value-type="float" office:value="364.76"/>
          <table:table-cell office:value-type="float" office:value="496.53"/>
          <table:table-cell office:value-type="float" office:value="626.54999999999995"/>
          <table:table-cell office:value-type="float" office:value="745.82"/>
          <table:table-cell office:value-type="float" office:value="116.22"/>
          <table:table-cell office:value-type="float" office:value="225.45"/>
          <table:table-cell table:number-columns-repeated="16373"/>
        </table:table-row>
        <table:table-row>
          <table:table-cell office:value-type="float" office:value="71115003260200"/>
          <table:table-cell office:value-type="string" office:string-value="          OUTRAS"/>
          <table:table-cell office:value-type="float" office:value="720.75"/>
          <table:table-cell office:value-type="float" office:value="130.69999999999999"/>
          <table:table-cell office:value-type="float" office:value="244.62"/>
          <table:table-cell office:value-type="float" office:value="364.76"/>
          <table:table-cell office:value-type="float" office:value="496.53"/>
          <table:table-cell office:value-type="float" office:value="626.54999999999995"/>
          <table:table-cell office:value-type="float" office:value="745.82"/>
          <table:table-cell office:value-type="float" office:value="116.22"/>
          <table:table-cell office:value-type="float" office:value="225.45"/>
          <table:table-cell table:number-columns-repeated="16373"/>
        </table:table-row>
        <table:table-row>
          <table:table-cell office:value-type="float" office:value="71115003261000"/>
          <table:table-cell office:value-type="string" office:string-value="         BNDES-AUTOMATICO"/>
          <table:table-cell table:number-columns-repeated="2"/>
          <table:table-cell office:value-type="float" office:value="1569.37"/>
          <table:table-cell office:value-type="float" office:value="3264.91"/>
          <table:table-cell office:value-type="float" office:value="5170.82"/>
          <table:table-cell office:value-type="float" office:value="7103.51"/>
          <table:table-cell office:value-type="float" office:value="12427.64"/>
          <table:table-cell office:value-type="float" office:value="5364.05"/>
          <table:table-cell office:value-type="float" office:value="7153.77"/>
          <table:table-cell table:number-columns-repeated="16373"/>
        </table:table-row>
        <table:table-row>
          <table:table-cell office:value-type="float" office:value="71115003261200"/>
          <table:table-cell office:value-type="string" office:string-value="          OUTRAS"/>
          <table:table-cell table:number-columns-repeated="2"/>
          <table:table-cell office:value-type="float" office:value="1569.37"/>
          <table:table-cell office:value-type="float" office:value="3264.91"/>
          <table:table-cell office:value-type="float" office:value="5170.82"/>
          <table:table-cell office:value-type="float" office:value="7103.51"/>
          <table:table-cell office:value-type="float" office:value="12427.64"/>
          <table:table-cell office:value-type="float" office:value="5364.05"/>
          <table:table-cell office:value-type="float" office:value="7153.77"/>
          <table:table-cell table:number-columns-repeated="16373"/>
        </table:table-row>
        <table:table-row>
          <table:table-cell office:value-type="float" office:value="71115003262000"/>
          <table:table-cell office:value-type="string" office:string-value="         FINEM"/>
          <table:table-cell office:value-type="float" office:value="3098.98"/>
          <table:table-cell office:value-type="float" office:value="474.53"/>
          <table:table-cell office:value-type="float" office:value="862.52"/>
          <table:table-cell office:value-type="float" office:value="1240.3"/>
          <table:table-cell office:value-type="float" office:value="1617.06"/>
          <table:table-cell office:value-type="float" office:value="1947.52"/>
          <table:table-cell office:value-type="float" office:value="2208.67"/>
          <table:table-cell office:value-type="float" office:value="207.5"/>
          <table:table-cell office:value-type="float" office:value="352.64"/>
          <table:table-cell table:number-columns-repeated="16373"/>
        </table:table-row>
        <table:table-row>
          <table:table-cell office:value-type="float" office:value="71115003263000"/>
          <table:table-cell office:value-type="string" office:string-value="         OUTROS"/>
          <table:table-cell office:value-type="float" office:value="49525.23"/>
          <table:table-cell office:value-type="float" office:value="9715.2199999999993"/>
          <table:table-cell office:value-type="float" office:value="18414.759999999998"/>
          <table:table-cell office:value-type="float" office:value="27862.03"/>
          <table:table-cell office:value-type="float" office:value="38517.360000000001"/>
          <table:table-cell office:value-type="float" office:value="49384.62"/>
          <table:table-cell office:value-type="float" office:value="59717.85"/>
          <table:table-cell office:value-type="float" office:value="10460.49"/>
          <table:table-cell office:value-type="float" office:value="20715.740000000002"/>
          <table:table-cell table:number-columns-repeated="16373"/>
        </table:table-row>
        <table:table-row>
          <table:table-cell office:value-type="float" office:value="71115003264000"/>
          <table:table-cell office:value-type="string" office:string-value="        COM RECURSOS DO BN"/>
          <table:table-cell office:value-type="float" office:value="0.01"/>
          <table:table-cell/>
          <table:table-cell office:value-type="float" office:value="11.84"/>
          <table:table-cell office:value-type="float" office:value="13.2"/>
          <table:table-cell office:value-type="float" office:value="890.79"/>
          <table:table-cell office:value-type="float" office:value="887.79"/>
          <table:table-cell office:value-type="float" office:value="887.79"/>
          <table:table-cell/>
          <table:table-cell office:value-type="float" office:value="129.04"/>
          <table:table-cell table:number-columns-repeated="16373"/>
        </table:table-row>
        <table:table-row>
          <table:table-cell office:value-type="float" office:value="71115003269000"/>
          <table:table-cell office:value-type="string" office:string-value="       DO BNDES"/>
          <table:table-cell office:value-type="float" office:value="8180794.2599999998"/>
          <table:table-cell office:value-type="float" office:value="1652644.24"/>
          <table:table-cell office:value-type="float" office:value="3329292.05"/>
          <table:table-cell office:value-type="float" office:value="5481367.25"/>
          <table:table-cell office:value-type="float" office:value="7079800.4500000002"/>
          <table:table-cell office:value-type="float" office:value="8896359.8699999992"/>
          <table:table-cell office:value-type="float" office:value="10443040.92"/>
          <table:table-cell office:value-type="float" office:value="1538234.26"/>
          <table:table-cell office:value-type="float" office:value="3062917.96"/>
          <table:table-cell table:number-columns-repeated="16373"/>
        </table:table-row>
        <table:table-row>
          <table:table-cell office:value-type="float" office:value="71115003271000"/>
          <table:table-cell office:value-type="string" office:string-value="        FINAME-PME"/>
          <table:table-cell office:value-type="float" office:value="792901.25"/>
          <table:table-cell office:value-type="float" office:value="160478.92000000001"/>
          <table:table-cell office:value-type="float" office:value="329509.87"/>
          <table:table-cell office:value-type="float" office:value="545570.15"/>
          <table:table-cell office:value-type="float" office:value="886194.86"/>
          <table:table-cell office:value-type="float" office:value="1155780.18"/>
          <table:table-cell office:value-type="float" office:value="1395272.74"/>
          <table:table-cell office:value-type="float" office:value="247203.26"/>
          <table:table-cell office:value-type="float" office:value="530120.76"/>
          <table:table-cell table:number-columns-repeated="16373"/>
        </table:table-row>
        <table:table-row>
          <table:table-cell office:value-type="float" office:value="71115003271100"/>
          <table:table-cell office:value-type="string" office:string-value="         OPS.C/GARANTIA DE RECS.DO FGPC-LEI 9531, 1/12/97"/>
          <table:table-cell office:value-type="float" office:value="792901.25"/>
          <table:table-cell office:value-type="float" office:value="160478.92000000001"/>
          <table:table-cell office:value-type="float" office:value="329509.87"/>
          <table:table-cell office:value-type="float" office:value="545570.15"/>
          <table:table-cell office:value-type="float" office:value="886194.86"/>
          <table:table-cell office:value-type="float" office:value="1155780.18"/>
          <table:table-cell office:value-type="float" office:value="1395272.74"/>
          <table:table-cell office:value-type="float" office:value="247203.26"/>
          <table:table-cell office:value-type="float" office:value="530120.76"/>
          <table:table-cell table:number-columns-repeated="16373"/>
        </table:table-row>
        <table:table-row>
          <table:table-cell office:value-type="float" office:value="71115003272000"/>
          <table:table-cell office:value-type="string" office:string-value="        FINAME-ESPECIAL"/>
          <table:table-cell office:value-type="float" office:value="140323.20000000001"/>
          <table:table-cell office:value-type="float" office:value="25998.13"/>
          <table:table-cell office:value-type="float" office:value="52567.81"/>
          <table:table-cell office:value-type="float" office:value="72022.77"/>
          <table:table-cell office:value-type="float" office:value="95863.76"/>
          <table:table-cell office:value-type="float" office:value="115286.03"/>
          <table:table-cell office:value-type="float" office:value="135541.54"/>
          <table:table-cell office:value-type="float" office:value="18959.23"/>
          <table:table-cell office:value-type="float" office:value="36963.25"/>
          <table:table-cell table:number-columns-repeated="16373"/>
        </table:table-row>
        <table:table-row>
          <table:table-cell office:value-type="float" office:value="71115003272100"/>
          <table:table-cell office:value-type="string" office:string-value="         OPS.C/GARANTIA DE RECS.DO FGPC-LEI 9531, 1/12/97"/>
          <table:table-cell office:value-type="float" office:value="99517.22"/>
          <table:table-cell office:value-type="float" office:value="18695.11"/>
          <table:table-cell office:value-type="float" office:value="38967.94"/>
          <table:table-cell office:value-type="float" office:value="51911.74"/>
          <table:table-cell office:value-type="float" office:value="68797.45"/>
          <table:table-cell office:value-type="float" office:value="82695.89"/>
          <table:table-cell office:value-type="float" office:value="98082.84"/>
          <table:table-cell office:value-type="float" office:value="14884.67"/>
          <table:table-cell office:value-type="float" office:value="29331.19"/>
          <table:table-cell table:number-columns-repeated="16373"/>
        </table:table-row>
        <table:table-row>
          <table:table-cell office:value-type="float" office:value="71115003272200"/>
          <table:table-cell office:value-type="string" office:string-value="         OUTRAS"/>
          <table:table-cell office:value-type="float" office:value="40805.980000000003"/>
          <table:table-cell office:value-type="float" office:value="7303.02"/>
          <table:table-cell office:value-type="float" office:value="13599.87"/>
          <table:table-cell office:value-type="float" office:value="20111.03"/>
          <table:table-cell office:value-type="float" office:value="27066.31"/>
          <table:table-cell office:value-type="float" office:value="32590.14"/>
          <table:table-cell office:value-type="float" office:value="37458.699999999997"/>
          <table:table-cell office:value-type="float" office:value="4074.56"/>
          <table:table-cell office:value-type="float" office:value="7632.06"/>
          <table:table-cell table:number-columns-repeated="16373"/>
        </table:table-row>
        <table:table-row>
          <table:table-cell office:value-type="float" office:value="71115003273000"/>
          <table:table-cell office:value-type="string" office:string-value="        FINAME-AUTOMATICO"/>
          <table:table-cell office:value-type="float" office:value="502693.11"/>
          <table:table-cell office:value-type="float" office:value="76511.41"/>
          <table:table-cell office:value-type="float" office:value="161986.09"/>
          <table:table-cell office:value-type="float" office:value="220123.57"/>
          <table:table-cell office:value-type="float" office:value="215862.72"/>
          <table:table-cell office:value-type="float" office:value="364448.29"/>
          <table:table-cell office:value-type="float" office:value="433426.68"/>
          <table:table-cell office:value-type="float" office:value="68770.37"/>
          <table:table-cell office:value-type="float" office:value="123805.82"/>
          <table:table-cell table:number-columns-repeated="16373"/>
        </table:table-row>
        <table:table-row>
          <table:table-cell office:value-type="float" office:value="71115003273100"/>
          <table:table-cell office:value-type="string" office:string-value="         OPS.C/GARANTIA DE RECS.DO FGPC-LEI 9531, 1/12/97"/>
          <table:table-cell office:value-type="float" office:value="373035.78"/>
          <table:table-cell office:value-type="float" office:value="55266.99"/>
          <table:table-cell office:value-type="float" office:value="108173.34"/>
          <table:table-cell office:value-type="float" office:value="131022.35"/>
          <table:table-cell office:value-type="float" office:value="88358.03"/>
          <table:table-cell office:value-type="float" office:value="98756.6"/>
          <table:table-cell office:value-type="float" office:value="121501.48"/>
          <table:table-cell office:value-type="float" office:value="22934.38"/>
          <table:table-cell office:value-type="float" office:value="45546.559999999998"/>
          <table:table-cell table:number-columns-repeated="16373"/>
        </table:table-row>
        <table:table-row>
          <table:table-cell office:value-type="float" office:value="71115003273200"/>
          <table:table-cell office:value-type="string" office:string-value="         OUTRAS"/>
          <table:table-cell office:value-type="float" office:value="129657.33"/>
          <table:table-cell office:value-type="float" office:value="21244.42"/>
          <table:table-cell office:value-type="float" office:value="53812.75"/>
          <table:table-cell office:value-type="float" office:value="89101.22"/>
          <table:table-cell office:value-type="float" office:value="127504.69"/>
          <table:table-cell office:value-type="float" office:value="265691.69"/>
          <table:table-cell office:value-type="float" office:value="311925.2"/>
          <table:table-cell office:value-type="float" office:value="45835.99"/>
          <table:table-cell office:value-type="float" office:value="78259.259999999995"/>
          <table:table-cell table:number-columns-repeated="16373"/>
        </table:table-row>
        <table:table-row>
          <table:table-cell office:value-type="float" office:value="71115003274000"/>
          <table:table-cell office:value-type="string" office:string-value="        FINAME-IMPORTACAO"/>
          <table:table-cell office:value-type="float" office:value="89834.14"/>
          <table:table-cell office:value-type="float" office:value="17807.3"/>
          <table:table-cell office:value-type="float" office:value="24372.27"/>
          <table:table-cell office:value-type="float" office:value="31862.1"/>
          <table:table-cell office:value-type="float" office:value="40094.82"/>
          <table:table-cell office:value-type="float" office:value="47641.3"/>
          <table:table-cell office:value-type="float" office:value="58313.3"/>
          <table:table-cell office:value-type="float" office:value="10069.48"/>
          <table:table-cell office:value-type="float" office:value="17458.43"/>
          <table:table-cell table:number-columns-repeated="16373"/>
        </table:table-row>
        <table:table-row>
          <table:table-cell office:value-type="float" office:value="71115003274200"/>
          <table:table-cell office:value-type="string" office:string-value="         OUTRAS"/>
          <table:table-cell office:value-type="float" office:value="89834.14"/>
          <table:table-cell office:value-type="float" office:value="17807.3"/>
          <table:table-cell office:value-type="float" office:value="24372.27"/>
          <table:table-cell office:value-type="float" office:value="31862.1"/>
          <table:table-cell office:value-type="float" office:value="40094.82"/>
          <table:table-cell office:value-type="float" office:value="47641.3"/>
          <table:table-cell office:value-type="float" office:value="58313.3"/>
          <table:table-cell office:value-type="float" office:value="10069.48"/>
          <table:table-cell office:value-type="float" office:value="17458.43"/>
          <table:table-cell table:number-columns-repeated="16373"/>
        </table:table-row>
        <table:table-row>
          <table:table-cell office:value-type="float" office:value="71115003275000"/>
          <table:table-cell office:value-type="string" office:string-value="        BNDES-AUTOMATICO"/>
          <table:table-cell office:value-type="float" office:value="1660062.85"/>
          <table:table-cell office:value-type="float" office:value="335934.37"/>
          <table:table-cell office:value-type="float" office:value="880456.28"/>
          <table:table-cell office:value-type="float" office:value="1137979.99"/>
          <table:table-cell office:value-type="float" office:value="1421843.92"/>
          <table:table-cell office:value-type="float" office:value="1723624.32"/>
          <table:table-cell office:value-type="float" office:value="2046069.47"/>
          <table:table-cell office:value-type="float" office:value="318161.46999999997"/>
          <table:table-cell office:value-type="float" office:value="632599.21"/>
          <table:table-cell table:number-columns-repeated="16373"/>
        </table:table-row>
        <table:table-row>
          <table:table-cell office:value-type="float" office:value="71115003275100"/>
          <table:table-cell office:value-type="string" office:string-value="         OPS.C/GARANTIA DE RECS.DO FGPC-LEI 9531, 1/12/97"/>
          <table:table-cell office:value-type="float" office:value="415781.28"/>
          <table:table-cell office:value-type="float" office:value="85250.54"/>
          <table:table-cell office:value-type="float" office:value="143323.97"/>
          <table:table-cell office:value-type="float" office:value="189381.34"/>
          <table:table-cell office:value-type="float" office:value="242393.27"/>
          <table:table-cell office:value-type="float" office:value="310747"/>
          <table:table-cell office:value-type="float" office:value="350914.52"/>
          <table:table-cell office:value-type="float" office:value="56150.54"/>
          <table:table-cell office:value-type="float" office:value="106487.37"/>
          <table:table-cell table:number-columns-repeated="16373"/>
        </table:table-row>
        <table:table-row>
          <table:table-cell office:value-type="float" office:value="71115003275200"/>
          <table:table-cell office:value-type="string" office:string-value="         OUTRAS"/>
          <table:table-cell office:value-type="float" office:value="1244281.57"/>
          <table:table-cell office:value-type="float" office:value="250683.83"/>
          <table:table-cell office:value-type="float" office:value="737132.31"/>
          <table:table-cell office:value-type="float" office:value="948598.65"/>
          <table:table-cell office:value-type="float" office:value="1179450.6499999999"/>
          <table:table-cell office:value-type="float" office:value="1412877.32"/>
          <table:table-cell office:value-type="float" office:value="1695154.95"/>
          <table:table-cell office:value-type="float" office:value="262010.93"/>
          <table:table-cell office:value-type="float" office:value="526111.84"/>
          <table:table-cell table:number-columns-repeated="16373"/>
        </table:table-row>
        <table:table-row>
          <table:table-cell office:value-type="float" office:value="71115003276000"/>
          <table:table-cell office:value-type="string" office:string-value="        FINEM"/>
          <table:table-cell office:value-type="float" office:value="89008.86"/>
          <table:table-cell office:value-type="float" office:value="13295.4"/>
          <table:table-cell office:value-type="float" office:value="24482.17"/>
          <table:table-cell office:value-type="float" office:value="35756.76"/>
          <table:table-cell office:value-type="float" office:value="47530.46"/>
          <table:table-cell office:value-type="float" office:value="185324.4"/>
          <table:table-cell office:value-type="float" office:value="194693.2"/>
          <table:table-cell office:value-type="float" office:value="8368.57"/>
          <table:table-cell office:value-type="float" office:value="15431.66"/>
          <table:table-cell table:number-columns-repeated="16373"/>
        </table:table-row>
        <table:table-row>
          <table:table-cell office:value-type="float" office:value="71115003277000"/>
          <table:table-cell office:value-type="string" office:string-value="        POC-FINEM"/>
          <table:table-cell office:value-type="float" office:value="44077.22"/>
          <table:table-cell office:value-type="float" office:value="8512.91"/>
          <table:table-cell office:value-type="float" office:value="20581.68"/>
          <table:table-cell office:value-type="float" office:value="33605.870000000003"/>
          <table:table-cell office:value-type="float" office:value="48224.73"/>
          <table:table-cell office:value-type="float" office:value="63048.94"/>
          <table:table-cell office:value-type="float" office:value="86012.14"/>
          <table:table-cell office:value-type="float" office:value="23447.09"/>
          <table:table-cell office:value-type="float" office:value="37173.81"/>
          <table:table-cell table:number-columns-repeated="16373"/>
        </table:table-row>
        <table:table-row>
          <table:table-cell office:value-type="float" office:value="71115003278000"/>
          <table:table-cell office:value-type="string" office:string-value="        OUTROS"/>
          <table:table-cell office:value-type="float" office:value="4861893.63"/>
          <table:table-cell office:value-type="float" office:value="1014105.8"/>
          <table:table-cell office:value-type="float" office:value="1835335.88"/>
          <table:table-cell office:value-type="float" office:value="3404446.04"/>
          <table:table-cell office:value-type="float" office:value="4324185.18"/>
          <table:table-cell office:value-type="float" office:value="5241206.41"/>
          <table:table-cell office:value-type="float" office:value="6093711.8499999996"/>
          <table:table-cell office:value-type="float" office:value="843254.79"/>
          <table:table-cell office:value-type="float" office:value="1669365.02"/>
          <table:table-cell table:number-columns-repeated="16373"/>
        </table:table-row>
        <table:table-row>
          <table:table-cell office:value-type="float" office:value="71115003279000"/>
          <table:table-cell office:value-type="string" office:string-value="       DA FINEP"/>
          <table:table-cell office:value-type="float" office:value="46032.53"/>
          <table:table-cell office:value-type="float" office:value="8258.7800000000007"/>
          <table:table-cell office:value-type="float" office:value="15621.65"/>
          <table:table-cell office:value-type="float" office:value="24038.04"/>
          <table:table-cell office:value-type="float" office:value="32846.68"/>
          <table:table-cell office:value-type="float" office:value="42058.32"/>
          <table:table-cell office:value-type="float" office:value="50813.01"/>
          <table:table-cell office:value-type="float" office:value="8716.56"/>
          <table:table-cell office:value-type="float" office:value="17287.53"/>
          <table:table-cell table:number-columns-repeated="16373"/>
        </table:table-row>
        <table:table-row>
          <table:table-cell office:value-type="float" office:value="71115003280000"/>
          <table:table-cell office:value-type="string" office:string-value="       DO BN"/>
          <table:table-cell office:value-type="float" office:value="1050367.97"/>
          <table:table-cell office:value-type="float" office:value="239989.1"/>
          <table:table-cell office:value-type="float" office:value="498203.72"/>
          <table:table-cell office:value-type="float" office:value="797883.92"/>
          <table:table-cell office:value-type="float" office:value="1074281.5"/>
          <table:table-cell office:value-type="float" office:value="1355648.22"/>
          <table:table-cell office:value-type="float" office:value="1643337.85"/>
          <table:table-cell office:value-type="float" office:value="326453.81"/>
          <table:table-cell office:value-type="float" office:value="639216.18999999994"/>
          <table:table-cell table:number-columns-repeated="16373"/>
        </table:table-row>
        <table:table-row>
          <table:table-cell office:value-type="float" office:value="71115003281000"/>
          <table:table-cell office:value-type="string" office:string-value="       PESSOAS FISICAS"/>
          <table:table-cell office:value-type="float" office:value="11786.08"/>
          <table:table-cell office:value-type="float" office:value="4684.82"/>
          <table:table-cell office:value-type="float" office:value="9054.06"/>
          <table:table-cell office:value-type="float" office:value="13150.61"/>
          <table:table-cell office:value-type="float" office:value="17762.900000000001"/>
          <table:table-cell office:value-type="float" office:value="22557.48"/>
          <table:table-cell office:value-type="float" office:value="26845.17"/>
          <table:table-cell office:value-type="float" office:value="4974.4399999999996"/>
          <table:table-cell office:value-type="float" office:value="2927.24"/>
          <table:table-cell table:number-columns-repeated="16373"/>
        </table:table-row>
        <table:table-row>
          <table:table-cell office:value-type="float" office:value="71115003284000"/>
          <table:table-cell office:value-type="string" office:string-value="       DE OUTRAS FONTES"/>
          <table:table-cell office:value-type="float" office:value="38230.699999999997"/>
          <table:table-cell office:value-type="float" office:value="8869.4599999999991"/>
          <table:table-cell office:value-type="float" office:value="15544.99"/>
          <table:table-cell office:value-type="float" office:value="22819.83"/>
          <table:table-cell office:value-type="float" office:value="4407.8999999999996"/>
          <table:table-cell office:value-type="float" office:value="8835.15"/>
          <table:table-cell office:value-type="float" office:value="71303.600000000006"/>
          <table:table-cell office:value-type="float" office:value="5719.55"/>
          <table:table-cell office:value-type="float" office:value="11124.56"/>
          <table:table-cell table:number-columns-repeated="16373"/>
        </table:table-row>
        <table:table-row>
          <table:table-cell office:value-type="float" office:value="71115003286000"/>
          <table:table-cell office:value-type="string" office:string-value="      VARIACAO CAMBIAL"/>
          <table:table-cell office:value-type="float" office:value="5743725.9500000002"/>
          <table:table-cell office:value-type="float" office:value="219269.52"/>
          <table:table-cell office:value-type="float" office:value="370878.56"/>
          <table:table-cell office:value-type="float" office:value="65903.98"/>
          <table:table-cell office:value-type="float" office:value="7055.9"/>
          <table:table-cell office:value-type="float" office:value="368709.18"/>
          <table:table-cell office:value-type="float" office:value="154004.34"/>
          <table:table-cell office:value-type="float" office:value="428265.31"/>
          <table:table-cell office:value-type="float" office:value="502814.67"/>
          <table:table-cell table:number-columns-repeated="16373"/>
        </table:table-row>
        <table:table-row>
          <table:table-cell office:value-type="float" office:value="71115003287000"/>
          <table:table-cell office:value-type="string" office:string-value="       DO BID-CONTRATO 127-IC-BR"/>
          <table:table-cell table:number-columns-repeated="7"/>
          <table:table-cell office:value-type="float" office:value="1743.13"/>
          <table:table-cell office:value-type="float" office:value="1743.13"/>
          <table:table-cell table:number-columns-repeated="16373"/>
        </table:table-row>
        <table:table-row>
          <table:table-cell office:value-type="float" office:value="71115003288000"/>
          <table:table-cell office:value-type="string" office:string-value="        APLICACAO ORIGINAL"/>
          <table:table-cell table:number-columns-repeated="7"/>
          <table:table-cell office:value-type="float" office:value="1743.13"/>
          <table:table-cell office:value-type="float" office:value="1743.13"/>
          <table:table-cell table:number-columns-repeated="16373"/>
        </table:table-row>
        <table:table-row>
          <table:table-cell office:value-type="float" office:value="71115003290000"/>
          <table:table-cell office:value-type="string" office:string-value="       DO BID-CONTRATO 541-OC-BR"/>
          <table:table-cell office:value-type="float" office:value="446145.7"/>
          <table:table-cell table:number-columns-repeated="7"/>
          <table:table-cell office:value-type="float" office:value="0.87"/>
          <table:table-cell table:number-columns-repeated="16373"/>
        </table:table-row>
        <table:table-row>
          <table:table-cell office:value-type="float" office:value="71115003290100"/>
          <table:table-cell office:value-type="string" office:string-value="        APLICACAO ORIGINAL"/>
          <table:table-cell office:value-type="float" office:value="446145.7"/>
          <table:table-cell table:number-columns-repeated="7"/>
          <table:table-cell office:value-type="float" office:value="0.87"/>
          <table:table-cell table:number-columns-repeated="16373"/>
        </table:table-row>
        <table:table-row>
          <table:table-cell office:value-type="float" office:value="71115003291000"/>
          <table:table-cell office:value-type="string" office:string-value="       DO BNDES"/>
          <table:table-cell office:value-type="float" office:value="5122503.68"/>
          <table:table-cell office:value-type="float" office:value="210976.18"/>
          <table:table-cell office:value-type="float" office:value="357926.7"/>
          <table:table-cell office:value-type="float" office:value="65903.98"/>
          <table:table-cell office:value-type="float" office:value="7055.9"/>
          <table:table-cell office:value-type="float" office:value="359087.04"/>
          <table:table-cell office:value-type="float" office:value="142648.07"/>
          <table:table-cell office:value-type="float" office:value="413735.59"/>
          <table:table-cell office:value-type="float" office:value="473823.28"/>
          <table:table-cell table:number-columns-repeated="16373"/>
        </table:table-row>
        <table:table-row>
          <table:table-cell office:value-type="float" office:value="71115003291200"/>
          <table:table-cell office:value-type="string" office:string-value="        OUTROS"/>
          <table:table-cell office:value-type="float" office:value="5122503.68"/>
          <table:table-cell office:value-type="float" office:value="210976.18"/>
          <table:table-cell office:value-type="float" office:value="357926.7"/>
          <table:table-cell office:value-type="float" office:value="65903.98"/>
          <table:table-cell office:value-type="float" office:value="7055.9"/>
          <table:table-cell office:value-type="float" office:value="359087.04"/>
          <table:table-cell office:value-type="float" office:value="142648.07"/>
          <table:table-cell office:value-type="float" office:value="413735.59"/>
          <table:table-cell office:value-type="float" office:value="473823.28"/>
          <table:table-cell table:number-columns-repeated="16373"/>
        </table:table-row>
        <table:table-row>
          <table:table-cell office:value-type="float" office:value="71115003295000"/>
          <table:table-cell office:value-type="string" office:string-value="       DE OUTRAS FONTES"/>
          <table:table-cell office:value-type="float" office:value="175076.57"/>
          <table:table-cell office:value-type="float" office:value="8293.34"/>
          <table:table-cell office:value-type="float" office:value="12951.86"/>
          <table:table-cell table:number-columns-repeated="2"/>
          <table:table-cell office:value-type="float" office:value="9622.14"/>
          <table:table-cell office:value-type="float" office:value="11356.27"/>
          <table:table-cell office:value-type="float" office:value="12786.59"/>
          <table:table-cell office:value-type="float" office:value="27247.39"/>
          <table:table-cell table:number-columns-repeated="16373"/>
        </table:table-row>
        <table:table-row>
          <table:table-cell office:value-type="float" office:value="71120005000000"/>
          <table:table-cell office:value-type="string" office:string-value="    RENDAS DE FINANCIAMENTOS A EXPORTACAO"/>
          <table:table-cell office:value-type="float" office:value="2268629.2799999998"/>
          <table:table-cell office:value-type="float" office:value="3878207.11"/>
          <table:table-cell office:value-type="float" office:value="3878207.11"/>
          <table:table-cell office:value-type="float" office:value="3878207.11"/>
          <table:table-cell office:value-type="float" office:value="3881606.91"/>
          <table:table-cell office:value-type="float" office:value="3940952.88"/>
          <table:table-cell office:value-type="float" office:value="3995629.63"/>
          <table:table-cell office:value-type="float" office:value="91047.77"/>
          <table:table-cell office:value-type="float" office:value="210170.86"/>
          <table:table-cell table:number-columns-repeated="16373"/>
        </table:table-row>
        <table:table-row>
          <table:table-cell office:value-type="float" office:value="71120005120000"/>
          <table:table-cell office:value-type="string" office:string-value="      DEBAN-COMERCIAL"/>
          <table:table-cell office:value-type="float" office:value="2268629.2799999998"/>
          <table:table-cell office:value-type="float" office:value="3878207.11"/>
          <table:table-cell office:value-type="float" office:value="3878207.11"/>
          <table:table-cell office:value-type="float" office:value="3878207.11"/>
          <table:table-cell office:value-type="float" office:value="3881606.91"/>
          <table:table-cell office:value-type="float" office:value="3940952.88"/>
          <table:table-cell office:value-type="float" office:value="3995629.63"/>
          <table:table-cell office:value-type="float" office:value="91047.77"/>
          <table:table-cell office:value-type="float" office:value="210170.86"/>
          <table:table-cell table:number-columns-repeated="16373"/>
        </table:table-row>
        <table:table-row>
          <table:table-cell office:value-type="float" office:value="71120005240000"/>
          <table:table-cell office:value-type="string" office:string-value="       JUROS,COMISSOES E CORRECAO MONETARIA PREFIXADA"/>
          <table:table-cell office:value-type="float" office:value="2264439.91"/>
          <table:table-cell office:value-type="float" office:value="3876818.57"/>
          <table:table-cell office:value-type="float" office:value="3876818.57"/>
          <table:table-cell office:value-type="float" office:value="3876818.57"/>
          <table:table-cell office:value-type="float" office:value="3876818.57"/>
          <table:table-cell office:value-type="float" office:value="3918546.87"/>
          <table:table-cell office:value-type="float" office:value="3953286.77"/>
          <table:table-cell office:value-type="float" office:value="43707.63"/>
          <table:table-cell office:value-type="float" office:value="125285.43"/>
          <table:table-cell table:number-columns-repeated="16373"/>
        </table:table-row>
        <table:table-row>
          <table:table-cell office:value-type="float" office:value="71120005360000"/>
          <table:table-cell office:value-type="string" office:string-value="        DA PRODUCAO P/EXPORTACAO"/>
          <table:table-cell office:value-type="float" office:value="2264439.91"/>
          <table:table-cell office:value-type="float" office:value="3876818.57"/>
          <table:table-cell office:value-type="float" office:value="3876818.57"/>
          <table:table-cell office:value-type="float" office:value="3876818.57"/>
          <table:table-cell office:value-type="float" office:value="3876818.57"/>
          <table:table-cell office:value-type="float" office:value="3918546.87"/>
          <table:table-cell office:value-type="float" office:value="3953286.77"/>
          <table:table-cell office:value-type="float" office:value="43707.63"/>
          <table:table-cell office:value-type="float" office:value="125285.43"/>
          <table:table-cell table:number-columns-repeated="16373"/>
        </table:table-row>
        <table:table-row>
          <table:table-cell office:value-type="float" office:value="71120005360100"/>
          <table:table-cell office:value-type="string" office:string-value="         OPS.C/GARANTIA DE RECS.DO FGPC-LEI 9531, 1/12/97"/>
          <table:table-cell office:value-type="float" office:value="17576.84"/>
          <table:table-cell office:value-type="float" office:value="3589.07"/>
          <table:table-cell office:value-type="float" office:value="3589.07"/>
          <table:table-cell office:value-type="float" office:value="3589.07"/>
          <table:table-cell office:value-type="float" office:value="3589.07"/>
          <table:table-cell office:value-type="float" office:value="3589.07"/>
          <table:table-cell office:value-type="float" office:value="3589.07"/>
          <table:table-cell/>
          <table:table-cell office:value-type="float" office:value="24793.48"/>
          <table:table-cell table:number-columns-repeated="16373"/>
        </table:table-row>
        <table:table-row>
          <table:table-cell office:value-type="float" office:value="71120005360200"/>
          <table:table-cell office:value-type="string" office:string-value="         OUTRAS"/>
          <table:table-cell office:value-type="float" office:value="2246863.0699999998"/>
          <table:table-cell office:value-type="float" office:value="3873229.5"/>
          <table:table-cell office:value-type="float" office:value="3873229.5"/>
          <table:table-cell office:value-type="float" office:value="3873229.5"/>
          <table:table-cell office:value-type="float" office:value="3873229.5"/>
          <table:table-cell office:value-type="float" office:value="3914957.8"/>
          <table:table-cell office:value-type="float" office:value="3949697.7"/>
          <table:table-cell office:value-type="float" office:value="43707.63"/>
          <table:table-cell office:value-type="float" office:value="100491.95"/>
          <table:table-cell table:number-columns-repeated="16373"/>
        </table:table-row>
        <table:table-row>
          <table:table-cell office:value-type="float" office:value="71120005600000"/>
          <table:table-cell office:value-type="string" office:string-value="       CORRECAO MONETARIA POS-FIXADA"/>
          <table:table-cell office:value-type="float" office:value="4189.37"/>
          <table:table-cell office:value-type="float" office:value="1388.54"/>
          <table:table-cell office:value-type="float" office:value="1388.54"/>
          <table:table-cell office:value-type="float" office:value="1388.54"/>
          <table:table-cell office:value-type="float" office:value="4788.34"/>
          <table:table-cell office:value-type="float" office:value="22406.01"/>
          <table:table-cell office:value-type="float" office:value="39535.589999999997"/>
          <table:table-cell office:value-type="float" office:value="19699.3"/>
          <table:table-cell office:value-type="float" office:value="49422.45"/>
          <table:table-cell table:number-columns-repeated="16373"/>
        </table:table-row>
        <table:table-row>
          <table:table-cell office:value-type="float" office:value="71120005720000"/>
          <table:table-cell office:value-type="string" office:string-value="        DA PRODUCAO P/EXPORTACAO"/>
          <table:table-cell office:value-type="float" office:value="4189.37"/>
          <table:table-cell office:value-type="float" office:value="1388.54"/>
          <table:table-cell office:value-type="float" office:value="1388.54"/>
          <table:table-cell office:value-type="float" office:value="1388.54"/>
          <table:table-cell office:value-type="float" office:value="4788.34"/>
          <table:table-cell office:value-type="float" office:value="22406.01"/>
          <table:table-cell office:value-type="float" office:value="39535.589999999997"/>
          <table:table-cell office:value-type="float" office:value="19699.3"/>
          <table:table-cell office:value-type="float" office:value="49422.45"/>
          <table:table-cell table:number-columns-repeated="16373"/>
        </table:table-row>
        <table:table-row>
          <table:table-cell office:value-type="float" office:value="71120005720100"/>
          <table:table-cell office:value-type="string" office:string-value="         OPS.C/GARANTIA DE RECS.DO FGPC-LEI 9531, 1/12/97"/>
          <table:table-cell office:value-type="float" office:value="4189.37"/>
          <table:table-cell office:value-type="float" office:value="1388.54"/>
          <table:table-cell office:value-type="float" office:value="1388.54"/>
          <table:table-cell office:value-type="float" office:value="1388.54"/>
          <table:table-cell office:value-type="float" office:value="1388.54"/>
          <table:table-cell office:value-type="float" office:value="1388.54"/>
          <table:table-cell office:value-type="float" office:value="1388.54"/>
          <table:table-cell/>
          <table:table-cell office:value-type="float" office:value="4405.1400000000003"/>
          <table:table-cell table:number-columns-repeated="16373"/>
        </table:table-row>
        <table:table-row>
          <table:table-cell office:value-type="float" office:value="71120005720200"/>
          <table:table-cell office:value-type="string" office:string-value="         OUTRAS"/>
          <table:table-cell table:number-columns-repeated="4"/>
          <table:table-cell office:value-type="float" office:value="3399.8"/>
          <table:table-cell office:value-type="float" office:value="21017.47"/>
          <table:table-cell office:value-type="float" office:value="38147.050000000003"/>
          <table:table-cell office:value-type="float" office:value="19699.3"/>
          <table:table-cell office:value-type="float" office:value="45017.31"/>
          <table:table-cell table:number-columns-repeated="16373"/>
        </table:table-row>
        <table:table-row>
          <table:table-cell office:value-type="float" office:value="71120005850000"/>
          <table:table-cell office:value-type="string" office:string-value="       VARIACAO CAMBIAL"/>
          <table:table-cell table:number-columns-repeated="6"/>
          <table:table-cell office:value-type="float" office:value="2807.27"/>
          <table:table-cell office:value-type="float" office:value="27640.84"/>
          <table:table-cell office:value-type="float" office:value="35462.980000000003"/>
          <table:table-cell table:number-columns-repeated="16373"/>
        </table:table-row>
        <table:table-row>
          <table:table-cell office:value-type="float" office:value="71120005855000"/>
          <table:table-cell office:value-type="string" office:string-value="        DA PRODUCAO PARA EXPORTACAO"/>
          <table:table-cell table:number-columns-repeated="6"/>
          <table:table-cell office:value-type="float" office:value="2807.27"/>
          <table:table-cell office:value-type="float" office:value="27640.84"/>
          <table:table-cell office:value-type="float" office:value="35462.980000000003"/>
          <table:table-cell table:number-columns-repeated="16373"/>
        </table:table-row>
        <table:table-row>
          <table:table-cell office:value-type="float" office:value="71120005855200"/>
          <table:table-cell office:value-type="string" office:string-value="         OUTRAS"/>
          <table:table-cell table:number-columns-repeated="6"/>
          <table:table-cell office:value-type="float" office:value="2807.27"/>
          <table:table-cell office:value-type="float" office:value="27640.84"/>
          <table:table-cell office:value-type="float" office:value="35462.980000000003"/>
          <table:table-cell table:number-columns-repeated="16373"/>
        </table:table-row>
        <table:table-row>
          <table:table-cell office:value-type="float" office:value="71123002000000"/>
          <table:table-cell office:value-type="string" office:string-value="    RENDAS DE FINANCIAMENTOS EM MOEDAS ESTRANGEIRAS"/>
          <table:table-cell office:value-type="float" office:value="2379721.4300000002"/>
          <table:table-cell office:value-type="float" office:value="4291.9399999999996"/>
          <table:table-cell office:value-type="float" office:value="42244.46"/>
          <table:table-cell office:value-type="float" office:value="42245.22"/>
          <table:table-cell office:value-type="float" office:value="43889.22"/>
          <table:table-cell office:value-type="float" office:value="86443.94"/>
          <table:table-cell office:value-type="float" office:value="94820.46"/>
          <table:table-cell office:value-type="float" office:value="46568.85"/>
          <table:table-cell office:value-type="float" office:value="30016.77"/>
          <table:table-cell table:number-columns-repeated="16373"/>
        </table:table-row>
        <table:table-row>
          <table:table-cell office:value-type="float" office:value="71123002100000"/>
          <table:table-cell office:value-type="string" office:string-value="      MERCADO DE TAXAS LIVRES"/>
          <table:table-cell office:value-type="float" office:value="2379721.4300000002"/>
          <table:table-cell office:value-type="float" office:value="4291.9399999999996"/>
          <table:table-cell office:value-type="float" office:value="42244.46"/>
          <table:table-cell office:value-type="float" office:value="42245.22"/>
          <table:table-cell office:value-type="float" office:value="43889.22"/>
          <table:table-cell office:value-type="float" office:value="86443.94"/>
          <table:table-cell office:value-type="float" office:value="94820.46"/>
          <table:table-cell office:value-type="float" office:value="46568.85"/>
          <table:table-cell office:value-type="float" office:value="30016.77"/>
          <table:table-cell table:number-columns-repeated="16373"/>
        </table:table-row>
        <table:table-row>
          <table:table-cell office:value-type="float" office:value="71123002150000"/>
          <table:table-cell office:value-type="string" office:string-value="       IMPORTACAO"/>
          <table:table-cell office:value-type="float" office:value="2379721.4300000002"/>
          <table:table-cell office:value-type="float" office:value="4291.9399999999996"/>
          <table:table-cell office:value-type="float" office:value="42244.46"/>
          <table:table-cell office:value-type="float" office:value="42245.22"/>
          <table:table-cell office:value-type="float" office:value="43889.22"/>
          <table:table-cell office:value-type="float" office:value="86443.94"/>
          <table:table-cell office:value-type="float" office:value="94820.46"/>
          <table:table-cell office:value-type="float" office:value="46568.85"/>
          <table:table-cell office:value-type="float" office:value="30016.77"/>
          <table:table-cell table:number-columns-repeated="16373"/>
        </table:table-row>
        <table:table-row>
          <table:table-cell office:value-type="float" office:value="71123002160000"/>
          <table:table-cell office:value-type="string" office:string-value="        JUROS,COMISSOES E CORR. MONETARIA PREFIXADA"/>
          <table:table-cell office:value-type="float" office:value="82097.27"/>
          <table:table-cell office:value-type="float" office:value="4291.93"/>
          <table:table-cell office:value-type="float" office:value="7962.1"/>
          <table:table-cell office:value-type="float" office:value="7962.1"/>
          <table:table-cell office:value-type="float" office:value="9606.1"/>
          <table:table-cell office:value-type="float" office:value="21288.35"/>
          <table:table-cell office:value-type="float" office:value="29664.86"/>
          <table:table-cell office:value-type="float" office:value="11926.5"/>
          <table:table-cell office:value-type="float" office:value="11926.5"/>
          <table:table-cell table:number-columns-repeated="16373"/>
        </table:table-row>
        <table:table-row>
          <table:table-cell office:value-type="float" office:value="71123002170000"/>
          <table:table-cell office:value-type="string" office:string-value="        VARIACAO CAMBIAL"/>
          <table:table-cell office:value-type="float" office:value="2297624.16"/>
          <table:table-cell office:value-type="float" office:value="0.01"/>
          <table:table-cell office:value-type="float" office:value="34282.36"/>
          <table:table-cell office:value-type="float" office:value="34283.120000000003"/>
          <table:table-cell office:value-type="float" office:value="34283.120000000003"/>
          <table:table-cell office:value-type="float" office:value="65155.59"/>
          <table:table-cell office:value-type="float" office:value="65155.6"/>
          <table:table-cell office:value-type="float" office:value="34642.35"/>
          <table:table-cell office:value-type="float" office:value="18090.27"/>
          <table:table-cell table:number-columns-repeated="16373"/>
        </table:table-row>
        <table:table-row>
          <table:table-cell office:value-type="float" office:value="71140009000000"/>
          <table:table-cell office:value-type="string" office:string-value="    RENDAS DE FINANCIAMENTOS RURAIS-APLICACOES LIVRES"/>
          <table:table-cell office:value-type="float" office:value="76497501.299999997"/>
          <table:table-cell office:value-type="float" office:value="4835583.08"/>
          <table:table-cell office:value-type="float" office:value="5729340.3799999999"/>
          <table:table-cell office:value-type="float" office:value="8722843.1999999993"/>
          <table:table-cell office:value-type="float" office:value="11522010.16"/>
          <table:table-cell office:value-type="float" office:value="12461553.880000001"/>
          <table:table-cell office:value-type="float" office:value="11929793.029999999"/>
          <table:table-cell office:value-type="float" office:value="663413.62"/>
          <table:table-cell office:value-type="float" office:value="1373761.42"/>
          <table:table-cell table:number-columns-repeated="16373"/>
        </table:table-row>
        <table:table-row>
          <table:table-cell office:value-type="float" office:value="71140009065000"/>
          <table:table-cell office:value-type="string" office:string-value="      JUROS,COMISSOES E CORR.MONETARIA PREFIXADA"/>
          <table:table-cell office:value-type="float" office:value="50223831"/>
          <table:table-cell office:value-type="float" office:value="943055"/>
          <table:table-cell office:value-type="float" office:value="1347271.32"/>
          <table:table-cell office:value-type="float" office:value="3602154.08"/>
          <table:table-cell office:value-type="float" office:value="5480699.4500000002"/>
          <table:table-cell office:value-type="float" office:value="5941679.7599999998"/>
          <table:table-cell office:value-type="float" office:value="5413653.3300000001"/>
          <table:table-cell office:value-type="float" office:value="534313.76"/>
          <table:table-cell office:value-type="float" office:value="1079798.3600000001"/>
          <table:table-cell table:number-columns-repeated="16373"/>
        </table:table-row>
        <table:table-row>
          <table:table-cell office:value-type="float" office:value="71140009130000"/>
          <table:table-cell office:value-type="string" office:string-value="       RECURSOS PROPRIOS"/>
          <table:table-cell office:value-type="float" office:value="48487603.170000002"/>
          <table:table-cell office:value-type="float" office:value="747060.3"/>
          <table:table-cell office:value-type="float" office:value="982554.89"/>
          <table:table-cell office:value-type="float" office:value="3028949.35"/>
          <table:table-cell office:value-type="float" office:value="4660459.04"/>
          <table:table-cell office:value-type="float" office:value="4935641.8499999996"/>
          <table:table-cell office:value-type="float" office:value="4253469.3499999996"/>
          <table:table-cell office:value-type="float" office:value="367433.03"/>
          <table:table-cell office:value-type="float" office:value="630891.16"/>
          <table:table-cell table:number-columns-repeated="16373"/>
        </table:table-row>
        <table:table-row>
          <table:table-cell office:value-type="float" office:value="71140009325000"/>
          <table:table-cell office:value-type="string" office:string-value="       RECURSOS DA POUPANCA BNB"/>
          <table:table-cell office:value-type="float" office:value="1266611.94"/>
          <table:table-cell office:value-type="float" office:value="195502.71"/>
          <table:table-cell office:value-type="float" office:value="363114.48"/>
          <table:table-cell office:value-type="float" office:value="570486.56000000006"/>
          <table:table-cell office:value-type="float" office:value="809643.43"/>
          <table:table-cell office:value-type="float" office:value="994131.31"/>
          <table:table-cell office:value-type="float" office:value="1147399.27"/>
          <table:table-cell office:value-type="float" office:value="165955.24"/>
          <table:table-cell office:value-type="float" office:value="421352.13"/>
          <table:table-cell table:number-columns-repeated="16373"/>
        </table:table-row>
        <table:table-row>
          <table:table-cell office:value-type="float" office:value="71140009390000"/>
          <table:table-cell office:value-type="string" office:string-value="        PROJETOS DE IRRIGACAO"/>
          <table:table-cell office:value-type="float" office:value="11075.66"/>
          <table:table-cell office:value-type="float" office:value="1765.87"/>
          <table:table-cell office:value-type="float" office:value="3400.69"/>
          <table:table-cell office:value-type="float" office:value="5203.99"/>
          <table:table-cell office:value-type="float" office:value="6944.19"/>
          <table:table-cell office:value-type="float" office:value="8876.56"/>
          <table:table-cell office:value-type="float" office:value="10194.75"/>
          <table:table-cell office:value-type="float" office:value="1322.44"/>
          <table:table-cell office:value-type="float" office:value="15060.31"/>
          <table:table-cell table:number-columns-repeated="16373"/>
        </table:table-row>
        <table:table-row>
          <table:table-cell office:value-type="float" office:value="71140009455000"/>
          <table:table-cell office:value-type="string" office:string-value="        OUTROS"/>
          <table:table-cell office:value-type="float" office:value="1255536.28"/>
          <table:table-cell office:value-type="float" office:value="193736.84"/>
          <table:table-cell office:value-type="float" office:value="359713.79"/>
          <table:table-cell office:value-type="float" office:value="565282.56999999995"/>
          <table:table-cell office:value-type="float" office:value="802699.24"/>
          <table:table-cell office:value-type="float" office:value="985254.75"/>
          <table:table-cell office:value-type="float" office:value="1137204.52"/>
          <table:table-cell office:value-type="float" office:value="164632.79999999999"/>
          <table:table-cell office:value-type="float" office:value="406291.82"/>
          <table:table-cell table:number-columns-repeated="16373"/>
        </table:table-row>
        <table:table-row>
          <table:table-cell office:value-type="float" office:value="71140009457000"/>
          <table:table-cell office:value-type="string" office:string-value="       RECURSOS DE D.E.R."/>
          <table:table-cell office:value-type="float" office:value="235559.03"/>
          <table:table-cell table:number-columns-repeated="16381"/>
        </table:table-row>
        <table:table-row>
          <table:table-cell office:value-type="float" office:value="71140009460000"/>
          <table:table-cell office:value-type="string" office:string-value="       OPS.ALONGADAS NAO SECURIT.-RES-2238"/>
          <table:table-cell office:value-type="float" office:value="234056.86"/>
          <table:table-cell office:value-type="float" office:value="491.99"/>
          <table:table-cell office:value-type="float" office:value="1601.95"/>
          <table:table-cell office:value-type="float" office:value="2718.17"/>
          <table:table-cell office:value-type="float" office:value="10596.98"/>
          <table:table-cell office:value-type="float" office:value="11906.6"/>
          <table:table-cell office:value-type="float" office:value="12784.71"/>
          <table:table-cell office:value-type="float" office:value="925.49"/>
          <table:table-cell office:value-type="float" office:value="27555.07"/>
          <table:table-cell table:number-columns-repeated="16373"/>
        </table:table-row>
        <table:table-row>
          <table:table-cell office:value-type="float" office:value="71140009520000"/>
          <table:table-cell office:value-type="string" office:string-value="      CORRECAO MONETARIA POS-FIXADA"/>
          <table:table-cell office:value-type="float" office:value="26273670.300000001"/>
          <table:table-cell office:value-type="float" office:value="3892528.08"/>
          <table:table-cell office:value-type="float" office:value="4382069.0599999996"/>
          <table:table-cell office:value-type="float" office:value="5120689.12"/>
          <table:table-cell office:value-type="float" office:value="6041310.71"/>
          <table:table-cell office:value-type="float" office:value="6519874.1200000001"/>
          <table:table-cell office:value-type="float" office:value="6516139.7000000002"/>
          <table:table-cell office:value-type="float" office:value="129099.86"/>
          <table:table-cell office:value-type="float" office:value="293963.06"/>
          <table:table-cell table:number-columns-repeated="16373"/>
        </table:table-row>
        <table:table-row>
          <table:table-cell office:value-type="float" office:value="71140009585000"/>
          <table:table-cell office:value-type="string" office:string-value="       RECURSOS PROPRIOS"/>
          <table:table-cell office:value-type="float" office:value="25953918.739999998"/>
          <table:table-cell office:value-type="float" office:value="3748190.27"/>
          <table:table-cell office:value-type="float" office:value="4105697.67"/>
          <table:table-cell office:value-type="float" office:value="4755267.2699999996"/>
          <table:table-cell office:value-type="float" office:value="5593375.21"/>
          <table:table-cell office:value-type="float" office:value="5986091.3499999996"/>
          <table:table-cell office:value-type="float" office:value="5924975.7300000004"/>
          <table:table-cell office:value-type="float" office:value="14798.31"/>
          <table:table-cell office:value-type="float" office:value="92622.19"/>
          <table:table-cell table:number-columns-repeated="16373"/>
        </table:table-row>
        <table:table-row>
          <table:table-cell office:value-type="float" office:value="71140009780000"/>
          <table:table-cell office:value-type="string" office:string-value="       RECURSOS DA POUPANCA BNB"/>
          <table:table-cell office:value-type="float" office:value="304272.14"/>
          <table:table-cell office:value-type="float" office:value="144337.81"/>
          <table:table-cell office:value-type="float" office:value="267676.69"/>
          <table:table-cell office:value-type="float" office:value="356727.13"/>
          <table:table-cell office:value-type="float" office:value="439240.77"/>
          <table:table-cell office:value-type="float" office:value="525088.06000000006"/>
          <table:table-cell office:value-type="float" office:value="582469.26"/>
          <table:table-cell office:value-type="float" office:value="76142.89"/>
          <table:table-cell office:value-type="float" office:value="163948.49"/>
          <table:table-cell table:number-columns-repeated="16373"/>
        </table:table-row>
        <table:table-row>
          <table:table-cell office:value-type="float" office:value="71140009845000"/>
          <table:table-cell office:value-type="string" office:string-value="        PROJETOS DE IRRIGACAO"/>
          <table:table-cell office:value-type="float" office:value="1850.6"/>
          <table:table-cell office:value-type="float" office:value="717.87"/>
          <table:table-cell office:value-type="float" office:value="1389.35"/>
          <table:table-cell office:value-type="float" office:value="2036.46"/>
          <table:table-cell office:value-type="float" office:value="2745.78"/>
          <table:table-cell office:value-type="float" office:value="3469.21"/>
          <table:table-cell office:value-type="float" office:value="3911.67"/>
          <table:table-cell office:value-type="float" office:value="451.33"/>
          <table:table-cell office:value-type="float" office:value="2585.71"/>
          <table:table-cell table:number-columns-repeated="16373"/>
        </table:table-row>
        <table:table-row>
          <table:table-cell office:value-type="float" office:value="71140009910000"/>
          <table:table-cell office:value-type="string" office:string-value="        OUTROS"/>
          <table:table-cell office:value-type="float" office:value="302421.53999999998"/>
          <table:table-cell office:value-type="float" office:value="143619.94"/>
          <table:table-cell office:value-type="float" office:value="266287.34000000003"/>
          <table:table-cell office:value-type="float" office:value="354690.67"/>
          <table:table-cell office:value-type="float" office:value="436494.99"/>
          <table:table-cell office:value-type="float" office:value="521618.85"/>
          <table:table-cell office:value-type="float" office:value="578557.59"/>
          <table:table-cell office:value-type="float" office:value="75691.56"/>
          <table:table-cell office:value-type="float" office:value="161362.78"/>
          <table:table-cell table:number-columns-repeated="16373"/>
        </table:table-row>
        <table:table-row>
          <table:table-cell office:value-type="float" office:value="71140009915000"/>
          <table:table-cell office:value-type="string" office:string-value="       OPS.ALONGADAS NAO SECURIT.-RES-2238"/>
          <table:table-cell office:value-type="float" office:value="15479.42"/>
          <table:table-cell/>
          <table:table-cell office:value-type="float" office:value="8694.7000000000007"/>
          <table:table-cell office:value-type="float" office:value="8694.7199999999993"/>
          <table:table-cell office:value-type="float" office:value="8694.73"/>
          <table:table-cell office:value-type="float" office:value="8694.7099999999991"/>
          <table:table-cell office:value-type="float" office:value="8694.7099999999991"/>
          <table:table-cell office:value-type="float" office:value="38158.660000000003"/>
          <table:table-cell office:value-type="float" office:value="37392.379999999997"/>
          <table:table-cell table:number-columns-repeated="16373"/>
        </table:table-row>
        <table:table-row>
          <table:table-cell office:value-type="float" office:value="71145004000000"/>
          <table:table-cell office:value-type="string" office:string-value="    RENDAS DE FINANCS. RURAIS-APLICS.OBRIGATORIAS"/>
          <table:table-cell office:value-type="float" office:value="2459514.9700000002"/>
          <table:table-cell office:value-type="float" office:value="407539.86"/>
          <table:table-cell office:value-type="float" office:value="625530.15"/>
          <table:table-cell office:value-type="float" office:value="937788.17"/>
          <table:table-cell office:value-type="float" office:value="1329719.2"/>
          <table:table-cell office:value-type="float" office:value="1489538.21"/>
          <table:table-cell office:value-type="float" office:value="1536513.48"/>
          <table:table-cell office:value-type="float" office:value="72570.91"/>
          <table:table-cell office:value-type="float" office:value="167570.69"/>
          <table:table-cell table:number-columns-repeated="16373"/>
        </table:table-row>
        <table:table-row>
          <table:table-cell office:value-type="float" office:value="71145004090000"/>
          <table:table-cell office:value-type="string" office:string-value="      JUROS,COMISSOES E CORRECAO MONETARIA PREFIXADA"/>
          <table:table-cell office:value-type="float" office:value="1102189.1100000001"/>
          <table:table-cell office:value-type="float" office:value="85424.1"/>
          <table:table-cell office:value-type="float" office:value="138626.18"/>
          <table:table-cell office:value-type="float" office:value="210620.93"/>
          <table:table-cell office:value-type="float" office:value="325595.12"/>
          <table:table-cell office:value-type="float" office:value="399946.16"/>
          <table:table-cell office:value-type="float" office:value="469952.67"/>
          <table:table-cell office:value-type="float" office:value="70081.850000000006"/>
          <table:table-cell office:value-type="float" office:value="145435.65"/>
          <table:table-cell table:number-columns-repeated="16373"/>
        </table:table-row>
        <table:table-row>
          <table:table-cell office:value-type="float" office:value="71145004180000"/>
          <table:table-cell office:value-type="string" office:string-value="       RECURSOS PROPRIOS"/>
          <table:table-cell office:value-type="float" office:value="894987.45"/>
          <table:table-cell office:value-type="float" office:value="64512.33"/>
          <table:table-cell office:value-type="float" office:value="98780.62"/>
          <table:table-cell office:value-type="float" office:value="146775.17000000001"/>
          <table:table-cell office:value-type="float" office:value="239715.22"/>
          <table:table-cell office:value-type="float" office:value="293362.43"/>
          <table:table-cell office:value-type="float" office:value="341056.17"/>
          <table:table-cell office:value-type="float" office:value="49559.040000000001"/>
          <table:table-cell office:value-type="float" office:value="92334.71"/>
          <table:table-cell table:number-columns-repeated="16373"/>
        </table:table-row>
        <table:table-row>
          <table:table-cell office:value-type="float" office:value="71145004450000"/>
          <table:table-cell office:value-type="string" office:string-value="       REPASSES INTERFINANCEIROS"/>
          <table:table-cell office:value-type="float" office:value="184106.46"/>
          <table:table-cell office:value-type="float" office:value="20911.77"/>
          <table:table-cell office:value-type="float" office:value="39845.56"/>
          <table:table-cell office:value-type="float" office:value="63845.760000000002"/>
          <table:table-cell office:value-type="float" office:value="85879.9"/>
          <table:table-cell office:value-type="float" office:value="106583.73"/>
          <table:table-cell office:value-type="float" office:value="128896.5"/>
          <table:table-cell office:value-type="float" office:value="20522.810000000001"/>
          <table:table-cell office:value-type="float" office:value="53100.94"/>
          <table:table-cell table:number-columns-repeated="16373"/>
        </table:table-row>
        <table:table-row>
          <table:table-cell office:value-type="float" office:value="71145004480000"/>
          <table:table-cell office:value-type="string" office:string-value="       OPS.ALONGADAS NAO SECURIT.-RES-2238"/>
          <table:table-cell office:value-type="float" office:value="23095.200000000001"/>
          <table:table-cell table:number-columns-repeated="16381"/>
        </table:table-row>
        <table:table-row>
          <table:table-cell office:value-type="float" office:value="71145004540000"/>
          <table:table-cell office:value-type="string" office:string-value="      CORRECAO MONETARIA POS-FIXADA"/>
          <table:table-cell office:value-type="float" office:value="1357325.86"/>
          <table:table-cell office:value-type="float" office:value="322115.76"/>
          <table:table-cell office:value-type="float" office:value="486903.97"/>
          <table:table-cell office:value-type="float" office:value="727167.24"/>
          <table:table-cell office:value-type="float" office:value="1004124.08"/>
          <table:table-cell office:value-type="float" office:value="1089592.05"/>
          <table:table-cell office:value-type="float" office:value="1066560.81"/>
          <table:table-cell office:value-type="float" office:value="2489.06"/>
          <table:table-cell office:value-type="float" office:value="22135.040000000001"/>
          <table:table-cell table:number-columns-repeated="16373"/>
        </table:table-row>
        <table:table-row>
          <table:table-cell office:value-type="float" office:value="71145004630000"/>
          <table:table-cell office:value-type="string" office:string-value="       RECURSOS PROPRIOS"/>
          <table:table-cell office:value-type="float" office:value="1102900.68"/>
          <table:table-cell office:value-type="float" office:value="189041.03"/>
          <table:table-cell office:value-type="float" office:value="267460.25"/>
          <table:table-cell office:value-type="float" office:value="411306.66"/>
          <table:table-cell office:value-type="float" office:value="645298.1"/>
          <table:table-cell office:value-type="float" office:value="705731.91"/>
          <table:table-cell office:value-type="float" office:value="700563.24"/>
          <table:table-cell office:value-type="float" office:value="349.33"/>
          <table:table-cell office:value-type="float" office:value="15276.28"/>
          <table:table-cell table:number-columns-repeated="16373"/>
        </table:table-row>
        <table:table-row>
          <table:table-cell office:value-type="float" office:value="71145004900000"/>
          <table:table-cell office:value-type="string" office:string-value="       REPASSES INTERFINANCEIROS"/>
          <table:table-cell office:value-type="float" office:value="254425.18"/>
          <table:table-cell office:value-type="float" office:value="133074.73000000001"/>
          <table:table-cell office:value-type="float" office:value="219443.72"/>
          <table:table-cell office:value-type="float" office:value="315860.58"/>
          <table:table-cell office:value-type="float" office:value="358825.98"/>
          <table:table-cell office:value-type="float" office:value="383860.14"/>
          <table:table-cell office:value-type="float" office:value="365997.57"/>
          <table:table-cell office:value-type="float" office:value="2139.73"/>
          <table:table-cell office:value-type="float" office:value="6858.76"/>
          <table:table-cell table:number-columns-repeated="16373"/>
        </table:table-row>
        <table:table-row>
          <table:table-cell office:value-type="float" office:value="71145004990000"/>
          <table:table-cell office:value-type="string" office:string-value="       OPS.ALONGADAS NAO SECURIT.-RES-2238"/>
          <table:table-cell table:number-columns-repeated="16382"/>
        </table:table-row>
        <table:table-row>
          <table:table-cell office:value-type="float" office:value="71150006000000"/>
          <table:table-cell office:value-type="string" office:string-value="    RENDAS DE FINANC.RURAIS-APLS.REPASS.E REFINANC."/>
          <table:table-cell office:value-type="float" office:value="167930583.22"/>
          <table:table-cell office:value-type="float" office:value="19363223.850000001"/>
          <table:table-cell office:value-type="float" office:value="31840437.850000001"/>
          <table:table-cell office:value-type="float" office:value="51608693.57"/>
          <table:table-cell office:value-type="float" office:value="63539807.509999998"/>
          <table:table-cell office:value-type="float" office:value="74122812.670000002"/>
          <table:table-cell office:value-type="float" office:value="81396992.420000002"/>
          <table:table-cell office:value-type="float" office:value="7761259.3099999996"/>
          <table:table-cell office:value-type="float" office:value="15398700.560000001"/>
          <table:table-cell table:number-columns-repeated="16373"/>
        </table:table-row>
        <table:table-row>
          <table:table-cell office:value-type="float" office:value="71150006100000"/>
          <table:table-cell office:value-type="string" office:string-value="      JUROS,COMISSOES E CORRECAO MONETARIA PREFIXADA"/>
          <table:table-cell office:value-type="float" office:value="138182630.06999999"/>
          <table:table-cell office:value-type="float" office:value="12333500.609999999"/>
          <table:table-cell office:value-type="float" office:value="20449776.059999999"/>
          <table:table-cell office:value-type="float" office:value="34751045.359999999"/>
          <table:table-cell office:value-type="float" office:value="43137196.25"/>
          <table:table-cell office:value-type="float" office:value="51092892.789999999"/>
          <table:table-cell office:value-type="float" office:value="59178424.609999999"/>
          <table:table-cell office:value-type="float" office:value="6870709.7300000004"/>
          <table:table-cell office:value-type="float" office:value="13359759.939999999"/>
          <table:table-cell table:number-columns-repeated="16373"/>
        </table:table-row>
        <table:table-row>
          <table:table-cell office:value-type="float" office:value="71150006200000"/>
          <table:table-cell office:value-type="string" office:string-value="       RECURSOS GOVERNAMENTAIS"/>
          <table:table-cell office:value-type="float" office:value="132951779.3"/>
          <table:table-cell office:value-type="float" office:value="7914779.5700000003"/>
          <table:table-cell office:value-type="float" office:value="14952341.109999999"/>
          <table:table-cell office:value-type="float" office:value="28137202.170000002"/>
          <table:table-cell office:value-type="float" office:value="35242635.649999999"/>
          <table:table-cell office:value-type="float" office:value="41923641.810000002"/>
          <table:table-cell office:value-type="float" office:value="47053966.649999999"/>
          <table:table-cell office:value-type="float" office:value="5490465.3099999996"/>
          <table:table-cell office:value-type="float" office:value="10860191.449999999"/>
          <table:table-cell table:number-columns-repeated="16373"/>
        </table:table-row>
        <table:table-row>
          <table:table-cell office:value-type="float" office:value="71150006300000"/>
          <table:table-cell office:value-type="string" office:string-value="        FINSOCIAL"/>
          <table:table-cell office:value-type="float" office:value="10451.52"/>
          <table:table-cell office:value-type="float" office:value="2891.82"/>
          <table:table-cell office:value-type="float" office:value="3834.92"/>
          <table:table-cell office:value-type="float" office:value="6113.95"/>
          <table:table-cell office:value-type="float" office:value="7748.11"/>
          <table:table-cell office:value-type="float" office:value="9452.76"/>
          <table:table-cell office:value-type="float" office:value="11118.66"/>
          <table:table-cell office:value-type="float" office:value="1942.13"/>
          <table:table-cell office:value-type="float" office:value="3741.35"/>
          <table:table-cell table:number-columns-repeated="16373"/>
        </table:table-row>
        <table:table-row>
          <table:table-cell office:value-type="float" office:value="71150006310000"/>
          <table:table-cell office:value-type="string" office:string-value="        FAT"/>
          <table:table-cell office:value-type="float" office:value="95700616.170000002"/>
          <table:table-cell office:value-type="float" office:value="5879720.0499999998"/>
          <table:table-cell office:value-type="float" office:value="10883795.289999999"/>
          <table:table-cell office:value-type="float" office:value="20588238.760000002"/>
          <table:table-cell office:value-type="float" office:value="26095104.59"/>
          <table:table-cell office:value-type="float" office:value="30917293.719999999"/>
          <table:table-cell office:value-type="float" office:value="34086184.219999999"/>
          <table:table-cell office:value-type="float" office:value="3291987.09"/>
          <table:table-cell office:value-type="float" office:value="6828215.9500000002"/>
          <table:table-cell table:number-columns-repeated="16373"/>
        </table:table-row>
        <table:table-row>
          <table:table-cell office:value-type="float" office:value="71150006311000"/>
          <table:table-cell office:value-type="string" office:string-value="         CUSTO BASICO"/>
          <table:table-cell office:value-type="float" office:value="18512583.219999999"/>
          <table:table-cell office:value-type="float" office:value="2205648.42"/>
          <table:table-cell office:value-type="float" office:value="4165915.38"/>
          <table:table-cell office:value-type="float" office:value="6230319.1900000004"/>
          <table:table-cell office:value-type="float" office:value="8226140.3399999999"/>
          <table:table-cell office:value-type="float" office:value="10227876.92"/>
          <table:table-cell office:value-type="float" office:value="12199425.41"/>
          <table:table-cell office:value-type="float" office:value="1930974.42"/>
          <table:table-cell office:value-type="float" office:value="3666832.3"/>
          <table:table-cell table:number-columns-repeated="16373"/>
        </table:table-row>
        <table:table-row>
          <table:table-cell office:value-type="float" office:value="71150006312000"/>
          <table:table-cell office:value-type="string" office:string-value="         DEL CREDERE"/>
          <table:table-cell office:value-type="float" office:value="77188032.950000003"/>
          <table:table-cell office:value-type="float" office:value="3674071.63"/>
          <table:table-cell office:value-type="float" office:value="6717879.9100000001"/>
          <table:table-cell office:value-type="float" office:value="14357919.57"/>
          <table:table-cell office:value-type="float" office:value="17868964.25"/>
          <table:table-cell office:value-type="float" office:value="20689416.800000001"/>
          <table:table-cell office:value-type="float" office:value="21886758.809999999"/>
          <table:table-cell office:value-type="float" office:value="1361012.67"/>
          <table:table-cell office:value-type="float" office:value="3161383.65"/>
          <table:table-cell table:number-columns-repeated="16373"/>
        </table:table-row>
        <table:table-row>
          <table:table-cell office:value-type="float" office:value="71150006315000"/>
          <table:table-cell office:value-type="string" office:string-value="        FUNDO ROTATIVO DE TERRAS - FRT"/>
          <table:table-cell office:value-type="float" office:value="95326.399999999994"/>
          <table:table-cell office:value-type="float" office:value="18248.93"/>
          <table:table-cell office:value-type="float" office:value="34823.31"/>
          <table:table-cell office:value-type="float" office:value="55192.2"/>
          <table:table-cell office:value-type="float" office:value="74703.27"/>
          <table:table-cell office:value-type="float" office:value="90020.79"/>
          <table:table-cell office:value-type="float" office:value="105434.47"/>
          <table:table-cell office:value-type="float" office:value="16208.46"/>
          <table:table-cell office:value-type="float" office:value="39390.93"/>
          <table:table-cell table:number-columns-repeated="16373"/>
        </table:table-row>
        <table:table-row>
          <table:table-cell office:value-type="float" office:value="71150006316000"/>
          <table:table-cell office:value-type="string" office:string-value="        RECOOP"/>
          <table:table-cell office:value-type="float" office:value="54465.75"/>
          <table:table-cell office:value-type="float" office:value="6838.32"/>
          <table:table-cell office:value-type="float" office:value="13153.03"/>
          <table:table-cell office:value-type="float" office:value="20109.09"/>
          <table:table-cell office:value-type="float" office:value="26927.81"/>
          <table:table-cell office:value-type="float" office:value="33979.07"/>
          <table:table-cell office:value-type="float" office:value="51009.26"/>
          <table:table-cell office:value-type="float" office:value="23031.63"/>
          <table:table-cell office:value-type="float" office:value="36864.11"/>
          <table:table-cell table:number-columns-repeated="16373"/>
        </table:table-row>
        <table:table-row>
          <table:table-cell office:value-type="float" office:value="71150006400000"/>
          <table:table-cell office:value-type="string" office:string-value="        OUTROS"/>
          <table:table-cell office:value-type="float" office:value="37090919.460000001"/>
          <table:table-cell office:value-type="float" office:value="2007080.45"/>
          <table:table-cell office:value-type="float" office:value="4016734.56"/>
          <table:table-cell office:value-type="float" office:value="7467548.1699999999"/>
          <table:table-cell office:value-type="float" office:value="9038151.8699999992"/>
          <table:table-cell office:value-type="float" office:value="10872895.470000001"/>
          <table:table-cell office:value-type="float" office:value="12800220.039999999"/>
          <table:table-cell office:value-type="float" office:value="2157296"/>
          <table:table-cell office:value-type="float" office:value="3951979.11"/>
          <table:table-cell table:number-columns-repeated="16373"/>
        </table:table-row>
        <table:table-row>
          <table:table-cell office:value-type="float" office:value="71150006450000"/>
          <table:table-cell office:value-type="string" office:string-value="       OPS.ALONGADAS NAO SECURIT.-RES-2238"/>
          <table:table-cell office:value-type="float" office:value="1159238.82"/>
          <table:table-cell office:value-type="float" office:value="87865.5"/>
          <table:table-cell office:value-type="float" office:value="104079.7"/>
          <table:table-cell office:value-type="float" office:value="107678.91"/>
          <table:table-cell office:value-type="float" office:value="116773.49"/>
          <table:table-cell office:value-type="float" office:value="116527.59"/>
          <table:table-cell office:value-type="float" office:value="124176.61"/>
          <table:table-cell office:value-type="float" office:value="98555.4"/>
          <table:table-cell office:value-type="float" office:value="121811.13"/>
          <table:table-cell table:number-columns-repeated="16373"/>
        </table:table-row>
        <table:table-row>
          <table:table-cell office:value-type="float" office:value="71150006451000"/>
          <table:table-cell office:value-type="string" office:string-value="       RENEGOCIACAO DE DIVIDA - RES.2471"/>
          <table:table-cell office:value-type="float" office:value="4071611.95"/>
          <table:table-cell office:value-type="float" office:value="4330855.54"/>
          <table:table-cell office:value-type="float" office:value="5393355.25"/>
          <table:table-cell office:value-type="float" office:value="6506164.2800000003"/>
          <table:table-cell office:value-type="float" office:value="7777787.1100000003"/>
          <table:table-cell office:value-type="float" office:value="9052723.3900000006"/>
          <table:table-cell office:value-type="float" office:value="12000281.35"/>
          <table:table-cell office:value-type="float" office:value="1281689.02"/>
          <table:table-cell office:value-type="float" office:value="2377757.36"/>
          <table:table-cell table:number-columns-repeated="16373"/>
        </table:table-row>
        <table:table-row>
          <table:table-cell office:value-type="float" office:value="71150006500000"/>
          <table:table-cell office:value-type="string" office:string-value="      CORRECAO MONETARIA POS-FIXADA"/>
          <table:table-cell office:value-type="float" office:value="29747953.149999999"/>
          <table:table-cell office:value-type="float" office:value="7029723.2400000002"/>
          <table:table-cell office:value-type="float" office:value="11390661.789999999"/>
          <table:table-cell office:value-type="float" office:value="16857648.210000001"/>
          <table:table-cell office:value-type="float" office:value="20402611.260000002"/>
          <table:table-cell office:value-type="float" office:value="23029919.879999999"/>
          <table:table-cell office:value-type="float" office:value="22218567.809999999"/>
          <table:table-cell office:value-type="float" office:value="890549.58"/>
          <table:table-cell office:value-type="float" office:value="2038940.62"/>
          <table:table-cell table:number-columns-repeated="16373"/>
        </table:table-row>
        <table:table-row>
          <table:table-cell office:value-type="float" office:value="71150006600000"/>
          <table:table-cell office:value-type="string" office:string-value="       RECURSOS GOVERNAMENTAIS"/>
          <table:table-cell office:value-type="float" office:value="7034602.2699999996"/>
          <table:table-cell office:value-type="float" office:value="1041696.43"/>
          <table:table-cell office:value-type="float" office:value="1731921.05"/>
          <table:table-cell office:value-type="float" office:value="2388472.77"/>
          <table:table-cell office:value-type="float" office:value="3009737.65"/>
          <table:table-cell office:value-type="float" office:value="3751803.53"/>
          <table:table-cell office:value-type="float" office:value="4483802.08"/>
          <table:table-cell office:value-type="float" office:value="791209.27"/>
          <table:table-cell office:value-type="float" office:value="1497755.14"/>
          <table:table-cell table:number-columns-repeated="16373"/>
        </table:table-row>
        <table:table-row>
          <table:table-cell office:value-type="float" office:value="71150006700000"/>
          <table:table-cell office:value-type="string" office:string-value="        FINSOCIAL"/>
          <table:table-cell office:value-type="float" office:value="5815.66"/>
          <table:table-cell office:value-type="float" office:value="1066.44"/>
          <table:table-cell office:value-type="float" office:value="1474.58"/>
          <table:table-cell office:value-type="float" office:value="2259.4"/>
          <table:table-cell office:value-type="float" office:value="2986.22"/>
          <table:table-cell office:value-type="float" office:value="3788.45"/>
          <table:table-cell office:value-type="float" office:value="4522.93"/>
          <table:table-cell office:value-type="float" office:value="888.26"/>
          <table:table-cell office:value-type="float" office:value="1690.38"/>
          <table:table-cell table:number-columns-repeated="16373"/>
        </table:table-row>
        <table:table-row>
          <table:table-cell office:value-type="float" office:value="71150006720000"/>
          <table:table-cell office:value-type="string" office:string-value="        FUNDO ROTATIVO DE TERRAS - FRT"/>
          <table:table-cell office:value-type="float" office:value="326025.61"/>
          <table:table-cell office:value-type="float" office:value="61458.22"/>
          <table:table-cell office:value-type="float" office:value="114682.27"/>
          <table:table-cell office:value-type="float" office:value="181589.34"/>
          <table:table-cell office:value-type="float" office:value="244288.05"/>
          <table:table-cell office:value-type="float" office:value="311947.14"/>
          <table:table-cell office:value-type="float" office:value="378248.35"/>
          <table:table-cell office:value-type="float" office:value="70348.87"/>
          <table:table-cell office:value-type="float" office:value="96325.9"/>
          <table:table-cell table:number-columns-repeated="16373"/>
        </table:table-row>
        <table:table-row>
          <table:table-cell office:value-type="float" office:value="71150006721000"/>
          <table:table-cell office:value-type="string" office:string-value="        RECOOP"/>
          <table:table-cell office:value-type="float" office:value="370734.19"/>
          <table:table-cell office:value-type="float" office:value="40995.69"/>
          <table:table-cell office:value-type="float" office:value="78968.479999999996"/>
          <table:table-cell office:value-type="float" office:value="112575.03999999999"/>
          <table:table-cell office:value-type="float" office:value="146496.93"/>
          <table:table-cell office:value-type="float" office:value="150998.59"/>
          <table:table-cell office:value-type="float" office:value="111253.12"/>
          <table:table-cell table:number-columns-repeated="16375"/>
        </table:table-row>
        <table:table-row>
          <table:table-cell office:value-type="float" office:value="71150006800000"/>
          <table:table-cell office:value-type="string" office:string-value="        OUTROS"/>
          <table:table-cell office:value-type="float" office:value="6332026.8099999996"/>
          <table:table-cell office:value-type="float" office:value="938176.08"/>
          <table:table-cell office:value-type="float" office:value="1536795.72"/>
          <table:table-cell office:value-type="float" office:value="2092048.99"/>
          <table:table-cell office:value-type="float" office:value="2615966.4500000002"/>
          <table:table-cell office:value-type="float" office:value="3285069.35"/>
          <table:table-cell office:value-type="float" office:value="3989777.68"/>
          <table:table-cell office:value-type="float" office:value="719972.14"/>
          <table:table-cell office:value-type="float" office:value="1399738.86"/>
          <table:table-cell table:number-columns-repeated="16373"/>
        </table:table-row>
        <table:table-row>
          <table:table-cell office:value-type="float" office:value="71150006850000"/>
          <table:table-cell office:value-type="string" office:string-value="       OPS.ALONGADAS NAO SECURIT.-RES-2238"/>
          <table:table-cell office:value-type="float" office:value="44402"/>
          <table:table-cell office:value-type="float" office:value="8192.02"/>
          <table:table-cell office:value-type="float" office:value="163381.44"/>
          <table:table-cell office:value-type="float" office:value="163381.44"/>
          <table:table-cell office:value-type="float" office:value="163381.45000000001"/>
          <table:table-cell office:value-type="float" office:value="163381.44"/>
          <table:table-cell office:value-type="float" office:value="163381.48000000001"/>
          <table:table-cell office:value-type="float" office:value="98946.559999999998"/>
          <table:table-cell office:value-type="float" office:value="101721.22"/>
          <table:table-cell table:number-columns-repeated="16373"/>
        </table:table-row>
        <table:table-row>
          <table:table-cell office:value-type="float" office:value="71150006851000"/>
          <table:table-cell office:value-type="string" office:string-value="       RENEGOCIACAO DE DIVIDA - RES.2471"/>
          <table:table-cell office:value-type="float" office:value="22668948.879999999"/>
          <table:table-cell office:value-type="float" office:value="5979834.79"/>
          <table:table-cell office:value-type="float" office:value="9495359.3000000007"/>
          <table:table-cell office:value-type="float" office:value="14305794"/>
          <table:table-cell office:value-type="float" office:value="17229492.16"/>
          <table:table-cell office:value-type="float" office:value="19114734.91"/>
          <table:table-cell office:value-type="float" office:value="17571384.25"/>
          <table:table-cell office:value-type="float" office:value="393.75"/>
          <table:table-cell office:value-type="float" office:value="439464.26"/>
          <table:table-cell table:number-columns-repeated="16373"/>
        </table:table-row>
        <table:table-row>
          <table:table-cell office:value-type="float" office:value="71150006900000"/>
          <table:table-cell office:value-type="string" office:string-value="      VARIACAO CAMBIAL"/>
          <table:table-cell table:number-columns-repeated="16382"/>
        </table:table-row>
        <table:table-row>
          <table:table-cell office:value-type="float" office:value="71150006901000"/>
          <table:table-cell office:value-type="string" office:string-value="       OUTRAS"/>
          <table:table-cell table:number-columns-repeated="16382"/>
        </table:table-row>
        <table:table-row>
          <table:table-cell office:value-type="float" office:value="71152004000000"/>
          <table:table-cell office:value-type="string" office:string-value="    RENDAS DE REFINANC.DE OPERACOES COM O GOV.FEDERAL"/>
          <table:table-cell office:value-type="float" office:value="100948692.31999999"/>
          <table:table-cell office:value-type="float" office:value="13370719.25"/>
          <table:table-cell office:value-type="float" office:value="20974342.5"/>
          <table:table-cell office:value-type="float" office:value="34743132.450000003"/>
          <table:table-cell office:value-type="float" office:value="42238826"/>
          <table:table-cell office:value-type="float" office:value="47500473.479999997"/>
          <table:table-cell office:value-type="float" office:value="44899141.43"/>
          <table:table-cell office:value-type="float" office:value="3772847.96"/>
          <table:table-cell office:value-type="float" office:value="7969812.5700000003"/>
          <table:table-cell table:number-columns-repeated="16373"/>
        </table:table-row>
        <table:table-row>
          <table:table-cell office:value-type="float" office:value="71152004100000"/>
          <table:table-cell office:value-type="string" office:string-value="      JUROS, COMISSOES E CORRECAO MONETARIA PREFIXADA"/>
          <table:table-cell office:value-type="float" office:value="19666139.289999999"/>
          <table:table-cell office:value-type="float" office:value="3547363.55"/>
          <table:table-cell office:value-type="float" office:value="6933286.1399999997"/>
          <table:table-cell office:value-type="float" office:value="10822156.83"/>
          <table:table-cell office:value-type="float" office:value="14599014.76"/>
          <table:table-cell office:value-type="float" office:value="18413124.010000002"/>
          <table:table-cell office:value-type="float" office:value="22143812.579999998"/>
          <table:table-cell office:value-type="float" office:value="3772847.96"/>
          <table:table-cell office:value-type="float" office:value="7170786.79"/>
          <table:table-cell table:number-columns-repeated="16373"/>
        </table:table-row>
        <table:table-row>
          <table:table-cell office:value-type="float" office:value="71152004300000"/>
          <table:table-cell office:value-type="string" office:string-value="      CORRECAO MONETARIA POS-FIXADA"/>
          <table:table-cell office:value-type="float" office:value="81282553.030000001"/>
          <table:table-cell office:value-type="float" office:value="9823355.6999999993"/>
          <table:table-cell office:value-type="float" office:value="14041056.359999999"/>
          <table:table-cell office:value-type="float" office:value="23920975.620000001"/>
          <table:table-cell office:value-type="float" office:value="27639811.239999998"/>
          <table:table-cell office:value-type="float" office:value="29087349.469999999"/>
          <table:table-cell office:value-type="float" office:value="22755328.850000001"/>
          <table:table-cell/>
          <table:table-cell office:value-type="float" office:value="799025.78"/>
          <table:table-cell table:number-columns-repeated="16373"/>
        </table:table-row>
        <table:table-row>
          <table:table-cell office:value-type="float" office:value="71155001000000"/>
          <table:table-cell office:value-type="string" office:string-value="    RENDAS DE FINANCIAMENTOS AGROINDUSTRIAIS"/>
          <table:table-cell office:value-type="float" office:value="1342941.14"/>
          <table:table-cell office:value-type="float" office:value="194241.39"/>
          <table:table-cell office:value-type="float" office:value="338121.71"/>
          <table:table-cell office:value-type="float" office:value="480073.73"/>
          <table:table-cell office:value-type="float" office:value="605842.66"/>
          <table:table-cell office:value-type="float" office:value="724315.38"/>
          <table:table-cell office:value-type="float" office:value="796727.37"/>
          <table:table-cell office:value-type="float" office:value="83102.38"/>
          <table:table-cell office:value-type="float" office:value="159780.56"/>
          <table:table-cell table:number-columns-repeated="16373"/>
        </table:table-row>
        <table:table-row>
          <table:table-cell office:value-type="float" office:value="71155001015000"/>
          <table:table-cell office:value-type="string" office:string-value="      JUROS COMISSOES E CORRECAO MONETARIA PREFIXADA"/>
          <table:table-cell office:value-type="float" office:value="1006316.56"/>
          <table:table-cell office:value-type="float" office:value="85563.48"/>
          <table:table-cell office:value-type="float" office:value="155728.9"/>
          <table:table-cell office:value-type="float" office:value="229028.31"/>
          <table:table-cell office:value-type="float" office:value="303263.65000000002"/>
          <table:table-cell office:value-type="float" office:value="379807.74"/>
          <table:table-cell office:value-type="float" office:value="438260.84"/>
          <table:table-cell office:value-type="float" office:value="57924.04"/>
          <table:table-cell office:value-type="float" office:value="111761.42"/>
          <table:table-cell table:number-columns-repeated="16373"/>
        </table:table-row>
        <table:table-row>
          <table:table-cell office:value-type="float" office:value="71155001121000"/>
          <table:table-cell office:value-type="string" office:string-value="       RECURSOS DO FAT"/>
          <table:table-cell office:value-type="float" office:value="131346.43"/>
          <table:table-cell office:value-type="float" office:value="5661.57"/>
          <table:table-cell office:value-type="float" office:value="9793.85"/>
          <table:table-cell office:value-type="float" office:value="13816.04"/>
          <table:table-cell office:value-type="float" office:value="18029.21"/>
          <table:table-cell office:value-type="float" office:value="22383.95"/>
          <table:table-cell office:value-type="float" office:value="26616.67"/>
          <table:table-cell office:value-type="float" office:value="5575.25"/>
          <table:table-cell office:value-type="float" office:value="12309.79"/>
          <table:table-cell table:number-columns-repeated="16373"/>
        </table:table-row>
        <table:table-row>
          <table:table-cell office:value-type="float" office:value="71155001122000"/>
          <table:table-cell office:value-type="string" office:string-value="        CUSTO BASICO"/>
          <table:table-cell office:value-type="float" office:value="8669.83"/>
          <table:table-cell office:value-type="float" office:value="1434.12"/>
          <table:table-cell office:value-type="float" office:value="2383.16"/>
          <table:table-cell office:value-type="float" office:value="3682.99"/>
          <table:table-cell office:value-type="float" office:value="5147.24"/>
          <table:table-cell office:value-type="float" office:value="6655.69"/>
          <table:table-cell office:value-type="float" office:value="8150.57"/>
          <table:table-cell office:value-type="float" office:value="1532.09"/>
          <table:table-cell office:value-type="float" office:value="3049.84"/>
          <table:table-cell table:number-columns-repeated="16373"/>
        </table:table-row>
        <table:table-row>
          <table:table-cell office:value-type="float" office:value="71155001123000"/>
          <table:table-cell office:value-type="string" office:string-value="        DEL CREDERE"/>
          <table:table-cell office:value-type="float" office:value="122676.6"/>
          <table:table-cell office:value-type="float" office:value="4227.45"/>
          <table:table-cell office:value-type="float" office:value="7410.69"/>
          <table:table-cell office:value-type="float" office:value="10133.049999999999"/>
          <table:table-cell office:value-type="float" office:value="12881.97"/>
          <table:table-cell office:value-type="float" office:value="15728.26"/>
          <table:table-cell office:value-type="float" office:value="18466.099999999999"/>
          <table:table-cell office:value-type="float" office:value="4043.16"/>
          <table:table-cell office:value-type="float" office:value="9259.9500000000007"/>
          <table:table-cell table:number-columns-repeated="16373"/>
        </table:table-row>
        <table:table-row>
          <table:table-cell office:value-type="float" office:value="71155001124000"/>
          <table:table-cell office:value-type="string" office:string-value="       RECURSOS DO BNDES"/>
          <table:table-cell office:value-type="float" office:value="441950.27"/>
          <table:table-cell office:value-type="float" office:value="75335.759999999995"/>
          <table:table-cell office:value-type="float" office:value="135200.66"/>
          <table:table-cell office:value-type="float" office:value="200462.31"/>
          <table:table-cell office:value-type="float" office:value="262541.53999999998"/>
          <table:table-cell office:value-type="float" office:value="325349.17"/>
          <table:table-cell office:value-type="float" office:value="377774.66"/>
          <table:table-cell office:value-type="float" office:value="48518.67"/>
          <table:table-cell office:value-type="float" office:value="95215.43"/>
          <table:table-cell table:number-columns-repeated="16373"/>
        </table:table-row>
        <table:table-row>
          <table:table-cell office:value-type="float" office:value="71155001130000"/>
          <table:table-cell office:value-type="string" office:string-value="       OPS.ALONGADAS NAO SECURIT.-RES-2238"/>
          <table:table-cell office:value-type="float" office:value="294084"/>
          <table:table-cell table:number-columns-repeated="16381"/>
        </table:table-row>
        <table:table-row>
          <table:table-cell office:value-type="float" office:value="71155001135000"/>
          <table:table-cell office:value-type="string" office:string-value="       OUTROS"/>
          <table:table-cell office:value-type="float" office:value="138935.85999999999"/>
          <table:table-cell office:value-type="float" office:value="4566.1499999999996"/>
          <table:table-cell office:value-type="float" office:value="10734.39"/>
          <table:table-cell office:value-type="float" office:value="14749.96"/>
          <table:table-cell office:value-type="float" office:value="22692.9"/>
          <table:table-cell office:value-type="float" office:value="32074.62"/>
          <table:table-cell office:value-type="float" office:value="33869.51"/>
          <table:table-cell office:value-type="float" office:value="3830.12"/>
          <table:table-cell office:value-type="float" office:value="4236.2"/>
          <table:table-cell table:number-columns-repeated="16373"/>
        </table:table-row>
        <table:table-row>
          <table:table-cell office:value-type="float" office:value="71155001150000"/>
          <table:table-cell office:value-type="string" office:string-value="        INVESTIMENTO DE BENEFICIAMENTO"/>
          <table:table-cell office:value-type="float" office:value="128295.43"/>
          <table:table-cell office:value-type="float" office:value="2242.9"/>
          <table:table-cell office:value-type="float" office:value="2456.27"/>
          <table:table-cell office:value-type="float" office:value="2739.72"/>
          <table:table-cell office:value-type="float" office:value="7176.26"/>
          <table:table-cell office:value-type="float" office:value="12735.25"/>
          <table:table-cell office:value-type="float" office:value="14530.14"/>
          <table:table-cell office:value-type="float" office:value="3787.13"/>
          <table:table-cell office:value-type="float" office:value="4167.03"/>
          <table:table-cell table:number-columns-repeated="16373"/>
        </table:table-row>
        <table:table-row>
          <table:table-cell office:value-type="float" office:value="71155001165000"/>
          <table:table-cell office:value-type="string" office:string-value="        INVESTIMENTO DE TRANSFORMACAO"/>
          <table:table-cell office:value-type="float" office:value="4624.92"/>
          <table:table-cell/>
          <table:table-cell office:value-type="float" office:value="801.39"/>
          <table:table-cell office:value-type="float" office:value="2274.75"/>
          <table:table-cell office:value-type="float" office:value="2274.75"/>
          <table:table-cell office:value-type="float" office:value="2274.75"/>
          <table:table-cell office:value-type="float" office:value="2274.75"/>
          <table:table-cell/>
          <table:table-cell office:value-type="float" office:value="0.45"/>
          <table:table-cell table:number-columns-repeated="16373"/>
        </table:table-row>
        <table:table-row>
          <table:table-cell office:value-type="float" office:value="71155001180000"/>
          <table:table-cell office:value-type="string" office:string-value="        INVESTIMENTO-OUTROS FINS"/>
          <table:table-cell/>
          <table:table-cell office:value-type="float" office:value="7.57"/>
          <table:table-cell office:value-type="float" office:value="7.57"/>
          <table:table-cell office:value-type="float" office:value="7.57"/>
          <table:table-cell office:value-type="float" office:value="7.57"/>
          <table:table-cell office:value-type="float" office:value="7.57"/>
          <table:table-cell office:value-type="float" office:value="7.57"/>
          <table:table-cell table:number-columns-repeated="16375"/>
        </table:table-row>
        <table:table-row>
          <table:table-cell office:value-type="float" office:value="71155001195000"/>
          <table:table-cell office:value-type="string" office:string-value="        INVESTIMENTO-SERVICOS"/>
          <table:table-cell table:number-columns-repeated="7"/>
          <table:table-cell office:value-type="float" office:value="42.99"/>
          <table:table-cell office:value-type="float" office:value="68.72"/>
          <table:table-cell table:number-columns-repeated="16373"/>
        </table:table-row>
        <table:table-row>
          <table:table-cell office:value-type="float" office:value="71155001210000"/>
          <table:table-cell office:value-type="string" office:string-value="        INVESTIMENTO-PESSOAS FISICAS"/>
          <table:table-cell office:value-type="float" office:value="6015.51"/>
          <table:table-cell office:value-type="float" office:value="2315.6799999999998"/>
          <table:table-cell office:value-type="float" office:value="4706.29"/>
          <table:table-cell office:value-type="float" office:value="6965.05"/>
          <table:table-cell office:value-type="float" office:value="10471.450000000001"/>
          <table:table-cell office:value-type="float" office:value="14294.18"/>
          <table:table-cell office:value-type="float" office:value="14294.18"/>
          <table:table-cell table:number-columns-repeated="16375"/>
        </table:table-row>
        <table:table-row>
          <table:table-cell office:value-type="float" office:value="71155001225000"/>
          <table:table-cell office:value-type="string" office:string-value="        CAPITAL DE GIRO"/>
          <table:table-cell table:number-columns-repeated="2"/>
          <table:table-cell office:value-type="float" office:value="2762.87"/>
          <table:table-cell office:value-type="float" office:value="2762.87"/>
          <table:table-cell office:value-type="float" office:value="2762.87"/>
          <table:table-cell office:value-type="float" office:value="2762.87"/>
          <table:table-cell office:value-type="float" office:value="2762.87"/>
          <table:table-cell table:number-columns-repeated="16375"/>
        </table:table-row>
        <table:table-row>
          <table:table-cell office:value-type="float" office:value="71155001240000"/>
          <table:table-cell office:value-type="string" office:string-value="      CORRECAO MONETARIA POS-FIXADA"/>
          <table:table-cell office:value-type="float" office:value="336624.58"/>
          <table:table-cell office:value-type="float" office:value="108677.91"/>
          <table:table-cell office:value-type="float" office:value="182392.81"/>
          <table:table-cell office:value-type="float" office:value="251045.42"/>
          <table:table-cell office:value-type="float" office:value="302579.01"/>
          <table:table-cell office:value-type="float" office:value="344507.64"/>
          <table:table-cell office:value-type="float" office:value="358466.53"/>
          <table:table-cell office:value-type="float" office:value="25178.34"/>
          <table:table-cell office:value-type="float" office:value="48019.14"/>
          <table:table-cell table:number-columns-repeated="16373"/>
        </table:table-row>
        <table:table-row>
          <table:table-cell office:value-type="float" office:value="71155001496000"/>
          <table:table-cell office:value-type="string" office:string-value="       RECURSOS DO BNDES"/>
          <table:table-cell office:value-type="float" office:value="291919.71999999997"/>
          <table:table-cell office:value-type="float" office:value="95513.2"/>
          <table:table-cell office:value-type="float" office:value="167573.51"/>
          <table:table-cell office:value-type="float" office:value="234401.71"/>
          <table:table-cell office:value-type="float" office:value="285383.76"/>
          <table:table-cell office:value-type="float" office:value="326632.14"/>
          <table:table-cell office:value-type="float" office:value="340591.03"/>
          <table:table-cell office:value-type="float" office:value="25178.34"/>
          <table:table-cell office:value-type="float" office:value="47811.65"/>
          <table:table-cell table:number-columns-repeated="16373"/>
        </table:table-row>
        <table:table-row>
          <table:table-cell office:value-type="float" office:value="71155001540000"/>
          <table:table-cell office:value-type="string" office:string-value="       OUTROS"/>
          <table:table-cell office:value-type="float" office:value="44704.86"/>
          <table:table-cell office:value-type="float" office:value="13164.71"/>
          <table:table-cell office:value-type="float" office:value="14819.3"/>
          <table:table-cell office:value-type="float" office:value="16643.71"/>
          <table:table-cell office:value-type="float" office:value="17195.25"/>
          <table:table-cell office:value-type="float" office:value="17875.5"/>
          <table:table-cell office:value-type="float" office:value="17875.5"/>
          <table:table-cell/>
          <table:table-cell office:value-type="float" office:value="207.49"/>
          <table:table-cell table:number-columns-repeated="16373"/>
        </table:table-row>
        <table:table-row>
          <table:table-cell office:value-type="float" office:value="71155001555000"/>
          <table:table-cell office:value-type="string" office:string-value="        INVESTIMENTO DE BENEFICIAMENTO"/>
          <table:table-cell office:value-type="float" office:value="32548.22"/>
          <table:table-cell office:value-type="float" office:value="9817.5499999999993"/>
          <table:table-cell office:value-type="float" office:value="11472.14"/>
          <table:table-cell office:value-type="float" office:value="13143.87"/>
          <table:table-cell office:value-type="float" office:value="13695.41"/>
          <table:table-cell office:value-type="float" office:value="14375.66"/>
          <table:table-cell office:value-type="float" office:value="14375.66"/>
          <table:table-cell/>
          <table:table-cell office:value-type="float" office:value="207.49"/>
          <table:table-cell table:number-columns-repeated="16373"/>
        </table:table-row>
        <table:table-row>
          <table:table-cell office:value-type="float" office:value="71155001600000"/>
          <table:table-cell office:value-type="string" office:string-value="        INVESTIMENTO DE TRANSFORMACAO"/>
          <table:table-cell table:number-columns-repeated="3"/>
          <table:table-cell office:value-type="float" office:value="152.68"/>
          <table:table-cell office:value-type="float" office:value="152.68"/>
          <table:table-cell office:value-type="float" office:value="152.68"/>
          <table:table-cell office:value-type="float" office:value="152.68"/>
          <table:table-cell table:number-columns-repeated="16375"/>
        </table:table-row>
        <table:table-row>
          <table:table-cell office:value-type="float" office:value="71155001735000"/>
          <table:table-cell office:value-type="string" office:string-value="        INVESTIMENTO-PESSOAS FISICAS"/>
          <table:table-cell office:value-type="float" office:value="12156.64"/>
          <table:table-cell office:value-type="float" office:value="3347.16"/>
          <table:table-cell office:value-type="float" office:value="3347.16"/>
          <table:table-cell office:value-type="float" office:value="3347.16"/>
          <table:table-cell office:value-type="float" office:value="3347.16"/>
          <table:table-cell office:value-type="float" office:value="3347.16"/>
          <table:table-cell office:value-type="float" office:value="3347.16"/>
          <table:table-cell table:number-columns-repeated="16375"/>
        </table:table-row>
        <table:table-row>
          <table:table-cell office:value-type="float" office:value="71165008000000"/>
          <table:table-cell office:value-type="string" office:string-value="    RENDAS DE FINANCIAMENTOS HABITACIONAIS"/>
          <table:table-cell office:value-type="float" office:value="580534.13"/>
          <table:table-cell office:value-type="float" office:value="24766.67"/>
          <table:table-cell office:value-type="float" office:value="183837.61"/>
          <table:table-cell office:value-type="float" office:value="200483.47"/>
          <table:table-cell office:value-type="float" office:value="236649.12"/>
          <table:table-cell office:value-type="float" office:value="241504.2"/>
          <table:table-cell office:value-type="float" office:value="325953.36"/>
          <table:table-cell office:value-type="float" office:value="3751.12"/>
          <table:table-cell office:value-type="float" office:value="7223.81"/>
          <table:table-cell table:number-columns-repeated="16373"/>
        </table:table-row>
        <table:table-row>
          <table:table-cell office:value-type="float" office:value="71165008100000"/>
          <table:table-cell office:value-type="string" office:string-value="      AMBIENTE DE RECURSOS HUMANOS"/>
          <table:table-cell office:value-type="float" office:value="580534.13"/>
          <table:table-cell office:value-type="float" office:value="24766.67"/>
          <table:table-cell office:value-type="float" office:value="183837.61"/>
          <table:table-cell office:value-type="float" office:value="200483.47"/>
          <table:table-cell office:value-type="float" office:value="236649.12"/>
          <table:table-cell office:value-type="float" office:value="241504.2"/>
          <table:table-cell office:value-type="float" office:value="325953.36"/>
          <table:table-cell office:value-type="float" office:value="3751.12"/>
          <table:table-cell office:value-type="float" office:value="7223.81"/>
          <table:table-cell table:number-columns-repeated="16373"/>
        </table:table-row>
        <table:table-row>
          <table:table-cell office:value-type="float" office:value="71165008200000"/>
          <table:table-cell office:value-type="string" office:string-value="       JUROS,COMISSOES E CORRECAO MONETARIA PREFIXADA"/>
          <table:table-cell office:value-type="float" office:value="469439.37"/>
          <table:table-cell/>
          <table:table-cell office:value-type="float" office:value="130504.04"/>
          <table:table-cell office:value-type="float" office:value="141962.68"/>
          <table:table-cell office:value-type="float" office:value="171472.75"/>
          <table:table-cell office:value-type="float" office:value="171789.06"/>
          <table:table-cell office:value-type="float" office:value="255936.39"/>
          <table:table-cell office:value-type="float" office:value="2638.63"/>
          <table:table-cell office:value-type="float" office:value="5103.26"/>
          <table:table-cell table:number-columns-repeated="16373"/>
        </table:table-row>
        <table:table-row>
          <table:table-cell office:value-type="float" office:value="71165008400000"/>
          <table:table-cell office:value-type="string" office:string-value="        IMOBILIARIOS BNB"/>
          <table:table-cell office:value-type="float" office:value="469439.37"/>
          <table:table-cell/>
          <table:table-cell office:value-type="float" office:value="130504.04"/>
          <table:table-cell office:value-type="float" office:value="141962.68"/>
          <table:table-cell office:value-type="float" office:value="171472.75"/>
          <table:table-cell office:value-type="float" office:value="171789.06"/>
          <table:table-cell office:value-type="float" office:value="255936.39"/>
          <table:table-cell office:value-type="float" office:value="2638.63"/>
          <table:table-cell office:value-type="float" office:value="5103.26"/>
          <table:table-cell table:number-columns-repeated="16373"/>
        </table:table-row>
        <table:table-row>
          <table:table-cell office:value-type="float" office:value="71165008600000"/>
          <table:table-cell office:value-type="string" office:string-value="       CORRECAO MONETARIA POS-FIXADA"/>
          <table:table-cell office:value-type="float" office:value="111094.76"/>
          <table:table-cell office:value-type="float" office:value="24766.67"/>
          <table:table-cell office:value-type="float" office:value="53333.57"/>
          <table:table-cell office:value-type="float" office:value="58520.79"/>
          <table:table-cell office:value-type="float" office:value="65176.37"/>
          <table:table-cell office:value-type="float" office:value="69715.14"/>
          <table:table-cell office:value-type="float" office:value="70016.97"/>
          <table:table-cell office:value-type="float" office:value="1112.49"/>
          <table:table-cell office:value-type="float" office:value="2120.5500000000002"/>
          <table:table-cell table:number-columns-repeated="16373"/>
        </table:table-row>
        <table:table-row>
          <table:table-cell office:value-type="float" office:value="71165008800000"/>
          <table:table-cell office:value-type="string" office:string-value="        IMOBILIARIOS BNB"/>
          <table:table-cell office:value-type="float" office:value="111094.76"/>
          <table:table-cell office:value-type="float" office:value="24766.67"/>
          <table:table-cell office:value-type="float" office:value="53333.57"/>
          <table:table-cell office:value-type="float" office:value="58520.79"/>
          <table:table-cell office:value-type="float" office:value="65176.37"/>
          <table:table-cell office:value-type="float" office:value="69715.14"/>
          <table:table-cell office:value-type="float" office:value="70016.97"/>
          <table:table-cell office:value-type="float" office:value="1112.49"/>
          <table:table-cell office:value-type="float" office:value="2120.5500000000002"/>
          <table:table-cell table:number-columns-repeated="16373"/>
        </table:table-row>
        <table:table-row>
          <table:table-cell office:value-type="float" office:value="71170000000000"/>
          <table:table-cell office:value-type="string" office:string-value="    RENDAS DE FINANC.DE INFRAEST.E DESENVOLVIMENTO"/>
          <table:table-cell office:value-type="float" office:value="296308138.17000002"/>
          <table:table-cell office:value-type="float" office:value="22919482"/>
          <table:table-cell office:value-type="float" office:value="40170767.649999999"/>
          <table:table-cell office:value-type="float" office:value="21490526.239999998"/>
          <table:table-cell office:value-type="float" office:value="27009463.039999999"/>
          <table:table-cell office:value-type="float" office:value="80929498.760000005"/>
          <table:table-cell office:value-type="float" office:value="47050721.57"/>
          <table:table-cell office:value-type="float" office:value="27085417.25"/>
          <table:table-cell office:value-type="float" office:value="28835637.649999999"/>
          <table:table-cell table:number-columns-repeated="16373"/>
        </table:table-row>
        <table:table-row>
          <table:table-cell office:value-type="float" office:value="71170000050000"/>
          <table:table-cell office:value-type="string" office:string-value="      DEPRI"/>
          <table:table-cell office:value-type="float" office:value="296308138.17000002"/>
          <table:table-cell office:value-type="float" office:value="22919482"/>
          <table:table-cell office:value-type="float" office:value="40170767.649999999"/>
          <table:table-cell office:value-type="float" office:value="21490526.239999998"/>
          <table:table-cell office:value-type="float" office:value="27009463.039999999"/>
          <table:table-cell office:value-type="float" office:value="80929498.760000005"/>
          <table:table-cell office:value-type="float" office:value="47050721.57"/>
          <table:table-cell office:value-type="float" office:value="27085417.25"/>
          <table:table-cell office:value-type="float" office:value="28835637.649999999"/>
          <table:table-cell table:number-columns-repeated="16373"/>
        </table:table-row>
        <table:table-row>
          <table:table-cell office:value-type="float" office:value="71170000100000"/>
          <table:table-cell office:value-type="string" office:string-value="       JUROS,COMISSOES E CORRECAO MONETARIA PREFIXADA"/>
          <table:table-cell office:value-type="float" office:value="40875811.560000002"/>
          <table:table-cell office:value-type="float" office:value="6484720.5199999996"/>
          <table:table-cell office:value-type="float" office:value="12937987.23"/>
          <table:table-cell office:value-type="float" office:value="19759232.600000001"/>
          <table:table-cell office:value-type="float" office:value="24901332.280000001"/>
          <table:table-cell office:value-type="float" office:value="30888133.289999999"/>
          <table:table-cell office:value-type="float" office:value="36702416.200000003"/>
          <table:table-cell office:value-type="float" office:value="5913630.0599999996"/>
          <table:table-cell office:value-type="float" office:value="12049620.359999999"/>
          <table:table-cell table:number-columns-repeated="16373"/>
        </table:table-row>
        <table:table-row>
          <table:table-cell office:value-type="float" office:value="71170000300000"/>
          <table:table-cell office:value-type="string" office:string-value="        DA CEF"/>
          <table:table-cell office:value-type="float" office:value="37777.25"/>
          <table:table-cell office:value-type="float" office:value="6135.68"/>
          <table:table-cell office:value-type="float" office:value="12077.22"/>
          <table:table-cell office:value-type="float" office:value="18135.5"/>
          <table:table-cell office:value-type="float" office:value="24067.27"/>
          <table:table-cell office:value-type="float" office:value="29990.45"/>
          <table:table-cell office:value-type="float" office:value="35813.22"/>
          <table:table-cell office:value-type="float" office:value="5818.98"/>
          <table:table-cell office:value-type="float" office:value="12040.05"/>
          <table:table-cell table:number-columns-repeated="16373"/>
        </table:table-row>
        <table:table-row>
          <table:table-cell office:value-type="float" office:value="71170000320000"/>
          <table:table-cell office:value-type="string" office:string-value="         PROMUNICIPIO CURA"/>
          <table:table-cell office:value-type="float" office:value="17920.73"/>
          <table:table-cell office:value-type="float" office:value="2906.62"/>
          <table:table-cell office:value-type="float" office:value="5665.41"/>
          <table:table-cell office:value-type="float" office:value="8541.0300000000007"/>
          <table:table-cell office:value-type="float" office:value="11338.75"/>
          <table:table-cell office:value-type="float" office:value="14151.43"/>
          <table:table-cell office:value-type="float" office:value="16902.63"/>
          <table:table-cell office:value-type="float" office:value="2769.08"/>
          <table:table-cell office:value-type="float" office:value="5690.57"/>
          <table:table-cell table:number-columns-repeated="16373"/>
        </table:table-row>
        <table:table-row>
          <table:table-cell office:value-type="float" office:value="71170000325000"/>
          <table:table-cell office:value-type="string" office:string-value="         PROMUNICIPIO PROMORAR"/>
          <table:table-cell office:value-type="float" office:value="2444.38"/>
          <table:table-cell office:value-type="float" office:value="495.32"/>
          <table:table-cell office:value-type="float" office:value="974.12"/>
          <table:table-cell office:value-type="float" office:value="1485.93"/>
          <table:table-cell office:value-type="float" office:value="1976.12"/>
          <table:table-cell office:value-type="float" office:value="2476.4699999999998"/>
          <table:table-cell office:value-type="float" office:value="2967.18"/>
          <table:table-cell office:value-type="float" office:value="499.79"/>
          <table:table-cell office:value-type="float" office:value="995.16"/>
          <table:table-cell table:number-columns-repeated="16373"/>
        </table:table-row>
        <table:table-row>
          <table:table-cell office:value-type="float" office:value="71170000330000"/>
          <table:table-cell office:value-type="string" office:string-value="         PROMUNICIPIO PRODURB"/>
          <table:table-cell office:value-type="float" office:value="17412.14"/>
          <table:table-cell office:value-type="float" office:value="2733.74"/>
          <table:table-cell office:value-type="float" office:value="5437.69"/>
          <table:table-cell office:value-type="float" office:value="8108.54"/>
          <table:table-cell office:value-type="float" office:value="10752.4"/>
          <table:table-cell office:value-type="float" office:value="13362.55"/>
          <table:table-cell office:value-type="float" office:value="15943.41"/>
          <table:table-cell office:value-type="float" office:value="2550.11"/>
          <table:table-cell office:value-type="float" office:value="5354.32"/>
          <table:table-cell table:number-columns-repeated="16373"/>
        </table:table-row>
        <table:table-row>
          <table:table-cell office:value-type="float" office:value="71170000350000"/>
          <table:table-cell office:value-type="string" office:string-value="        DO BNDES"/>
          <table:table-cell office:value-type="float" office:value="911354.99"/>
          <table:table-cell office:value-type="float" office:value="79759.34"/>
          <table:table-cell office:value-type="float" office:value="145916.84"/>
          <table:table-cell office:value-type="float" office:value="209089.67"/>
          <table:table-cell office:value-type="float" office:value="261180.36"/>
          <table:table-cell office:value-type="float" office:value="306528.69"/>
          <table:table-cell office:value-type="float" office:value="343052.69"/>
          <table:table-cell office:value-type="float" office:value="29233.279999999999"/>
          <table:table-cell office:value-type="float" office:value="50416.71"/>
          <table:table-cell table:number-columns-repeated="16373"/>
        </table:table-row>
        <table:table-row>
          <table:table-cell office:value-type="float" office:value="71170000360000"/>
          <table:table-cell office:value-type="string" office:string-value="         FINAME-ESPECIAL"/>
          <table:table-cell office:value-type="float" office:value="866017.77"/>
          <table:table-cell office:value-type="float" office:value="73180.53"/>
          <table:table-cell office:value-type="float" office:value="133484.85"/>
          <table:table-cell office:value-type="float" office:value="190312.95"/>
          <table:table-cell office:value-type="float" office:value="236382.59"/>
          <table:table-cell office:value-type="float" office:value="275628.44"/>
          <table:table-cell office:value-type="float" office:value="306353.24"/>
          <table:table-cell office:value-type="float" office:value="23371.200000000001"/>
          <table:table-cell office:value-type="float" office:value="38811.97"/>
          <table:table-cell table:number-columns-repeated="16373"/>
        </table:table-row>
        <table:table-row>
          <table:table-cell office:value-type="float" office:value="71170000365000"/>
          <table:table-cell office:value-type="string" office:string-value="         FINAME-AUTOMATICO"/>
          <table:table-cell office:value-type="float" office:value="45337.22"/>
          <table:table-cell office:value-type="float" office:value="6578.81"/>
          <table:table-cell office:value-type="float" office:value="12431.99"/>
          <table:table-cell office:value-type="float" office:value="18776.72"/>
          <table:table-cell office:value-type="float" office:value="24797.77"/>
          <table:table-cell office:value-type="float" office:value="30900.25"/>
          <table:table-cell office:value-type="float" office:value="36699.449999999997"/>
          <table:table-cell office:value-type="float" office:value="5862.08"/>
          <table:table-cell office:value-type="float" office:value="11604.74"/>
          <table:table-cell table:number-columns-repeated="16373"/>
        </table:table-row>
        <table:table-row>
          <table:table-cell office:value-type="float" office:value="71170000380000"/>
          <table:table-cell office:value-type="string" office:string-value="        DO FUNGETUR"/>
          <table:table-cell office:value-type="float" office:value="231067.17"/>
          <table:table-cell office:value-type="float" office:value="37368.53"/>
          <table:table-cell office:value-type="float" office:value="68373.710000000006"/>
          <table:table-cell office:value-type="float" office:value="94781.48"/>
          <table:table-cell office:value-type="float" office:value="127713.76"/>
          <table:table-cell office:value-type="float" office:value="169433.48"/>
          <table:table-cell office:value-type="float" office:value="200956.1"/>
          <table:table-cell office:value-type="float" office:value="31828.86"/>
          <table:table-cell office:value-type="float" office:value="62904.83"/>
          <table:table-cell table:number-columns-repeated="16373"/>
        </table:table-row>
        <table:table-row>
          <table:table-cell office:value-type="float" office:value="71170000390000"/>
          <table:table-cell office:value-type="string" office:string-value="         OUTROS"/>
          <table:table-cell office:value-type="float" office:value="231067.17"/>
          <table:table-cell office:value-type="float" office:value="37368.53"/>
          <table:table-cell office:value-type="float" office:value="68373.710000000006"/>
          <table:table-cell office:value-type="float" office:value="94781.48"/>
          <table:table-cell office:value-type="float" office:value="127713.76"/>
          <table:table-cell office:value-type="float" office:value="169433.48"/>
          <table:table-cell office:value-type="float" office:value="200956.1"/>
          <table:table-cell office:value-type="float" office:value="31828.86"/>
          <table:table-cell office:value-type="float" office:value="62904.83"/>
          <table:table-cell table:number-columns-repeated="16373"/>
        </table:table-row>
        <table:table-row>
          <table:table-cell office:value-type="float" office:value="71170000415000"/>
          <table:table-cell office:value-type="string" office:string-value="        DO BID"/>
          <table:table-cell office:value-type="float" office:value="38026085.829999998"/>
          <table:table-cell office:value-type="float" office:value="6106691.1299999999"/>
          <table:table-cell office:value-type="float" office:value="12235577.59"/>
          <table:table-cell office:value-type="float" office:value="18725896.149999999"/>
          <table:table-cell office:value-type="float" office:value="23560923.43"/>
          <table:table-cell office:value-type="float" office:value="29242859.379999999"/>
          <table:table-cell office:value-type="float" office:value="34788826.920000002"/>
          <table:table-cell office:value-type="float" office:value="5663020.1799999997"/>
          <table:table-cell office:value-type="float" office:value="11571255.91"/>
          <table:table-cell table:number-columns-repeated="16373"/>
        </table:table-row>
        <table:table-row>
          <table:table-cell office:value-type="float" office:value="71170000415500"/>
          <table:table-cell office:value-type="string" office:string-value="         CONTRATO PRODETUR"/>
          <table:table-cell office:value-type="float" office:value="38026085.829999998"/>
          <table:table-cell office:value-type="float" office:value="6106691.1299999999"/>
          <table:table-cell office:value-type="float" office:value="12235577.59"/>
          <table:table-cell office:value-type="float" office:value="18725896.149999999"/>
          <table:table-cell office:value-type="float" office:value="23560923.43"/>
          <table:table-cell office:value-type="float" office:value="29242859.379999999"/>
          <table:table-cell office:value-type="float" office:value="34788826.920000002"/>
          <table:table-cell office:value-type="float" office:value="5663020.1799999997"/>
          <table:table-cell office:value-type="float" office:value="11571255.91"/>
          <table:table-cell table:number-columns-repeated="16373"/>
        </table:table-row>
        <table:table-row>
          <table:table-cell office:value-type="float" office:value="71170000420000"/>
          <table:table-cell office:value-type="string" office:string-value="        DO BNB"/>
          <table:table-cell office:value-type="float" office:value="1669526.32"/>
          <table:table-cell office:value-type="float" office:value="254765.84"/>
          <table:table-cell office:value-type="float" office:value="476041.87"/>
          <table:table-cell office:value-type="float" office:value="711329.8"/>
          <table:table-cell office:value-type="float" office:value="927447.46"/>
          <table:table-cell office:value-type="float" office:value="1139321.29"/>
          <table:table-cell office:value-type="float" office:value="1333767.27"/>
          <table:table-cell office:value-type="float" office:value="183728.76"/>
          <table:table-cell office:value-type="float" office:value="353002.86"/>
          <table:table-cell table:number-columns-repeated="16373"/>
        </table:table-row>
        <table:table-row>
          <table:table-cell office:value-type="float" office:value="71170000430000"/>
          <table:table-cell office:value-type="string" office:string-value="         SERVICOS BASICOS"/>
          <table:table-cell office:value-type="float" office:value="1072612.21"/>
          <table:table-cell office:value-type="float" office:value="145779.49"/>
          <table:table-cell office:value-type="float" office:value="267746.03000000003"/>
          <table:table-cell office:value-type="float" office:value="392205.86"/>
          <table:table-cell office:value-type="float" office:value="501054.94"/>
          <table:table-cell office:value-type="float" office:value="602786.31000000006"/>
          <table:table-cell office:value-type="float" office:value="690110.25"/>
          <table:table-cell office:value-type="float" office:value="78466.69"/>
          <table:table-cell office:value-type="float" office:value="144690.44"/>
          <table:table-cell table:number-columns-repeated="16373"/>
        </table:table-row>
        <table:table-row>
          <table:table-cell office:value-type="float" office:value="71170000445000"/>
          <table:table-cell office:value-type="string" office:string-value="         OUTROS"/>
          <table:table-cell office:value-type="float" office:value="596914.11"/>
          <table:table-cell office:value-type="float" office:value="108986.35"/>
          <table:table-cell office:value-type="float" office:value="208295.84"/>
          <table:table-cell office:value-type="float" office:value="319123.94"/>
          <table:table-cell office:value-type="float" office:value="426392.52"/>
          <table:table-cell office:value-type="float" office:value="536534.98"/>
          <table:table-cell office:value-type="float" office:value="643657.02"/>
          <table:table-cell office:value-type="float" office:value="105262.07"/>
          <table:table-cell office:value-type="float" office:value="208312.42"/>
          <table:table-cell table:number-columns-repeated="16373"/>
        </table:table-row>
        <table:table-row>
          <table:table-cell office:value-type="float" office:value="71170000500000"/>
          <table:table-cell office:value-type="string" office:string-value="       CORRECAO MONETARIA POS-FIXADA"/>
          <table:table-cell office:value-type="float" office:value="3332033.64"/>
          <table:table-cell office:value-type="float" office:value="740215.83"/>
          <table:table-cell office:value-type="float" office:value="1246229.67"/>
          <table:table-cell office:value-type="float" office:value="1731293.64"/>
          <table:table-cell office:value-type="float" office:value="2108130.7599999998"/>
          <table:table-cell office:value-type="float" office:value="2390006.7200000002"/>
          <table:table-cell office:value-type="float" office:value="2450901.34"/>
          <table:table-cell office:value-type="float" office:value="112320.41"/>
          <table:table-cell office:value-type="float" office:value="198333.01"/>
          <table:table-cell table:number-columns-repeated="16373"/>
        </table:table-row>
        <table:table-row>
          <table:table-cell office:value-type="float" office:value="71170000600000"/>
          <table:table-cell office:value-type="string" office:string-value="        DA CEF"/>
          <table:table-cell office:value-type="float" office:value="22785.86"/>
          <table:table-cell office:value-type="float" office:value="5978.39"/>
          <table:table-cell office:value-type="float" office:value="11092.12"/>
          <table:table-cell office:value-type="float" office:value="17040.73"/>
          <table:table-cell office:value-type="float" office:value="22772.93"/>
          <table:table-cell office:value-type="float" office:value="29274.18"/>
          <table:table-cell office:value-type="float" office:value="35165.040000000001"/>
          <table:table-cell office:value-type="float" office:value="6608.64"/>
          <table:table-cell office:value-type="float" office:value="12431.37"/>
          <table:table-cell table:number-columns-repeated="16373"/>
        </table:table-row>
        <table:table-row>
          <table:table-cell office:value-type="float" office:value="71170000615000"/>
          <table:table-cell office:value-type="string" office:string-value="         PROMUNICIPIO CURA"/>
          <table:table-cell office:value-type="float" office:value="16119.18"/>
          <table:table-cell office:value-type="float" office:value="4273.46"/>
          <table:table-cell office:value-type="float" office:value="7942.52"/>
          <table:table-cell office:value-type="float" office:value="12200.53"/>
          <table:table-cell office:value-type="float" office:value="16352.74"/>
          <table:table-cell office:value-type="float" office:value="21040.98"/>
          <table:table-cell office:value-type="float" office:value="25313.65"/>
          <table:table-cell office:value-type="float" office:value="4838.5"/>
          <table:table-cell office:value-type="float" office:value="9035.6"/>
          <table:table-cell table:number-columns-repeated="16373"/>
        </table:table-row>
        <table:table-row>
          <table:table-cell office:value-type="float" office:value="71170000620000"/>
          <table:table-cell office:value-type="string" office:string-value="         PROMUNICIPIO PROMORAR"/>
          <table:table-cell office:value-type="float" office:value="581.72"/>
          <table:table-cell office:value-type="float" office:value="127.24"/>
          <table:table-cell office:value-type="float" office:value="226.45"/>
          <table:table-cell office:value-type="float" office:value="370.06"/>
          <table:table-cell office:value-type="float" office:value="450.52"/>
          <table:table-cell office:value-type="float" office:value="585.54999999999995"/>
          <table:table-cell office:value-type="float" office:value="686.21"/>
          <table:table-cell office:value-type="float" office:value="99.19"/>
          <table:table-cell office:value-type="float" office:value="250.1"/>
          <table:table-cell table:number-columns-repeated="16373"/>
        </table:table-row>
        <table:table-row>
          <table:table-cell office:value-type="float" office:value="71170000625000"/>
          <table:table-cell office:value-type="string" office:string-value="         PROMUNICIPIO PRODURB"/>
          <table:table-cell office:value-type="float" office:value="6084.96"/>
          <table:table-cell office:value-type="float" office:value="1577.69"/>
          <table:table-cell office:value-type="float" office:value="2923.15"/>
          <table:table-cell office:value-type="float" office:value="4470.1400000000003"/>
          <table:table-cell office:value-type="float" office:value="5969.67"/>
          <table:table-cell office:value-type="float" office:value="7647.65"/>
          <table:table-cell office:value-type="float" office:value="9165.18"/>
          <table:table-cell office:value-type="float" office:value="1670.95"/>
          <table:table-cell office:value-type="float" office:value="3145.67"/>
          <table:table-cell table:number-columns-repeated="16373"/>
        </table:table-row>
        <table:table-row>
          <table:table-cell office:value-type="float" office:value="71170000650000"/>
          <table:table-cell office:value-type="string" office:string-value="        DO BNDES"/>
          <table:table-cell office:value-type="float" office:value="341577.69"/>
          <table:table-cell office:value-type="float" office:value="36280.22"/>
          <table:table-cell office:value-type="float" office:value="66485.33"/>
          <table:table-cell office:value-type="float" office:value="95378.880000000005"/>
          <table:table-cell office:value-type="float" office:value="123655.07"/>
          <table:table-cell office:value-type="float" office:value="148425.89000000001"/>
          <table:table-cell office:value-type="float" office:value="168388.03"/>
          <table:table-cell office:value-type="float" office:value="16008.07"/>
          <table:table-cell office:value-type="float" office:value="27633.5"/>
          <table:table-cell table:number-columns-repeated="16373"/>
        </table:table-row>
        <table:table-row>
          <table:table-cell office:value-type="float" office:value="71170000660000"/>
          <table:table-cell office:value-type="string" office:string-value="         FINAME-ESPECIAL"/>
          <table:table-cell office:value-type="float" office:value="324406.09000000003"/>
          <table:table-cell office:value-type="float" office:value="33194.26"/>
          <table:table-cell office:value-type="float" office:value="60637.87"/>
          <table:table-cell office:value-type="float" office:value="86535.16"/>
          <table:table-cell office:value-type="float" office:value="111435.17"/>
          <table:table-cell office:value-type="float" office:value="132765.88"/>
          <table:table-cell office:value-type="float" office:value="149459.85999999999"/>
          <table:table-cell office:value-type="float" office:value="12703.1"/>
          <table:table-cell office:value-type="float" office:value="21091.71"/>
          <table:table-cell table:number-columns-repeated="16373"/>
        </table:table-row>
        <table:table-row>
          <table:table-cell office:value-type="float" office:value="71170000665000"/>
          <table:table-cell office:value-type="string" office:string-value="         FINAME-AUTOMATICO"/>
          <table:table-cell office:value-type="float" office:value="17171.599999999999"/>
          <table:table-cell office:value-type="float" office:value="3085.96"/>
          <table:table-cell office:value-type="float" office:value="5847.46"/>
          <table:table-cell office:value-type="float" office:value="8843.7199999999993"/>
          <table:table-cell office:value-type="float" office:value="12219.9"/>
          <table:table-cell office:value-type="float" office:value="15660.01"/>
          <table:table-cell office:value-type="float" office:value="18928.169999999998"/>
          <table:table-cell office:value-type="float" office:value="3304.97"/>
          <table:table-cell office:value-type="float" office:value="6541.79"/>
          <table:table-cell table:number-columns-repeated="16373"/>
        </table:table-row>
        <table:table-row>
          <table:table-cell office:value-type="float" office:value="71170000680000"/>
          <table:table-cell office:value-type="string" office:string-value="        DO FUNGETUR"/>
          <table:table-cell office:value-type="float" office:value="114301.89"/>
          <table:table-cell office:value-type="float" office:value="27156.07"/>
          <table:table-cell office:value-type="float" office:value="51871.03"/>
          <table:table-cell office:value-type="float" office:value="79133.289999999994"/>
          <table:table-cell office:value-type="float" office:value="107030.73"/>
          <table:table-cell office:value-type="float" office:value="139269.91"/>
          <table:table-cell office:value-type="float" office:value="165926.1"/>
          <table:table-cell office:value-type="float" office:value="31304.720000000001"/>
          <table:table-cell office:value-type="float" office:value="57926.01"/>
          <table:table-cell table:number-columns-repeated="16373"/>
        </table:table-row>
        <table:table-row>
          <table:table-cell office:value-type="float" office:value="71170000690000"/>
          <table:table-cell office:value-type="string" office:string-value="         OUTROS"/>
          <table:table-cell office:value-type="float" office:value="114301.89"/>
          <table:table-cell office:value-type="float" office:value="27156.07"/>
          <table:table-cell office:value-type="float" office:value="51871.03"/>
          <table:table-cell office:value-type="float" office:value="79133.289999999994"/>
          <table:table-cell office:value-type="float" office:value="107030.73"/>
          <table:table-cell office:value-type="float" office:value="139269.91"/>
          <table:table-cell office:value-type="float" office:value="165926.1"/>
          <table:table-cell office:value-type="float" office:value="31304.720000000001"/>
          <table:table-cell office:value-type="float" office:value="57926.01"/>
          <table:table-cell table:number-columns-repeated="16373"/>
        </table:table-row>
        <table:table-row>
          <table:table-cell office:value-type="float" office:value="71170000715000"/>
          <table:table-cell office:value-type="string" office:string-value="        DO BNB"/>
          <table:table-cell office:value-type="float" office:value="2853368.2"/>
          <table:table-cell office:value-type="float" office:value="670801.15"/>
          <table:table-cell office:value-type="float" office:value="1116781.19"/>
          <table:table-cell office:value-type="float" office:value="1539740.74"/>
          <table:table-cell office:value-type="float" office:value="1854672.03"/>
          <table:table-cell office:value-type="float" office:value="2073036.74"/>
          <table:table-cell office:value-type="float" office:value="2081422.17"/>
          <table:table-cell office:value-type="float" office:value="58398.98"/>
          <table:table-cell office:value-type="float" office:value="100342.13"/>
          <table:table-cell table:number-columns-repeated="16373"/>
        </table:table-row>
        <table:table-row>
          <table:table-cell office:value-type="float" office:value="71170000725000"/>
          <table:table-cell office:value-type="string" office:string-value="         SERVICOS BASICOS"/>
          <table:table-cell office:value-type="float" office:value="382230.34"/>
          <table:table-cell office:value-type="float" office:value="99190.67"/>
          <table:table-cell office:value-type="float" office:value="182056.14"/>
          <table:table-cell office:value-type="float" office:value="245657.97"/>
          <table:table-cell office:value-type="float" office:value="317474.53000000003"/>
          <table:table-cell office:value-type="float" office:value="389627.92"/>
          <table:table-cell office:value-type="float" office:value="440414.67"/>
          <table:table-cell office:value-type="float" office:value="58398.98"/>
          <table:table-cell office:value-type="float" office:value="100342.13"/>
          <table:table-cell table:number-columns-repeated="16373"/>
        </table:table-row>
        <table:table-row>
          <table:table-cell office:value-type="float" office:value="71170000740000"/>
          <table:table-cell office:value-type="string" office:string-value="         OUTROS"/>
          <table:table-cell office:value-type="float" office:value="2471137.86"/>
          <table:table-cell office:value-type="float" office:value="571610.48"/>
          <table:table-cell office:value-type="float" office:value="934725.05"/>
          <table:table-cell office:value-type="float" office:value="1294082.77"/>
          <table:table-cell office:value-type="float" office:value="1537197.5"/>
          <table:table-cell office:value-type="float" office:value="1683408.82"/>
          <table:table-cell office:value-type="float" office:value="1641007.5"/>
          <table:table-cell table:number-columns-repeated="16375"/>
        </table:table-row>
        <table:table-row>
          <table:table-cell office:value-type="float" office:value="71170000800000"/>
          <table:table-cell office:value-type="string" office:string-value="       VARIACAO CAMBIAL"/>
          <table:table-cell office:value-type="float" office:value="252100292.97"/>
          <table:table-cell office:value-type="float" office:value="15694545.65"/>
          <table:table-cell office:value-type="float" office:value="25986550.75"/>
          <table:table-cell table:number-columns-repeated="2"/>
          <table:table-cell office:value-type="float" office:value="47651358.75"/>
          <table:table-cell office:value-type="float" office:value="7897404.0300000003"/>
          <table:table-cell office:value-type="float" office:value="21059466.780000001"/>
          <table:table-cell office:value-type="float" office:value="16587684.279999999"/>
          <table:table-cell table:number-columns-repeated="16373"/>
        </table:table-row>
        <table:table-row>
          <table:table-cell office:value-type="float" office:value="71170000940000"/>
          <table:table-cell office:value-type="string" office:string-value="        DO BID"/>
          <table:table-cell office:value-type="float" office:value="252100292.97"/>
          <table:table-cell office:value-type="float" office:value="15694545.65"/>
          <table:table-cell office:value-type="float" office:value="25986550.75"/>
          <table:table-cell table:number-columns-repeated="2"/>
          <table:table-cell office:value-type="float" office:value="47651358.75"/>
          <table:table-cell office:value-type="float" office:value="7897404.0300000003"/>
          <table:table-cell office:value-type="float" office:value="21059466.780000001"/>
          <table:table-cell office:value-type="float" office:value="16587684.279999999"/>
          <table:table-cell table:number-columns-repeated="16373"/>
        </table:table-row>
        <table:table-row>
          <table:table-cell office:value-type="float" office:value="71170000940500"/>
          <table:table-cell office:value-type="string" office:string-value="         CONTRATO PRODETUR-I"/>
          <table:table-cell office:value-type="float" office:value="252100292.97"/>
          <table:table-cell office:value-type="float" office:value="15694545.65"/>
          <table:table-cell office:value-type="float" office:value="25986550.75"/>
          <table:table-cell table:number-columns-repeated="2"/>
          <table:table-cell office:value-type="float" office:value="47651358.75"/>
          <table:table-cell office:value-type="float" office:value="7897404.0300000003"/>
          <table:table-cell office:value-type="float" office:value="21059466.780000001"/>
          <table:table-cell office:value-type="float" office:value="16587684.279999999"/>
          <table:table-cell table:number-columns-repeated="16373"/>
        </table:table-row>
        <table:table-row>
          <table:table-cell office:value-type="float" office:value="71300007000000"/>
          <table:table-cell office:value-type="string" office:string-value="   RESULTADO DE CAMBIO"/>
          <table:table-cell office:value-type="float" office:value="220236208.71000001"/>
          <table:table-cell office:value-type="float" office:value="9100619.8900000006"/>
          <table:table-cell office:value-type="float" office:value="8911969.4900000002"/>
          <table:table-cell office:value-type="float" office:value="28716230.829999998"/>
          <table:table-cell office:value-type="float" office:value="78557568.459999993"/>
          <table:table-cell office:value-type="float" office:value="80758772.700000003"/>
          <table:table-cell office:value-type="float" office:value="80804386.760000005"/>
          <table:table-cell office:value-type="float" office:value="1161460.01"/>
          <table:table-cell office:value-type="float" office:value="3559677.66"/>
          <table:table-cell table:number-columns-repeated="16373"/>
        </table:table-row>
        <table:table-row>
          <table:table-cell office:value-type="float" office:value="71310004000000"/>
          <table:table-cell office:value-type="string" office:string-value="    RENDAS DE OPERACOES DE CAMBIO"/>
          <table:table-cell office:value-type="float" office:value="2059399.55"/>
          <table:table-cell office:value-type="float" office:value="335933.68"/>
          <table:table-cell office:value-type="float" office:value="486561.34"/>
          <table:table-cell office:value-type="float" office:value="551871.25"/>
          <table:table-cell office:value-type="float" office:value="391223.75"/>
          <table:table-cell office:value-type="float" office:value="515780.7"/>
          <table:table-cell office:value-type="float" office:value="558320.74"/>
          <table:table-cell office:value-type="float" office:value="20279.98"/>
          <table:table-cell office:value-type="float" office:value="28763.599999999999"/>
          <table:table-cell table:number-columns-repeated="16373"/>
        </table:table-row>
        <table:table-row>
          <table:table-cell office:value-type="float" office:value="71310107000000"/>
          <table:table-cell office:value-type="string" office:string-value="     EXPORTACAO"/>
          <table:table-cell office:value-type="float" office:value="2016045.15"/>
          <table:table-cell office:value-type="float" office:value="333559.98"/>
          <table:table-cell office:value-type="float" office:value="448072.91"/>
          <table:table-cell office:value-type="float" office:value="510330.24"/>
          <table:table-cell office:value-type="float" office:value="333277.90999999997"/>
          <table:table-cell office:value-type="float" office:value="432406.41"/>
          <table:table-cell office:value-type="float" office:value="467531.87"/>
          <table:table-cell office:value-type="float" office:value="18179.349999999999"/>
          <table:table-cell office:value-type="float" office:value="22482.92"/>
          <table:table-cell table:number-columns-repeated="16373"/>
        </table:table-row>
        <table:table-row>
          <table:table-cell office:value-type="float" office:value="71310107100000"/>
          <table:table-cell office:value-type="string" office:string-value="      TARIFAS"/>
          <table:table-cell office:value-type="float" office:value="152569.84"/>
          <table:table-cell office:value-type="float" office:value="48864.46"/>
          <table:table-cell office:value-type="float" office:value="54335.23"/>
          <table:table-cell office:value-type="float" office:value="56799.17"/>
          <table:table-cell office:value-type="float" office:value="63347.74"/>
          <table:table-cell office:value-type="float" office:value="67695.72"/>
          <table:table-cell office:value-type="float" office:value="73100.66"/>
          <table:table-cell office:value-type="float" office:value="7764.7"/>
          <table:table-cell office:value-type="float" office:value="11273.44"/>
          <table:table-cell table:number-columns-repeated="16373"/>
        </table:table-row>
        <table:table-row>
          <table:table-cell office:value-type="float" office:value="71310107900000"/>
          <table:table-cell office:value-type="string" office:string-value="      OUTRAS"/>
          <table:table-cell office:value-type="float" office:value="1863475.31"/>
          <table:table-cell office:value-type="float" office:value="284695.52"/>
          <table:table-cell office:value-type="float" office:value="393737.68"/>
          <table:table-cell office:value-type="float" office:value="453531.07"/>
          <table:table-cell office:value-type="float" office:value="269930.17"/>
          <table:table-cell office:value-type="float" office:value="364710.69"/>
          <table:table-cell office:value-type="float" office:value="394431.21"/>
          <table:table-cell office:value-type="float" office:value="10414.65"/>
          <table:table-cell office:value-type="float" office:value="11209.48"/>
          <table:table-cell table:number-columns-repeated="16373"/>
        </table:table-row>
        <table:table-row>
          <table:table-cell office:value-type="float" office:value="71310200000000"/>
          <table:table-cell office:value-type="string" office:string-value="     IMPORTACAO"/>
          <table:table-cell office:value-type="float" office:value="23457.4"/>
          <table:table-cell office:value-type="float" office:value="1593.9"/>
          <table:table-cell office:value-type="float" office:value="32597.59"/>
          <table:table-cell office:value-type="float" office:value="34234.99"/>
          <table:table-cell office:value-type="float" office:value="49182.52"/>
          <table:table-cell office:value-type="float" office:value="60188.9"/>
          <table:table-cell office:value-type="float" office:value="61785.94"/>
          <table:table-cell/>
          <table:table-cell office:value-type="float" office:value="3694.45"/>
          <table:table-cell table:number-columns-repeated="16373"/>
        </table:table-row>
        <table:table-row>
          <table:table-cell office:value-type="float" office:value="71310200100000"/>
          <table:table-cell office:value-type="string" office:string-value="      TARIFAS"/>
          <table:table-cell office:value-type="float" office:value="8758.1200000000008"/>
          <table:table-cell office:value-type="float" office:value="1593.9"/>
          <table:table-cell office:value-type="float" office:value="2384.36"/>
          <table:table-cell office:value-type="float" office:value="4021.76"/>
          <table:table-cell office:value-type="float" office:value="14111.26"/>
          <table:table-cell office:value-type="float" office:value="14441.04"/>
          <table:table-cell office:value-type="float" office:value="16038.08"/>
          <table:table-cell/>
          <table:table-cell office:value-type="float" office:value="2317.4499999999998"/>
          <table:table-cell table:number-columns-repeated="16373"/>
        </table:table-row>
        <table:table-row>
          <table:table-cell office:value-type="float" office:value="71310200900000"/>
          <table:table-cell office:value-type="string" office:string-value="      OUTRAS"/>
          <table:table-cell office:value-type="float" office:value="14699.28"/>
          <table:table-cell/>
          <table:table-cell office:value-type="float" office:value="30213.23"/>
          <table:table-cell office:value-type="float" office:value="30213.23"/>
          <table:table-cell office:value-type="float" office:value="35071.26"/>
          <table:table-cell office:value-type="float" office:value="45747.86"/>
          <table:table-cell office:value-type="float" office:value="45747.86"/>
          <table:table-cell/>
          <table:table-cell office:value-type="float" office:value="1377"/>
          <table:table-cell table:number-columns-repeated="16373"/>
        </table:table-row>
        <table:table-row>
          <table:table-cell office:value-type="float" office:value="71310303000000"/>
          <table:table-cell office:value-type="string" office:string-value="     FINANCEIRO"/>
          <table:table-cell office:value-type="float" office:value="17418.37"/>
          <table:table-cell office:value-type="float" office:value="779.8"/>
          <table:table-cell office:value-type="float" office:value="5890.84"/>
          <table:table-cell office:value-type="float" office:value="7306.02"/>
          <table:table-cell office:value-type="float" office:value="8763.32"/>
          <table:table-cell office:value-type="float" office:value="23185.39"/>
          <table:table-cell office:value-type="float" office:value="29002.93"/>
          <table:table-cell office:value-type="float" office:value="2100.63"/>
          <table:table-cell office:value-type="float" office:value="2586.23"/>
          <table:table-cell table:number-columns-repeated="16373"/>
        </table:table-row>
        <table:table-row>
          <table:table-cell office:value-type="float" office:value="71310303100000"/>
          <table:table-cell office:value-type="string" office:string-value="      TARIFAS"/>
          <table:table-cell office:value-type="float" office:value="14879.73"/>
          <table:table-cell office:value-type="float" office:value="779.8"/>
          <table:table-cell office:value-type="float" office:value="5734.89"/>
          <table:table-cell office:value-type="float" office:value="6478.04"/>
          <table:table-cell office:value-type="float" office:value="7935.34"/>
          <table:table-cell office:value-type="float" office:value="9069.94"/>
          <table:table-cell office:value-type="float" office:value="14887.48"/>
          <table:table-cell office:value-type="float" office:value="1812.63"/>
          <table:table-cell office:value-type="float" office:value="2298.23"/>
          <table:table-cell table:number-columns-repeated="16373"/>
        </table:table-row>
        <table:table-row>
          <table:table-cell office:value-type="float" office:value="71310303900000"/>
          <table:table-cell office:value-type="string" office:string-value="      OUTRAS"/>
          <table:table-cell office:value-type="float" office:value="2538.64"/>
          <table:table-cell/>
          <table:table-cell office:value-type="float" office:value="155.94999999999999"/>
          <table:table-cell office:value-type="float" office:value="827.98"/>
          <table:table-cell office:value-type="float" office:value="827.98"/>
          <table:table-cell office:value-type="float" office:value="14115.45"/>
          <table:table-cell office:value-type="float" office:value="14115.45"/>
          <table:table-cell office:value-type="float" office:value="288"/>
          <table:table-cell office:value-type="float" office:value="288"/>
          <table:table-cell table:number-columns-repeated="16373"/>
        </table:table-row>
        <table:table-row>
          <table:table-cell office:value-type="float" office:value="71310901000000"/>
          <table:table-cell office:value-type="string" office:string-value="     OUTRAS"/>
          <table:table-cell office:value-type="float" office:value="2478.63"/>
          <table:table-cell table:number-columns-repeated="16381"/>
        </table:table-row>
        <table:table-row>
          <table:table-cell office:value-type="float" office:value="71310901300000"/>
          <table:table-cell office:value-type="string" office:string-value="      TARIFAS"/>
          <table:table-cell office:value-type="float" office:value="2478.63"/>
          <table:table-cell table:number-columns-repeated="16381"/>
        </table:table-row>
        <table:table-row>
          <table:table-cell office:value-type="float" office:value="71320001000000"/>
          <table:table-cell office:value-type="string" office:string-value="    RENDAS DE OPERACOES DE CAMBIO-TXS. FLUTUANTES"/>
          <table:table-cell office:value-type="float" office:value="5749.96"/>
          <table:table-cell office:value-type="float" office:value="2467.6999999999998"/>
          <table:table-cell office:value-type="float" office:value="2963.34"/>
          <table:table-cell office:value-type="float" office:value="3982.09"/>
          <table:table-cell office:value-type="float" office:value="5415.71"/>
          <table:table-cell office:value-type="float" office:value="7362.5"/>
          <table:table-cell office:value-type="float" office:value="9243.06"/>
          <table:table-cell office:value-type="float" office:value="918.35"/>
          <table:table-cell office:value-type="float" office:value="2148.0500000000002"/>
          <table:table-cell table:number-columns-repeated="16373"/>
        </table:table-row>
        <table:table-row>
          <table:table-cell office:value-type="float" office:value="71320001325000"/>
          <table:table-cell office:value-type="string" office:string-value="      EXPORTACAO"/>
          <table:table-cell table:number-columns-repeated="6"/>
          <table:table-cell office:value-type="float" office:value="236.8"/>
          <table:table-cell table:number-columns-repeated="16375"/>
        </table:table-row>
        <table:table-row>
          <table:table-cell office:value-type="float" office:value="71320001340000"/>
          <table:table-cell office:value-type="string" office:string-value="       TARIFAS"/>
          <table:table-cell table:number-columns-repeated="6"/>
          <table:table-cell office:value-type="float" office:value="236.8"/>
          <table:table-cell table:number-columns-repeated="16375"/>
        </table:table-row>
        <table:table-row>
          <table:table-cell office:value-type="float" office:value="71320001550000"/>
          <table:table-cell office:value-type="string" office:string-value="      FINANCEIRO"/>
          <table:table-cell office:value-type="float" office:value="5749.96"/>
          <table:table-cell office:value-type="float" office:value="2467.6999999999998"/>
          <table:table-cell office:value-type="float" office:value="2963.34"/>
          <table:table-cell office:value-type="float" office:value="3982.09"/>
          <table:table-cell office:value-type="float" office:value="5415.71"/>
          <table:table-cell office:value-type="float" office:value="7362.5"/>
          <table:table-cell office:value-type="float" office:value="9006.26"/>
          <table:table-cell office:value-type="float" office:value="918.35"/>
          <table:table-cell office:value-type="float" office:value="2148.0500000000002"/>
          <table:table-cell table:number-columns-repeated="16373"/>
        </table:table-row>
        <table:table-row>
          <table:table-cell office:value-type="float" office:value="71320001580000"/>
          <table:table-cell office:value-type="string" office:string-value="       TARIFAS"/>
          <table:table-cell office:value-type="float" office:value="5749.96"/>
          <table:table-cell office:value-type="float" office:value="2467.6999999999998"/>
          <table:table-cell office:value-type="float" office:value="2963.34"/>
          <table:table-cell office:value-type="float" office:value="3982.09"/>
          <table:table-cell office:value-type="float" office:value="5415.71"/>
          <table:table-cell office:value-type="float" office:value="7362.5"/>
          <table:table-cell office:value-type="float" office:value="9006.26"/>
          <table:table-cell office:value-type="float" office:value="918.35"/>
          <table:table-cell office:value-type="float" office:value="2148.0500000000002"/>
          <table:table-cell table:number-columns-repeated="16373"/>
        </table:table-row>
        <table:table-row>
          <table:table-cell office:value-type="float" office:value="71330008000000"/>
          <table:table-cell office:value-type="string" office:string-value="    RENDAS DE VARIACOES E DIFERENCAS DE TAXAS"/>
          <table:table-cell office:value-type="float" office:value="90557242.870000005"/>
          <table:table-cell office:value-type="float" office:value="33563.949999999997"/>
          <table:table-cell office:value-type="float" office:value="536844.38"/>
          <table:table-cell office:value-type="float" office:value="587266.25"/>
          <table:table-cell office:value-type="float" office:value="2992070.43"/>
          <table:table-cell office:value-type="float" office:value="3183160.43"/>
          <table:table-cell office:value-type="float" office:value="3185683.01"/>
          <table:table-cell office:value-type="float" office:value="35888.589999999997"/>
          <table:table-cell office:value-type="float" office:value="81825.350000000006"/>
          <table:table-cell table:number-columns-repeated="16373"/>
        </table:table-row>
        <table:table-row>
          <table:table-cell office:value-type="float" office:value="71370006000000"/>
          <table:table-cell office:value-type="string" office:string-value="    RENDAS DE DISPONIBILIDADES EM MOEDAS ESTRANGEIRAS"/>
          <table:table-cell office:value-type="float" office:value="127613816.33"/>
          <table:table-cell office:value-type="float" office:value="8728654.5600000005"/>
          <table:table-cell office:value-type="float" office:value="7885600.4299999997"/>
          <table:table-cell office:value-type="float" office:value="27573111.239999998"/>
          <table:table-cell office:value-type="float" office:value="75168858.569999993"/>
          <table:table-cell office:value-type="float" office:value="77052469.069999993"/>
          <table:table-cell office:value-type="float" office:value="77051139.950000003"/>
          <table:table-cell office:value-type="float" office:value="1104373.0900000001"/>
          <table:table-cell office:value-type="float" office:value="3446940.66"/>
          <table:table-cell table:number-columns-repeated="16373"/>
        </table:table-row>
        <table:table-row>
          <table:table-cell office:value-type="float" office:value="71400000000000"/>
          <table:table-cell office:value-type="string" office:string-value="   RENDAS DE APLICACOES INTERFINANCEIRAS DE LIQUIDEZ"/>
          <table:table-cell office:value-type="float" office:value="37396503.469999999"/>
          <table:table-cell office:value-type="float" office:value="8194958.1799999997"/>
          <table:table-cell office:value-type="float" office:value="16386915.1"/>
          <table:table-cell office:value-type="float" office:value="22945397.199999999"/>
          <table:table-cell office:value-type="float" office:value="31630685.629999999"/>
          <table:table-cell office:value-type="float" office:value="38260569.979999997"/>
          <table:table-cell office:value-type="float" office:value="43501558.409999996"/>
          <table:table-cell office:value-type="float" office:value="10850939.460000001"/>
          <table:table-cell office:value-type="float" office:value="17342899.359999999"/>
          <table:table-cell table:number-columns-repeated="16373"/>
        </table:table-row>
        <table:table-row>
          <table:table-cell office:value-type="float" office:value="71410007000000"/>
          <table:table-cell office:value-type="string" office:string-value="    RENDAS DE APLICACOES EM OPERACOES COMPROMISSADAS"/>
          <table:table-cell office:value-type="float" office:value="37389648.630000003"/>
          <table:table-cell office:value-type="float" office:value="8194958.1799999997"/>
          <table:table-cell office:value-type="float" office:value="16386915.1"/>
          <table:table-cell office:value-type="float" office:value="22945397.199999999"/>
          <table:table-cell office:value-type="float" office:value="31630685.629999999"/>
          <table:table-cell office:value-type="float" office:value="38260569.979999997"/>
          <table:table-cell office:value-type="float" office:value="43501558.409999996"/>
          <table:table-cell office:value-type="float" office:value="10850939.460000001"/>
          <table:table-cell office:value-type="float" office:value="17342899.359999999"/>
          <table:table-cell table:number-columns-repeated="16373"/>
        </table:table-row>
        <table:table-row>
          <table:table-cell office:value-type="float" office:value="71410100000000"/>
          <table:table-cell office:value-type="string" office:string-value="     POSICAO BANCADA"/>
          <table:table-cell office:value-type="float" office:value="30491092.300000001"/>
          <table:table-cell office:value-type="float" office:value="6706341.6200000001"/>
          <table:table-cell office:value-type="float" office:value="13593623.609999999"/>
          <table:table-cell office:value-type="float" office:value="19401519.890000001"/>
          <table:table-cell office:value-type="float" office:value="27299778.690000001"/>
          <table:table-cell office:value-type="float" office:value="33082488.73"/>
          <table:table-cell office:value-type="float" office:value="37613666.25"/>
          <table:table-cell office:value-type="float" office:value="10486958.619999999"/>
          <table:table-cell office:value-type="float" office:value="16656638.33"/>
          <table:table-cell table:number-columns-repeated="16373"/>
        </table:table-row>
        <table:table-row>
          <table:table-cell office:value-type="float" office:value="71410100300000"/>
          <table:table-cell office:value-type="string" office:string-value="      JUROS, COMISSOES E CORRECAO MONETARIA PREFIXADA"/>
          <table:table-cell office:value-type="float" office:value="30491092.300000001"/>
          <table:table-cell office:value-type="float" office:value="6706341.6200000001"/>
          <table:table-cell office:value-type="float" office:value="13593623.609999999"/>
          <table:table-cell office:value-type="float" office:value="19401519.890000001"/>
          <table:table-cell office:value-type="float" office:value="27299778.690000001"/>
          <table:table-cell office:value-type="float" office:value="33082488.73"/>
          <table:table-cell office:value-type="float" office:value="37613666.25"/>
          <table:table-cell office:value-type="float" office:value="10486958.619999999"/>
          <table:table-cell office:value-type="float" office:value="16656638.33"/>
          <table:table-cell table:number-columns-repeated="16373"/>
        </table:table-row>
        <table:table-row>
          <table:table-cell office:value-type="float" office:value="71410100400000"/>
          <table:table-cell office:value-type="string" office:string-value="       MERCADO"/>
          <table:table-cell office:value-type="float" office:value="30491092.300000001"/>
          <table:table-cell office:value-type="float" office:value="6706341.6200000001"/>
          <table:table-cell office:value-type="float" office:value="13593623.609999999"/>
          <table:table-cell office:value-type="float" office:value="19401519.890000001"/>
          <table:table-cell office:value-type="float" office:value="27299778.690000001"/>
          <table:table-cell office:value-type="float" office:value="33082488.73"/>
          <table:table-cell office:value-type="float" office:value="37613666.25"/>
          <table:table-cell office:value-type="float" office:value="10486958.619999999"/>
          <table:table-cell office:value-type="float" office:value="16656638.33"/>
          <table:table-cell table:number-columns-repeated="16373"/>
        </table:table-row>
        <table:table-row>
          <table:table-cell office:value-type="float" office:value="71410203000000"/>
          <table:table-cell office:value-type="string" office:string-value="     POSICAO FINANCIADA"/>
          <table:table-cell office:value-type="float" office:value="6898556.3300000001"/>
          <table:table-cell office:value-type="float" office:value="1488616.56"/>
          <table:table-cell office:value-type="float" office:value="2793291.49"/>
          <table:table-cell office:value-type="float" office:value="3543877.31"/>
          <table:table-cell office:value-type="float" office:value="4330906.9400000004"/>
          <table:table-cell office:value-type="float" office:value="5178081.25"/>
          <table:table-cell office:value-type="float" office:value="5887892.1600000001"/>
          <table:table-cell office:value-type="float" office:value="363980.84"/>
          <table:table-cell office:value-type="float" office:value="686261.03"/>
          <table:table-cell table:number-columns-repeated="16373"/>
        </table:table-row>
        <table:table-row>
          <table:table-cell office:value-type="float" office:value="71410203300000"/>
          <table:table-cell office:value-type="string" office:string-value="      JUROS,COMISSOES E CORRECAO MONETARIA PREFIXADA"/>
          <table:table-cell office:value-type="float" office:value="6898556.3300000001"/>
          <table:table-cell office:value-type="float" office:value="1488616.56"/>
          <table:table-cell office:value-type="float" office:value="2793291.49"/>
          <table:table-cell office:value-type="float" office:value="3543877.31"/>
          <table:table-cell office:value-type="float" office:value="4330906.9400000004"/>
          <table:table-cell office:value-type="float" office:value="5178081.25"/>
          <table:table-cell office:value-type="float" office:value="5887892.1600000001"/>
          <table:table-cell office:value-type="float" office:value="363980.84"/>
          <table:table-cell office:value-type="float" office:value="686261.03"/>
          <table:table-cell table:number-columns-repeated="16373"/>
        </table:table-row>
        <table:table-row>
          <table:table-cell office:value-type="float" office:value="71420004000000"/>
          <table:table-cell office:value-type="string" office:string-value="    RENDAS DE APLICACOES EM DEPOSITOS INTERFINANCEIROS"/>
          <table:table-cell office:value-type="float" office:value="6854.84"/>
          <table:table-cell table:number-columns-repeated="16381"/>
        </table:table-row>
        <table:table-row>
          <table:table-cell office:value-type="float" office:value="71420004600000"/>
          <table:table-cell office:value-type="string" office:string-value="      CORRECAO MONETARIA POS-FIXADA"/>
          <table:table-cell office:value-type="float" office:value="6854.84"/>
          <table:table-cell table:number-columns-repeated="16381"/>
        </table:table-row>
        <table:table-row>
          <table:table-cell office:value-type="float" office:value="71500003000000"/>
          <table:table-cell office:value-type="string" office:string-value="   RENDAS DE TITULOS E VALORES MOBILIARIOS"/>
          <table:table-cell office:value-type="float" office:value="605694558.49000001"/>
          <table:table-cell office:value-type="float" office:value="120122235.34"/>
          <table:table-cell office:value-type="float" office:value="230673172.53"/>
          <table:table-cell office:value-type="float" office:value="310766646.69"/>
          <table:table-cell office:value-type="float" office:value="419771038.47000003"/>
          <table:table-cell office:value-type="float" office:value="540050506"/>
          <table:table-cell office:value-type="float" office:value="638811333.70000005"/>
          <table:table-cell office:value-type="float" office:value="139469306.56"/>
          <table:table-cell office:value-type="float" office:value="257394838.06999999"/>
          <table:table-cell table:number-columns-repeated="16373"/>
        </table:table-row>
        <table:table-row>
          <table:table-cell office:value-type="float" office:value="71510000000000"/>
          <table:table-cell office:value-type="string" office:string-value="    RENDAS DE TITULOS DE RENDA FIXA"/>
          <table:table-cell office:value-type="float" office:value="604913984.46000004"/>
          <table:table-cell office:value-type="float" office:value="106046276.31"/>
          <table:table-cell office:value-type="float" office:value="214148075.5"/>
          <table:table-cell office:value-type="float" office:value="295126558.57999998"/>
          <table:table-cell office:value-type="float" office:value="398546328.11000001"/>
          <table:table-cell office:value-type="float" office:value="516080592.43000001"/>
          <table:table-cell office:value-type="float" office:value="616162302.42999995"/>
          <table:table-cell office:value-type="float" office:value="136365591.56999999"/>
          <table:table-cell office:value-type="float" office:value="253720809.80000001"/>
          <table:table-cell table:number-columns-repeated="16373"/>
        </table:table-row>
        <table:table-row>
          <table:table-cell office:value-type="float" office:value="71510000001000"/>
          <table:table-cell office:value-type="string" office:string-value="      DE APLICACOES COMPULSORIAS"/>
          <table:table-cell office:value-type="float" office:value="203437361.37"/>
          <table:table-cell office:value-type="float" office:value="1088806.1599999999"/>
          <table:table-cell office:value-type="float" office:value="2149590.11"/>
          <table:table-cell office:value-type="float" office:value="3177087.68"/>
          <table:table-cell office:value-type="float" office:value="4202080.3099999996"/>
          <table:table-cell office:value-type="float" office:value="5277008.62"/>
          <table:table-cell office:value-type="float" office:value="6302392.29"/>
          <table:table-cell office:value-type="float" office:value="1168309.54"/>
          <table:table-cell office:value-type="float" office:value="2227167.7799999998"/>
          <table:table-cell table:number-columns-repeated="16373"/>
        </table:table-row>
        <table:table-row>
          <table:table-cell office:value-type="float" office:value="71510000001100"/>
          <table:table-cell office:value-type="string" office:string-value="       LETRAS FINANCEIRAS DO TESOURO"/>
          <table:table-cell office:value-type="float" office:value="198912161.46000001"/>
          <table:table-cell office:value-type="float" office:value="163719.41"/>
          <table:table-cell office:value-type="float" office:value="315526.44"/>
          <table:table-cell office:value-type="float" office:value="453750.06"/>
          <table:table-cell office:value-type="float" office:value="593394.24"/>
          <table:table-cell office:value-type="float" office:value="742733.45"/>
          <table:table-cell office:value-type="float" office:value="886909.72"/>
          <table:table-cell office:value-type="float" office:value="161385.96"/>
          <table:table-cell office:value-type="float" office:value="299338.82"/>
          <table:table-cell table:number-columns-repeated="16373"/>
        </table:table-row>
        <table:table-row>
          <table:table-cell office:value-type="float" office:value="71510000001650"/>
          <table:table-cell office:value-type="string" office:string-value="       VINCULADOS A DEPOSITOS A PRAZO"/>
          <table:table-cell office:value-type="float" office:value="4525199.91"/>
          <table:table-cell office:value-type="float" office:value="925086.75"/>
          <table:table-cell office:value-type="float" office:value="1834063.67"/>
          <table:table-cell office:value-type="float" office:value="2723337.62"/>
          <table:table-cell office:value-type="float" office:value="3608686.07"/>
          <table:table-cell office:value-type="float" office:value="4534275.17"/>
          <table:table-cell office:value-type="float" office:value="5415482.5700000003"/>
          <table:table-cell office:value-type="float" office:value="1006923.58"/>
          <table:table-cell office:value-type="float" office:value="1927828.96"/>
          <table:table-cell table:number-columns-repeated="16373"/>
        </table:table-row>
        <table:table-row>
          <table:table-cell office:value-type="float" office:value="71510000001660"/>
          <table:table-cell office:value-type="string" office:string-value="        LETRAS FINANCEIRAS DO TESOURO"/>
          <table:table-cell office:value-type="float" office:value="4525199.91"/>
          <table:table-cell office:value-type="float" office:value="925086.75"/>
          <table:table-cell office:value-type="float" office:value="1834063.67"/>
          <table:table-cell office:value-type="float" office:value="2723337.62"/>
          <table:table-cell office:value-type="float" office:value="3608686.07"/>
          <table:table-cell office:value-type="float" office:value="4534275.17"/>
          <table:table-cell office:value-type="float" office:value="5415482.5700000003"/>
          <table:table-cell office:value-type="float" office:value="1006923.58"/>
          <table:table-cell office:value-type="float" office:value="1927828.96"/>
          <table:table-cell table:number-columns-repeated="16373"/>
        </table:table-row>
        <table:table-row>
          <table:table-cell office:value-type="float" office:value="71510000002550"/>
          <table:table-cell office:value-type="string" office:string-value="      VINCULADOS A RECOMPRAS"/>
          <table:table-cell table:number-columns-repeated="3"/>
          <table:table-cell office:value-type="float" office:value="40839.519999999997"/>
          <table:table-cell office:value-type="float" office:value="184399.51"/>
          <table:table-cell office:value-type="float" office:value="184399.51"/>
          <table:table-cell office:value-type="float" office:value="208928.81"/>
          <table:table-cell office:value-type="float" office:value="31179.21"/>
          <table:table-cell office:value-type="float" office:value="31179.21"/>
          <table:table-cell table:number-columns-repeated="16373"/>
        </table:table-row>
        <table:table-row>
          <table:table-cell office:value-type="float" office:value="71510000002600"/>
          <table:table-cell office:value-type="string" office:string-value="       LETRAS FINANCEIRAS DO TESOURO"/>
          <table:table-cell table:number-columns-repeated="3"/>
          <table:table-cell office:value-type="float" office:value="40839.519999999997"/>
          <table:table-cell office:value-type="float" office:value="184399.51"/>
          <table:table-cell office:value-type="float" office:value="184399.51"/>
          <table:table-cell office:value-type="float" office:value="208928.81"/>
          <table:table-cell office:value-type="float" office:value="31179.21"/>
          <table:table-cell office:value-type="float" office:value="31179.21"/>
          <table:table-cell table:number-columns-repeated="16373"/>
        </table:table-row>
        <table:table-row>
          <table:table-cell office:value-type="float" office:value="71510000010000"/>
          <table:table-cell office:value-type="string" office:string-value="      DE OUTRAS APLICACOES"/>
          <table:table-cell office:value-type="float" office:value="401476623.08999997"/>
          <table:table-cell office:value-type="float" office:value="104957470.15000001"/>
          <table:table-cell office:value-type="float" office:value="211998485.38999999"/>
          <table:table-cell office:value-type="float" office:value="291908631.38"/>
          <table:table-cell office:value-type="float" office:value="394159848.29000002"/>
          <table:table-cell office:value-type="float" office:value="510619184.30000001"/>
          <table:table-cell office:value-type="float" office:value="609650981.33000004"/>
          <table:table-cell office:value-type="float" office:value="135166102.81999999"/>
          <table:table-cell office:value-type="float" office:value="251462462.81"/>
          <table:table-cell table:number-columns-repeated="16373"/>
        </table:table-row>
        <table:table-row>
          <table:table-cell office:value-type="float" office:value="71510000015000"/>
          <table:table-cell office:value-type="string" office:string-value="       LETRAS FINANCEIRAS DO TESOURO"/>
          <table:table-cell office:value-type="float" office:value="251887892.91999999"/>
          <table:table-cell office:value-type="float" office:value="101771353.73999999"/>
          <table:table-cell office:value-type="float" office:value="195951660.90000001"/>
          <table:table-cell office:value-type="float" office:value="288262681.83999997"/>
          <table:table-cell office:value-type="float" office:value="390181409.17000002"/>
          <table:table-cell office:value-type="float" office:value="500030605.30000001"/>
          <table:table-cell office:value-type="float" office:value="605125320.44000006"/>
          <table:table-cell office:value-type="float" office:value="122752661.06999999"/>
          <table:table-cell office:value-type="float" office:value="234772726.24000001"/>
          <table:table-cell table:number-columns-repeated="16373"/>
        </table:table-row>
        <table:table-row>
          <table:table-cell office:value-type="float" office:value="71510000030000"/>
          <table:table-cell office:value-type="string" office:string-value="       LETRAS DO TESOURO NACIONAL"/>
          <table:table-cell office:value-type="float" office:value="6494.18"/>
          <table:table-cell table:number-columns-repeated="16381"/>
        </table:table-row>
        <table:table-row>
          <table:table-cell office:value-type="float" office:value="71510000576000"/>
          <table:table-cell office:value-type="string" office:string-value="       NOTA DO BANCO CENTRAL"/>
          <table:table-cell office:value-type="float" office:value="122719825.38"/>
          <table:table-cell office:value-type="float" office:value="2021399.37"/>
          <table:table-cell office:value-type="float" office:value="10389623.35"/>
          <table:table-cell table:number-columns-repeated="2"/>
          <table:table-cell office:value-type="float" office:value="2566289.23"/>
          <table:table-cell/>
          <table:table-cell office:value-type="float" office:value="5498569.8099999996"/>
          <table:table-cell office:value-type="float" office:value="7370442.8300000001"/>
          <table:table-cell table:number-columns-repeated="16373"/>
        </table:table-row>
        <table:table-row>
          <table:table-cell office:value-type="float" office:value="71510000576200"/>
          <table:table-cell office:value-type="string" office:string-value="       NOTA DO TESOURO NACIONAL"/>
          <table:table-cell office:value-type="float" office:value="19036114.25"/>
          <table:table-cell office:value-type="float" office:value="2115.5700000000002"/>
          <table:table-cell office:value-type="float" office:value="3474447.69"/>
          <table:table-cell office:value-type="float" office:value="586606.53"/>
          <table:table-cell office:value-type="float" office:value="8227.1200000000008"/>
          <table:table-cell office:value-type="float" office:value="3579309.46"/>
          <table:table-cell office:value-type="float" office:value="12704.3"/>
          <table:table-cell office:value-type="float" office:value="5545146.4400000004"/>
          <table:table-cell office:value-type="float" office:value="7579806.5700000003"/>
          <table:table-cell table:number-columns-repeated="16373"/>
        </table:table-row>
        <table:table-row>
          <table:table-cell office:value-type="float" office:value="71510000576300"/>
          <table:table-cell office:value-type="string" office:string-value="        CAMBIAL"/>
          <table:table-cell office:value-type="float" office:value="19026072.059999999"/>
          <table:table-cell/>
          <table:table-cell office:value-type="float" office:value="3470386.25"/>
          <table:table-cell office:value-type="float" office:value="580497.63"/>
          <table:table-cell/>
          <table:table-cell office:value-type="float" office:value="3568882.06"/>
          <table:table-cell/>
          <table:table-cell office:value-type="float" office:value="5542747.1200000001"/>
          <table:table-cell office:value-type="float" office:value="7575256.8300000001"/>
          <table:table-cell table:number-columns-repeated="16373"/>
        </table:table-row>
        <table:table-row>
          <table:table-cell office:value-type="float" office:value="71510000576320"/>
          <table:table-cell office:value-type="string" office:string-value="        PROGRAMA NACIONAL DE DESESTATIZACAO"/>
          <table:table-cell office:value-type="float" office:value="10042.19"/>
          <table:table-cell office:value-type="float" office:value="2115.5700000000002"/>
          <table:table-cell office:value-type="float" office:value="4061.44"/>
          <table:table-cell office:value-type="float" office:value="6108.9"/>
          <table:table-cell office:value-type="float" office:value="8227.1200000000008"/>
          <table:table-cell office:value-type="float" office:value="10427.4"/>
          <table:table-cell office:value-type="float" office:value="12704.3"/>
          <table:table-cell office:value-type="float" office:value="2399.3200000000002"/>
          <table:table-cell office:value-type="float" office:value="4549.74"/>
          <table:table-cell table:number-columns-repeated="16373"/>
        </table:table-row>
        <table:table-row>
          <table:table-cell office:value-type="float" office:value="71510000650000"/>
          <table:table-cell office:value-type="string" office:string-value="       TITULOS DA DIVIDA AGRARIA"/>
          <table:table-cell office:value-type="float" office:value="11364.77"/>
          <table:table-cell office:value-type="float" office:value="2495.39"/>
          <table:table-cell office:value-type="float" office:value="4796.3500000000004"/>
          <table:table-cell office:value-type="float" office:value="7040.72"/>
          <table:table-cell office:value-type="float" office:value="9403.58"/>
          <table:table-cell office:value-type="float" office:value="11918.25"/>
          <table:table-cell office:value-type="float" office:value="13121.45"/>
          <table:table-cell office:value-type="float" office:value="1048260.23"/>
          <table:table-cell office:value-type="float" office:value="1049573.27"/>
          <table:table-cell table:number-columns-repeated="16373"/>
        </table:table-row>
        <table:table-row>
          <table:table-cell office:value-type="float" office:value="71510000651000"/>
          <table:table-cell office:value-type="string" office:string-value="       TITULOS DA SECURIT.DAS OPS.DE C.RURAL-RES-2238"/>
          <table:table-cell office:value-type="float" office:value="854067.15"/>
          <table:table-cell office:value-type="float" office:value="239091.13"/>
          <table:table-cell office:value-type="float" office:value="464036.77"/>
          <table:table-cell office:value-type="float" office:value="690803.13"/>
          <table:table-cell office:value-type="float" office:value="927437.64"/>
          <table:table-cell office:value-type="float" office:value="1180265.18"/>
          <table:table-cell office:value-type="float" office:value="1427667.8"/>
          <table:table-cell office:value-type="float" office:value="254017.28"/>
          <table:table-cell office:value-type="float" office:value="530714.43999999994"/>
          <table:table-cell table:number-columns-repeated="16373"/>
        </table:table-row>
        <table:table-row>
          <table:table-cell office:value-type="float" office:value="71510000750000"/>
          <table:table-cell office:value-type="string" office:string-value="       OUTROS"/>
          <table:table-cell office:value-type="float" office:value="6960864.4400000004"/>
          <table:table-cell office:value-type="float" office:value="921014.95"/>
          <table:table-cell office:value-type="float" office:value="1713920.33"/>
          <table:table-cell office:value-type="float" office:value="2361499.16"/>
          <table:table-cell office:value-type="float" office:value="3033370.78"/>
          <table:table-cell office:value-type="float" office:value="3250796.88"/>
          <table:table-cell office:value-type="float" office:value="3072167.34"/>
          <table:table-cell office:value-type="float" office:value="67447.990000000005"/>
          <table:table-cell office:value-type="float" office:value="159199.46"/>
          <table:table-cell table:number-columns-repeated="16373"/>
        </table:table-row>
        <table:table-row>
          <table:table-cell office:value-type="float" office:value="71540001000000"/>
          <table:table-cell office:value-type="string" office:string-value="    RENDAS DE APLIC. EM FUNDOS DE INVESTIMENTO"/>
          <table:table-cell table:number-columns-repeated="16382"/>
        </table:table-row>
        <table:table-row>
          <table:table-cell office:value-type="float" office:value="71540001125000"/>
          <table:table-cell office:value-type="string" office:string-value="      OUTRAS"/>
          <table:table-cell table:number-columns-repeated="16382"/>
        </table:table-row>
        <table:table-row>
          <table:table-cell office:value-type="float" office:value="71540001130200"/>
          <table:table-cell office:value-type="string" office:string-value="       COTAS DO NORDESTE EMPREEND-FUNDO MUTUO DE INVEST."/>
          <table:table-cell table:number-columns-repeated="16382"/>
        </table:table-row>
        <table:table-row>
          <table:table-cell office:value-type="float" office:value="71550008000000"/>
          <table:table-cell office:value-type="string" office:string-value="    RENDAS DE APLICACOES NO FUNDO DE DESENV. SOCIAL"/>
          <table:table-cell office:value-type="float" office:value="43050.7"/>
          <table:table-cell office:value-type="float" office:value="9789.31"/>
          <table:table-cell office:value-type="float" office:value="18933.41"/>
          <table:table-cell office:value-type="float" office:value="28099.759999999998"/>
          <table:table-cell office:value-type="float" office:value="37800.080000000002"/>
          <table:table-cell office:value-type="float" office:value="47989.86"/>
          <table:table-cell office:value-type="float" office:value="57690.17"/>
          <table:table-cell office:value-type="float" office:value="11168.71"/>
          <table:table-cell office:value-type="float" office:value="20891.27"/>
          <table:table-cell table:number-columns-repeated="16373"/>
        </table:table-row>
        <table:table-row>
          <table:table-cell office:value-type="float" office:value="71575007000000"/>
          <table:table-cell office:value-type="string" office:string-value="    LUCROS COM TITULOS DE RENDA FIXA"/>
          <table:table-cell office:value-type="float" office:value="736211.87"/>
          <table:table-cell office:value-type="float" office:value="14065545.050000001"/>
          <table:table-cell office:value-type="float" office:value="14277631.82"/>
          <table:table-cell office:value-type="float" office:value="15610574.880000001"/>
          <table:table-cell office:value-type="float" office:value="16634997.890000001"/>
          <table:table-cell office:value-type="float" office:value="16732731.4"/>
          <table:table-cell office:value-type="float" office:value="17697135.469999999"/>
          <table:table-cell office:value-type="float" office:value="21519.37"/>
          <table:table-cell office:value-type="float" office:value="145425.26"/>
          <table:table-cell table:number-columns-repeated="16373"/>
        </table:table-row>
        <table:table-row>
          <table:table-cell office:value-type="float" office:value="71580009000000"/>
          <table:table-cell office:value-type="string" office:string-value="    RENDAS EM OPERACOES COM DERIVATIVOS"/>
          <table:table-cell office:value-type="float" office:value="1311.46"/>
          <table:table-cell office:value-type="float" office:value="624.66999999999996"/>
          <table:table-cell office:value-type="float" office:value="888.59"/>
          <table:table-cell office:value-type="float" office:value="1413.47"/>
          <table:table-cell office:value-type="float" office:value="1864.84"/>
          <table:table-cell office:value-type="float" office:value="2205.2399999999998"/>
          <table:table-cell office:value-type="float" office:value="2205.2399999999998"/>
          <table:table-cell table:number-columns-repeated="16375"/>
        </table:table-row>
        <table:table-row>
          <table:table-cell office:value-type="float" office:value="71580119000000"/>
          <table:table-cell office:value-type="string" office:string-value="     SWAP"/>
          <table:table-cell office:value-type="float" office:value="1311.45"/>
          <table:table-cell office:value-type="float" office:value="624.66999999999996"/>
          <table:table-cell office:value-type="float" office:value="888.59"/>
          <table:table-cell office:value-type="float" office:value="1413.47"/>
          <table:table-cell office:value-type="float" office:value="1864.84"/>
          <table:table-cell office:value-type="float" office:value="2205.2399999999998"/>
          <table:table-cell office:value-type="float" office:value="2205.2399999999998"/>
          <table:table-cell table:number-columns-repeated="16375"/>
        </table:table-row>
        <table:table-row>
          <table:table-cell office:value-type="float" office:value="71580906000000"/>
          <table:table-cell office:value-type="string" office:string-value="     OUTROS"/>
          <table:table-cell office:value-type="float" office:value="0.01"/>
          <table:table-cell table:number-columns-repeated="16381"/>
        </table:table-row>
        <table:table-row>
          <table:table-cell office:value-type="float" office:value="71590006000000"/>
          <table:table-cell office:value-type="string" office:string-value="    TVM-AJUSTE POSITIVO AO VALOR DE MERCADO"/>
          <table:table-cell table:number-columns-repeated="2"/>
          <table:table-cell office:value-type="float" office:value="2227643.21"/>
          <table:table-cell/>
          <table:table-cell office:value-type="float" office:value="4550047.55"/>
          <table:table-cell office:value-type="float" office:value="7186987.0700000003"/>
          <table:table-cell office:value-type="float" office:value="4892000.3899999997"/>
          <table:table-cell office:value-type="float" office:value="3071026.91"/>
          <table:table-cell office:value-type="float" office:value="3507711.74"/>
          <table:table-cell table:number-columns-repeated="16373"/>
        </table:table-row>
        <table:table-row>
          <table:table-cell office:value-type="float" office:value="71590109000000"/>
          <table:table-cell office:value-type="string" office:string-value="     TITULOS PARA NEGOCIACAO"/>
          <table:table-cell table:number-columns-repeated="2"/>
          <table:table-cell office:value-type="float" office:value="2227643.21"/>
          <table:table-cell/>
          <table:table-cell office:value-type="float" office:value="4550047.55"/>
          <table:table-cell office:value-type="float" office:value="7186987.0700000003"/>
          <table:table-cell office:value-type="float" office:value="4892000.3899999997"/>
          <table:table-cell office:value-type="float" office:value="3071026.91"/>
          <table:table-cell office:value-type="float" office:value="3507711.74"/>
          <table:table-cell table:number-columns-repeated="16373"/>
        </table:table-row>
        <table:table-row>
          <table:table-cell office:value-type="float" office:value="71700009000000"/>
          <table:table-cell office:value-type="string" office:string-value="   RENDAS DE PRESTACAO DE SERVICOS"/>
          <table:table-cell office:value-type="float" office:value="44094922.460000001"/>
          <table:table-cell office:value-type="float" office:value="5991901.6399999997"/>
          <table:table-cell office:value-type="float" office:value="11796160.27"/>
          <table:table-cell office:value-type="float" office:value="17274645.43"/>
          <table:table-cell office:value-type="float" office:value="22869388.550000001"/>
          <table:table-cell office:value-type="float" office:value="28858511.420000002"/>
          <table:table-cell office:value-type="float" office:value="241049959.16999999"/>
          <table:table-cell office:value-type="float" office:value="29473787.109999999"/>
          <table:table-cell office:value-type="float" office:value="65978717.869999997"/>
          <table:table-cell table:number-columns-repeated="16373"/>
        </table:table-row>
        <table:table-row>
          <table:table-cell office:value-type="float" office:value="71710006000000"/>
          <table:table-cell office:value-type="string" office:string-value="    RENDAS DE ADMINISTRACAO DE FUNDOS DE INVESTIMENTO"/>
          <table:table-cell office:value-type="float" office:value="27933297.300000001"/>
          <table:table-cell office:value-type="float" office:value="3821879.14"/>
          <table:table-cell office:value-type="float" office:value="7523303.1100000003"/>
          <table:table-cell office:value-type="float" office:value="11146852.300000001"/>
          <table:table-cell office:value-type="float" office:value="14782183.33"/>
          <table:table-cell office:value-type="float" office:value="18447957.210000001"/>
          <table:table-cell office:value-type="float" office:value="1756615.07"/>
          <table:table-cell office:value-type="float" office:value="351432.34"/>
          <table:table-cell office:value-type="float" office:value="679039.35"/>
          <table:table-cell table:number-columns-repeated="16373"/>
        </table:table-row>
        <table:table-row>
          <table:table-cell office:value-type="float" office:value="71710006200000"/>
          <table:table-cell office:value-type="string" office:string-value="      AMBIENTE DE NEGOCIOS FINANCEIROS"/>
          <table:table-cell office:value-type="float" office:value="1769431.03"/>
          <table:table-cell office:value-type="float" office:value="312027.33"/>
          <table:table-cell office:value-type="float" office:value="591157.77"/>
          <table:table-cell office:value-type="float" office:value="857998.23"/>
          <table:table-cell office:value-type="float" office:value="1145554.7"/>
          <table:table-cell office:value-type="float" office:value="1455564.12"/>
          <table:table-cell office:value-type="float" office:value="1756615.07"/>
          <table:table-cell office:value-type="float" office:value="351432.34"/>
          <table:table-cell office:value-type="float" office:value="679039.35"/>
          <table:table-cell table:number-columns-repeated="16373"/>
        </table:table-row>
        <table:table-row>
          <table:table-cell office:value-type="float" office:value="71710006400000"/>
          <table:table-cell office:value-type="string" office:string-value="      AMBIENTE DE SUPORTE FINANCEIRO"/>
          <table:table-cell office:value-type="float" office:value="26163866.27"/>
          <table:table-cell office:value-type="float" office:value="3509851.81"/>
          <table:table-cell office:value-type="float" office:value="6932145.3399999999"/>
          <table:table-cell office:value-type="float" office:value="10288854.07"/>
          <table:table-cell office:value-type="float" office:value="13636628.630000001"/>
          <table:table-cell office:value-type="float" office:value="16992393.09"/>
          <table:table-cell table:number-columns-repeated="16376"/>
        </table:table-row>
        <table:table-row>
          <table:table-cell office:value-type="float" office:value="71710006420000"/>
          <table:table-cell office:value-type="string" office:string-value="       TAXA DE ADMINISTRACAO"/>
          <table:table-cell office:value-type="float" office:value="26163866.27"/>
          <table:table-cell office:value-type="float" office:value="3509851.81"/>
          <table:table-cell office:value-type="float" office:value="6932145.3399999999"/>
          <table:table-cell office:value-type="float" office:value="10288854.07"/>
          <table:table-cell office:value-type="float" office:value="13636628.630000001"/>
          <table:table-cell office:value-type="float" office:value="16992393.09"/>
          <table:table-cell table:number-columns-repeated="16376"/>
        </table:table-row>
        <table:table-row>
          <table:table-cell office:value-type="float" office:value="71715001000000"/>
          <table:table-cell office:value-type="string" office:string-value="    RENDAS DE ADMINISTRACAO DE FUNDOS E PROGRAMAS"/>
          <table:table-cell table:number-columns-repeated="6"/>
          <table:table-cell office:value-type="float" office:value="226278221.36000001"/>
          <table:table-cell office:value-type="float" office:value="26675860.390000001"/>
          <table:table-cell office:value-type="float" office:value="60518385.159999996"/>
          <table:table-cell table:number-columns-repeated="16373"/>
        </table:table-row>
        <table:table-row>
          <table:table-cell office:value-type="float" office:value="71715001050000"/>
          <table:table-cell office:value-type="string" office:string-value="      FNE"/>
          <table:table-cell table:number-columns-repeated="6"/>
          <table:table-cell office:value-type="float" office:value="203861726.96000001"/>
          <table:table-cell office:value-type="float" office:value="23405854.969999999"/>
          <table:table-cell office:value-type="float" office:value="54112308.909999996"/>
          <table:table-cell table:number-columns-repeated="16373"/>
        </table:table-row>
        <table:table-row>
          <table:table-cell office:value-type="float" office:value="71715001200000"/>
          <table:table-cell office:value-type="string" office:string-value="      PRONAF-STN"/>
          <table:table-cell table:number-columns-repeated="6"/>
          <table:table-cell office:value-type="float" office:value="2027013.7"/>
          <table:table-cell table:number-columns-repeated="16375"/>
        </table:table-row>
        <table:table-row>
          <table:table-cell office:value-type="float" office:value="71715001250000"/>
          <table:table-cell office:value-type="string" office:string-value="      FINOR"/>
          <table:table-cell table:number-columns-repeated="6"/>
          <table:table-cell office:value-type="float" office:value="20389480.699999999"/>
          <table:table-cell office:value-type="float" office:value="3270005.42"/>
          <table:table-cell office:value-type="float" office:value="6406076.25"/>
          <table:table-cell table:number-columns-repeated="16373"/>
        </table:table-row>
        <table:table-row>
          <table:table-cell office:value-type="float" office:value="71740007000000"/>
          <table:table-cell office:value-type="string" office:string-value="    RENDAS DE COBRANCA"/>
          <table:table-cell office:value-type="float" office:value="764311.9"/>
          <table:table-cell office:value-type="float" office:value="136470.53"/>
          <table:table-cell office:value-type="float" office:value="253267.29"/>
          <table:table-cell office:value-type="float" office:value="365169.91"/>
          <table:table-cell office:value-type="float" office:value="482573.43"/>
          <table:table-cell office:value-type="float" office:value="596558.39"/>
          <table:table-cell office:value-type="float" office:value="709476.68"/>
          <table:table-cell office:value-type="float" office:value="123913.81"/>
          <table:table-cell office:value-type="float" office:value="237547.83"/>
          <table:table-cell table:number-columns-repeated="16373"/>
        </table:table-row>
        <table:table-row>
          <table:table-cell office:value-type="float" office:value="71790002000000"/>
          <table:table-cell office:value-type="string" office:string-value="    RENDAS DE TRANSFERENCIA DE FUNDOS"/>
          <table:table-cell office:value-type="float" office:value="238820.47"/>
          <table:table-cell office:value-type="float" office:value="41995.62"/>
          <table:table-cell office:value-type="float" office:value="80654.69"/>
          <table:table-cell office:value-type="float" office:value="118984.54"/>
          <table:table-cell office:value-type="float" office:value="160504.69"/>
          <table:table-cell office:value-type="float" office:value="199399.4"/>
          <table:table-cell office:value-type="float" office:value="236584.94"/>
          <table:table-cell office:value-type="float" office:value="42023.46"/>
          <table:table-cell office:value-type="float" office:value="82361.350000000006"/>
          <table:table-cell table:number-columns-repeated="16373"/>
        </table:table-row>
        <table:table-row>
          <table:table-cell office:value-type="float" office:value="71799003000000"/>
          <table:table-cell office:value-type="string" office:string-value="    RENDAS DE OUTROS SERVICOS"/>
          <table:table-cell office:value-type="float" office:value="15158492.789999999"/>
          <table:table-cell office:value-type="float" office:value="1991556.35"/>
          <table:table-cell office:value-type="float" office:value="3938935.18"/>
          <table:table-cell office:value-type="float" office:value="5643638.6799999997"/>
          <table:table-cell office:value-type="float" office:value="7444127.0999999996"/>
          <table:table-cell office:value-type="float" office:value="9614596.4199999999"/>
          <table:table-cell office:value-type="float" office:value="12069061.119999999"/>
          <table:table-cell office:value-type="float" office:value="2280557.11"/>
          <table:table-cell office:value-type="float" office:value="4461384.18"/>
          <table:table-cell table:number-columns-repeated="16373"/>
        </table:table-row>
        <table:table-row>
          <table:table-cell office:value-type="float" office:value="71799003022000"/>
          <table:table-cell office:value-type="string" office:string-value="      AREA FINANCEIRA"/>
          <table:table-cell office:value-type="float" office:value="4707946.21"/>
          <table:table-cell office:value-type="float" office:value="796937.55"/>
          <table:table-cell office:value-type="float" office:value="1552946.77"/>
          <table:table-cell office:value-type="float" office:value="2336719.6"/>
          <table:table-cell office:value-type="float" office:value="3093237.01"/>
          <table:table-cell office:value-type="float" office:value="3952586.53"/>
          <table:table-cell office:value-type="float" office:value="4720056.1399999997"/>
          <table:table-cell office:value-type="float" office:value="792740.61"/>
          <table:table-cell office:value-type="float" office:value="1594782.06"/>
          <table:table-cell table:number-columns-repeated="16373"/>
        </table:table-row>
        <table:table-row>
          <table:table-cell office:value-type="float" office:value="71799003042000"/>
          <table:table-cell office:value-type="string" office:string-value="       FORNEC.DE TALONARIOS DE CHEQUES E ASSEMELHADOS"/>
          <table:table-cell office:value-type="float" office:value="197065.25"/>
          <table:table-cell office:value-type="float" office:value="40360.519999999997"/>
          <table:table-cell office:value-type="float" office:value="70095.56"/>
          <table:table-cell office:value-type="float" office:value="99866.15"/>
          <table:table-cell office:value-type="float" office:value="134726.99"/>
          <table:table-cell office:value-type="float" office:value="174063.5"/>
          <table:table-cell office:value-type="float" office:value="208666.01"/>
          <table:table-cell office:value-type="float" office:value="36250.07"/>
          <table:table-cell office:value-type="float" office:value="70832.58"/>
          <table:table-cell table:number-columns-repeated="16373"/>
        </table:table-row>
        <table:table-row>
          <table:table-cell office:value-type="float" office:value="71799003046000"/>
          <table:table-cell office:value-type="string" office:string-value="       CHEQUES DEVOLVIDOS"/>
          <table:table-cell office:value-type="float" office:value="165300.70000000001"/>
          <table:table-cell office:value-type="float" office:value="33646"/>
          <table:table-cell office:value-type="float" office:value="63590.2"/>
          <table:table-cell office:value-type="float" office:value="102393.9"/>
          <table:table-cell office:value-type="float" office:value="138342.6"/>
          <table:table-cell office:value-type="float" office:value="178549.17"/>
          <table:table-cell office:value-type="float" office:value="209243.33"/>
          <table:table-cell office:value-type="float" office:value="33021.4"/>
          <table:table-cell office:value-type="float" office:value="61259.41"/>
          <table:table-cell table:number-columns-repeated="16373"/>
        </table:table-row>
        <table:table-row>
          <table:table-cell office:value-type="float" office:value="71799003052000"/>
          <table:table-cell office:value-type="string" office:string-value="       EMISSAO E RENOVACAO DE CARTOES MAGNETICOS"/>
          <table:table-cell office:value-type="float" office:value="153841.09"/>
          <table:table-cell office:value-type="float" office:value="41168.660000000003"/>
          <table:table-cell office:value-type="float" office:value="77145.95"/>
          <table:table-cell office:value-type="float" office:value="141556.94"/>
          <table:table-cell office:value-type="float" office:value="168897.54"/>
          <table:table-cell office:value-type="float" office:value="249413.3"/>
          <table:table-cell office:value-type="float" office:value="288728.65000000002"/>
          <table:table-cell office:value-type="float" office:value="40995.480000000003"/>
          <table:table-cell office:value-type="float" office:value="110623.72"/>
          <table:table-cell table:number-columns-repeated="16373"/>
        </table:table-row>
        <table:table-row>
          <table:table-cell office:value-type="float" office:value="71799003057000"/>
          <table:table-cell office:value-type="string" office:string-value="       FORNECIMENTO DE EXTRATOS E AVISOS DE LANCAMENTOS"/>
          <table:table-cell office:value-type="float" office:value="106498.7"/>
          <table:table-cell office:value-type="float" office:value="16342.41"/>
          <table:table-cell office:value-type="float" office:value="28726.51"/>
          <table:table-cell office:value-type="float" office:value="44475.39"/>
          <table:table-cell office:value-type="float" office:value="59195.82"/>
          <table:table-cell office:value-type="float" office:value="73159.520000000004"/>
          <table:table-cell office:value-type="float" office:value="86978.85"/>
          <table:table-cell office:value-type="float" office:value="16260.48"/>
          <table:table-cell office:value-type="float" office:value="28866.46"/>
          <table:table-cell table:number-columns-repeated="16373"/>
        </table:table-row>
        <table:table-row>
          <table:table-cell office:value-type="float" office:value="71799003097000"/>
          <table:table-cell office:value-type="string" office:string-value="       EMISSAO, RENOVACAO E RETIRADA DE CONTRA-ORDEM"/>
          <table:table-cell office:value-type="float" office:value="25179.72"/>
          <table:table-cell office:value-type="float" office:value="4266"/>
          <table:table-cell office:value-type="float" office:value="8094"/>
          <table:table-cell office:value-type="float" office:value="13423.87"/>
          <table:table-cell office:value-type="float" office:value="17689.87"/>
          <table:table-cell office:value-type="float" office:value="22900.87"/>
          <table:table-cell office:value-type="float" office:value="27364.09"/>
          <table:table-cell office:value-type="float" office:value="4539.76"/>
          <table:table-cell office:value-type="float" office:value="8997.76"/>
          <table:table-cell table:number-columns-repeated="16373"/>
        </table:table-row>
        <table:table-row>
          <table:table-cell office:value-type="float" office:value="71799003098000"/>
          <table:table-cell office:value-type="string" office:string-value="       LOCACAO DE COFRES"/>
          <table:table-cell office:value-type="float" office:value="1385.3"/>
          <table:table-cell office:value-type="float" office:value="305.62"/>
          <table:table-cell office:value-type="float" office:value="466.37"/>
          <table:table-cell office:value-type="float" office:value="656.49"/>
          <table:table-cell office:value-type="float" office:value="887.24"/>
          <table:table-cell office:value-type="float" office:value="949.24"/>
          <table:table-cell office:value-type="float" office:value="1151.24"/>
          <table:table-cell office:value-type="float" office:value="366.25"/>
          <table:table-cell office:value-type="float" office:value="381.25"/>
          <table:table-cell table:number-columns-repeated="16373"/>
        </table:table-row>
        <table:table-row>
          <table:table-cell office:value-type="float" office:value="71799003102000"/>
          <table:table-cell office:value-type="string" office:string-value="       RECEB.DE CTAS.DE AGUA,ENERGIA ELET.,GAS E TELEFONE"/>
          <table:table-cell office:value-type="float" office:value="1039.97"/>
          <table:table-cell office:value-type="float" office:value="99.9"/>
          <table:table-cell office:value-type="float" office:value="180.69"/>
          <table:table-cell office:value-type="float" office:value="382.3"/>
          <table:table-cell office:value-type="float" office:value="471.7"/>
          <table:table-cell office:value-type="float" office:value="598.64"/>
          <table:table-cell office:value-type="float" office:value="694.04"/>
          <table:table-cell office:value-type="float" office:value="96.6"/>
          <table:table-cell office:value-type="float" office:value="205.77"/>
          <table:table-cell table:number-columns-repeated="16373"/>
        </table:table-row>
        <table:table-row>
          <table:table-cell office:value-type="float" office:value="71799003143000"/>
          <table:table-cell office:value-type="string" office:string-value="       RECEBIMENTO DE TRIBUTOS FEDERAIS E ESTADUAIS"/>
          <table:table-cell office:value-type="float" office:value="76838.89"/>
          <table:table-cell office:value-type="float" office:value="8659.7000000000007"/>
          <table:table-cell office:value-type="float" office:value="20688.28"/>
          <table:table-cell office:value-type="float" office:value="28426.41"/>
          <table:table-cell office:value-type="float" office:value="40936.370000000003"/>
          <table:table-cell office:value-type="float" office:value="51574.04"/>
          <table:table-cell office:value-type="float" office:value="61128.9"/>
          <table:table-cell office:value-type="float" office:value="11780.25"/>
          <table:table-cell office:value-type="float" office:value="27191.59"/>
          <table:table-cell table:number-columns-repeated="16373"/>
        </table:table-row>
        <table:table-row>
          <table:table-cell office:value-type="float" office:value="71799003143100"/>
          <table:table-cell office:value-type="string" office:string-value="       RECEBIMENTO DE TRIBUTOS MUNICIPAIS"/>
          <table:table-cell office:value-type="float" office:value="6199.24"/>
          <table:table-cell office:value-type="float" office:value="488.43"/>
          <table:table-cell office:value-type="float" office:value="1604.51"/>
          <table:table-cell office:value-type="float" office:value="2943.61"/>
          <table:table-cell office:value-type="float" office:value="4787.7700000000004"/>
          <table:table-cell office:value-type="float" office:value="6108.15"/>
          <table:table-cell office:value-type="float" office:value="7109.01"/>
          <table:table-cell office:value-type="float" office:value="923.09"/>
          <table:table-cell office:value-type="float" office:value="1876.78"/>
          <table:table-cell table:number-columns-repeated="16373"/>
        </table:table-row>
        <table:table-row>
          <table:table-cell office:value-type="float" office:value="71799003152000"/>
          <table:table-cell office:value-type="string" office:string-value="       RECEB.DE CONTRIB.E/OU PAGAMENTO DE BENEFICIOS-INSS"/>
          <table:table-cell office:value-type="float" office:value="2198501.56"/>
          <table:table-cell office:value-type="float" office:value="368858.35"/>
          <table:table-cell office:value-type="float" office:value="738860.87"/>
          <table:table-cell office:value-type="float" office:value="1109809.22"/>
          <table:table-cell office:value-type="float" office:value="1483316.49"/>
          <table:table-cell office:value-type="float" office:value="1856975.52"/>
          <table:table-cell office:value-type="float" office:value="2231631.84"/>
          <table:table-cell office:value-type="float" office:value="375797.51"/>
          <table:table-cell office:value-type="float" office:value="749473.53"/>
          <table:table-cell table:number-columns-repeated="16373"/>
        </table:table-row>
        <table:table-row>
          <table:table-cell office:value-type="float" office:value="71799003162000"/>
          <table:table-cell office:value-type="string" office:string-value="       PAGAMENTO DE SALARIOS"/>
          <table:table-cell office:value-type="float" office:value="18307.419999999998"/>
          <table:table-cell office:value-type="float" office:value="2688.48"/>
          <table:table-cell office:value-type="float" office:value="4639.3599999999997"/>
          <table:table-cell office:value-type="float" office:value="6948.78"/>
          <table:table-cell office:value-type="float" office:value="9157.9599999999991"/>
          <table:table-cell office:value-type="float" office:value="10799.38"/>
          <table:table-cell office:value-type="float" office:value="11470.16"/>
          <table:table-cell office:value-type="float" office:value="1782.82"/>
          <table:table-cell office:value-type="float" office:value="3955.52"/>
          <table:table-cell table:number-columns-repeated="16373"/>
        </table:table-row>
        <table:table-row>
          <table:table-cell office:value-type="float" office:value="71799003172000"/>
          <table:table-cell office:value-type="string" office:string-value="       RECEBIMENTOS E/OU PAGAMENTOS DE FGTS"/>
          <table:table-cell office:value-type="float" office:value="16521.72"/>
          <table:table-cell office:value-type="float" office:value="2465.42"/>
          <table:table-cell office:value-type="float" office:value="4902.0200000000004"/>
          <table:table-cell office:value-type="float" office:value="7655.64"/>
          <table:table-cell office:value-type="float" office:value="10469.52"/>
          <table:table-cell office:value-type="float" office:value="13293.88"/>
          <table:table-cell office:value-type="float" office:value="15759.3"/>
          <table:table-cell office:value-type="float" office:value="2910.82"/>
          <table:table-cell office:value-type="float" office:value="6267.04"/>
          <table:table-cell table:number-columns-repeated="16373"/>
        </table:table-row>
        <table:table-row>
          <table:table-cell office:value-type="float" office:value="71799003172200"/>
          <table:table-cell office:value-type="string" office:string-value="       QUITACAO CTAS.TERCEIROS(NOTAS,BILHETES,SEGURO,ETC)"/>
          <table:table-cell office:value-type="float" office:value="169205.84"/>
          <table:table-cell office:value-type="float" office:value="13922.1"/>
          <table:table-cell office:value-type="float" office:value="28301.439999999999"/>
          <table:table-cell office:value-type="float" office:value="36341.519999999997"/>
          <table:table-cell office:value-type="float" office:value="46208.95"/>
          <table:table-cell office:value-type="float" office:value="55995.35"/>
          <table:table-cell office:value-type="float" office:value="66259.34"/>
          <table:table-cell office:value-type="float" office:value="7180.69"/>
          <table:table-cell office:value-type="float" office:value="16214.92"/>
          <table:table-cell table:number-columns-repeated="16373"/>
        </table:table-row>
        <table:table-row>
          <table:table-cell office:value-type="float" office:value="71799003172500"/>
          <table:table-cell office:value-type="string" office:string-value="       TRANSF.VALORES ENTRE C/C DE TITULARES DIFERENTES"/>
          <table:table-cell office:value-type="float" office:value="14147.85"/>
          <table:table-cell office:value-type="float" office:value="1823"/>
          <table:table-cell office:value-type="float" office:value="3493.85"/>
          <table:table-cell office:value-type="float" office:value="3684.85"/>
          <table:table-cell table:number-columns-repeated="16378"/>
        </table:table-row>
        <table:table-row>
          <table:table-cell/>
          <table:table-cell office:value-type="string" office:string-value="       TRANSFERENCIA DE FUNDOS"/>
          <table:table-cell office:value-type="float" office:value="14147.85"/>
          <table:table-cell office:value-type="float" office:value="1823"/>
          <table:table-cell office:value-type="float" office:value="3493.85"/>
          <table:table-cell office:value-type="float" office:value="3684.85"/>
          <table:table-cell table:number-columns-repeated="16378"/>
        </table:table-row>
        <table:table-row>
          <table:table-cell office:value-type="float" office:value="71799003173000"/>
          <table:table-cell office:value-type="string" office:string-value="       RECEBIMENTOS EM FAVOR DE TERCEIROS"/>
          <table:table-cell office:value-type="float" office:value="1464.32"/>
          <table:table-cell office:value-type="float" office:value="524.02"/>
          <table:table-cell office:value-type="float" office:value="931.72"/>
          <table:table-cell office:value-type="float" office:value="1374.53"/>
          <table:table-cell office:value-type="float" office:value="1792.97"/>
          <table:table-cell office:value-type="float" office:value="2334.9699999999998"/>
          <table:table-cell office:value-type="float" office:value="2812.12"/>
          <table:table-cell office:value-type="float" office:value="426.51"/>
          <table:table-cell office:value-type="float" office:value="801.45"/>
          <table:table-cell table:number-columns-repeated="16373"/>
        </table:table-row>
        <table:table-row>
          <table:table-cell office:value-type="float" office:value="71799003173200"/>
          <table:table-cell office:value-type="string" office:string-value="       ADMINISTRACAO DE PLANOS DE PREVIDENCIA PRIVADA"/>
          <table:table-cell office:value-type="float" office:value="1271.7"/>
          <table:table-cell office:value-type="float" office:value="218.81"/>
          <table:table-cell office:value-type="float" office:value="2381.35"/>
          <table:table-cell office:value-type="float" office:value="2576.12"/>
          <table:table-cell office:value-type="float" office:value="2776.55"/>
          <table:table-cell office:value-type="float" office:value="3008.28"/>
          <table:table-cell office:value-type="float" office:value="3220.25"/>
          <table:table-cell office:value-type="float" office:value="106.86"/>
          <table:table-cell office:value-type="float" office:value="369.07"/>
          <table:table-cell table:number-columns-repeated="16373"/>
        </table:table-row>
        <table:table-row>
          <table:table-cell office:value-type="float" office:value="71799003173250"/>
          <table:table-cell office:value-type="string" office:string-value="       TRANSPORTE, COLETA OU REMESSA DE VALORES"/>
          <table:table-cell table:number-columns-repeated="3"/>
          <table:table-cell office:value-type="float" office:value="1.53"/>
          <table:table-cell office:value-type="float" office:value="1.53"/>
          <table:table-cell office:value-type="float" office:value="1.53"/>
          <table:table-cell office:value-type="float" office:value="1.53"/>
          <table:table-cell table:number-columns-repeated="16375"/>
        </table:table-row>
        <table:table-row>
          <table:table-cell office:value-type="float" office:value="71799003173400"/>
          <table:table-cell office:value-type="string" office:string-value="       PROCESSAMENTO DE DADOS"/>
          <table:table-cell office:value-type="float" office:value="48732.41"/>
          <table:table-cell office:value-type="float" office:value="15288.29"/>
          <table:table-cell office:value-type="float" office:value="26390.81"/>
          <table:table-cell office:value-type="float" office:value="38192.800000000003"/>
          <table:table-cell office:value-type="float" office:value="49963.46"/>
          <table:table-cell office:value-type="float" office:value="61472.66"/>
          <table:table-cell office:value-type="float" office:value="74312.899999999994"/>
          <table:table-cell office:value-type="float" office:value="15429.84"/>
          <table:table-cell office:value-type="float" office:value="27754.33"/>
          <table:table-cell table:number-columns-repeated="16373"/>
        </table:table-row>
        <table:table-row>
          <table:table-cell office:value-type="float" office:value="71799003173500"/>
          <table:table-cell office:value-type="string" office:string-value="       PACOTE DE TARIFAS"/>
          <table:table-cell office:value-type="float" office:value="15676.66"/>
          <table:table-cell office:value-type="float" office:value="9795.92"/>
          <table:table-cell office:value-type="float" office:value="21075.43"/>
          <table:table-cell office:value-type="float" office:value="32703.02"/>
          <table:table-cell office:value-type="float" office:value="45435.92"/>
          <table:table-cell office:value-type="float" office:value="61638.78"/>
          <table:table-cell office:value-type="float" office:value="80103.8"/>
          <table:table-cell office:value-type="float" office:value="20077.939999999999"/>
          <table:table-cell office:value-type="float" office:value="41201.050000000003"/>
          <table:table-cell table:number-columns-repeated="16373"/>
        </table:table-row>
        <table:table-row>
          <table:table-cell office:value-type="float" office:value="71799003182000"/>
          <table:table-cell office:value-type="string" office:string-value="       OUTRAS TARIFAS"/>
          <table:table-cell office:value-type="float" office:value="1490767.87"/>
          <table:table-cell office:value-type="float" office:value="236015.92"/>
          <table:table-cell office:value-type="float" office:value="451377.85"/>
          <table:table-cell office:value-type="float" office:value="663306.53"/>
          <table:table-cell office:value-type="float" office:value="878177.76"/>
          <table:table-cell office:value-type="float" office:value="1129749.75"/>
          <table:table-cell office:value-type="float" office:value="1343420.78"/>
          <table:table-cell office:value-type="float" office:value="224794.23999999999"/>
          <table:table-cell office:value-type="float" office:value="438509.83"/>
          <table:table-cell table:number-columns-repeated="16373"/>
        </table:table-row>
        <table:table-row>
          <table:table-cell office:value-type="float" office:value="71799003420000"/>
          <table:table-cell office:value-type="string" office:string-value="      AREA DE DESENVOLVIMENTO"/>
          <table:table-cell office:value-type="float" office:value="10173732.23"/>
          <table:table-cell office:value-type="float" office:value="1134034.3700000001"/>
          <table:table-cell office:value-type="float" office:value="2225946.16"/>
          <table:table-cell office:value-type="float" office:value="3138511.53"/>
          <table:table-cell office:value-type="float" office:value="4087838.66"/>
          <table:table-cell office:value-type="float" office:value="5361396.87"/>
          <table:table-cell office:value-type="float" office:value="7011978.1100000003"/>
          <table:table-cell office:value-type="float" office:value="1452499.21"/>
          <table:table-cell office:value-type="float" office:value="2767509.49"/>
          <table:table-cell table:number-columns-repeated="16373"/>
        </table:table-row>
        <table:table-row>
          <table:table-cell office:value-type="float" office:value="71799003430000"/>
          <table:table-cell office:value-type="string" office:string-value="       ELABORACAO, RENOV.E ALTERACAO DE FICHA CADASTRAL"/>
          <table:table-cell office:value-type="float" office:value="577802.44999999995"/>
          <table:table-cell office:value-type="float" office:value="69973.72"/>
          <table:table-cell office:value-type="float" office:value="127106.5"/>
          <table:table-cell office:value-type="float" office:value="260675.63"/>
          <table:table-cell office:value-type="float" office:value="470111.13"/>
          <table:table-cell office:value-type="float" office:value="564346.64"/>
          <table:table-cell office:value-type="float" office:value="635200.64"/>
          <table:table-cell office:value-type="float" office:value="65997.259999999995"/>
          <table:table-cell office:value-type="float" office:value="144372.59"/>
          <table:table-cell table:number-columns-repeated="16373"/>
        </table:table-row>
        <table:table-row>
          <table:table-cell office:value-type="float" office:value="71799003430300"/>
          <table:table-cell office:value-type="string" office:string-value="       TREINAMENTO E QUALIFICACAO PROFISSIONAL"/>
          <table:table-cell office:value-type="float" office:value="83433.41"/>
          <table:table-cell office:value-type="float" office:value="6433.71"/>
          <table:table-cell office:value-type="float" office:value="9752.58"/>
          <table:table-cell office:value-type="float" office:value="11678.28"/>
          <table:table-cell office:value-type="float" office:value="14810.82"/>
          <table:table-cell office:value-type="float" office:value="16535.82"/>
          <table:table-cell office:value-type="float" office:value="20625.82"/>
          <table:table-cell office:value-type="float" office:value="2349.77"/>
          <table:table-cell office:value-type="float" office:value="4787.46"/>
          <table:table-cell table:number-columns-repeated="16373"/>
        </table:table-row>
        <table:table-row>
          <table:table-cell office:value-type="float" office:value="71799003431000"/>
          <table:table-cell office:value-type="string" office:string-value="       ASSESSORIA E CONSULTORIA"/>
          <table:table-cell office:value-type="float" office:value="2583917.54"/>
          <table:table-cell office:value-type="float" office:value="280384.28999999998"/>
          <table:table-cell office:value-type="float" office:value="503584.63"/>
          <table:table-cell office:value-type="float" office:value="687932.23"/>
          <table:table-cell office:value-type="float" office:value="948464.3"/>
          <table:table-cell office:value-type="float" office:value="1362483.84"/>
          <table:table-cell office:value-type="float" office:value="1829564.8"/>
          <table:table-cell office:value-type="float" office:value="573422.05000000005"/>
          <table:table-cell office:value-type="float" office:value="1071595.1599999999"/>
          <table:table-cell table:number-columns-repeated="16373"/>
        </table:table-row>
        <table:table-row>
          <table:table-cell office:value-type="float" office:value="71799003431500"/>
          <table:table-cell office:value-type="string" office:string-value="       AVALIACAO DE BENS"/>
          <table:table-cell office:value-type="float" office:value="179082.48"/>
          <table:table-cell office:value-type="float" office:value="15345.95"/>
          <table:table-cell office:value-type="float" office:value="31220.27"/>
          <table:table-cell office:value-type="float" office:value="42751.07"/>
          <table:table-cell office:value-type="float" office:value="99588.62"/>
          <table:table-cell office:value-type="float" office:value="117839.01"/>
          <table:table-cell office:value-type="float" office:value="175526.69"/>
          <table:table-cell office:value-type="float" office:value="41314.639999999999"/>
          <table:table-cell office:value-type="float" office:value="58040.23"/>
          <table:table-cell table:number-columns-repeated="16373"/>
        </table:table-row>
        <table:table-row>
          <table:table-cell office:value-type="float" office:value="71799003432000"/>
          <table:table-cell office:value-type="string" office:string-value="       ASSISTENCIA TECNICA"/>
          <table:table-cell office:value-type="float" office:value="238907.03"/>
          <table:table-cell office:value-type="float" office:value="8520.19"/>
          <table:table-cell office:value-type="float" office:value="8275.48"/>
          <table:table-cell office:value-type="float" office:value="10883.65"/>
          <table:table-cell office:value-type="float" office:value="14245.3"/>
          <table:table-cell office:value-type="float" office:value="15834.64"/>
          <table:table-cell office:value-type="float" office:value="138079.29"/>
          <table:table-cell office:value-type="float" office:value="10088.68"/>
          <table:table-cell office:value-type="float" office:value="12108.81"/>
          <table:table-cell table:number-columns-repeated="16373"/>
        </table:table-row>
        <table:table-row>
          <table:table-cell office:value-type="float" office:value="71799003433000"/>
          <table:table-cell office:value-type="string" office:string-value="       ANALISES PESQUISAS E ESTUDOS DE CENARIOS ECONOM."/>
          <table:table-cell office:value-type="float" office:value="487"/>
          <table:table-cell/>
          <table:table-cell office:value-type="float" office:value="20"/>
          <table:table-cell office:value-type="float" office:value="20"/>
          <table:table-cell office:value-type="float" office:value="25"/>
          <table:table-cell office:value-type="float" office:value="25"/>
          <table:table-cell office:value-type="float" office:value="25"/>
          <table:table-cell office:value-type="float" office:value="130"/>
          <table:table-cell office:value-type="float" office:value="290"/>
          <table:table-cell table:number-columns-repeated="16373"/>
        </table:table-row>
        <table:table-row>
          <table:table-cell office:value-type="float" office:value="71799003433100"/>
          <table:table-cell office:value-type="string" office:string-value="       ADMINIST.GERENCIAMENTO E CONTROLE DE OPERACOES"/>
          <table:table-cell office:value-type="float" office:value="975677.97"/>
          <table:table-cell office:value-type="float" office:value="196763.83"/>
          <table:table-cell office:value-type="float" office:value="439323.66"/>
          <table:table-cell office:value-type="float" office:value="636515.18999999994"/>
          <table:table-cell office:value-type="float" office:value="636871.63"/>
          <table:table-cell office:value-type="float" office:value="834834.52"/>
          <table:table-cell office:value-type="float" office:value="1246256.3600000001"/>
          <table:table-cell office:value-type="float" office:value="100"/>
          <table:table-cell office:value-type="float" office:value="201455.39"/>
          <table:table-cell table:number-columns-repeated="16373"/>
        </table:table-row>
        <table:table-row>
          <table:table-cell office:value-type="float" office:value="71799003450000"/>
          <table:table-cell office:value-type="string" office:string-value="       OUTRAS TARIFAS"/>
          <table:table-cell office:value-type="float" office:value="5534424.3499999996"/>
          <table:table-cell office:value-type="float" office:value="556612.68000000005"/>
          <table:table-cell office:value-type="float" office:value="1106663.04"/>
          <table:table-cell office:value-type="float" office:value="1488055.48"/>
          <table:table-cell office:value-type="float" office:value="1903721.86"/>
          <table:table-cell office:value-type="float" office:value="2449497.4"/>
          <table:table-cell office:value-type="float" office:value="2966699.51"/>
          <table:table-cell office:value-type="float" office:value="759096.81"/>
          <table:table-cell office:value-type="float" office:value="1274859.8500000001"/>
          <table:table-cell table:number-columns-repeated="16373"/>
        </table:table-row>
        <table:table-row>
          <table:table-cell office:value-type="float" office:value="71799003650000"/>
          <table:table-cell office:value-type="string" office:string-value="      AREA ADMINISTRATIVA"/>
          <table:table-cell office:value-type="float" office:value="276814.34999999998"/>
          <table:table-cell office:value-type="float" office:value="60584.43"/>
          <table:table-cell office:value-type="float" office:value="160042.25"/>
          <table:table-cell office:value-type="float" office:value="168407.55"/>
          <table:table-cell office:value-type="float" office:value="263051.43"/>
          <table:table-cell office:value-type="float" office:value="300613.02"/>
          <table:table-cell office:value-type="float" office:value="337026.87"/>
          <table:table-cell office:value-type="float" office:value="35317.29"/>
          <table:table-cell office:value-type="float" office:value="99092.63"/>
          <table:table-cell table:number-columns-repeated="16373"/>
        </table:table-row>
        <table:table-row>
          <table:table-cell office:value-type="float" office:value="71799003651000"/>
          <table:table-cell office:value-type="string" office:string-value="       ADMINISTRACAO DE SEGUROS"/>
          <table:table-cell office:value-type="float" office:value="232334.49"/>
          <table:table-cell office:value-type="float" office:value="48151.97"/>
          <table:table-cell office:value-type="float" office:value="140722.09"/>
          <table:table-cell office:value-type="float" office:value="141484.09"/>
          <table:table-cell office:value-type="float" office:value="194665.67"/>
          <table:table-cell office:value-type="float" office:value="222838.74"/>
          <table:table-cell office:value-type="float" office:value="251208.41"/>
          <table:table-cell office:value-type="float" office:value="27987.24"/>
          <table:table-cell office:value-type="float" office:value="56373.120000000003"/>
          <table:table-cell table:number-columns-repeated="16373"/>
        </table:table-row>
        <table:table-row>
          <table:table-cell office:value-type="float" office:value="71799003651500"/>
          <table:table-cell office:value-type="string" office:string-value="       ADMINISTRACAO DE BENS E NEGOCIOS"/>
          <table:table-cell office:value-type="float" office:value="40957.86"/>
          <table:table-cell office:value-type="float" office:value="11937.46"/>
          <table:table-cell office:value-type="float" office:value="18825.16"/>
          <table:table-cell office:value-type="float" office:value="26298.46"/>
          <table:table-cell office:value-type="float" office:value="67740.759999999995"/>
          <table:table-cell office:value-type="float" office:value="77029.279999999999"/>
          <table:table-cell office:value-type="float" office:value="84972.61"/>
          <table:table-cell office:value-type="float" office:value="7213.05"/>
          <table:table-cell office:value-type="float" office:value="32537.01"/>
          <table:table-cell table:number-columns-repeated="16373"/>
        </table:table-row>
        <table:table-row>
          <table:table-cell office:value-type="float" office:value="71799003652000"/>
          <table:table-cell office:value-type="string" office:string-value="       OUTRAS TARIFAS"/>
          <table:table-cell office:value-type="float" office:value="3522"/>
          <table:table-cell office:value-type="float" office:value="495"/>
          <table:table-cell office:value-type="float" office:value="495"/>
          <table:table-cell office:value-type="float" office:value="625"/>
          <table:table-cell office:value-type="float" office:value="645"/>
          <table:table-cell office:value-type="float" office:value="745"/>
          <table:table-cell office:value-type="float" office:value="845.85"/>
          <table:table-cell office:value-type="float" office:value="117"/>
          <table:table-cell office:value-type="float" office:value="10182.5"/>
          <table:table-cell table:number-columns-repeated="16373"/>
        </table:table-row>
        <table:table-row>
          <table:table-cell office:value-type="float" office:value="71900005000000"/>
          <table:table-cell office:value-type="string" office:string-value="   OUTRAS RECEITAS OPERACIONAIS"/>
          <table:table-cell office:value-type="float" office:value="603251613.88"/>
          <table:table-cell office:value-type="float" office:value="81002154.430000007"/>
          <table:table-cell office:value-type="float" office:value="153763157.88"/>
          <table:table-cell office:value-type="float" office:value="315596749.95999998"/>
          <table:table-cell office:value-type="float" office:value="581302489.05999994"/>
          <table:table-cell office:value-type="float" office:value="666032345.70000005"/>
          <table:table-cell office:value-type="float" office:value="520323163.70999998"/>
          <table:table-cell office:value-type="float" office:value="32803191.859999999"/>
          <table:table-cell office:value-type="float" office:value="57113124.100000001"/>
          <table:table-cell table:number-columns-repeated="16373"/>
        </table:table-row>
        <table:table-row>
          <table:table-cell office:value-type="float" office:value="71920009000000"/>
          <table:table-cell office:value-type="string" office:string-value="    RECUPERACAO DE CREDITOS BAIXADOS COMO PREJUIZO"/>
          <table:table-cell office:value-type="float" office:value="298770886.82999998"/>
          <table:table-cell office:value-type="float" office:value="9296115.3200000003"/>
          <table:table-cell office:value-type="float" office:value="14975094.539999999"/>
          <table:table-cell office:value-type="float" office:value="53724079.579999998"/>
          <table:table-cell office:value-type="float" office:value="63927625.240000002"/>
          <table:table-cell office:value-type="float" office:value="78232532.299999997"/>
          <table:table-cell office:value-type="float" office:value="81362461.060000002"/>
          <table:table-cell office:value-type="float" office:value="6717099.4800000004"/>
          <table:table-cell office:value-type="float" office:value="10935788.15"/>
          <table:table-cell table:number-columns-repeated="16373"/>
        </table:table-row>
        <table:table-row>
          <table:table-cell office:value-type="float" office:value="71920009100000"/>
          <table:table-cell office:value-type="string" office:string-value="      VALOR CONTABIL BAIXADO DO ATIVO"/>
          <table:table-cell office:value-type="float" office:value="294874004.95999998"/>
          <table:table-cell office:value-type="float" office:value="8683115.0099999998"/>
          <table:table-cell office:value-type="float" office:value="13106387.630000001"/>
          <table:table-cell office:value-type="float" office:value="51390303.619999997"/>
          <table:table-cell office:value-type="float" office:value="60791251.600000001"/>
          <table:table-cell office:value-type="float" office:value="70981064.969999999"/>
          <table:table-cell office:value-type="float" office:value="73182304.230000004"/>
          <table:table-cell office:value-type="float" office:value="5829300.4199999999"/>
          <table:table-cell office:value-type="float" office:value="9503213.5500000007"/>
          <table:table-cell table:number-columns-repeated="16373"/>
        </table:table-row>
        <table:table-row>
          <table:table-cell office:value-type="float" office:value="71920009700000"/>
          <table:table-cell office:value-type="string" office:string-value="      RENDAS APOS A BAIXA DO ATIVO"/>
          <table:table-cell office:value-type="float" office:value="3896881.87"/>
          <table:table-cell office:value-type="float" office:value="613000.31000000006"/>
          <table:table-cell office:value-type="float" office:value="1868706.91"/>
          <table:table-cell office:value-type="float" office:value="2333775.96"/>
          <table:table-cell office:value-type="float" office:value="3136373.64"/>
          <table:table-cell office:value-type="float" office:value="7251467.3300000001"/>
          <table:table-cell office:value-type="float" office:value="8180156.8300000001"/>
          <table:table-cell office:value-type="float" office:value="887799.06"/>
          <table:table-cell office:value-type="float" office:value="1432574.6"/>
          <table:table-cell table:number-columns-repeated="16373"/>
        </table:table-row>
        <table:table-row>
          <table:table-cell office:value-type="float" office:value="71930006000000"/>
          <table:table-cell office:value-type="string" office:string-value="    RECUPERACAO DE ENCARGOS E DESPESAS"/>
          <table:table-cell office:value-type="float" office:value="1892598.06"/>
          <table:table-cell office:value-type="float" office:value="513099.34"/>
          <table:table-cell office:value-type="float" office:value="726030.61"/>
          <table:table-cell office:value-type="float" office:value="892423.38"/>
          <table:table-cell office:value-type="float" office:value="1157539.43"/>
          <table:table-cell office:value-type="float" office:value="1350104.3"/>
          <table:table-cell office:value-type="float" office:value="1605161.29"/>
          <table:table-cell office:value-type="float" office:value="113126.24"/>
          <table:table-cell office:value-type="float" office:value="722762.23999999999"/>
          <table:table-cell table:number-columns-repeated="16373"/>
        </table:table-row>
        <table:table-row>
          <table:table-cell office:value-type="float" office:value="71930006560000"/>
          <table:table-cell office:value-type="string" office:string-value="      RECUP. DE TAXA DE DEVOL.DE CHEQUES DA COMPESACAO"/>
          <table:table-cell office:value-type="float" office:value="21888.39"/>
          <table:table-cell office:value-type="float" office:value="3905.9"/>
          <table:table-cell office:value-type="float" office:value="7473.97"/>
          <table:table-cell office:value-type="float" office:value="10319.61"/>
          <table:table-cell office:value-type="float" office:value="13655.82"/>
          <table:table-cell office:value-type="float" office:value="17944.240000000002"/>
          <table:table-cell office:value-type="float" office:value="20812.22"/>
          <table:table-cell office:value-type="float" office:value="4464.7299999999996"/>
          <table:table-cell office:value-type="float" office:value="7849.29"/>
          <table:table-cell table:number-columns-repeated="16373"/>
        </table:table-row>
        <table:table-row>
          <table:table-cell office:value-type="float" office:value="71930006640000"/>
          <table:table-cell office:value-type="string" office:string-value="      RESSARCIMENTOS DE DESPESAS DE TELEFONE"/>
          <table:table-cell office:value-type="float" office:value="33702.17"/>
          <table:table-cell office:value-type="float" office:value="7289.58"/>
          <table:table-cell office:value-type="float" office:value="14398.91"/>
          <table:table-cell office:value-type="float" office:value="20583.490000000002"/>
          <table:table-cell office:value-type="float" office:value="26963.16"/>
          <table:table-cell office:value-type="float" office:value="34650.639999999999"/>
          <table:table-cell office:value-type="float" office:value="40127.65"/>
          <table:table-cell office:value-type="float" office:value="6792.45"/>
          <table:table-cell office:value-type="float" office:value="14484.88"/>
          <table:table-cell table:number-columns-repeated="16373"/>
        </table:table-row>
        <table:table-row>
          <table:table-cell office:value-type="float" office:value="71930006800000"/>
          <table:table-cell office:value-type="string" office:string-value="      RESSARCIMENTOS DE DESPS. DE PORTES E TELEGRAMAS"/>
          <table:table-cell table:number-columns-repeated="4"/>
          <table:table-cell office:value-type="float" office:value="110"/>
          <table:table-cell office:value-type="float" office:value="110"/>
          <table:table-cell office:value-type="float" office:value="110"/>
          <table:table-cell table:number-columns-repeated="16375"/>
        </table:table-row>
        <table:table-row>
          <table:table-cell office:value-type="float" office:value="71930006880000"/>
          <table:table-cell office:value-type="string" office:string-value="      RECUPERACAO DE DESPESAS DE DEPOSITO"/>
          <table:table-cell table:number-columns-repeated="8"/>
          <table:table-cell office:value-type="float" office:value="114796.6"/>
          <table:table-cell table:number-columns-repeated="16373"/>
        </table:table-row>
        <table:table-row>
          <table:table-cell office:value-type="float" office:value="71930006880200"/>
          <table:table-cell office:value-type="string" office:string-value="      PAGAMENTOS A FUNCS. CEDIDOS A OUTRAS ENTIDADES"/>
          <table:table-cell office:value-type="float" office:value="519972.47"/>
          <table:table-cell office:value-type="float" office:value="133083.94"/>
          <table:table-cell office:value-type="float" office:value="224802.05"/>
          <table:table-cell office:value-type="float" office:value="328086.11"/>
          <table:table-cell office:value-type="float" office:value="432311.82"/>
          <table:table-cell office:value-type="float" office:value="557223.61"/>
          <table:table-cell office:value-type="float" office:value="694228.29"/>
          <table:table-cell/>
          <table:table-cell office:value-type="float" office:value="303377.3"/>
          <table:table-cell table:number-columns-repeated="16373"/>
        </table:table-row>
        <table:table-row>
          <table:table-cell office:value-type="float" office:value="71930006900000"/>
          <table:table-cell office:value-type="string" office:string-value="      RESSARCIMENTO DE OUTRAS DESPESAS COM OPS. CREDITO"/>
          <table:table-cell office:value-type="float" office:value="672124.33"/>
          <table:table-cell office:value-type="float" office:value="25261.81"/>
          <table:table-cell office:value-type="float" office:value="62002.3"/>
          <table:table-cell office:value-type="float" office:value="102293.96"/>
          <table:table-cell office:value-type="float" office:value="140798.51999999999"/>
          <table:table-cell office:value-type="float" office:value="184049.3"/>
          <table:table-cell office:value-type="float" office:value="228762.22"/>
          <table:table-cell office:value-type="float" office:value="37061.68"/>
          <table:table-cell office:value-type="float" office:value="64700.66"/>
          <table:table-cell table:number-columns-repeated="16373"/>
        </table:table-row>
        <table:table-row>
          <table:table-cell office:value-type="float" office:value="71930006905000"/>
          <table:table-cell office:value-type="string" office:string-value="      DE BENS NAO LOCALIZADOS"/>
          <table:table-cell office:value-type="float" office:value="14151.16"/>
          <table:table-cell office:value-type="float" office:value="321292.95"/>
          <table:table-cell office:value-type="float" office:value="2225.98"/>
          <table:table-cell office:value-type="float" office:value="2230.98"/>
          <table:table-cell office:value-type="float" office:value="3000.98"/>
          <table:table-cell office:value-type="float" office:value="3210.35"/>
          <table:table-cell office:value-type="float" office:value="3673.42"/>
          <table:table-cell office:value-type="float" office:value="9100.85"/>
          <table:table-cell office:value-type="float" office:value="27587.16"/>
          <table:table-cell table:number-columns-repeated="16373"/>
        </table:table-row>
        <table:table-row>
          <table:table-cell office:value-type="float" office:value="71930006960000"/>
          <table:table-cell office:value-type="string" office:string-value="      OUTROS RESSARCIMENTOS"/>
          <table:table-cell office:value-type="float" office:value="630759.54"/>
          <table:table-cell office:value-type="float" office:value="22265.16"/>
          <table:table-cell office:value-type="float" office:value="415127.4"/>
          <table:table-cell office:value-type="float" office:value="428909.23"/>
          <table:table-cell office:value-type="float" office:value="540699.13"/>
          <table:table-cell office:value-type="float" office:value="552916.16"/>
          <table:table-cell office:value-type="float" office:value="617447.49"/>
          <table:table-cell office:value-type="float" office:value="55706.53"/>
          <table:table-cell office:value-type="float" office:value="189966.35"/>
          <table:table-cell table:number-columns-repeated="16373"/>
        </table:table-row>
        <table:table-row>
          <table:table-cell office:value-type="float" office:value="71940003000000"/>
          <table:table-cell office:value-type="string" office:string-value="    RENDAS DE APLICACOES NO EXTERIOR"/>
          <table:table-cell office:value-type="float" office:value="1071003.46"/>
          <table:table-cell/>
          <table:table-cell office:value-type="float" office:value="177226.03"/>
          <table:table-cell office:value-type="float" office:value="289826.03000000003"/>
          <table:table-cell office:value-type="float" office:value="283804.03999999998"/>
          <table:table-cell office:value-type="float" office:value="517373.42"/>
          <table:table-cell office:value-type="float" office:value="426480.16"/>
          <table:table-cell office:value-type="float" office:value="133149.82999999999"/>
          <table:table-cell office:value-type="float" office:value="97613.98"/>
          <table:table-cell table:number-columns-repeated="16373"/>
        </table:table-row>
        <table:table-row>
          <table:table-cell office:value-type="float" office:value="71940003220000"/>
          <table:table-cell office:value-type="string" office:string-value="      JUROS,COMISSOES E CORRECAO MONETARIA PREFIXADA"/>
          <table:table-cell office:value-type="float" office:value="61501.36"/>
          <table:table-cell/>
          <table:table-cell office:value-type="float" office:value="5226.03"/>
          <table:table-cell office:value-type="float" office:value="5226.03"/>
          <table:table-cell office:value-type="float" office:value="31064.04"/>
          <table:table-cell office:value-type="float" office:value="34917.99"/>
          <table:table-cell office:value-type="float" office:value="39560.160000000003"/>
          <table:table-cell office:value-type="float" office:value="3469.83"/>
          <table:table-cell office:value-type="float" office:value="7053.98"/>
          <table:table-cell table:number-columns-repeated="16373"/>
        </table:table-row>
        <table:table-row>
          <table:table-cell office:value-type="float" office:value="71940003230000"/>
          <table:table-cell office:value-type="string" office:string-value="      VARIACAO CAMBIAL"/>
          <table:table-cell office:value-type="float" office:value="1009502.1"/>
          <table:table-cell/>
          <table:table-cell office:value-type="float" office:value="172000"/>
          <table:table-cell office:value-type="float" office:value="284600"/>
          <table:table-cell office:value-type="float" office:value="252740"/>
          <table:table-cell office:value-type="float" office:value="482455.43"/>
          <table:table-cell office:value-type="float" office:value="386920"/>
          <table:table-cell office:value-type="float" office:value="129680"/>
          <table:table-cell office:value-type="float" office:value="90560"/>
          <table:table-cell table:number-columns-repeated="16373"/>
        </table:table-row>
        <table:table-row>
          <table:table-cell office:value-type="float" office:value="71950000000000"/>
          <table:table-cell office:value-type="string" office:string-value="    RENDAS DE CREDITOS POR AVAIS E FIANCAS HONRADOS"/>
          <table:table-cell office:value-type="float" office:value="1996.28"/>
          <table:table-cell table:number-columns-repeated="2"/>
          <table:table-cell office:value-type="float" office:value="5.27"/>
          <table:table-cell office:value-type="float" office:value="36.18"/>
          <table:table-cell office:value-type="float" office:value="70.42"/>
          <table:table-cell office:value-type="float" office:value="88.59"/>
          <table:table-cell/>
          <table:table-cell office:value-type="float" office:value="29.82"/>
          <table:table-cell table:number-columns-repeated="16373"/>
        </table:table-row>
        <table:table-row>
          <table:table-cell office:value-type="float" office:value="71950000038000"/>
          <table:table-cell office:value-type="string" office:string-value="      DESIN"/>
          <table:table-cell table:number-columns-repeated="8"/>
          <table:table-cell office:value-type="float" office:value="29.82"/>
          <table:table-cell table:number-columns-repeated="16373"/>
        </table:table-row>
        <table:table-row>
          <table:table-cell office:value-type="float" office:value="71950000076000"/>
          <table:table-cell office:value-type="string" office:string-value="       JUROS,COM.E CORR.MONETARIA PREFIXADA"/>
          <table:table-cell table:number-columns-repeated="8"/>
          <table:table-cell office:value-type="float" office:value="29.82"/>
          <table:table-cell table:number-columns-repeated="16373"/>
        </table:table-row>
        <table:table-row>
          <table:table-cell office:value-type="float" office:value="71950000190000"/>
          <table:table-cell office:value-type="string" office:string-value="      DERUR"/>
          <table:table-cell office:value-type="float" office:value="1756.49"/>
          <table:table-cell table:number-columns-repeated="16381"/>
        </table:table-row>
        <table:table-row>
          <table:table-cell office:value-type="float" office:value="71950000228000"/>
          <table:table-cell office:value-type="string" office:string-value="       JUROS,COM.E CORR.MONETARIA PREFIXADA"/>
          <table:table-cell office:value-type="float" office:value="1756.49"/>
          <table:table-cell table:number-columns-repeated="16381"/>
        </table:table-row>
        <table:table-row>
          <table:table-cell office:value-type="float" office:value="71950000304000"/>
          <table:table-cell office:value-type="string" office:string-value="      DEBAN-COMERCIAL"/>
          <table:table-cell office:value-type="float" office:value="239.79"/>
          <table:table-cell table:number-columns-repeated="2"/>
          <table:table-cell office:value-type="float" office:value="5.27"/>
          <table:table-cell office:value-type="float" office:value="36.18"/>
          <table:table-cell office:value-type="float" office:value="70.42"/>
          <table:table-cell office:value-type="float" office:value="88.59"/>
          <table:table-cell table:number-columns-repeated="16375"/>
        </table:table-row>
        <table:table-row>
          <table:table-cell office:value-type="float" office:value="71950000342000"/>
          <table:table-cell office:value-type="string" office:string-value="       JUROS,COM.E CORR.MONETARIA PREFIXADA"/>
          <table:table-cell office:value-type="float" office:value="239.79"/>
          <table:table-cell table:number-columns-repeated="2"/>
          <table:table-cell office:value-type="float" office:value="5.27"/>
          <table:table-cell office:value-type="float" office:value="36.18"/>
          <table:table-cell office:value-type="float" office:value="70.42"/>
          <table:table-cell office:value-type="float" office:value="88.59"/>
          <table:table-cell table:number-columns-repeated="16375"/>
        </table:table-row>
        <table:table-row>
          <table:table-cell office:value-type="float" office:value="71955005000000"/>
          <table:table-cell office:value-type="string" office:string-value="    RENDAS DE CREDITOS VINCULADOS AO CREDITO RURAL"/>
          <table:table-cell office:value-type="float" office:value="436425.55"/>
          <table:table-cell office:value-type="float" office:value="93008.47"/>
          <table:table-cell office:value-type="float" office:value="171781.39"/>
          <table:table-cell office:value-type="float" office:value="256360.02"/>
          <table:table-cell office:value-type="float" office:value="362170.26"/>
          <table:table-cell office:value-type="float" office:value="458874.4"/>
          <table:table-cell office:value-type="float" office:value="555966.43999999994"/>
          <table:table-cell office:value-type="float" office:value="112841.43"/>
          <table:table-cell office:value-type="float" office:value="228495.5"/>
          <table:table-cell table:number-columns-repeated="16373"/>
        </table:table-row>
        <table:table-row>
          <table:table-cell office:value-type="float" office:value="71955005100000"/>
          <table:table-cell office:value-type="string" office:string-value="      DE FINANCIAMENTOS RURAIS-APLICACOES LIVRES"/>
          <table:table-cell office:value-type="float" office:value="379746.1"/>
          <table:table-cell office:value-type="float" office:value="87579.82"/>
          <table:table-cell office:value-type="float" office:value="161265.1"/>
          <table:table-cell office:value-type="float" office:value="240450.83"/>
          <table:table-cell office:value-type="float" office:value="340704.01"/>
          <table:table-cell office:value-type="float" office:value="432727.18"/>
          <table:table-cell office:value-type="float" office:value="524394.89"/>
          <table:table-cell office:value-type="float" office:value="106597.91"/>
          <table:table-cell office:value-type="float" office:value="214840.5"/>
          <table:table-cell table:number-columns-repeated="16373"/>
        </table:table-row>
        <table:table-row>
          <table:table-cell office:value-type="float" office:value="71955005102000"/>
          <table:table-cell office:value-type="string" office:string-value="       JUROS, COMISSOES E CORRECAO MONETARIA PREFIXADA"/>
          <table:table-cell office:value-type="float" office:value="350017.05"/>
          <table:table-cell office:value-type="float" office:value="75316.27"/>
          <table:table-cell office:value-type="float" office:value="148426.53"/>
          <table:table-cell office:value-type="float" office:value="226716.18"/>
          <table:table-cell office:value-type="float" office:value="323821.25"/>
          <table:table-cell office:value-type="float" office:value="414928.34"/>
          <table:table-cell office:value-type="float" office:value="505825.5"/>
          <table:table-cell office:value-type="float" office:value="105750.59"/>
          <table:table-cell office:value-type="float" office:value="213279.49"/>
          <table:table-cell table:number-columns-repeated="16373"/>
        </table:table-row>
        <table:table-row>
          <table:table-cell office:value-type="float" office:value="71955005104000"/>
          <table:table-cell office:value-type="string" office:string-value="        RECURSOS PROPRIOS"/>
          <table:table-cell office:value-type="float" office:value="4402.83"/>
          <table:table-cell office:value-type="float" office:value="5664.95"/>
          <table:table-cell office:value-type="float" office:value="6518.45"/>
          <table:table-cell office:value-type="float" office:value="8242.4"/>
          <table:table-cell office:value-type="float" office:value="9468.34"/>
          <table:table-cell office:value-type="float" office:value="10758.97"/>
          <table:table-cell office:value-type="float" office:value="11847.77"/>
          <table:table-cell office:value-type="float" office:value="1066.6400000000001"/>
          <table:table-cell office:value-type="float" office:value="2106.3000000000002"/>
          <table:table-cell table:number-columns-repeated="16373"/>
        </table:table-row>
        <table:table-row>
          <table:table-cell office:value-type="float" office:value="71955005106000"/>
          <table:table-cell office:value-type="string" office:string-value="        RECURSOS DA POUPANCA BNB"/>
          <table:table-cell office:value-type="float" office:value="345614.22"/>
          <table:table-cell office:value-type="float" office:value="69651.320000000007"/>
          <table:table-cell office:value-type="float" office:value="141908.07999999999"/>
          <table:table-cell office:value-type="float" office:value="218473.78"/>
          <table:table-cell office:value-type="float" office:value="314352.90999999997"/>
          <table:table-cell office:value-type="float" office:value="404169.37"/>
          <table:table-cell office:value-type="float" office:value="493977.73"/>
          <table:table-cell office:value-type="float" office:value="104683.95"/>
          <table:table-cell office:value-type="float" office:value="211173.19"/>
          <table:table-cell table:number-columns-repeated="16373"/>
        </table:table-row>
        <table:table-row>
          <table:table-cell office:value-type="float" office:value="71955005108000"/>
          <table:table-cell office:value-type="string" office:string-value="         PROJETOS DE IRRIGACAO"/>
          <table:table-cell office:value-type="float" office:value="306467.34000000003"/>
          <table:table-cell office:value-type="float" office:value="67591.34"/>
          <table:table-cell office:value-type="float" office:value="137893.93"/>
          <table:table-cell office:value-type="float" office:value="212362.31"/>
          <table:table-cell office:value-type="float" office:value="306072.95"/>
          <table:table-cell office:value-type="float" office:value="394248.25"/>
          <table:table-cell office:value-type="float" office:value="481944.53"/>
          <table:table-cell office:value-type="float" office:value="102278.86"/>
          <table:table-cell office:value-type="float" office:value="206404.05"/>
          <table:table-cell table:number-columns-repeated="16373"/>
        </table:table-row>
        <table:table-row>
          <table:table-cell office:value-type="float" office:value="71955005110000"/>
          <table:table-cell office:value-type="string" office:string-value="         OUTROS"/>
          <table:table-cell office:value-type="float" office:value="39146.879999999997"/>
          <table:table-cell office:value-type="float" office:value="2059.98"/>
          <table:table-cell office:value-type="float" office:value="4014.15"/>
          <table:table-cell office:value-type="float" office:value="6111.47"/>
          <table:table-cell office:value-type="float" office:value="8279.9599999999991"/>
          <table:table-cell office:value-type="float" office:value="9921.1200000000008"/>
          <table:table-cell office:value-type="float" office:value="12033.2"/>
          <table:table-cell office:value-type="float" office:value="2405.09"/>
          <table:table-cell office:value-type="float" office:value="4769.1400000000003"/>
          <table:table-cell table:number-columns-repeated="16373"/>
        </table:table-row>
        <table:table-row>
          <table:table-cell office:value-type="float" office:value="71955005200000"/>
          <table:table-cell office:value-type="string" office:string-value="       CORRECAO MONETARIA POS-FIXADA"/>
          <table:table-cell office:value-type="float" office:value="29729.05"/>
          <table:table-cell office:value-type="float" office:value="12263.55"/>
          <table:table-cell office:value-type="float" office:value="12838.57"/>
          <table:table-cell office:value-type="float" office:value="13734.65"/>
          <table:table-cell office:value-type="float" office:value="16882.759999999998"/>
          <table:table-cell office:value-type="float" office:value="17798.84"/>
          <table:table-cell office:value-type="float" office:value="18569.39"/>
          <table:table-cell office:value-type="float" office:value="847.32"/>
          <table:table-cell office:value-type="float" office:value="1561.01"/>
          <table:table-cell table:number-columns-repeated="16373"/>
        </table:table-row>
        <table:table-row>
          <table:table-cell office:value-type="float" office:value="71955005202000"/>
          <table:table-cell office:value-type="string" office:string-value="        RECURSOS PROPRIOS"/>
          <table:table-cell office:value-type="float" office:value="989.81"/>
          <table:table-cell office:value-type="float" office:value="12057.59"/>
          <table:table-cell office:value-type="float" office:value="12448.97"/>
          <table:table-cell office:value-type="float" office:value="13175.94"/>
          <table:table-cell office:value-type="float" office:value="13732.62"/>
          <table:table-cell office:value-type="float" office:value="14320.26"/>
          <table:table-cell office:value-type="float" office:value="14816.89"/>
          <table:table-cell office:value-type="float" office:value="490.74"/>
          <table:table-cell office:value-type="float" office:value="913.1"/>
          <table:table-cell table:number-columns-repeated="16373"/>
        </table:table-row>
        <table:table-row>
          <table:table-cell office:value-type="float" office:value="71955005204000"/>
          <table:table-cell office:value-type="string" office:string-value="        RECURSOS DA POUPANCA BNB"/>
          <table:table-cell office:value-type="float" office:value="28739.24"/>
          <table:table-cell office:value-type="float" office:value="205.96"/>
          <table:table-cell office:value-type="float" office:value="389.6"/>
          <table:table-cell office:value-type="float" office:value="558.71"/>
          <table:table-cell office:value-type="float" office:value="3150.14"/>
          <table:table-cell office:value-type="float" office:value="3478.58"/>
          <table:table-cell office:value-type="float" office:value="3752.5"/>
          <table:table-cell office:value-type="float" office:value="356.58"/>
          <table:table-cell office:value-type="float" office:value="647.91"/>
          <table:table-cell table:number-columns-repeated="16373"/>
        </table:table-row>
        <table:table-row>
          <table:table-cell office:value-type="float" office:value="71955005206000"/>
          <table:table-cell office:value-type="string" office:string-value="         PROJETOS DE IRRIGACAO"/>
          <table:table-cell table:number-columns-repeated="4"/>
          <table:table-cell office:value-type="float" office:value="2404.4299999999998"/>
          <table:table-cell office:value-type="float" office:value="2606.25"/>
          <table:table-cell office:value-type="float" office:value="2718.39"/>
          <table:table-cell office:value-type="float" office:value="133.36000000000001"/>
          <table:table-cell office:value-type="float" office:value="248.17"/>
          <table:table-cell table:number-columns-repeated="16373"/>
        </table:table-row>
        <table:table-row>
          <table:table-cell office:value-type="float" office:value="71955005208000"/>
          <table:table-cell office:value-type="string" office:string-value="         OUTROS"/>
          <table:table-cell office:value-type="float" office:value="28739.24"/>
          <table:table-cell office:value-type="float" office:value="205.96"/>
          <table:table-cell office:value-type="float" office:value="389.6"/>
          <table:table-cell office:value-type="float" office:value="558.71"/>
          <table:table-cell office:value-type="float" office:value="745.71"/>
          <table:table-cell office:value-type="float" office:value="872.33"/>
          <table:table-cell office:value-type="float" office:value="1034.1099999999999"/>
          <table:table-cell office:value-type="float" office:value="223.22"/>
          <table:table-cell office:value-type="float" office:value="399.74"/>
          <table:table-cell table:number-columns-repeated="16373"/>
        </table:table-row>
        <table:table-row>
          <table:table-cell office:value-type="float" office:value="71955005300000"/>
          <table:table-cell office:value-type="string" office:string-value="      DE FINANCIAMENTOS RURAIS-APLICACOES OBRIGATORIAS"/>
          <table:table-cell office:value-type="float" office:value="9572.77"/>
          <table:table-cell table:number-columns-repeated="7"/>
          <table:table-cell office:value-type="float" office:value="0.13"/>
          <table:table-cell table:number-columns-repeated="16373"/>
        </table:table-row>
        <table:table-row>
          <table:table-cell office:value-type="float" office:value="71955005310000"/>
          <table:table-cell office:value-type="string" office:string-value="       CORRECAO MONETARIA POS-FIXADA"/>
          <table:table-cell office:value-type="float" office:value="9572.77"/>
          <table:table-cell table:number-columns-repeated="7"/>
          <table:table-cell office:value-type="float" office:value="0.13"/>
          <table:table-cell table:number-columns-repeated="16373"/>
        </table:table-row>
        <table:table-row>
          <table:table-cell office:value-type="float" office:value="71955005312000"/>
          <table:table-cell office:value-type="string" office:string-value="        RECURSOS PROPRIOS"/>
          <table:table-cell office:value-type="float" office:value="9572.77"/>
          <table:table-cell table:number-columns-repeated="7"/>
          <table:table-cell office:value-type="float" office:value="0.13"/>
          <table:table-cell table:number-columns-repeated="16373"/>
        </table:table-row>
        <table:table-row>
          <table:table-cell office:value-type="float" office:value="71955005400000"/>
          <table:table-cell office:value-type="string" office:string-value="      DE FINANCIAMENTOS RURAIS-APLIC. REPASS. E REFINANC"/>
          <table:table-cell office:value-type="float" office:value="47106.68"/>
          <table:table-cell office:value-type="float" office:value="5428.65"/>
          <table:table-cell office:value-type="float" office:value="10516.29"/>
          <table:table-cell office:value-type="float" office:value="15909.19"/>
          <table:table-cell office:value-type="float" office:value="21466.25"/>
          <table:table-cell office:value-type="float" office:value="26147.22"/>
          <table:table-cell office:value-type="float" office:value="31571.55"/>
          <table:table-cell office:value-type="float" office:value="6243.52"/>
          <table:table-cell office:value-type="float" office:value="13654.87"/>
          <table:table-cell table:number-columns-repeated="16373"/>
        </table:table-row>
        <table:table-row>
          <table:table-cell office:value-type="float" office:value="71955005402000"/>
          <table:table-cell office:value-type="string" office:string-value="       JUROS, COMISSOES E CORRECAO MONETARIA PREFIXADA"/>
          <table:table-cell office:value-type="float" office:value="47106.68"/>
          <table:table-cell office:value-type="float" office:value="5428.65"/>
          <table:table-cell office:value-type="float" office:value="10516.29"/>
          <table:table-cell office:value-type="float" office:value="15909.19"/>
          <table:table-cell office:value-type="float" office:value="21466.25"/>
          <table:table-cell office:value-type="float" office:value="26147.22"/>
          <table:table-cell office:value-type="float" office:value="31571.55"/>
          <table:table-cell office:value-type="float" office:value="6243.52"/>
          <table:table-cell office:value-type="float" office:value="13654.87"/>
          <table:table-cell table:number-columns-repeated="16373"/>
        </table:table-row>
        <table:table-row>
          <table:table-cell office:value-type="float" office:value="71955005404000"/>
          <table:table-cell office:value-type="string" office:string-value="        RECURSOS GOVERNAMENTAIS"/>
          <table:table-cell office:value-type="float" office:value="47106.68"/>
          <table:table-cell office:value-type="float" office:value="5428.65"/>
          <table:table-cell office:value-type="float" office:value="10516.29"/>
          <table:table-cell office:value-type="float" office:value="15909.19"/>
          <table:table-cell office:value-type="float" office:value="21466.25"/>
          <table:table-cell office:value-type="float" office:value="26147.22"/>
          <table:table-cell office:value-type="float" office:value="31571.55"/>
          <table:table-cell office:value-type="float" office:value="6243.52"/>
          <table:table-cell office:value-type="float" office:value="13654.87"/>
          <table:table-cell table:number-columns-repeated="16373"/>
        </table:table-row>
        <table:table-row>
          <table:table-cell office:value-type="float" office:value="71955005408000"/>
          <table:table-cell office:value-type="string" office:string-value="         OUTROS"/>
          <table:table-cell office:value-type="float" office:value="47106.68"/>
          <table:table-cell office:value-type="float" office:value="5428.65"/>
          <table:table-cell office:value-type="float" office:value="10516.29"/>
          <table:table-cell office:value-type="float" office:value="15909.19"/>
          <table:table-cell office:value-type="float" office:value="21466.25"/>
          <table:table-cell office:value-type="float" office:value="26147.22"/>
          <table:table-cell office:value-type="float" office:value="31571.55"/>
          <table:table-cell office:value-type="float" office:value="6243.52"/>
          <table:table-cell office:value-type="float" office:value="13654.87"/>
          <table:table-cell table:number-columns-repeated="16373"/>
        </table:table-row>
        <table:table-row>
          <table:table-cell office:value-type="float" office:value="71960007000000"/>
          <table:table-cell office:value-type="string" office:string-value="    RENDAS DE CREDITOS VINCULADOS AO BANCO CENTRAL"/>
          <table:table-cell office:value-type="float" office:value="2791107.1"/>
          <table:table-cell office:value-type="float" office:value="598927.96"/>
          <table:table-cell office:value-type="float" office:value="1114951.93"/>
          <table:table-cell office:value-type="float" office:value="1699709.7"/>
          <table:table-cell office:value-type="float" office:value="2250155.84"/>
          <table:table-cell office:value-type="float" office:value="2835646.38"/>
          <table:table-cell office:value-type="float" office:value="3394306.4"/>
          <table:table-cell office:value-type="float" office:value="586165.25"/>
          <table:table-cell office:value-type="float" office:value="1090591.46"/>
          <table:table-cell table:number-columns-repeated="16373"/>
        </table:table-row>
        <table:table-row>
          <table:table-cell office:value-type="float" office:value="71960007855000"/>
          <table:table-cell office:value-type="string" office:string-value="      OUTROS"/>
          <table:table-cell office:value-type="float" office:value="2791107.1"/>
          <table:table-cell office:value-type="float" office:value="598927.96"/>
          <table:table-cell office:value-type="float" office:value="1114951.93"/>
          <table:table-cell office:value-type="float" office:value="1699709.7"/>
          <table:table-cell office:value-type="float" office:value="2250155.84"/>
          <table:table-cell office:value-type="float" office:value="2835646.38"/>
          <table:table-cell office:value-type="float" office:value="3394306.4"/>
          <table:table-cell office:value-type="float" office:value="586165.25"/>
          <table:table-cell office:value-type="float" office:value="1090591.46"/>
          <table:table-cell table:number-columns-repeated="16373"/>
        </table:table-row>
        <table:table-row>
          <table:table-cell office:value-type="float" office:value="71960007930000"/>
          <table:table-cell office:value-type="string" office:string-value="       OUTROS CREDITOS VINCULADOS"/>
          <table:table-cell office:value-type="float" office:value="2791107.1"/>
          <table:table-cell office:value-type="float" office:value="598927.96"/>
          <table:table-cell office:value-type="float" office:value="1114951.93"/>
          <table:table-cell office:value-type="float" office:value="1699709.7"/>
          <table:table-cell office:value-type="float" office:value="2250155.84"/>
          <table:table-cell office:value-type="float" office:value="2835646.38"/>
          <table:table-cell office:value-type="float" office:value="3394306.4"/>
          <table:table-cell office:value-type="float" office:value="586165.25"/>
          <table:table-cell office:value-type="float" office:value="1090591.46"/>
          <table:table-cell table:number-columns-repeated="16373"/>
        </table:table-row>
        <table:table-row>
          <table:table-cell office:value-type="float" office:value="71960007945000"/>
          <table:table-cell office:value-type="string" office:string-value="        JUROS, COMISSOES E CORRECAO MONETARIA PREFIXADA"/>
          <table:table-cell office:value-type="float" office:value="2791107.1"/>
          <table:table-cell office:value-type="float" office:value="598927.96"/>
          <table:table-cell office:value-type="float" office:value="1114951.93"/>
          <table:table-cell office:value-type="float" office:value="1699709.7"/>
          <table:table-cell office:value-type="float" office:value="2250155.84"/>
          <table:table-cell office:value-type="float" office:value="2835646.38"/>
          <table:table-cell office:value-type="float" office:value="3394306.4"/>
          <table:table-cell office:value-type="float" office:value="586165.25"/>
          <table:table-cell office:value-type="float" office:value="1090591.46"/>
          <table:table-cell table:number-columns-repeated="16373"/>
        </table:table-row>
        <table:table-row>
          <table:table-cell office:value-type="float" office:value="71960007950000"/>
          <table:table-cell office:value-type="string" office:string-value="         DECORRENTES DE DEPOSITOS DE POUPANCA"/>
          <table:table-cell office:value-type="float" office:value="2791107.1"/>
          <table:table-cell office:value-type="float" office:value="598927.96"/>
          <table:table-cell office:value-type="float" office:value="1114951.93"/>
          <table:table-cell office:value-type="float" office:value="1699709.7"/>
          <table:table-cell office:value-type="float" office:value="2250155.84"/>
          <table:table-cell office:value-type="float" office:value="2835646.38"/>
          <table:table-cell office:value-type="float" office:value="3394306.4"/>
          <table:table-cell office:value-type="float" office:value="586165.25"/>
          <table:table-cell office:value-type="float" office:value="1090591.46"/>
          <table:table-cell table:number-columns-repeated="16373"/>
        </table:table-row>
        <table:table-row>
          <table:table-cell office:value-type="float" office:value="71965002000000"/>
          <table:table-cell office:value-type="string" office:string-value="    RENDAS DE CREDITOS VINCULADOS AO SFH"/>
          <table:table-cell office:value-type="float" office:value="1037821.79"/>
          <table:table-cell office:value-type="float" office:value="231440.44"/>
          <table:table-cell office:value-type="float" office:value="446242.59"/>
          <table:table-cell office:value-type="float" office:value="680070.57"/>
          <table:table-cell office:value-type="float" office:value="946595.48"/>
          <table:table-cell office:value-type="float" office:value="1233782.3400000001"/>
          <table:table-cell office:value-type="float" office:value="1510094.13"/>
          <table:table-cell office:value-type="float" office:value="323196.58"/>
          <table:table-cell office:value-type="float" office:value="600869.26"/>
          <table:table-cell table:number-columns-repeated="16373"/>
        </table:table-row>
        <table:table-row>
          <table:table-cell office:value-type="float" office:value="71965002120000"/>
          <table:table-cell office:value-type="string" office:string-value="      AMBIENTE DE RECURSOS HUMANOS"/>
          <table:table-cell office:value-type="float" office:value="1037821.79"/>
          <table:table-cell office:value-type="float" office:value="231440.44"/>
          <table:table-cell office:value-type="float" office:value="446242.59"/>
          <table:table-cell office:value-type="float" office:value="680070.57"/>
          <table:table-cell office:value-type="float" office:value="946595.48"/>
          <table:table-cell office:value-type="float" office:value="1233782.3400000001"/>
          <table:table-cell office:value-type="float" office:value="1510094.13"/>
          <table:table-cell office:value-type="float" office:value="323196.58"/>
          <table:table-cell office:value-type="float" office:value="600869.26"/>
          <table:table-cell table:number-columns-repeated="16373"/>
        </table:table-row>
        <table:table-row>
          <table:table-cell office:value-type="float" office:value="71965002240000"/>
          <table:table-cell office:value-type="string" office:string-value="       JUROS,COMISSOES E CORR.MONETARIA PREFIXADA"/>
          <table:table-cell office:value-type="float" office:value="734525.22"/>
          <table:table-cell office:value-type="float" office:value="137460.63"/>
          <table:table-cell office:value-type="float" office:value="271846.03000000003"/>
          <table:table-cell office:value-type="float" office:value="419536.73"/>
          <table:table-cell office:value-type="float" office:value="580931.23"/>
          <table:table-cell office:value-type="float" office:value="749269.31"/>
          <table:table-cell office:value-type="float" office:value="917415.84"/>
          <table:table-cell office:value-type="float" office:value="180138.52"/>
          <table:table-cell office:value-type="float" office:value="351503.43"/>
          <table:table-cell table:number-columns-repeated="16373"/>
        </table:table-row>
        <table:table-row>
          <table:table-cell office:value-type="float" office:value="71965002360000"/>
          <table:table-cell office:value-type="string" office:string-value="       CORRECAO MONETARIA POS-FIXADA"/>
          <table:table-cell office:value-type="float" office:value="303296.57"/>
          <table:table-cell office:value-type="float" office:value="93979.81"/>
          <table:table-cell office:value-type="float" office:value="174396.56"/>
          <table:table-cell office:value-type="float" office:value="260533.84"/>
          <table:table-cell office:value-type="float" office:value="365664.25"/>
          <table:table-cell office:value-type="float" office:value="484513.03"/>
          <table:table-cell office:value-type="float" office:value="592678.29"/>
          <table:table-cell office:value-type="float" office:value="143058.06"/>
          <table:table-cell office:value-type="float" office:value="249365.83"/>
          <table:table-cell table:number-columns-repeated="16373"/>
        </table:table-row>
        <table:table-row>
          <table:table-cell office:value-type="float" office:value="71970004000000"/>
          <table:table-cell office:value-type="string" office:string-value="    RENDAS DE GARANTIAS PRESTADAS"/>
          <table:table-cell office:value-type="float" office:value="2678313.37"/>
          <table:table-cell office:value-type="float" office:value="472784.89"/>
          <table:table-cell office:value-type="float" office:value="1062381.53"/>
          <table:table-cell office:value-type="float" office:value="1200008.1499999999"/>
          <table:table-cell office:value-type="float" office:value="1683410.98"/>
          <table:table-cell office:value-type="float" office:value="2191855.62"/>
          <table:table-cell office:value-type="float" office:value="2682646.06"/>
          <table:table-cell office:value-type="float" office:value="536508.35"/>
          <table:table-cell office:value-type="float" office:value="1073373.81"/>
          <table:table-cell table:number-columns-repeated="16373"/>
        </table:table-row>
        <table:table-row>
          <table:table-cell office:value-type="float" office:value="71985006000000"/>
          <table:table-cell office:value-type="string" office:string-value="    RENDAS DE CREDITOS ESPECIFICOS"/>
          <table:table-cell office:value-type="float" office:value="352361.51"/>
          <table:table-cell/>
          <table:table-cell office:value-type="float" office:value="17739312.030000001"/>
          <table:table-cell office:value-type="float" office:value="26314707.07"/>
          <table:table-cell office:value-type="float" office:value="35487319.600000001"/>
          <table:table-cell office:value-type="float" office:value="60087996.439999998"/>
          <table:table-cell office:value-type="float" office:value="69431342.25"/>
          <table:table-cell office:value-type="float" office:value="10779910.529999999"/>
          <table:table-cell office:value-type="float" office:value="20145774.25"/>
          <table:table-cell table:number-columns-repeated="16373"/>
        </table:table-row>
        <table:table-row>
          <table:table-cell office:value-type="float" office:value="71985006010000"/>
          <table:table-cell office:value-type="string" office:string-value="      ALONGAMENTO DE CREDITO RURAL-RES-2238"/>
          <table:table-cell office:value-type="float" office:value="352361.51"/>
          <table:table-cell/>
          <table:table-cell office:value-type="float" office:value="17739312.030000001"/>
          <table:table-cell office:value-type="float" office:value="26314707.07"/>
          <table:table-cell office:value-type="float" office:value="35487319.600000001"/>
          <table:table-cell office:value-type="float" office:value="60087996.439999998"/>
          <table:table-cell table:number-columns-repeated="16376"/>
        </table:table-row>
        <table:table-row>
          <table:table-cell office:value-type="float" office:value="71985006100000"/>
          <table:table-cell office:value-type="string" office:string-value="       JUROS, COMISSOES E CORR.MONETARIA PREFIXADA"/>
          <table:table-cell office:value-type="float" office:value="335754.62"/>
          <table:table-cell/>
          <table:table-cell office:value-type="float" office:value="17739312.030000001"/>
          <table:table-cell office:value-type="float" office:value="26314707.07"/>
          <table:table-cell office:value-type="float" office:value="35487319.600000001"/>
          <table:table-cell office:value-type="float" office:value="60087996.439999998"/>
          <table:table-cell table:number-columns-repeated="16376"/>
        </table:table-row>
        <table:table-row>
          <table:table-cell office:value-type="float" office:value="71985006200000"/>
          <table:table-cell office:value-type="string" office:string-value="       CORRECAO MONETARIA POS-FIXADA"/>
          <table:table-cell office:value-type="float" office:value="16606.89"/>
          <table:table-cell table:number-columns-repeated="16381"/>
        </table:table-row>
        <table:table-row>
          <table:table-cell office:value-type="float" office:value="71985006800000"/>
          <table:table-cell office:value-type="string" office:string-value="      OUTRAS"/>
          <table:table-cell table:number-columns-repeated="6"/>
          <table:table-cell office:value-type="float" office:value="69431342.25"/>
          <table:table-cell office:value-type="float" office:value="10779910.529999999"/>
          <table:table-cell office:value-type="float" office:value="20145774.25"/>
          <table:table-cell table:number-columns-repeated="16373"/>
        </table:table-row>
        <table:table-row>
          <table:table-cell office:value-type="float" office:value="71990008000000"/>
          <table:table-cell office:value-type="string" office:string-value="    REVERSAO DE PROVISOES OPERACIONAIS"/>
          <table:table-cell office:value-type="float" office:value="43847876.060000002"/>
          <table:table-cell office:value-type="float" office:value="29118237.710000001"/>
          <table:table-cell office:value-type="float" office:value="32886265.469999999"/>
          <table:table-cell office:value-type="float" office:value="35943911.109999999"/>
          <table:table-cell office:value-type="float" office:value="35943911.109999999"/>
          <table:table-cell office:value-type="float" office:value="37359895.340000004"/>
          <table:table-cell office:value-type="float" office:value="41167527.140000001"/>
          <table:table-cell office:value-type="float" office:value="2913416.87"/>
          <table:table-cell office:value-type="float" office:value="4000543"/>
          <table:table-cell table:number-columns-repeated="16373"/>
        </table:table-row>
        <table:table-row>
          <table:table-cell office:value-type="float" office:value="71990606000000"/>
          <table:table-cell office:value-type="string" office:string-value="     OUTROS CREDITOS DE LIQUIDACAO DUVIDOSA"/>
          <table:table-cell/>
          <table:table-cell office:value-type="float" office:value="1443556.25"/>
          <table:table-cell office:value-type="float" office:value="1443556.25"/>
          <table:table-cell office:value-type="float" office:value="1443556.25"/>
          <table:table-cell office:value-type="float" office:value="1443556.25"/>
          <table:table-cell office:value-type="float" office:value="1443556.25"/>
          <table:table-cell office:value-type="float" office:value="1443556.25"/>
          <table:table-cell table:number-columns-repeated="16375"/>
        </table:table-row>
        <table:table-row>
          <table:table-cell office:value-type="float" office:value="71990606100000"/>
          <table:table-cell office:value-type="string" office:string-value="      COM CARACTERISTICAS DE CONCESSAO DE CREDITO"/>
          <table:table-cell table:number-columns-repeated="4"/>
          <table:table-cell office:value-type="float" office:value="1443556.25"/>
          <table:table-cell office:value-type="float" office:value="1443556.25"/>
          <table:table-cell office:value-type="float" office:value="1443556.25"/>
          <table:table-cell table:number-columns-repeated="16375"/>
        </table:table-row>
        <table:table-row>
          <table:table-cell office:value-type="float" office:value="71990998000000"/>
          <table:table-cell office:value-type="string" office:string-value="     OUTRAS"/>
          <table:table-cell office:value-type="float" office:value="43847876.060000002"/>
          <table:table-cell office:value-type="float" office:value="27674681.460000001"/>
          <table:table-cell office:value-type="float" office:value="31442709.219999999"/>
          <table:table-cell office:value-type="float" office:value="34500354.859999999"/>
          <table:table-cell office:value-type="float" office:value="34500354.859999999"/>
          <table:table-cell office:value-type="float" office:value="35916339.090000004"/>
          <table:table-cell office:value-type="float" office:value="39723970.890000001"/>
          <table:table-cell office:value-type="float" office:value="2913416.87"/>
          <table:table-cell office:value-type="float" office:value="4000543"/>
          <table:table-cell table:number-columns-repeated="16373"/>
        </table:table-row>
        <table:table-row>
          <table:table-cell office:value-type="float" office:value="71990998600000"/>
          <table:table-cell office:value-type="string" office:string-value="      RISCOS COM OPERACOES DO FNE"/>
          <table:table-cell office:value-type="float" office:value="5534425.54"/>
          <table:table-cell table:number-columns-repeated="16381"/>
        </table:table-row>
        <table:table-row>
          <table:table-cell office:value-type="float" office:value="71990998800000"/>
          <table:table-cell office:value-type="string" office:string-value="      DE FERIAS"/>
          <table:table-cell office:value-type="float" office:value="1948829.75"/>
          <table:table-cell office:value-type="float" office:value="2267827.2799999998"/>
          <table:table-cell office:value-type="float" office:value="3490937.97"/>
          <table:table-cell office:value-type="float" office:value="4080634.6"/>
          <table:table-cell office:value-type="float" office:value="4080634.6"/>
          <table:table-cell office:value-type="float" office:value="4080634.6"/>
          <table:table-cell office:value-type="float" office:value="4080634.6"/>
          <table:table-cell office:value-type="float" office:value="2116565.62"/>
          <table:table-cell office:value-type="float" office:value="2973491.75"/>
          <table:table-cell table:number-columns-repeated="16373"/>
        </table:table-row>
        <table:table-row>
          <table:table-cell office:value-type="float" office:value="71990998852000"/>
          <table:table-cell office:value-type="string" office:string-value="      CONTRIBUICAO SOCIAL"/>
          <table:table-cell office:value-type="float" office:value="5791880.5"/>
          <table:table-cell office:value-type="float" office:value="20085913.93"/>
          <table:table-cell office:value-type="float" office:value="21691025.449999999"/>
          <table:table-cell office:value-type="float" office:value="23153284.75"/>
          <table:table-cell office:value-type="float" office:value="23153284.75"/>
          <table:table-cell office:value-type="float" office:value="24568394.600000001"/>
          <table:table-cell office:value-type="float" office:value="25880778.52"/>
          <table:table-cell table:number-columns-repeated="16375"/>
        </table:table-row>
        <table:table-row>
          <table:table-cell office:value-type="float" office:value="71990998900000"/>
          <table:table-cell office:value-type="string" office:string-value="      OUTRAS REVERSOES"/>
          <table:table-cell office:value-type="float" office:value="30572740.27"/>
          <table:table-cell office:value-type="float" office:value="5320940.25"/>
          <table:table-cell office:value-type="float" office:value="6260745.7999999998"/>
          <table:table-cell office:value-type="float" office:value="7266435.5099999998"/>
          <table:table-cell office:value-type="float" office:value="7266435.5099999998"/>
          <table:table-cell office:value-type="float" office:value="7267309.8899999997"/>
          <table:table-cell office:value-type="float" office:value="9762557.7699999996"/>
          <table:table-cell office:value-type="float" office:value="796851.25"/>
          <table:table-cell office:value-type="float" office:value="1027051.25"/>
          <table:table-cell table:number-columns-repeated="16373"/>
        </table:table-row>
        <table:table-row>
          <table:table-cell office:value-type="float" office:value="71999009000000"/>
          <table:table-cell office:value-type="string" office:string-value="    OUTRAS RENDAS OPERACIONAIS"/>
          <table:table-cell office:value-type="float" office:value="250371223.87"/>
          <table:table-cell office:value-type="float" office:value="40678540.299999997"/>
          <table:table-cell office:value-type="float" office:value="84463871.760000005"/>
          <table:table-cell office:value-type="float" office:value="194595649.08000001"/>
          <table:table-cell office:value-type="float" office:value="439259920.89999998"/>
          <table:table-cell office:value-type="float" office:value="481764214.74000001"/>
          <table:table-cell office:value-type="float" office:value="318187090.19"/>
          <table:table-cell office:value-type="float" office:value="10587777.300000001"/>
          <table:table-cell office:value-type="float" office:value="18217282.629999999"/>
          <table:table-cell table:number-columns-repeated="16373"/>
        </table:table-row>
        <table:table-row>
          <table:table-cell office:value-type="float" office:value="71999009010000"/>
          <table:table-cell office:value-type="string" office:string-value="      OPERACOES DO SISTEMA DE CAMBIO"/>
          <table:table-cell office:value-type="float" office:value="836134.72"/>
          <table:table-cell office:value-type="float" office:value="193899.51"/>
          <table:table-cell office:value-type="float" office:value="305496.21999999997"/>
          <table:table-cell office:value-type="float" office:value="2595490.41"/>
          <table:table-cell office:value-type="float" office:value="4481635.2300000004"/>
          <table:table-cell office:value-type="float" office:value="4481635.2300000004"/>
          <table:table-cell office:value-type="float" office:value="4657608.68"/>
          <table:table-cell/>
          <table:table-cell office:value-type="float" office:value="168596.6"/>
          <table:table-cell table:number-columns-repeated="16373"/>
        </table:table-row>
        <table:table-row>
          <table:table-cell office:value-type="float" office:value="71999009011500"/>
          <table:table-cell office:value-type="string" office:string-value="       VARIACAO CAMBIAL"/>
          <table:table-cell office:value-type="float" office:value="759452.26"/>
          <table:table-cell office:value-type="float" office:value="193899.51"/>
          <table:table-cell office:value-type="float" office:value="193899.51"/>
          <table:table-cell office:value-type="float" office:value="295593.7"/>
          <table:table-cell office:value-type="float" office:value="514888.52"/>
          <table:table-cell office:value-type="float" office:value="514888.52"/>
          <table:table-cell office:value-type="float" office:value="601861.97"/>
          <table:table-cell/>
          <table:table-cell office:value-type="float" office:value="168596.6"/>
          <table:table-cell table:number-columns-repeated="16373"/>
        </table:table-row>
        <table:table-row>
          <table:table-cell office:value-type="float" office:value="71999009013000"/>
          <table:table-cell office:value-type="string" office:string-value="       VARIACAO CAMBIAL NEGATIVA"/>
          <table:table-cell office:value-type="float" office:value="76682.460000000006"/>
          <table:table-cell/>
          <table:table-cell office:value-type="float" office:value="111596.71"/>
          <table:table-cell office:value-type="float" office:value="2299896.71"/>
          <table:table-cell office:value-type="float" office:value="3966746.71"/>
          <table:table-cell office:value-type="float" office:value="3966746.71"/>
          <table:table-cell office:value-type="float" office:value="4055746.71"/>
          <table:table-cell table:number-columns-repeated="16375"/>
        </table:table-row>
        <table:table-row>
          <table:table-cell office:value-type="float" office:value="71999009013200"/>
          <table:table-cell office:value-type="string" office:string-value="        OBRIGACOES EM MOEDAS ESTRANGEIRAS"/>
          <table:table-cell office:value-type="float" office:value="76682.460000000006"/>
          <table:table-cell/>
          <table:table-cell office:value-type="float" office:value="111596.71"/>
          <table:table-cell office:value-type="float" office:value="111596.71"/>
          <table:table-cell office:value-type="float" office:value="111596.71"/>
          <table:table-cell office:value-type="float" office:value="111596.71"/>
          <table:table-cell office:value-type="float" office:value="111596.71"/>
          <table:table-cell table:number-columns-repeated="16375"/>
        </table:table-row>
        <table:table-row>
          <table:table-cell office:value-type="float" office:value="71999009015000"/>
          <table:table-cell office:value-type="string" office:string-value="        OUTRAS"/>
          <table:table-cell table:number-columns-repeated="3"/>
          <table:table-cell office:value-type="float" office:value="2188300"/>
          <table:table-cell office:value-type="float" office:value="3855150"/>
          <table:table-cell office:value-type="float" office:value="3855150"/>
          <table:table-cell office:value-type="float" office:value="3944150"/>
          <table:table-cell table:number-columns-repeated="16375"/>
        </table:table-row>
        <table:table-row>
          <table:table-cell office:value-type="float" office:value="71999009020000"/>
          <table:table-cell office:value-type="string" office:string-value="      OUTRAS OPERACOES"/>
          <table:table-cell office:value-type="float" office:value="249535089.15000001"/>
          <table:table-cell office:value-type="float" office:value="40484640.789999999"/>
          <table:table-cell office:value-type="float" office:value="84158375.540000007"/>
          <table:table-cell office:value-type="float" office:value="192000158.66999999"/>
          <table:table-cell office:value-type="float" office:value="434778285.67000002"/>
          <table:table-cell office:value-type="float" office:value="477282579.50999999"/>
          <table:table-cell office:value-type="float" office:value="313529481.50999999"/>
          <table:table-cell office:value-type="float" office:value="10587777.300000001"/>
          <table:table-cell office:value-type="float" office:value="18048686.030000001"/>
          <table:table-cell table:number-columns-repeated="16373"/>
        </table:table-row>
        <table:table-row>
          <table:table-cell office:value-type="float" office:value="71999009020500"/>
          <table:table-cell office:value-type="string" office:string-value="       JUROS COMISSOES E CORRECAO MONETARIA PREFIXADA"/>
          <table:table-cell office:value-type="float" office:value="11060597.310000001"/>
          <table:table-cell office:value-type="float" office:value="497223.77"/>
          <table:table-cell office:value-type="float" office:value="5246515.2699999996"/>
          <table:table-cell office:value-type="float" office:value="5894646.5999999996"/>
          <table:table-cell office:value-type="float" office:value="6407359.2300000004"/>
          <table:table-cell office:value-type="float" office:value="6940158.4699999997"/>
          <table:table-cell office:value-type="float" office:value="7517462.5999999996"/>
          <table:table-cell office:value-type="float" office:value="3536117.94"/>
          <table:table-cell office:value-type="float" office:value="4081756.6"/>
          <table:table-cell table:number-columns-repeated="16373"/>
        </table:table-row>
        <table:table-row>
          <table:table-cell office:value-type="float" office:value="71999009020600"/>
          <table:table-cell office:value-type="string" office:string-value="        OPERACOES CONTROLADAS PELO SIAC"/>
          <table:table-cell office:value-type="float" office:value="11060597.310000001"/>
          <table:table-cell office:value-type="float" office:value="497223.77"/>
          <table:table-cell office:value-type="float" office:value="5246515.2699999996"/>
          <table:table-cell office:value-type="float" office:value="5894646.5999999996"/>
          <table:table-cell office:value-type="float" office:value="6407359.2300000004"/>
          <table:table-cell office:value-type="float" office:value="6940158.4699999997"/>
          <table:table-cell office:value-type="float" office:value="7517462.5999999996"/>
          <table:table-cell office:value-type="float" office:value="3536117.94"/>
          <table:table-cell office:value-type="float" office:value="4081756.6"/>
          <table:table-cell table:number-columns-repeated="16373"/>
        </table:table-row>
        <table:table-row>
          <table:table-cell office:value-type="float" office:value="71999009022000"/>
          <table:table-cell office:value-type="string" office:string-value="       CORRECAO MONETARIA POS-FIXADA"/>
          <table:table-cell office:value-type="float" office:value="863224.18"/>
          <table:table-cell office:value-type="float" office:value="174102.61"/>
          <table:table-cell office:value-type="float" office:value="261777.28"/>
          <table:table-cell office:value-type="float" office:value="306821.84000000003"/>
          <table:table-cell office:value-type="float" office:value="346821.26"/>
          <table:table-cell office:value-type="float" office:value="379232"/>
          <table:table-cell office:value-type="float" office:value="432075.98"/>
          <table:table-cell office:value-type="float" office:value="438619.53"/>
          <table:table-cell office:value-type="float" office:value="454168.81"/>
          <table:table-cell table:number-columns-repeated="16373"/>
        </table:table-row>
        <table:table-row>
          <table:table-cell office:value-type="float" office:value="71999009022200"/>
          <table:table-cell office:value-type="string" office:string-value="        OPERACOES CONTROLADAS PELO SIAC"/>
          <table:table-cell office:value-type="float" office:value="19786.86"/>
          <table:table-cell office:value-type="float" office:value="7626.29"/>
          <table:table-cell office:value-type="float" office:value="15050.21"/>
          <table:table-cell office:value-type="float" office:value="22099.34"/>
          <table:table-cell office:value-type="float" office:value="29943.1"/>
          <table:table-cell office:value-type="float" office:value="38253.360000000001"/>
          <table:table-cell office:value-type="float" office:value="45678.39"/>
          <table:table-cell office:value-type="float" office:value="8849.34"/>
          <table:table-cell office:value-type="float" office:value="6838.38"/>
          <table:table-cell table:number-columns-repeated="16373"/>
        </table:table-row>
        <table:table-row>
          <table:table-cell office:value-type="float" office:value="71999009022500"/>
          <table:table-cell office:value-type="string" office:string-value="        IMPOSTO DE RENDA"/>
          <table:table-cell office:value-type="float" office:value="713574.42"/>
          <table:table-cell office:value-type="float" office:value="33162.86"/>
          <table:table-cell office:value-type="float" office:value="33162.86"/>
          <table:table-cell office:value-type="float" office:value="33162.86"/>
          <table:table-cell office:value-type="float" office:value="33162.86"/>
          <table:table-cell office:value-type="float" office:value="33162.86"/>
          <table:table-cell office:value-type="float" office:value="33162.86"/>
          <table:table-cell table:number-columns-repeated="16375"/>
        </table:table-row>
        <table:table-row>
          <table:table-cell office:value-type="float" office:value="71999009022800"/>
          <table:table-cell office:value-type="string" office:string-value="        ADICIONAL DE IMPOSTO DE RENDA ESTADUAL"/>
          <table:table-cell office:value-type="float" office:value="114445.07"/>
          <table:table-cell/>
          <table:table-cell office:value-type="float" office:value="47814.33"/>
          <table:table-cell office:value-type="float" office:value="71399.289999999994"/>
          <table:table-cell office:value-type="float" office:value="94339.86"/>
          <table:table-cell office:value-type="float" office:value="118440.34"/>
          <table:table-cell office:value-type="float" office:value="143700.74"/>
          <table:table-cell office:value-type="float" office:value="23971.599999999999"/>
          <table:table-cell office:value-type="float" office:value="50778.55"/>
          <table:table-cell table:number-columns-repeated="16373"/>
        </table:table-row>
        <table:table-row>
          <table:table-cell office:value-type="float" office:value="71999009023200"/>
          <table:table-cell office:value-type="string" office:string-value="        COFINS"/>
          <table:table-cell office:value-type="float" office:value="13769.81"/>
          <table:table-cell office:value-type="float" office:value="133282.38"/>
          <table:table-cell office:value-type="float" office:value="165718.79999999999"/>
          <table:table-cell office:value-type="float" office:value="180129.27"/>
          <table:table-cell office:value-type="float" office:value="189344.36"/>
          <table:table-cell office:value-type="float" office:value="189344.36"/>
          <table:table-cell office:value-type="float" office:value="209502.91"/>
          <table:table-cell office:value-type="float" office:value="10034.01"/>
          <table:table-cell table:number-columns-repeated="16374"/>
        </table:table-row>
        <table:table-row>
          <table:table-cell office:value-type="float" office:value="71999009023500"/>
          <table:table-cell office:value-type="string" office:string-value="        PASEP"/>
          <table:table-cell office:value-type="float" office:value="1486.02"/>
          <table:table-cell table:number-columns-repeated="16381"/>
        </table:table-row>
        <table:table-row>
          <table:table-cell office:value-type="float" office:value="71999009025000"/>
          <table:table-cell office:value-type="string" office:string-value="        OUTRAS"/>
          <table:table-cell office:value-type="float" office:value="162"/>
          <table:table-cell office:value-type="float" office:value="31.08"/>
          <table:table-cell office:value-type="float" office:value="31.08"/>
          <table:table-cell office:value-type="float" office:value="31.08"/>
          <table:table-cell office:value-type="float" office:value="31.08"/>
          <table:table-cell office:value-type="float" office:value="31.08"/>
          <table:table-cell office:value-type="float" office:value="31.08"/>
          <table:table-cell office:value-type="float" office:value="395764.58"/>
          <table:table-cell office:value-type="float" office:value="396551.88"/>
          <table:table-cell table:number-columns-repeated="16373"/>
        </table:table-row>
        <table:table-row>
          <table:table-cell office:value-type="float" office:value="71999009031000"/>
          <table:table-cell office:value-type="string" office:string-value="       VARIACAO CAMBIAL"/>
          <table:table-cell/>
          <table:table-cell office:value-type="float" office:value="20525.45"/>
          <table:table-cell office:value-type="float" office:value="20525.45"/>
          <table:table-cell office:value-type="float" office:value="20525.45"/>
          <table:table-cell office:value-type="float" office:value="20525.45"/>
          <table:table-cell office:value-type="float" office:value="20525.45"/>
          <table:table-cell office:value-type="float" office:value="20525.45"/>
          <table:table-cell table:number-columns-repeated="16375"/>
        </table:table-row>
        <table:table-row>
          <table:table-cell office:value-type="float" office:value="71999009035000"/>
          <table:table-cell office:value-type="string" office:string-value="       VARIACAO CAMBIAL NEGATIVA"/>
          <table:table-cell office:value-type="float" office:value="3097"/>
          <table:table-cell office:value-type="float" office:value="408331.43"/>
          <table:table-cell office:value-type="float" office:value="408331.43"/>
          <table:table-cell office:value-type="float" office:value="63398286.920000002"/>
          <table:table-cell office:value-type="float" office:value="264372939.88"/>
          <table:table-cell office:value-type="float" office:value="264372939.88"/>
          <table:table-cell office:value-type="float" office:value="265953079.19999999"/>
          <table:table-cell/>
          <table:table-cell office:value-type="float" office:value="232956.7"/>
          <table:table-cell table:number-columns-repeated="16373"/>
        </table:table-row>
        <table:table-row>
          <table:table-cell office:value-type="float" office:value="71999009035200"/>
          <table:table-cell office:value-type="string" office:string-value="        BNDES"/>
          <table:table-cell table:number-columns-repeated="3"/>
          <table:table-cell office:value-type="float" office:value="2962742.06"/>
          <table:table-cell office:value-type="float" office:value="11263651.49"/>
          <table:table-cell office:value-type="float" office:value="11263651.49"/>
          <table:table-cell office:value-type="float" office:value="11836034.880000001"/>
          <table:table-cell table:number-columns-repeated="16375"/>
        </table:table-row>
        <table:table-row>
          <table:table-cell office:value-type="float" office:value="71999009035500"/>
          <table:table-cell office:value-type="string" office:string-value="        BID"/>
          <table:table-cell table:number-columns-repeated="3"/>
          <table:table-cell office:value-type="float" office:value="50453352.859999999"/>
          <table:table-cell office:value-type="float" office:value="215070969.31"/>
          <table:table-cell office:value-type="float" office:value="215070969.31"/>
          <table:table-cell office:value-type="float" office:value="215070969.31"/>
          <table:table-cell table:number-columns-repeated="16375"/>
        </table:table-row>
        <table:table-row>
          <table:table-cell office:value-type="float" office:value="71999009035800"/>
          <table:table-cell office:value-type="string" office:string-value="        SPECIAL ACCOUNTS-BIRD"/>
          <table:table-cell/>
          <table:table-cell office:value-type="float" office:value="110356.43"/>
          <table:table-cell office:value-type="float" office:value="110356.43"/>
          <table:table-cell office:value-type="float" office:value="2651497.15"/>
          <table:table-cell office:value-type="float" office:value="10111072.539999999"/>
          <table:table-cell office:value-type="float" office:value="10111072.539999999"/>
          <table:table-cell office:value-type="float" office:value="10411634.470000001"/>
          <table:table-cell table:number-columns-repeated="16375"/>
        </table:table-row>
        <table:table-row>
          <table:table-cell office:value-type="float" office:value="71999009036000"/>
          <table:table-cell office:value-type="string" office:string-value="        RESOLUCAO 63/CIRCULAR 78"/>
          <table:table-cell office:value-type="float" office:value="3097"/>
          <table:table-cell table:number-columns-repeated="2"/>
          <table:table-cell office:value-type="float" office:value="6861371"/>
          <table:table-cell office:value-type="float" office:value="25268280"/>
          <table:table-cell office:value-type="float" office:value="25268280"/>
          <table:table-cell office:value-type="float" office:value="25975474"/>
          <table:table-cell table:number-columns-repeated="16375"/>
        </table:table-row>
        <table:table-row>
          <table:table-cell office:value-type="float" office:value="71999009037000"/>
          <table:table-cell office:value-type="string" office:string-value="        OUTRAS"/>
          <table:table-cell/>
          <table:table-cell office:value-type="float" office:value="297975"/>
          <table:table-cell office:value-type="float" office:value="297975"/>
          <table:table-cell office:value-type="float" office:value="469323.85"/>
          <table:table-cell office:value-type="float" office:value="2658966.54"/>
          <table:table-cell office:value-type="float" office:value="2658966.54"/>
          <table:table-cell office:value-type="float" office:value="2658966.54"/>
          <table:table-cell/>
          <table:table-cell office:value-type="float" office:value="232956.7"/>
          <table:table-cell table:number-columns-repeated="16373"/>
        </table:table-row>
        <table:table-row>
          <table:table-cell office:value-type="float" office:value="71999009040000"/>
          <table:table-cell office:value-type="string" office:string-value="       FUNDO CONSTITUCIONAL DE FINANC.DO NORDESTE-FNE"/>
          <table:table-cell office:value-type="float" office:value="221948996.94999999"/>
          <table:table-cell office:value-type="float" office:value="38026561.850000001"/>
          <table:table-cell office:value-type="float" office:value="76332506.870000005"/>
          <table:table-cell office:value-type="float" office:value="119456597.78"/>
          <table:table-cell office:value-type="float" office:value="160597419.78999999"/>
          <table:table-cell office:value-type="float" office:value="202455364.50999999"/>
          <table:table-cell office:value-type="float" office:value="38031962.93"/>
          <table:table-cell office:value-type="float" office:value="6466451.21"/>
          <table:table-cell office:value-type="float" office:value="13053294.59"/>
          <table:table-cell table:number-columns-repeated="16373"/>
        </table:table-row>
        <table:table-row>
          <table:table-cell office:value-type="float" office:value="71999009041000"/>
          <table:table-cell office:value-type="string" office:string-value="        TAXA DE ADMINISTRACAO"/>
          <table:table-cell office:value-type="float" office:value="170421105.94999999"/>
          <table:table-cell office:value-type="float" office:value="31941023.18"/>
          <table:table-cell office:value-type="float" office:value="64384916.590000004"/>
          <table:table-cell office:value-type="float" office:value="100839398.86"/>
          <table:table-cell office:value-type="float" office:value="135394795.00999999"/>
          <table:table-cell office:value-type="float" office:value="170539596.84"/>
          <table:table-cell table:number-columns-repeated="16376"/>
        </table:table-row>
        <table:table-row>
          <table:table-cell office:value-type="float" office:value="71999009042000"/>
          <table:table-cell office:value-type="string" office:string-value="        DEL CREDERE"/>
          <table:table-cell office:value-type="float" office:value="50439834.829999998"/>
          <table:table-cell office:value-type="float" office:value="6040986.71"/>
          <table:table-cell office:value-type="float" office:value="11882055.619999999"/>
          <table:table-cell office:value-type="float" office:value="18516834.41"/>
          <table:table-cell office:value-type="float" office:value="25080746.550000001"/>
          <table:table-cell office:value-type="float" office:value="31769911.210000001"/>
          <table:table-cell office:value-type="float" office:value="37857240.520000003"/>
          <table:table-cell office:value-type="float" office:value="6439412.0199999996"/>
          <table:table-cell office:value-type="float" office:value="12997697.439999999"/>
          <table:table-cell table:number-columns-repeated="16373"/>
        </table:table-row>
        <table:table-row>
          <table:table-cell office:value-type="float" office:value="71999009043000"/>
          <table:table-cell office:value-type="string" office:string-value="        EFETIVACAO DAS RENDAS DE OPS.IRREGULARES"/>
          <table:table-cell office:value-type="float" office:value="1088056.17"/>
          <table:table-cell office:value-type="float" office:value="44551.96"/>
          <table:table-cell office:value-type="float" office:value="65534.66"/>
          <table:table-cell office:value-type="float" office:value="100364.51"/>
          <table:table-cell office:value-type="float" office:value="121878.23"/>
          <table:table-cell office:value-type="float" office:value="145856.46"/>
          <table:table-cell office:value-type="float" office:value="174722.41"/>
          <table:table-cell office:value-type="float" office:value="27039.19"/>
          <table:table-cell office:value-type="float" office:value="55597.15"/>
          <table:table-cell table:number-columns-repeated="16373"/>
        </table:table-row>
        <table:table-row>
          <table:table-cell office:value-type="float" office:value="71999009055000"/>
          <table:table-cell office:value-type="string" office:string-value="       MEPF-FUNDO TERRAS E REF.AGRARIA-BCO.TERRA-TX.ADM."/>
          <table:table-cell office:value-type="float" office:value="198172.09"/>
          <table:table-cell office:value-type="float" office:value="43046.58"/>
          <table:table-cell office:value-type="float" office:value="91565.77"/>
          <table:table-cell office:value-type="float" office:value="141677.26999999999"/>
          <table:table-cell office:value-type="float" office:value="192933.73"/>
          <table:table-cell office:value-type="float" office:value="245245.11"/>
          <table:table-cell office:value-type="float" office:value="412880.73"/>
          <table:table-cell office:value-type="float" office:value="53604.81"/>
          <table:table-cell office:value-type="float" office:value="108451.82"/>
          <table:table-cell table:number-columns-repeated="16373"/>
        </table:table-row>
        <table:table-row>
          <table:table-cell office:value-type="float" office:value="71999009065000"/>
          <table:table-cell office:value-type="string" office:string-value="       PRONAF-STN-TAXA DE ADMINISTRACAO"/>
          <table:table-cell office:value-type="float" office:value="1521823.29"/>
          <table:table-cell office:value-type="float" office:value="1292025.51"/>
          <table:table-cell office:value-type="float" office:value="1676961.75"/>
          <table:table-cell office:value-type="float" office:value="2027013.7"/>
          <table:table-cell office:value-type="float" office:value="2027013.7"/>
          <table:table-cell office:value-type="float" office:value="2027013.7"/>
          <table:table-cell table:number-columns-repeated="16376"/>
        </table:table-row>
        <table:table-row>
          <table:table-cell office:value-type="float" office:value="71999009095000"/>
          <table:table-cell office:value-type="string" office:string-value="       JUROS SOBRE O CAPITAL PROPRIO"/>
          <table:table-cell office:value-type="float" office:value="13373154.67"/>
          <table:table-cell table:number-columns-repeated="16381"/>
        </table:table-row>
        <table:table-row>
          <table:table-cell office:value-type="float" office:value="71999009115000"/>
          <table:table-cell office:value-type="string" office:string-value="       OUTRAS"/>
          <table:table-cell office:value-type="float" office:value="566023.66"/>
          <table:table-cell office:value-type="float" office:value="22823.59"/>
          <table:table-cell office:value-type="float" office:value="120191.72"/>
          <table:table-cell office:value-type="float" office:value="754589.11"/>
          <table:table-cell office:value-type="float" office:value="813272.63"/>
          <table:table-cell office:value-type="float" office:value="842100.39"/>
          <table:table-cell office:value-type="float" office:value="1161494.6200000001"/>
          <table:table-cell office:value-type="float" office:value="92983.81"/>
          <table:table-cell office:value-type="float" office:value="118057.51"/>
          <table:table-cell table:number-columns-repeated="16373"/>
        </table:table-row>
        <table:table-row>
          <table:table-cell office:value-type="float" office:value="73000006000000"/>
          <table:table-cell office:value-type="string" office:string-value="  RECEITAS NAO OPERACIONAIS"/>
          <table:table-cell office:value-type="float" office:value="1480513.97"/>
          <table:table-cell office:value-type="float" office:value="32724.77"/>
          <table:table-cell office:value-type="float" office:value="66794.570000000007"/>
          <table:table-cell office:value-type="float" office:value="92562.77"/>
          <table:table-cell office:value-type="float" office:value="817770.09"/>
          <table:table-cell office:value-type="float" office:value="3327094.2"/>
          <table:table-cell office:value-type="float" office:value="3402437.04"/>
          <table:table-cell office:value-type="float" office:value="251512.84"/>
          <table:table-cell office:value-type="float" office:value="573389.72"/>
          <table:table-cell table:number-columns-repeated="16373"/>
        </table:table-row>
        <table:table-row>
          <table:table-cell office:value-type="float" office:value="73100009000000"/>
          <table:table-cell office:value-type="string" office:string-value="   LUCROS EM TRANSACOES COM VALORES E BENS"/>
          <table:table-cell office:value-type="float" office:value="1111136.01"/>
          <table:table-cell office:value-type="float" office:value="4400"/>
          <table:table-cell office:value-type="float" office:value="4400"/>
          <table:table-cell office:value-type="float" office:value="4400"/>
          <table:table-cell office:value-type="float" office:value="11012.4"/>
          <table:table-cell office:value-type="float" office:value="81855.95"/>
          <table:table-cell office:value-type="float" office:value="82555.899999999994"/>
          <table:table-cell office:value-type="float" office:value="201638.39999999999"/>
          <table:table-cell office:value-type="float" office:value="481142.59"/>
          <table:table-cell table:number-columns-repeated="16373"/>
        </table:table-row>
        <table:table-row>
          <table:table-cell office:value-type="float" office:value="73150004000000"/>
          <table:table-cell office:value-type="string" office:string-value="    LUCROS NA ALIENACAO DE VALORES E BENS"/>
          <table:table-cell office:value-type="float" office:value="1111136.01"/>
          <table:table-cell office:value-type="float" office:value="4400"/>
          <table:table-cell office:value-type="float" office:value="4400"/>
          <table:table-cell office:value-type="float" office:value="4400"/>
          <table:table-cell office:value-type="float" office:value="11012.4"/>
          <table:table-cell office:value-type="float" office:value="81855.95"/>
          <table:table-cell office:value-type="float" office:value="82555.899999999994"/>
          <table:table-cell office:value-type="float" office:value="201638.39999999999"/>
          <table:table-cell office:value-type="float" office:value="481142.59"/>
          <table:table-cell table:number-columns-repeated="16373"/>
        </table:table-row>
        <table:table-row>
          <table:table-cell office:value-type="float" office:value="73900003000000"/>
          <table:table-cell office:value-type="string" office:string-value="   OUTRAS RECEITAS NAO OPERACIONAIS"/>
          <table:table-cell office:value-type="float" office:value="369377.96"/>
          <table:table-cell office:value-type="float" office:value="28324.77"/>
          <table:table-cell office:value-type="float" office:value="62394.57"/>
          <table:table-cell office:value-type="float" office:value="88162.77"/>
          <table:table-cell office:value-type="float" office:value="806757.69"/>
          <table:table-cell office:value-type="float" office:value="3245238.25"/>
          <table:table-cell office:value-type="float" office:value="3319881.14"/>
          <table:table-cell office:value-type="float" office:value="49874.44"/>
          <table:table-cell office:value-type="float" office:value="92247.13"/>
          <table:table-cell table:number-columns-repeated="16373"/>
        </table:table-row>
        <table:table-row>
          <table:table-cell office:value-type="float" office:value="73910000000000"/>
          <table:table-cell office:value-type="string" office:string-value="    GANHOS DE CAPITAL"/>
          <table:table-cell office:value-type="float" office:value="36395.08"/>
          <table:table-cell table:number-columns-repeated="2"/>
          <table:table-cell office:value-type="float" office:value="100.02"/>
          <table:table-cell office:value-type="float" office:value="7957.7"/>
          <table:table-cell office:value-type="float" office:value="7957.7"/>
          <table:table-cell office:value-type="float" office:value="32511.38"/>
          <table:table-cell table:number-columns-repeated="16375"/>
        </table:table-row>
        <table:table-row>
          <table:table-cell office:value-type="float" office:value="73910000600000"/>
          <table:table-cell office:value-type="string" office:string-value="      SUPERVENIENCIAS ATIVAS"/>
          <table:table-cell office:value-type="float" office:value="36395.08"/>
          <table:table-cell table:number-columns-repeated="2"/>
          <table:table-cell office:value-type="float" office:value="100"/>
          <table:table-cell office:value-type="float" office:value="100"/>
          <table:table-cell office:value-type="float" office:value="100"/>
          <table:table-cell office:value-type="float" office:value="24653.68"/>
          <table:table-cell table:number-columns-repeated="16375"/>
        </table:table-row>
        <table:table-row>
          <table:table-cell office:value-type="float" office:value="73910000800000"/>
          <table:table-cell office:value-type="string" office:string-value="      OUTROS GANHOS DE CAPITAL"/>
          <table:table-cell table:number-columns-repeated="3"/>
          <table:table-cell office:value-type="float" office:value="0.02"/>
          <table:table-cell office:value-type="float" office:value="7857.7"/>
          <table:table-cell office:value-type="float" office:value="7857.7"/>
          <table:table-cell office:value-type="float" office:value="7857.7"/>
          <table:table-cell table:number-columns-repeated="16375"/>
        </table:table-row>
        <table:table-row>
          <table:table-cell office:value-type="float" office:value="73920007000000"/>
          <table:table-cell office:value-type="string" office:string-value="    RENDAS DE ALUGUEIS"/>
          <table:table-cell office:value-type="float" office:value="16586.400000000001"/>
          <table:table-cell office:value-type="float" office:value="1457.85"/>
          <table:table-cell office:value-type="float" office:value="2591.0500000000002"/>
          <table:table-cell office:value-type="float" office:value="2591.0500000000002"/>
          <table:table-cell office:value-type="float" office:value="4980.74"/>
          <table:table-cell office:value-type="float" office:value="6430.58"/>
          <table:table-cell office:value-type="float" office:value="7563.78"/>
          <table:table-cell office:value-type="float" office:value="1133.2"/>
          <table:table-cell office:value-type="float" office:value="2276.4"/>
          <table:table-cell table:number-columns-repeated="16373"/>
        </table:table-row>
        <table:table-row>
          <table:table-cell office:value-type="float" office:value="73999007000000"/>
          <table:table-cell office:value-type="string" office:string-value="    OUTRAS RENDAS NAO OPERACIONAIS"/>
          <table:table-cell office:value-type="float" office:value="316396.48"/>
          <table:table-cell office:value-type="float" office:value="26866.92"/>
          <table:table-cell office:value-type="float" office:value="59803.519999999997"/>
          <table:table-cell office:value-type="float" office:value="85471.7"/>
          <table:table-cell office:value-type="float" office:value="793819.25"/>
          <table:table-cell office:value-type="float" office:value="3230849.97"/>
          <table:table-cell office:value-type="float" office:value="3279805.98"/>
          <table:table-cell office:value-type="float" office:value="48741.24"/>
          <table:table-cell office:value-type="float" office:value="89970.73"/>
          <table:table-cell table:number-columns-repeated="16373"/>
        </table:table-row>
        <table:table-row>
          <table:table-cell office:value-type="float" office:value="73999007600000"/>
          <table:table-cell office:value-type="string" office:string-value="      DIVIDENDOS-ACOES DE OUTRAS EMPRESAS"/>
          <table:table-cell office:value-type="float" office:value="19425.810000000001"/>
          <table:table-cell table:number-columns-repeated="3"/>
          <table:table-cell office:value-type="float" office:value="694192.13"/>
          <table:table-cell office:value-type="float" office:value="2872554.09"/>
          <table:table-cell office:value-type="float" office:value="2880115.93"/>
          <table:table-cell table:number-columns-repeated="16375"/>
        </table:table-row>
        <table:table-row>
          <table:table-cell office:value-type="float" office:value="73999007601000"/>
          <table:table-cell office:value-type="string" office:string-value="      BENS NAO DE USO PROPRIO"/>
          <table:table-cell office:value-type="float" office:value="139285.70000000001"/>
          <table:table-cell office:value-type="float" office:value="16353.57"/>
          <table:table-cell office:value-type="float" office:value="33495.35"/>
          <table:table-cell office:value-type="float" office:value="50142.26"/>
          <table:table-cell office:value-type="float" office:value="48987.3"/>
          <table:table-cell office:value-type="float" office:value="62531.09"/>
          <table:table-cell office:value-type="float" office:value="97457.3"/>
          <table:table-cell office:value-type="float" office:value="41713.82"/>
          <table:table-cell office:value-type="float" office:value="79971.520000000004"/>
          <table:table-cell table:number-columns-repeated="16373"/>
        </table:table-row>
        <table:table-row>
          <table:table-cell office:value-type="float" office:value="73999007601200"/>
          <table:table-cell office:value-type="string" office:string-value="       JUROS E CORRECAO MONETARIA-DECORRENTES DA VENDA"/>
          <table:table-cell office:value-type="float" office:value="139285.70000000001"/>
          <table:table-cell office:value-type="float" office:value="16353.57"/>
          <table:table-cell office:value-type="float" office:value="33495.35"/>
          <table:table-cell office:value-type="float" office:value="50142.26"/>
          <table:table-cell office:value-type="float" office:value="48987.3"/>
          <table:table-cell office:value-type="float" office:value="62531.09"/>
          <table:table-cell office:value-type="float" office:value="97457.3"/>
          <table:table-cell office:value-type="float" office:value="41713.82"/>
          <table:table-cell office:value-type="float" office:value="79971.520000000004"/>
          <table:table-cell table:number-columns-repeated="16373"/>
        </table:table-row>
        <table:table-row>
          <table:table-cell office:value-type="float" office:value="73999007800000"/>
          <table:table-cell office:value-type="string" office:string-value="      OUTRAS"/>
          <table:table-cell office:value-type="float" office:value="157684.97"/>
          <table:table-cell office:value-type="float" office:value="10513.35"/>
          <table:table-cell office:value-type="float" office:value="26308.17"/>
          <table:table-cell office:value-type="float" office:value="35329.440000000002"/>
          <table:table-cell office:value-type="float" office:value="50639.82"/>
          <table:table-cell office:value-type="float" office:value="295764.78999999998"/>
          <table:table-cell office:value-type="float" office:value="302232.75"/>
          <table:table-cell office:value-type="float" office:value="7027.42"/>
          <table:table-cell office:value-type="float" office:value="9999.2099999999991"/>
          <table:table-cell table:number-columns-repeated="16373"/>
        </table:table-row>
        <table:table-row>
          <table:table-cell office:value-type="float" office:value="80000006000000"/>
          <table:table-cell office:value-type="string" office:string-value=" CONTAS DE RESULTADO DEVEDORAS"/>
          <table:table-cell office:value-type="float" office:value="-2292989871.1799998"/>
          <table:table-cell office:value-type="float" office:value="-308471856.07999998"/>
          <table:table-cell office:value-type="float" office:value="-567390041.23000002"/>
          <table:table-cell office:value-type="float" office:value="-850124738.61000001"/>
          <table:table-cell office:value-type="float" office:value="-1302084621.0999999"/>
          <table:table-cell office:value-type="float" office:value="-1607479063.0799999"/>
          <table:table-cell office:value-type="float" office:value="-1832940759.5899999"/>
          <table:table-cell office:value-type="float" office:value="-272060487.57999998"/>
          <table:table-cell office:value-type="float" office:value="-504769226.16000003"/>
          <table:table-cell table:number-columns-repeated="16373"/>
        </table:table-row>
        <table:table-row>
          <table:table-cell office:value-type="float" office:value="81000005000000"/>
          <table:table-cell office:value-type="string" office:string-value="  DESPESAS OPERACIONAIS"/>
          <table:table-cell office:value-type="float" office:value="-1985847227.74"/>
          <table:table-cell office:value-type="float" office:value="-278473720.76999998"/>
          <table:table-cell office:value-type="float" office:value="-509177690.60000002"/>
          <table:table-cell office:value-type="float" office:value="-759551826.88"/>
          <table:table-cell office:value-type="float" office:value="-1180837414.3299999"/>
          <table:table-cell office:value-type="float" office:value="-1468010550.22"/>
          <table:table-cell office:value-type="float" office:value="-1650081590.9300001"/>
          <table:table-cell office:value-type="float" office:value="-253530518.13999999"/>
          <table:table-cell office:value-type="float" office:value="-474617175.35000002"/>
          <table:table-cell table:number-columns-repeated="16373"/>
        </table:table-row>
        <table:table-row>
          <table:table-cell office:value-type="float" office:value="81100008000000"/>
          <table:table-cell office:value-type="string" office:string-value="   DESPESAS DE CAPTACAO"/>
          <table:table-cell office:value-type="float" office:value="-234137131.09"/>
          <table:table-cell office:value-type="float" office:value="-40656972.289999999"/>
          <table:table-cell office:value-type="float" office:value="-77997441.879999995"/>
          <table:table-cell office:value-type="float" office:value="-111230241.39"/>
          <table:table-cell office:value-type="float" office:value="-145846477.21000001"/>
          <table:table-cell office:value-type="float" office:value="-186039544.05000001"/>
          <table:table-cell office:value-type="float" office:value="-215184237.94"/>
          <table:table-cell office:value-type="float" office:value="-41544779.07"/>
          <table:table-cell office:value-type="float" office:value="-75356545.400000006"/>
          <table:table-cell table:number-columns-repeated="16373"/>
        </table:table-row>
        <table:table-row>
          <table:table-cell office:value-type="float" office:value="81110005000000"/>
          <table:table-cell office:value-type="string" office:string-value="    DESPESAS DE DEPOSITOS DE POUPANCA"/>
          <table:table-cell office:value-type="float" office:value="-12070332.23"/>
          <table:table-cell office:value-type="float" office:value="-2630884.83"/>
          <table:table-cell office:value-type="float" office:value="-4992096.3099999996"/>
          <table:table-cell office:value-type="float" office:value="-7719162.3799999999"/>
          <table:table-cell office:value-type="float" office:value="-10193069.41"/>
          <table:table-cell office:value-type="float" office:value="-12830211.15"/>
          <table:table-cell office:value-type="float" office:value="-15319481.25"/>
          <table:table-cell office:value-type="float" office:value="-2614978.23"/>
          <table:table-cell office:value-type="float" office:value="-5179604.2300000004"/>
          <table:table-cell table:number-columns-repeated="16373"/>
        </table:table-row>
        <table:table-row>
          <table:table-cell office:value-type="float" office:value="81110005090000"/>
          <table:table-cell office:value-type="string" office:string-value="      CORRECAO MONETARIA"/>
          <table:table-cell office:value-type="float" office:value="-4102336.73"/>
          <table:table-cell office:value-type="float" office:value="-1210055.6799999999"/>
          <table:table-cell office:value-type="float" office:value="-2249122.14"/>
          <table:table-cell office:value-type="float" office:value="-3478216.76"/>
          <table:table-cell office:value-type="float" office:value="-4588016.34"/>
          <table:table-cell office:value-type="float" office:value="-5838563.04"/>
          <table:table-cell office:value-type="float" office:value="-7029053.9699999997"/>
          <table:table-cell office:value-type="float" office:value="-1263162.32"/>
          <table:table-cell office:value-type="float" office:value="-2443397.2799999998"/>
          <table:table-cell table:number-columns-repeated="16373"/>
        </table:table-row>
        <table:table-row>
          <table:table-cell office:value-type="float" office:value="81110005450000"/>
          <table:table-cell office:value-type="string" office:string-value="      JUROS"/>
          <table:table-cell office:value-type="float" office:value="-7967995.5"/>
          <table:table-cell office:value-type="float" office:value="-1420829.15"/>
          <table:table-cell office:value-type="float" office:value="-2742974.17"/>
          <table:table-cell office:value-type="float" office:value="-4240945.62"/>
          <table:table-cell office:value-type="float" office:value="-5605053.0700000003"/>
          <table:table-cell office:value-type="float" office:value="-6991648.1100000003"/>
          <table:table-cell office:value-type="float" office:value="-8290427.2800000003"/>
          <table:table-cell office:value-type="float" office:value="-1351815.91"/>
          <table:table-cell office:value-type="float" office:value="-2736206.95"/>
          <table:table-cell table:number-columns-repeated="16373"/>
        </table:table-row>
        <table:table-row>
          <table:table-cell office:value-type="float" office:value="81115000000000"/>
          <table:table-cell office:value-type="string" office:string-value="    DESPESAS DE TITS.E VALORES MOBILIARIOS NO EXTERIOR"/>
          <table:table-cell office:value-type="float" office:value="-36110611.869999997"/>
          <table:table-cell office:value-type="float" office:value="-1215503.8600000001"/>
          <table:table-cell office:value-type="float" office:value="-3846905.82"/>
          <table:table-cell office:value-type="float" office:value="-3393966.86"/>
          <table:table-cell office:value-type="float" office:value="-3917440.58"/>
          <table:table-cell office:value-type="float" office:value="-8017907.9699999997"/>
          <table:table-cell office:value-type="float" office:value="-5781692.7300000004"/>
          <table:table-cell office:value-type="float" office:value="-4788518.88"/>
          <table:table-cell office:value-type="float" office:value="-5855083.3200000003"/>
          <table:table-cell table:number-columns-repeated="16373"/>
        </table:table-row>
        <table:table-row>
          <table:table-cell office:value-type="float" office:value="81115000010000"/>
          <table:table-cell office:value-type="string" office:string-value="      JUROS, COMISSOES E CORRECAO MONETARIA PREFIXADA"/>
          <table:table-cell office:value-type="float" office:value="-8776277.8599999994"/>
          <table:table-cell office:value-type="float" office:value="-1215503.8600000001"/>
          <table:table-cell office:value-type="float" office:value="-2361003.8199999998"/>
          <table:table-cell office:value-type="float" office:value="-3393966.86"/>
          <table:table-cell office:value-type="float" office:value="-3917440.58"/>
          <table:table-cell office:value-type="float" office:value="-5006373.97"/>
          <table:table-cell office:value-type="float" office:value="-5781692.7300000004"/>
          <table:table-cell office:value-type="float" office:value="-1073763.8799999999"/>
          <table:table-cell office:value-type="float" office:value="-2100598.3199999998"/>
          <table:table-cell table:number-columns-repeated="16373"/>
        </table:table-row>
        <table:table-row>
          <table:table-cell office:value-type="float" office:value="81115000020000"/>
          <table:table-cell office:value-type="string" office:string-value="       RECURSOS DE EUROBONUS"/>
          <table:table-cell office:value-type="float" office:value="-8776277.8599999994"/>
          <table:table-cell office:value-type="float" office:value="-1215503.8600000001"/>
          <table:table-cell office:value-type="float" office:value="-2361003.8199999998"/>
          <table:table-cell office:value-type="float" office:value="-3393966.86"/>
          <table:table-cell office:value-type="float" office:value="-3917440.58"/>
          <table:table-cell office:value-type="float" office:value="-5006373.97"/>
          <table:table-cell office:value-type="float" office:value="-5781692.7300000004"/>
          <table:table-cell office:value-type="float" office:value="-1073763.8799999999"/>
          <table:table-cell office:value-type="float" office:value="-2100598.3199999998"/>
          <table:table-cell table:number-columns-repeated="16373"/>
        </table:table-row>
        <table:table-row>
          <table:table-cell office:value-type="float" office:value="81115000030000"/>
          <table:table-cell office:value-type="string" office:string-value="        INTERBANCARIO"/>
          <table:table-cell office:value-type="float" office:value="-117494.01"/>
          <table:table-cell table:number-columns-repeated="16381"/>
        </table:table-row>
        <table:table-row>
          <table:table-cell office:value-type="float" office:value="81115000040000"/>
          <table:table-cell office:value-type="string" office:string-value="        OUTROS"/>
          <table:table-cell office:value-type="float" office:value="-8658783.8499999996"/>
          <table:table-cell office:value-type="float" office:value="-1215503.8600000001"/>
          <table:table-cell office:value-type="float" office:value="-2361003.8199999998"/>
          <table:table-cell office:value-type="float" office:value="-3393966.86"/>
          <table:table-cell office:value-type="float" office:value="-3917440.58"/>
          <table:table-cell office:value-type="float" office:value="-5006373.97"/>
          <table:table-cell office:value-type="float" office:value="-5781692.7300000004"/>
          <table:table-cell office:value-type="float" office:value="-1073763.8799999999"/>
          <table:table-cell office:value-type="float" office:value="-2100598.3199999998"/>
          <table:table-cell table:number-columns-repeated="16373"/>
        </table:table-row>
        <table:table-row>
          <table:table-cell office:value-type="float" office:value="81115000100000"/>
          <table:table-cell office:value-type="string" office:string-value="      VARIACAO CAMBIAL"/>
          <table:table-cell office:value-type="float" office:value="-27334334.010000002"/>
          <table:table-cell/>
          <table:table-cell office:value-type="float" office:value="-1485902"/>
          <table:table-cell table:number-columns-repeated="2"/>
          <table:table-cell office:value-type="float" office:value="-3011534"/>
          <table:table-cell/>
          <table:table-cell office:value-type="float" office:value="-3714755"/>
          <table:table-cell office:value-type="float" office:value="-3754485"/>
          <table:table-cell table:number-columns-repeated="16373"/>
        </table:table-row>
        <table:table-row>
          <table:table-cell office:value-type="float" office:value="81115000110000"/>
          <table:table-cell office:value-type="string" office:string-value="       RECURSOS DE EUROBONUS"/>
          <table:table-cell office:value-type="float" office:value="-27334334.010000002"/>
          <table:table-cell/>
          <table:table-cell office:value-type="float" office:value="-1485902"/>
          <table:table-cell table:number-columns-repeated="2"/>
          <table:table-cell office:value-type="float" office:value="-3011534"/>
          <table:table-cell/>
          <table:table-cell office:value-type="float" office:value="-3714755"/>
          <table:table-cell office:value-type="float" office:value="-3754485"/>
          <table:table-cell table:number-columns-repeated="16373"/>
        </table:table-row>
        <table:table-row>
          <table:table-cell office:value-type="float" office:value="81115000130000"/>
          <table:table-cell office:value-type="string" office:string-value="        OUTROS"/>
          <table:table-cell office:value-type="float" office:value="-27334334.010000002"/>
          <table:table-cell/>
          <table:table-cell office:value-type="float" office:value="-1485902"/>
          <table:table-cell table:number-columns-repeated="2"/>
          <table:table-cell office:value-type="float" office:value="-3011534"/>
          <table:table-cell/>
          <table:table-cell office:value-type="float" office:value="-3714755"/>
          <table:table-cell office:value-type="float" office:value="-3754485"/>
          <table:table-cell table:number-columns-repeated="16373"/>
        </table:table-row>
        <table:table-row>
          <table:table-cell office:value-type="float" office:value="81120002000000"/>
          <table:table-cell office:value-type="string" office:string-value="    DESPESAS DE DEPOSITOS INTERFINANCEIROS"/>
          <table:table-cell office:value-type="float" office:value="-604993.93999999994"/>
          <table:table-cell office:value-type="float" office:value="-115827.15"/>
          <table:table-cell office:value-type="float" office:value="-200712.47"/>
          <table:table-cell office:value-type="float" office:value="-288276.69"/>
          <table:table-cell office:value-type="float" office:value="-368318.42"/>
          <table:table-cell office:value-type="float" office:value="-397358.54"/>
          <table:table-cell office:value-type="float" office:value="-433776.78"/>
          <table:table-cell office:value-type="float" office:value="-52400.56"/>
          <table:table-cell office:value-type="float" office:value="-118509.68"/>
          <table:table-cell table:number-columns-repeated="16373"/>
        </table:table-row>
        <table:table-row>
          <table:table-cell office:value-type="float" office:value="81120002333333"/>
          <table:table-cell office:value-type="string" office:string-value="      JUROS,COMISSOES E CORRECAO MONETARIA PREFIXADA"/>
          <table:table-cell office:value-type="float" office:value="-604993.93999999994"/>
          <table:table-cell office:value-type="float" office:value="-115827.15"/>
          <table:table-cell office:value-type="float" office:value="-200712.47"/>
          <table:table-cell office:value-type="float" office:value="-288276.69"/>
          <table:table-cell office:value-type="float" office:value="-368318.42"/>
          <table:table-cell office:value-type="float" office:value="-397358.54"/>
          <table:table-cell office:value-type="float" office:value="-433776.78"/>
          <table:table-cell office:value-type="float" office:value="-52400.56"/>
          <table:table-cell office:value-type="float" office:value="-118509.68"/>
          <table:table-cell table:number-columns-repeated="16373"/>
        </table:table-row>
        <table:table-row>
          <table:table-cell office:value-type="float" office:value="81130009000000"/>
          <table:table-cell office:value-type="string" office:string-value="    DESPESAS DE DEPOSITOS A PRAZO"/>
          <table:table-cell office:value-type="float" office:value="-39980778.82"/>
          <table:table-cell office:value-type="float" office:value="-6646470.5999999996"/>
          <table:table-cell office:value-type="float" office:value="-13413816.460000001"/>
          <table:table-cell office:value-type="float" office:value="-18978321.010000002"/>
          <table:table-cell office:value-type="float" office:value="-25053915.449999999"/>
          <table:table-cell office:value-type="float" office:value="-32931816.350000001"/>
          <table:table-cell office:value-type="float" office:value="-37712521.259999998"/>
          <table:table-cell office:value-type="float" office:value="-8807965.0199999996"/>
          <table:table-cell office:value-type="float" office:value="-15379532.92"/>
          <table:table-cell table:number-columns-repeated="16373"/>
        </table:table-row>
        <table:table-row>
          <table:table-cell office:value-type="float" office:value="81130009142000"/>
          <table:table-cell office:value-type="string" office:string-value="      DEPOSITOS A PRAZO-COM CERTIFICADO"/>
          <table:table-cell office:value-type="float" office:value="-29315843.98"/>
          <table:table-cell office:value-type="float" office:value="-6231302.1299999999"/>
          <table:table-cell office:value-type="float" office:value="-12139236.42"/>
          <table:table-cell office:value-type="float" office:value="-17903192.510000002"/>
          <table:table-cell office:value-type="float" office:value="-23611814.84"/>
          <table:table-cell office:value-type="float" office:value="-29800360.940000001"/>
          <table:table-cell office:value-type="float" office:value="-35600773.32"/>
          <table:table-cell office:value-type="float" office:value="-6802974.6900000004"/>
          <table:table-cell office:value-type="float" office:value="-12963508.77"/>
          <table:table-cell table:number-columns-repeated="16373"/>
        </table:table-row>
        <table:table-row>
          <table:table-cell office:value-type="float" office:value="81130009284000"/>
          <table:table-cell office:value-type="string" office:string-value="       JUROS,COMISSOES E CORRECAO MONETARIA PREFIXADA"/>
          <table:table-cell office:value-type="float" office:value="-3937279.66"/>
          <table:table-cell office:value-type="float" office:value="-503386.91"/>
          <table:table-cell office:value-type="float" office:value="-987058.19"/>
          <table:table-cell office:value-type="float" office:value="-1542201.59"/>
          <table:table-cell office:value-type="float" office:value="-2102742.04"/>
          <table:table-cell office:value-type="float" office:value="-2714436.02"/>
          <table:table-cell office:value-type="float" office:value="-3338202.77"/>
          <table:table-cell office:value-type="float" office:value="-624401.66"/>
          <table:table-cell office:value-type="float" office:value="-1234958.46"/>
          <table:table-cell table:number-columns-repeated="16373"/>
        </table:table-row>
        <table:table-row>
          <table:table-cell office:value-type="float" office:value="81130009290000"/>
          <table:table-cell office:value-type="string" office:string-value="        TITULOS EMITIDOS - S14"/>
          <table:table-cell office:value-type="float" office:value="-2401312.94"/>
          <table:table-cell office:value-type="float" office:value="-447947.07"/>
          <table:table-cell office:value-type="float" office:value="-880497.93"/>
          <table:table-cell office:value-type="float" office:value="-1378129.34"/>
          <table:table-cell office:value-type="float" office:value="-1882146.14"/>
          <table:table-cell office:value-type="float" office:value="-2434562.0699999998"/>
          <table:table-cell office:value-type="float" office:value="-3000022.1"/>
          <table:table-cell office:value-type="float" office:value="-563220.71"/>
          <table:table-cell office:value-type="float" office:value="-1111412.26"/>
          <table:table-cell table:number-columns-repeated="16373"/>
        </table:table-row>
        <table:table-row>
          <table:table-cell office:value-type="float" office:value="81130009292000"/>
          <table:table-cell office:value-type="string" office:string-value="        TITULOS EMITIDOS - S26"/>
          <table:table-cell office:value-type="float" office:value="-26455771.100000001"/>
          <table:table-cell office:value-type="float" office:value="-89877.9"/>
          <table:table-cell office:value-type="float" office:value="-172602.56"/>
          <table:table-cell office:value-type="float" office:value="-265702.77"/>
          <table:table-cell office:value-type="float" office:value="-357253.03"/>
          <table:table-cell office:value-type="float" office:value="-453392.26"/>
          <table:table-cell office:value-type="float" office:value="-548006.59"/>
          <table:table-cell office:value-type="float" office:value="-99317.58"/>
          <table:table-cell office:value-type="float" office:value="-200429.67"/>
          <table:table-cell table:number-columns-repeated="16373"/>
        </table:table-row>
        <table:table-row>
          <table:table-cell office:value-type="float" office:value="81130009295000"/>
          <table:table-cell office:value-type="string" office:string-value="        (TITULOS EM TESOURARIA)"/>
          <table:table-cell office:value-type="float" office:value="24919804.379999999"/>
          <table:table-cell office:value-type="float" office:value="34438.06"/>
          <table:table-cell office:value-type="float" office:value="66042.3"/>
          <table:table-cell office:value-type="float" office:value="101630.52"/>
          <table:table-cell office:value-type="float" office:value="136657.13"/>
          <table:table-cell office:value-type="float" office:value="173518.31"/>
          <table:table-cell office:value-type="float" office:value="209825.92000000001"/>
          <table:table-cell office:value-type="float" office:value="38136.629999999997"/>
          <table:table-cell office:value-type="float" office:value="76883.47"/>
          <table:table-cell table:number-columns-repeated="16373"/>
        </table:table-row>
        <table:table-row>
          <table:table-cell office:value-type="float" office:value="81130009426000"/>
          <table:table-cell office:value-type="string" office:string-value="       CORRECAO MONETARIA POS-FIXADA"/>
          <table:table-cell office:value-type="float" office:value="-25378564.32"/>
          <table:table-cell office:value-type="float" office:value="-5727915.2199999997"/>
          <table:table-cell office:value-type="float" office:value="-11152178.23"/>
          <table:table-cell office:value-type="float" office:value="-16360990.92"/>
          <table:table-cell office:value-type="float" office:value="-21509072.800000001"/>
          <table:table-cell office:value-type="float" office:value="-27085924.920000002"/>
          <table:table-cell office:value-type="float" office:value="-32262570.550000001"/>
          <table:table-cell office:value-type="float" office:value="-6178573.0300000003"/>
          <table:table-cell office:value-type="float" office:value="-11728550.310000001"/>
          <table:table-cell table:number-columns-repeated="16373"/>
        </table:table-row>
        <table:table-row>
          <table:table-cell office:value-type="float" office:value="81130009430000"/>
          <table:table-cell office:value-type="string" office:string-value="        TITULOS EMITIDOS - S14"/>
          <table:table-cell table:number-columns-repeated="8"/>
          <table:table-cell office:value-type="float" office:value="-125.32"/>
          <table:table-cell table:number-columns-repeated="16373"/>
        </table:table-row>
        <table:table-row>
          <table:table-cell office:value-type="float" office:value="81130009432000"/>
          <table:table-cell office:value-type="string" office:string-value="        TITULOS EMITIDOS - S26"/>
          <table:table-cell office:value-type="float" office:value="-78067465.890000001"/>
          <table:table-cell office:value-type="float" office:value="-19384404.059999999"/>
          <table:table-cell office:value-type="float" office:value="-38222212.119999997"/>
          <table:table-cell office:value-type="float" office:value="-57559666.880000003"/>
          <table:table-cell office:value-type="float" office:value="-78843325.540000007"/>
          <table:table-cell office:value-type="float" office:value="-102055448.44"/>
          <table:table-cell office:value-type="float" office:value="-124537055.77"/>
          <table:table-cell office:value-type="float" office:value="-26644254.780000001"/>
          <table:table-cell office:value-type="float" office:value="-49559206.07"/>
          <table:table-cell table:number-columns-repeated="16373"/>
        </table:table-row>
        <table:table-row>
          <table:table-cell office:value-type="float" office:value="81130009435000"/>
          <table:table-cell office:value-type="string" office:string-value="        (TITULOS EM TESOURARIA)"/>
          <table:table-cell office:value-type="float" office:value="52688901.57"/>
          <table:table-cell office:value-type="float" office:value="13656488.84"/>
          <table:table-cell office:value-type="float" office:value="27070033.890000001"/>
          <table:table-cell office:value-type="float" office:value="41198675.960000001"/>
          <table:table-cell office:value-type="float" office:value="57334252.740000002"/>
          <table:table-cell office:value-type="float" office:value="74969523.519999996"/>
          <table:table-cell office:value-type="float" office:value="92274485.219999999"/>
          <table:table-cell office:value-type="float" office:value="20465681.75"/>
          <table:table-cell office:value-type="float" office:value="37830781.079999998"/>
          <table:table-cell table:number-columns-repeated="16373"/>
        </table:table-row>
        <table:table-row>
          <table:table-cell office:value-type="float" office:value="81130009568000"/>
          <table:table-cell office:value-type="string" office:string-value="      DEPOSITOS A PRAZO-SEM CERTIFICADO"/>
          <table:table-cell office:value-type="float" office:value="-1305317.01"/>
          <table:table-cell office:value-type="float" office:value="-251573.8"/>
          <table:table-cell office:value-type="float" office:value="-488284.58"/>
          <table:table-cell office:value-type="float" office:value="-753634.62"/>
          <table:table-cell office:value-type="float" office:value="-1021421.33"/>
          <table:table-cell office:value-type="float" office:value="-1306148.8"/>
          <table:table-cell office:value-type="float" office:value="-1585226.96"/>
          <table:table-cell office:value-type="float" office:value="-325748.44"/>
          <table:table-cell office:value-type="float" office:value="-629398.27"/>
          <table:table-cell table:number-columns-repeated="16373"/>
        </table:table-row>
        <table:table-row>
          <table:table-cell office:value-type="float" office:value="81130009710000"/>
          <table:table-cell office:value-type="string" office:string-value="       JUROS,COMISSOES E CORRECAO MONETARIA PREFIXADA"/>
          <table:table-cell office:value-type="float" office:value="-1305296.44"/>
          <table:table-cell office:value-type="float" office:value="-251573.8"/>
          <table:table-cell office:value-type="float" office:value="-488284.58"/>
          <table:table-cell office:value-type="float" office:value="-753634.62"/>
          <table:table-cell office:value-type="float" office:value="-1021421.33"/>
          <table:table-cell office:value-type="float" office:value="-1306148.8"/>
          <table:table-cell office:value-type="float" office:value="-1585226.96"/>
          <table:table-cell office:value-type="float" office:value="-325748.44"/>
          <table:table-cell office:value-type="float" office:value="-629398.27"/>
          <table:table-cell table:number-columns-repeated="16373"/>
        </table:table-row>
        <table:table-row>
          <table:table-cell office:value-type="float" office:value="81130009852000"/>
          <table:table-cell office:value-type="string" office:string-value="       CORRECAO MONETARIA POS-FIXADA"/>
          <table:table-cell office:value-type="float" office:value="-20.57"/>
          <table:table-cell table:number-columns-repeated="16381"/>
        </table:table-row>
        <table:table-row>
          <table:table-cell office:value-type="float" office:value="81130009860000"/>
          <table:table-cell office:value-type="string" office:string-value="      DEPOSITOS EM MOEDAS ESTRANGEIRAS"/>
          <table:table-cell office:value-type="float" office:value="-9359617.8300000001"/>
          <table:table-cell office:value-type="float" office:value="-163594.67000000001"/>
          <table:table-cell office:value-type="float" office:value="-786295.46"/>
          <table:table-cell office:value-type="float" office:value="-321493.88"/>
          <table:table-cell office:value-type="float" office:value="-420679.28"/>
          <table:table-cell office:value-type="float" office:value="-1825306.61"/>
          <table:table-cell office:value-type="float" office:value="-526520.98"/>
          <table:table-cell office:value-type="float" office:value="-1679241.89"/>
          <table:table-cell office:value-type="float" office:value="-1786625.88"/>
          <table:table-cell table:number-columns-repeated="16373"/>
        </table:table-row>
        <table:table-row>
          <table:table-cell office:value-type="float" office:value="81130009861000"/>
          <table:table-cell office:value-type="string" office:string-value="       SPECIAL ACCOUNTS-BIRD"/>
          <table:table-cell office:value-type="float" office:value="-9359617.8300000001"/>
          <table:table-cell office:value-type="float" office:value="-163594.67000000001"/>
          <table:table-cell office:value-type="float" office:value="-786295.46"/>
          <table:table-cell office:value-type="float" office:value="-321493.88"/>
          <table:table-cell office:value-type="float" office:value="-420679.28"/>
          <table:table-cell office:value-type="float" office:value="-1825306.61"/>
          <table:table-cell office:value-type="float" office:value="-526520.98"/>
          <table:table-cell office:value-type="float" office:value="-1679241.89"/>
          <table:table-cell office:value-type="float" office:value="-1786625.88"/>
          <table:table-cell table:number-columns-repeated="16373"/>
        </table:table-row>
        <table:table-row>
          <table:table-cell office:value-type="float" office:value="81130009861200"/>
          <table:table-cell office:value-type="string" office:string-value="        JUROS, COMISSOES E CORRECAO MONETARIA PREFIXADA"/>
          <table:table-cell office:value-type="float" office:value="-706952.62"/>
          <table:table-cell office:value-type="float" office:value="-163594.67000000001"/>
          <table:table-cell office:value-type="float" office:value="-235984.73"/>
          <table:table-cell office:value-type="float" office:value="-321493.88"/>
          <table:table-cell office:value-type="float" office:value="-420679.28"/>
          <table:table-cell office:value-type="float" office:value="-545385.6"/>
          <table:table-cell office:value-type="float" office:value="-526520.98"/>
          <table:table-cell office:value-type="float" office:value="-100447.51"/>
          <table:table-cell office:value-type="float" office:value="-190945.99"/>
          <table:table-cell table:number-columns-repeated="16373"/>
        </table:table-row>
        <table:table-row>
          <table:table-cell office:value-type="float" office:value="81130009861500"/>
          <table:table-cell office:value-type="string" office:string-value="        VARIACAO CAMBIAL"/>
          <table:table-cell office:value-type="float" office:value="-8652665.2100000009"/>
          <table:table-cell/>
          <table:table-cell office:value-type="float" office:value="-550310.73"/>
          <table:table-cell table:number-columns-repeated="2"/>
          <table:table-cell office:value-type="float" office:value="-1279921.01"/>
          <table:table-cell/>
          <table:table-cell office:value-type="float" office:value="-1578794.38"/>
          <table:table-cell office:value-type="float" office:value="-1595679.89"/>
          <table:table-cell table:number-columns-repeated="16373"/>
        </table:table-row>
        <table:table-row>
          <table:table-cell office:value-type="float" office:value="81145001000000"/>
          <table:table-cell office:value-type="string" office:string-value="    DESPESAS DE DEPOSITOS ESPECIAIS"/>
          <table:table-cell office:value-type="float" office:value="-137314782.90000001"/>
          <table:table-cell office:value-type="float" office:value="-28376043.780000001"/>
          <table:table-cell office:value-type="float" office:value="-52374263.859999999"/>
          <table:table-cell office:value-type="float" office:value="-76676708.519999996"/>
          <table:table-cell office:value-type="float" office:value="-101008098.7"/>
          <table:table-cell office:value-type="float" office:value="-125512849.43000001"/>
          <table:table-cell office:value-type="float" office:value="-148663813.93000001"/>
          <table:table-cell office:value-type="float" office:value="-24697652.210000001"/>
          <table:table-cell office:value-type="float" office:value="-47731234.450000003"/>
          <table:table-cell table:number-columns-repeated="16373"/>
        </table:table-row>
        <table:table-row>
          <table:table-cell office:value-type="float" office:value="81145001110000"/>
          <table:table-cell office:value-type="string" office:string-value="      FUNDO DE AMPARO AO TRABALHADOR-FAT"/>
          <table:table-cell office:value-type="float" office:value="-137314782.90000001"/>
          <table:table-cell office:value-type="float" office:value="-28376043.780000001"/>
          <table:table-cell office:value-type="float" office:value="-52374263.859999999"/>
          <table:table-cell office:value-type="float" office:value="-76676708.519999996"/>
          <table:table-cell office:value-type="float" office:value="-101008098.7"/>
          <table:table-cell office:value-type="float" office:value="-125512849.43000001"/>
          <table:table-cell office:value-type="float" office:value="-148663813.93000001"/>
          <table:table-cell office:value-type="float" office:value="-24697652.210000001"/>
          <table:table-cell office:value-type="float" office:value="-47731234.450000003"/>
          <table:table-cell table:number-columns-repeated="16373"/>
        </table:table-row>
        <table:table-row>
          <table:table-cell office:value-type="float" office:value="81150003000000"/>
          <table:table-cell office:value-type="string" office:string-value="    DESPESAS DE OPERACOES COMPROMISSADAS"/>
          <table:table-cell office:value-type="float" office:value="-6951671.1100000003"/>
          <table:table-cell office:value-type="float" office:value="-1465383.35"/>
          <table:table-cell office:value-type="float" office:value="-2770024.54"/>
          <table:table-cell office:value-type="float" office:value="-3576839.93"/>
          <table:table-cell office:value-type="float" office:value="-4507435.58"/>
          <table:table-cell office:value-type="float" office:value="-5354779.67"/>
          <table:table-cell office:value-type="float" office:value="-6088909.2599999998"/>
          <table:table-cell office:value-type="float" office:value="-394820.16"/>
          <table:table-cell office:value-type="float" office:value="-717326.11"/>
          <table:table-cell table:number-columns-repeated="16373"/>
        </table:table-row>
        <table:table-row>
          <table:table-cell office:value-type="float" office:value="81150106000000"/>
          <table:table-cell office:value-type="string" office:string-value="     CARTEIRA PROPRIA"/>
          <table:table-cell office:value-type="float" office:value="-31866.27"/>
          <table:table-cell table:number-columns-repeated="2"/>
          <table:table-cell office:value-type="float" office:value="-40787.93"/>
          <table:table-cell office:value-type="float" office:value="-184202.77"/>
          <table:table-cell office:value-type="float" office:value="-184202.77"/>
          <table:table-cell office:value-type="float" office:value="-208425.34"/>
          <table:table-cell office:value-type="float" office:value="-30814.43"/>
          <table:table-cell office:value-type="float" office:value="-30814.43"/>
          <table:table-cell table:number-columns-repeated="16373"/>
        </table:table-row>
        <table:table-row>
          <table:table-cell office:value-type="float" office:value="81150209000000"/>
          <table:table-cell office:value-type="string" office:string-value="     CARTEIRA DE TERCEIROS"/>
          <table:table-cell office:value-type="float" office:value="-6919804.8399999999"/>
          <table:table-cell office:value-type="float" office:value="-1465383.35"/>
          <table:table-cell office:value-type="float" office:value="-2770024.54"/>
          <table:table-cell office:value-type="float" office:value="-3536052"/>
          <table:table-cell office:value-type="float" office:value="-4323232.8099999996"/>
          <table:table-cell office:value-type="float" office:value="-5170576.9000000004"/>
          <table:table-cell office:value-type="float" office:value="-5880483.9199999999"/>
          <table:table-cell office:value-type="float" office:value="-364005.73"/>
          <table:table-cell office:value-type="float" office:value="-686511.68"/>
          <table:table-cell table:number-columns-repeated="16373"/>
        </table:table-row>
        <table:table-row>
          <table:table-cell office:value-type="float" office:value="81185009000000"/>
          <table:table-cell office:value-type="string" office:string-value="    DESPS.DE CONTRIB. AO FUNDO GARANTIDOR DE CREDITOS"/>
          <table:table-cell office:value-type="float" office:value="-1103960.22"/>
          <table:table-cell office:value-type="float" office:value="-206858.72"/>
          <table:table-cell office:value-type="float" office:value="-399622.42"/>
          <table:table-cell office:value-type="float" office:value="-596966"/>
          <table:table-cell office:value-type="float" office:value="-798199.07"/>
          <table:table-cell office:value-type="float" office:value="-994620.94"/>
          <table:table-cell office:value-type="float" office:value="-1184042.73"/>
          <table:table-cell office:value-type="float" office:value="-188444.01"/>
          <table:table-cell office:value-type="float" office:value="-375254.69"/>
          <table:table-cell table:number-columns-repeated="16373"/>
        </table:table-row>
        <table:table-row>
          <table:table-cell office:value-type="float" office:value="81200001000000"/>
          <table:table-cell office:value-type="string" office:string-value="   DESPESAS DE OBRIGACOES POR EMPRESTIMOS E REPASSES"/>
          <table:table-cell office:value-type="float" office:value="-457597032.60000002"/>
          <table:table-cell office:value-type="float" office:value="-43630921.270000003"/>
          <table:table-cell office:value-type="float" office:value="-79334742"/>
          <table:table-cell office:value-type="float" office:value="-70462196.150000006"/>
          <table:table-cell office:value-type="float" office:value="-90097928.849999994"/>
          <table:table-cell office:value-type="float" office:value="-180566772.71000001"/>
          <table:table-cell office:value-type="float" office:value="-149548735.22999999"/>
          <table:table-cell office:value-type="float" office:value="-48956942.590000004"/>
          <table:table-cell office:value-type="float" office:value="-64125786.280000001"/>
          <table:table-cell table:number-columns-repeated="16373"/>
        </table:table-row>
        <table:table-row>
          <table:table-cell office:value-type="float" office:value="81220005000000"/>
          <table:table-cell office:value-type="string" office:string-value="    DESPESAS DE REFINANCIAMENTOS"/>
          <table:table-cell office:value-type="float" office:value="-4208227.17"/>
          <table:table-cell office:value-type="float" office:value="-741639.66"/>
          <table:table-cell office:value-type="float" office:value="-1418744.51"/>
          <table:table-cell office:value-type="float" office:value="-2149353.44"/>
          <table:table-cell office:value-type="float" office:value="-2879285.65"/>
          <table:table-cell office:value-type="float" office:value="-3636371.23"/>
          <table:table-cell office:value-type="float" office:value="-4369893.6100000003"/>
          <table:table-cell office:value-type="float" office:value="-785098.61"/>
          <table:table-cell office:value-type="float" office:value="-1525215.91"/>
          <table:table-cell table:number-columns-repeated="16373"/>
        </table:table-row>
        <table:table-row>
          <table:table-cell office:value-type="float" office:value="81220201000000"/>
          <table:table-cell office:value-type="string" office:string-value="     TESOURO NACIONAL-AREA RURAL E INDUSTRIAL"/>
          <table:table-cell office:value-type="float" office:value="-4208227.17"/>
          <table:table-cell office:value-type="float" office:value="-741639.66"/>
          <table:table-cell office:value-type="float" office:value="-1418744.51"/>
          <table:table-cell office:value-type="float" office:value="-2149353.44"/>
          <table:table-cell office:value-type="float" office:value="-2879285.65"/>
          <table:table-cell office:value-type="float" office:value="-3636371.23"/>
          <table:table-cell office:value-type="float" office:value="-4369893.6100000003"/>
          <table:table-cell office:value-type="float" office:value="-785098.61"/>
          <table:table-cell office:value-type="float" office:value="-1525215.91"/>
          <table:table-cell table:number-columns-repeated="16373"/>
        </table:table-row>
        <table:table-row>
          <table:table-cell office:value-type="float" office:value="81220201400000"/>
          <table:table-cell office:value-type="string" office:string-value="      JUROS,COMISSOES E CORRECAO MONETARIA PREFIXADA"/>
          <table:table-cell office:value-type="float" office:value="-3071963.92"/>
          <table:table-cell office:value-type="float" office:value="-527236.24"/>
          <table:table-cell office:value-type="float" office:value="-1007823.64"/>
          <table:table-cell office:value-type="float" office:value="-1524083.64"/>
          <table:table-cell office:value-type="float" office:value="-2026697.71"/>
          <table:table-cell office:value-type="float" office:value="-2546652.8199999998"/>
          <table:table-cell office:value-type="float" office:value="-3048510.66"/>
          <table:table-cell office:value-type="float" office:value="-539903.27"/>
          <table:table-cell office:value-type="float" office:value="-1035822.91"/>
          <table:table-cell table:number-columns-repeated="16373"/>
        </table:table-row>
        <table:table-row>
          <table:table-cell office:value-type="float" office:value="81220201500000"/>
          <table:table-cell office:value-type="string" office:string-value="      CORRECAO MONETARIA POS-FIXADA"/>
          <table:table-cell office:value-type="float" office:value="-1136263.25"/>
          <table:table-cell office:value-type="float" office:value="-214403.42"/>
          <table:table-cell office:value-type="float" office:value="-410920.87"/>
          <table:table-cell office:value-type="float" office:value="-625269.80000000005"/>
          <table:table-cell office:value-type="float" office:value="-852587.94"/>
          <table:table-cell office:value-type="float" office:value="-1089718.4099999999"/>
          <table:table-cell office:value-type="float" office:value="-1321382.95"/>
          <table:table-cell office:value-type="float" office:value="-245195.34"/>
          <table:table-cell office:value-type="float" office:value="-489393"/>
          <table:table-cell table:number-columns-repeated="16373"/>
        </table:table-row>
        <table:table-row>
          <table:table-cell office:value-type="float" office:value="81240009000000"/>
          <table:table-cell office:value-type="string" office:string-value="    DESPESAS DE EMPRESTIMOS NO EXTERIOR"/>
          <table:table-cell office:value-type="float" office:value="-4007519.7"/>
          <table:table-cell office:value-type="float" office:value="-537651.64"/>
          <table:table-cell office:value-type="float" office:value="-888160.71"/>
          <table:table-cell office:value-type="float" office:value="-306448.12"/>
          <table:table-cell office:value-type="float" office:value="-350926.6"/>
          <table:table-cell office:value-type="float" office:value="-1726694.03"/>
          <table:table-cell office:value-type="float" office:value="-953392.53"/>
          <table:table-cell office:value-type="float" office:value="-230534.95"/>
          <table:table-cell office:value-type="float" office:value="-205234.77"/>
          <table:table-cell table:number-columns-repeated="16373"/>
        </table:table-row>
        <table:table-row>
          <table:table-cell office:value-type="float" office:value="81240009060000"/>
          <table:table-cell office:value-type="string" office:string-value="      JUROS,COMISSOES E CORR.MONET.PREFIXADA"/>
          <table:table-cell office:value-type="float" office:value="-614406.18000000005"/>
          <table:table-cell office:value-type="float" office:value="-111154.36"/>
          <table:table-cell office:value-type="float" office:value="-214544.07"/>
          <table:table-cell office:value-type="float" office:value="-306448.12"/>
          <table:table-cell office:value-type="float" office:value="-350926.6"/>
          <table:table-cell office:value-type="float" office:value="-468852.84"/>
          <table:table-cell office:value-type="float" office:value="-567721.93000000005"/>
          <table:table-cell office:value-type="float" office:value="-107505.56"/>
          <table:table-cell office:value-type="float" office:value="-205234.77"/>
          <table:table-cell table:number-columns-repeated="16373"/>
        </table:table-row>
        <table:table-row>
          <table:table-cell office:value-type="float" office:value="81240009061000"/>
          <table:table-cell office:value-type="string" office:string-value="       DEG-MICROCREDITO"/>
          <table:table-cell office:value-type="float" office:value="-614406.18000000005"/>
          <table:table-cell office:value-type="float" office:value="-111154.36"/>
          <table:table-cell office:value-type="float" office:value="-214544.07"/>
          <table:table-cell office:value-type="float" office:value="-306448.12"/>
          <table:table-cell office:value-type="float" office:value="-350926.6"/>
          <table:table-cell office:value-type="float" office:value="-468852.84"/>
          <table:table-cell office:value-type="float" office:value="-567721.93000000005"/>
          <table:table-cell office:value-type="float" office:value="-107505.56"/>
          <table:table-cell office:value-type="float" office:value="-205234.77"/>
          <table:table-cell table:number-columns-repeated="16373"/>
        </table:table-row>
        <table:table-row>
          <table:table-cell office:value-type="float" office:value="81240009450000"/>
          <table:table-cell office:value-type="string" office:string-value="      VARIACAO CAMBIAL"/>
          <table:table-cell office:value-type="float" office:value="-3393113.52"/>
          <table:table-cell office:value-type="float" office:value="-426497.28000000003"/>
          <table:table-cell office:value-type="float" office:value="-673616.64"/>
          <table:table-cell table:number-columns-repeated="2"/>
          <table:table-cell office:value-type="float" office:value="-1257841.19"/>
          <table:table-cell office:value-type="float" office:value="-385670.6"/>
          <table:table-cell office:value-type="float" office:value="-123029.39"/>
          <table:table-cell table:number-columns-repeated="16374"/>
        </table:table-row>
        <table:table-row>
          <table:table-cell office:value-type="float" office:value="81240009451000"/>
          <table:table-cell office:value-type="string" office:string-value="       DEG-MICROCREDITO"/>
          <table:table-cell office:value-type="float" office:value="-3393113.52"/>
          <table:table-cell office:value-type="float" office:value="-426497.28000000003"/>
          <table:table-cell office:value-type="float" office:value="-673616.64"/>
          <table:table-cell table:number-columns-repeated="2"/>
          <table:table-cell office:value-type="float" office:value="-1257841.19"/>
          <table:table-cell office:value-type="float" office:value="-385670.6"/>
          <table:table-cell office:value-type="float" office:value="-123029.39"/>
          <table:table-cell table:number-columns-repeated="16374"/>
        </table:table-row>
        <table:table-row>
          <table:table-cell office:value-type="float" office:value="81245004000000"/>
          <table:table-cell office:value-type="string" office:string-value="    DESPESAS DE REPASSES-TESOURO NACIONAL"/>
          <table:table-cell office:value-type="float" office:value="-1078063.6200000001"/>
          <table:table-cell office:value-type="float" office:value="-73212.2"/>
          <table:table-cell office:value-type="float" office:value="-334918.75"/>
          <table:table-cell office:value-type="float" office:value="-578904.32999999996"/>
          <table:table-cell office:value-type="float" office:value="-920349.53"/>
          <table:table-cell office:value-type="float" office:value="-124864.06"/>
          <table:table-cell office:value-type="float" office:value="-225025.14"/>
          <table:table-cell office:value-type="float" office:value="-9188.68"/>
          <table:table-cell office:value-type="float" office:value="-18264.669999999998"/>
          <table:table-cell table:number-columns-repeated="16373"/>
        </table:table-row>
        <table:table-row>
          <table:table-cell office:value-type="float" office:value="81245004240000"/>
          <table:table-cell office:value-type="string" office:string-value="      DERUR"/>
          <table:table-cell office:value-type="float" office:value="-1078063.6200000001"/>
          <table:table-cell office:value-type="float" office:value="-73212.2"/>
          <table:table-cell office:value-type="float" office:value="-334918.75"/>
          <table:table-cell office:value-type="float" office:value="-578904.32999999996"/>
          <table:table-cell office:value-type="float" office:value="-920349.53"/>
          <table:table-cell office:value-type="float" office:value="-124864.06"/>
          <table:table-cell office:value-type="float" office:value="-225025.14"/>
          <table:table-cell office:value-type="float" office:value="-9188.68"/>
          <table:table-cell office:value-type="float" office:value="-18264.669999999998"/>
          <table:table-cell table:number-columns-repeated="16373"/>
        </table:table-row>
        <table:table-row>
          <table:table-cell office:value-type="float" office:value="81245004300000"/>
          <table:table-cell office:value-type="string" office:string-value="       JUROS,COMISSOES E CORRECAO MONETARIA PREFIXADA"/>
          <table:table-cell office:value-type="float" office:value="-1078063.6200000001"/>
          <table:table-cell office:value-type="float" office:value="-73212.2"/>
          <table:table-cell office:value-type="float" office:value="-334918.75"/>
          <table:table-cell office:value-type="float" office:value="-578904.32999999996"/>
          <table:table-cell office:value-type="float" office:value="-920349.53"/>
          <table:table-cell office:value-type="float" office:value="-124864.06"/>
          <table:table-cell office:value-type="float" office:value="-111643.92"/>
          <table:table-cell office:value-type="float" office:value="-9134"/>
          <table:table-cell office:value-type="float" office:value="-18264.669999999998"/>
          <table:table-cell table:number-columns-repeated="16373"/>
        </table:table-row>
        <table:table-row>
          <table:table-cell office:value-type="float" office:value="81245004320000"/>
          <table:table-cell office:value-type="string" office:string-value="        OUTROS FUNDOS E PROGRAMAS"/>
          <table:table-cell office:value-type="float" office:value="-1078063.6200000001"/>
          <table:table-cell office:value-type="float" office:value="-73212.2"/>
          <table:table-cell office:value-type="float" office:value="-334918.75"/>
          <table:table-cell office:value-type="float" office:value="-578904.32999999996"/>
          <table:table-cell office:value-type="float" office:value="-920349.53"/>
          <table:table-cell office:value-type="float" office:value="-124864.06"/>
          <table:table-cell office:value-type="float" office:value="-111643.92"/>
          <table:table-cell office:value-type="float" office:value="-9134"/>
          <table:table-cell office:value-type="float" office:value="-18264.669999999998"/>
          <table:table-cell table:number-columns-repeated="16373"/>
        </table:table-row>
        <table:table-row>
          <table:table-cell office:value-type="float" office:value="81245004350000"/>
          <table:table-cell office:value-type="string" office:string-value="         OUTROS"/>
          <table:table-cell office:value-type="float" office:value="-1078063.6200000001"/>
          <table:table-cell office:value-type="float" office:value="-73212.2"/>
          <table:table-cell office:value-type="float" office:value="-334918.75"/>
          <table:table-cell office:value-type="float" office:value="-578904.32999999996"/>
          <table:table-cell office:value-type="float" office:value="-920349.53"/>
          <table:table-cell office:value-type="float" office:value="-124864.06"/>
          <table:table-cell office:value-type="float" office:value="-111643.92"/>
          <table:table-cell office:value-type="float" office:value="-9134"/>
          <table:table-cell office:value-type="float" office:value="-18264.669999999998"/>
          <table:table-cell table:number-columns-repeated="16373"/>
        </table:table-row>
        <table:table-row>
          <table:table-cell office:value-type="float" office:value="81245004360000"/>
          <table:table-cell office:value-type="string" office:string-value="       CORRECAO MONETARIA POS-FIXADA"/>
          <table:table-cell table:number-columns-repeated="6"/>
          <table:table-cell office:value-type="float" office:value="-113381.22"/>
          <table:table-cell office:value-type="float" office:value="-54.68"/>
          <table:table-cell table:number-columns-repeated="16374"/>
        </table:table-row>
        <table:table-row>
          <table:table-cell office:value-type="float" office:value="81245004375000"/>
          <table:table-cell office:value-type="string" office:string-value="        OUTROS FUNDOS E PROGRAMAS"/>
          <table:table-cell table:number-columns-repeated="6"/>
          <table:table-cell office:value-type="float" office:value="-113381.22"/>
          <table:table-cell office:value-type="float" office:value="-54.68"/>
          <table:table-cell table:number-columns-repeated="16374"/>
        </table:table-row>
        <table:table-row>
          <table:table-cell office:value-type="float" office:value="81245004400000"/>
          <table:table-cell office:value-type="string" office:string-value="         OUTROS"/>
          <table:table-cell table:number-columns-repeated="6"/>
          <table:table-cell office:value-type="float" office:value="-113381.22"/>
          <table:table-cell office:value-type="float" office:value="-54.68"/>
          <table:table-cell table:number-columns-repeated="16374"/>
        </table:table-row>
        <table:table-row>
          <table:table-cell office:value-type="float" office:value="81255001000000"/>
          <table:table-cell office:value-type="string" office:string-value="    DESPESAS DE REPASSES - BNDES"/>
          <table:table-cell office:value-type="float" office:value="-85670810.760000005"/>
          <table:table-cell office:value-type="float" office:value="-13095921.74"/>
          <table:table-cell office:value-type="float" office:value="-25889376.73"/>
          <table:table-cell office:value-type="float" office:value="-37735219.719999999"/>
          <table:table-cell office:value-type="float" office:value="-50413143.170000002"/>
          <table:table-cell office:value-type="float" office:value="-70990239.390000001"/>
          <table:table-cell office:value-type="float" office:value="-81621181.349999994"/>
          <table:table-cell office:value-type="float" office:value="-12547534.779999999"/>
          <table:table-cell office:value-type="float" office:value="-23470922.16"/>
          <table:table-cell table:number-columns-repeated="16373"/>
        </table:table-row>
        <table:table-row>
          <table:table-cell office:value-type="float" office:value="81255001050000"/>
          <table:table-cell office:value-type="string" office:string-value="      JUROS, COMISSOES E CORRECAO MONETARIA PREFIXADA"/>
          <table:table-cell office:value-type="float" office:value="-47599332.969999999"/>
          <table:table-cell office:value-type="float" office:value="-6611583.8300000001"/>
          <table:table-cell office:value-type="float" office:value="-13119402.890000001"/>
          <table:table-cell office:value-type="float" office:value="-20183048.68"/>
          <table:table-cell office:value-type="float" office:value="-26921528.91"/>
          <table:table-cell office:value-type="float" office:value="-35556357.280000001"/>
          <table:table-cell office:value-type="float" office:value="-42498993.149999999"/>
          <table:table-cell office:value-type="float" office:value="-6517035.9199999999"/>
          <table:table-cell office:value-type="float" office:value="-12964852.24"/>
          <table:table-cell table:number-columns-repeated="16373"/>
        </table:table-row>
        <table:table-row>
          <table:table-cell office:value-type="float" office:value="81255001080000"/>
          <table:table-cell office:value-type="string" office:string-value="       DESIN"/>
          <table:table-cell office:value-type="float" office:value="-35867235.880000003"/>
          <table:table-cell office:value-type="float" office:value="-5826049.5"/>
          <table:table-cell office:value-type="float" office:value="-10943634.66"/>
          <table:table-cell office:value-type="float" office:value="-16861022.25"/>
          <table:table-cell office:value-type="float" office:value="-22370309.370000001"/>
          <table:table-cell office:value-type="float" office:value="-26363091.719999999"/>
          <table:table-cell office:value-type="float" office:value="-31644603.899999999"/>
          <table:table-cell office:value-type="float" office:value="-5103561.2300000004"/>
          <table:table-cell office:value-type="float" office:value="-10135535.439999999"/>
          <table:table-cell table:number-columns-repeated="16373"/>
        </table:table-row>
        <table:table-row>
          <table:table-cell office:value-type="float" office:value="81255001110000"/>
          <table:table-cell office:value-type="string" office:string-value="        POC-FINEM"/>
          <table:table-cell office:value-type="float" office:value="-18176473.16"/>
          <table:table-cell office:value-type="float" office:value="-2964924.59"/>
          <table:table-cell office:value-type="float" office:value="-5906337.3499999996"/>
          <table:table-cell office:value-type="float" office:value="-8796155.7699999996"/>
          <table:table-cell office:value-type="float" office:value="-11531111.289999999"/>
          <table:table-cell office:value-type="float" office:value="-13734954.15"/>
          <table:table-cell office:value-type="float" office:value="-16329810.52"/>
          <table:table-cell office:value-type="float" office:value="-2571005.39"/>
          <table:table-cell office:value-type="float" office:value="-5094266.7300000004"/>
          <table:table-cell table:number-columns-repeated="16373"/>
        </table:table-row>
        <table:table-row>
          <table:table-cell office:value-type="float" office:value="81255001150000"/>
          <table:table-cell office:value-type="string" office:string-value="        POC-RESOLUCAO 635"/>
          <table:table-cell office:value-type="float" office:value="-1542599.95"/>
          <table:table-cell office:value-type="float" office:value="-69486.89"/>
          <table:table-cell office:value-type="float" office:value="-120876.32"/>
          <table:table-cell office:value-type="float" office:value="-576759.42000000004"/>
          <table:table-cell office:value-type="float" office:value="-619220.03"/>
          <table:table-cell office:value-type="float" office:value="-672053.02"/>
          <table:table-cell office:value-type="float" office:value="-964289.05"/>
          <table:table-cell office:value-type="float" office:value="-87615.67"/>
          <table:table-cell office:value-type="float" office:value="-168031.14"/>
          <table:table-cell table:number-columns-repeated="16373"/>
        </table:table-row>
        <table:table-row>
          <table:table-cell office:value-type="float" office:value="81255001190017"/>
          <table:table-cell office:value-type="string" office:string-value="        OUTROS PROGRAMAS"/>
          <table:table-cell office:value-type="float" office:value="-16148162.77"/>
          <table:table-cell office:value-type="float" office:value="-2791638.02"/>
          <table:table-cell office:value-type="float" office:value="-4916420.99"/>
          <table:table-cell office:value-type="float" office:value="-7488107.0599999996"/>
          <table:table-cell office:value-type="float" office:value="-10219978.050000001"/>
          <table:table-cell office:value-type="float" office:value="-11956084.550000001"/>
          <table:table-cell office:value-type="float" office:value="-14350504.33"/>
          <table:table-cell office:value-type="float" office:value="-2444940.17"/>
          <table:table-cell office:value-type="float" office:value="-4873237.57"/>
          <table:table-cell table:number-columns-repeated="16373"/>
        </table:table-row>
        <table:table-row>
          <table:table-cell office:value-type="float" office:value="81255001460000"/>
          <table:table-cell office:value-type="string" office:string-value="       DERUR"/>
          <table:table-cell office:value-type="float" office:value="-5037695.7"/>
          <table:table-cell office:value-type="float" office:value="-508609.42"/>
          <table:table-cell office:value-type="float" office:value="-1587656.49"/>
          <table:table-cell office:value-type="float" office:value="-2437496.5299999998"/>
          <table:table-cell office:value-type="float" office:value="-3448093.58"/>
          <table:table-cell office:value-type="float" office:value="-7853319.3600000003"/>
          <table:table-cell office:value-type="float" office:value="-9184389.8599999994"/>
          <table:table-cell office:value-type="float" office:value="-1197414.8899999999"/>
          <table:table-cell office:value-type="float" office:value="-2368737.5499999998"/>
          <table:table-cell table:number-columns-repeated="16373"/>
        </table:table-row>
        <table:table-row>
          <table:table-cell office:value-type="float" office:value="81255001550000"/>
          <table:table-cell office:value-type="string" office:string-value="        LINHA DE CREDITO P/INVESTIMENTO NO SETOR AGRICOLA"/>
          <table:table-cell office:value-type="float" office:value="-5037695.7"/>
          <table:table-cell office:value-type="float" office:value="-508609.42"/>
          <table:table-cell office:value-type="float" office:value="-1587656.49"/>
          <table:table-cell office:value-type="float" office:value="-2437496.5299999998"/>
          <table:table-cell office:value-type="float" office:value="-3448093.58"/>
          <table:table-cell office:value-type="float" office:value="-7853319.3600000003"/>
          <table:table-cell office:value-type="float" office:value="-9184389.8599999994"/>
          <table:table-cell office:value-type="float" office:value="-1197414.8899999999"/>
          <table:table-cell office:value-type="float" office:value="-2368737.5499999998"/>
          <table:table-cell table:number-columns-repeated="16373"/>
        </table:table-row>
        <table:table-row>
          <table:table-cell office:value-type="float" office:value="81255001700000"/>
          <table:table-cell office:value-type="string" office:string-value="       DEPRI"/>
          <table:table-cell office:value-type="float" office:value="-6694401.3899999997"/>
          <table:table-cell office:value-type="float" office:value="-276924.90999999997"/>
          <table:table-cell office:value-type="float" office:value="-588111.74"/>
          <table:table-cell office:value-type="float" office:value="-884529.9"/>
          <table:table-cell office:value-type="float" office:value="-1103125.96"/>
          <table:table-cell office:value-type="float" office:value="-1339946.2"/>
          <table:table-cell office:value-type="float" office:value="-1669999.39"/>
          <table:table-cell office:value-type="float" office:value="-216059.8"/>
          <table:table-cell office:value-type="float" office:value="-460579.25"/>
          <table:table-cell table:number-columns-repeated="16373"/>
        </table:table-row>
        <table:table-row>
          <table:table-cell office:value-type="float" office:value="81255001740000"/>
          <table:table-cell office:value-type="string" office:string-value="        POC-EM MOEDA ESTRANGEIRA"/>
          <table:table-cell office:value-type="float" office:value="-6694401.3899999997"/>
          <table:table-cell office:value-type="float" office:value="-276924.90999999997"/>
          <table:table-cell office:value-type="float" office:value="-588111.74"/>
          <table:table-cell office:value-type="float" office:value="-884529.9"/>
          <table:table-cell office:value-type="float" office:value="-1103125.96"/>
          <table:table-cell office:value-type="float" office:value="-1339946.2"/>
          <table:table-cell office:value-type="float" office:value="-1669999.39"/>
          <table:table-cell office:value-type="float" office:value="-216059.8"/>
          <table:table-cell office:value-type="float" office:value="-460579.25"/>
          <table:table-cell table:number-columns-repeated="16373"/>
        </table:table-row>
        <table:table-row>
          <table:table-cell office:value-type="float" office:value="81255001780000"/>
          <table:table-cell office:value-type="string" office:string-value="      CORRECAO MONETARIA POS-FIXADA"/>
          <table:table-cell office:value-type="float" office:value="-28211159.359999999"/>
          <table:table-cell office:value-type="float" office:value="-5906224.9100000001"/>
          <table:table-cell office:value-type="float" office:value="-11768892.42"/>
          <table:table-cell office:value-type="float" office:value="-17552171.039999999"/>
          <table:table-cell office:value-type="float" office:value="-23491614.260000002"/>
          <table:table-cell office:value-type="float" office:value="-34586316.659999996"/>
          <table:table-cell office:value-type="float" office:value="-39122188.200000003"/>
          <table:table-cell office:value-type="float" office:value="-4004080.02"/>
          <table:table-cell office:value-type="float" office:value="-8321307.1100000003"/>
          <table:table-cell table:number-columns-repeated="16373"/>
        </table:table-row>
        <table:table-row>
          <table:table-cell office:value-type="float" office:value="81255001790000"/>
          <table:table-cell office:value-type="string" office:string-value="       DESIN"/>
          <table:table-cell office:value-type="float" office:value="-18845965.699999999"/>
          <table:table-cell office:value-type="float" office:value="-3854255.06"/>
          <table:table-cell office:value-type="float" office:value="-6885417.4800000004"/>
          <table:table-cell office:value-type="float" office:value="-10655226.189999999"/>
          <table:table-cell office:value-type="float" office:value="-14954440.550000001"/>
          <table:table-cell office:value-type="float" office:value="-17492704.16"/>
          <table:table-cell office:value-type="float" office:value="-21579640.280000001"/>
          <table:table-cell office:value-type="float" office:value="-4004080.02"/>
          <table:table-cell office:value-type="float" office:value="-8009202.3200000003"/>
          <table:table-cell table:number-columns-repeated="16373"/>
        </table:table-row>
        <table:table-row>
          <table:table-cell office:value-type="float" office:value="81255001800000"/>
          <table:table-cell office:value-type="string" office:string-value="        POC-FINAC"/>
          <table:table-cell office:value-type="float" office:value="-3.13"/>
          <table:table-cell office:value-type="float" office:value="-0.68"/>
          <table:table-cell office:value-type="float" office:value="-1.28"/>
          <table:table-cell office:value-type="float" office:value="-1.95"/>
          <table:table-cell office:value-type="float" office:value="-2.72"/>
          <table:table-cell office:value-type="float" office:value="-3.54"/>
          <table:table-cell office:value-type="float" office:value="-4.33"/>
          <table:table-cell office:value-type="float" office:value="-0.82"/>
          <table:table-cell office:value-type="float" office:value="-1.64"/>
          <table:table-cell table:number-columns-repeated="16373"/>
        </table:table-row>
        <table:table-row>
          <table:table-cell office:value-type="float" office:value="81255001810017"/>
          <table:table-cell office:value-type="string" office:string-value="        POC-FINEM"/>
          <table:table-cell office:value-type="float" office:value="-10072822.800000001"/>
          <table:table-cell office:value-type="float" office:value="-1982421.71"/>
          <table:table-cell office:value-type="float" office:value="-3526104.69"/>
          <table:table-cell office:value-type="float" office:value="-5459072.2300000004"/>
          <table:table-cell office:value-type="float" office:value="-7665189.2000000002"/>
          <table:table-cell office:value-type="float" office:value="-9332005.2300000004"/>
          <table:table-cell office:value-type="float" office:value="-11459271.609999999"/>
          <table:table-cell office:value-type="float" office:value="-2026529.62"/>
          <table:table-cell office:value-type="float" office:value="-4062031.16"/>
          <table:table-cell table:number-columns-repeated="16373"/>
        </table:table-row>
        <table:table-row>
          <table:table-cell office:value-type="float" office:value="81255001890000"/>
          <table:table-cell office:value-type="string" office:string-value="        OUTROS PROGRAMAS"/>
          <table:table-cell office:value-type="float" office:value="-8773139.7699999996"/>
          <table:table-cell office:value-type="float" office:value="-1871832.67"/>
          <table:table-cell office:value-type="float" office:value="-3359311.51"/>
          <table:table-cell office:value-type="float" office:value="-5196152.01"/>
          <table:table-cell office:value-type="float" office:value="-7289248.6299999999"/>
          <table:table-cell office:value-type="float" office:value="-8160695.3899999997"/>
          <table:table-cell office:value-type="float" office:value="-10120364.34"/>
          <table:table-cell office:value-type="float" office:value="-1977549.58"/>
          <table:table-cell office:value-type="float" office:value="-3947169.52"/>
          <table:table-cell table:number-columns-repeated="16373"/>
        </table:table-row>
        <table:table-row>
          <table:table-cell office:value-type="float" office:value="81255001911000"/>
          <table:table-cell office:value-type="string" office:string-value="       DERUR"/>
          <table:table-cell office:value-type="float" office:value="-9365193.6600000001"/>
          <table:table-cell office:value-type="float" office:value="-2051969.85"/>
          <table:table-cell office:value-type="float" office:value="-4883474.9400000004"/>
          <table:table-cell office:value-type="float" office:value="-6896944.8499999996"/>
          <table:table-cell office:value-type="float" office:value="-8537173.7100000009"/>
          <table:table-cell office:value-type="float" office:value="-17093612.5"/>
          <table:table-cell office:value-type="float" office:value="-17542547.920000002"/>
          <table:table-cell/>
          <table:table-cell office:value-type="float" office:value="-312104.78999999998"/>
          <table:table-cell table:number-columns-repeated="16373"/>
        </table:table-row>
        <table:table-row>
          <table:table-cell office:value-type="float" office:value="81255001928000"/>
          <table:table-cell office:value-type="string" office:string-value="        LINHA DE CREDITO P/INVESTIMENTO NO SETOR AGRICOLA"/>
          <table:table-cell office:value-type="float" office:value="-9365193.6600000001"/>
          <table:table-cell office:value-type="float" office:value="-2051969.85"/>
          <table:table-cell office:value-type="float" office:value="-4883474.9400000004"/>
          <table:table-cell office:value-type="float" office:value="-6896944.8499999996"/>
          <table:table-cell office:value-type="float" office:value="-8537173.7100000009"/>
          <table:table-cell office:value-type="float" office:value="-17093612.5"/>
          <table:table-cell office:value-type="float" office:value="-17542547.920000002"/>
          <table:table-cell/>
          <table:table-cell office:value-type="float" office:value="-312104.78999999998"/>
          <table:table-cell table:number-columns-repeated="16373"/>
        </table:table-row>
        <table:table-row>
          <table:table-cell office:value-type="float" office:value="81255001950000"/>
          <table:table-cell office:value-type="string" office:string-value="      VARIACAO CAMBIAL"/>
          <table:table-cell office:value-type="float" office:value="-9860318.4299999997"/>
          <table:table-cell office:value-type="float" office:value="-578113"/>
          <table:table-cell office:value-type="float" office:value="-1001081.42"/>
          <table:table-cell table:number-columns-repeated="2"/>
          <table:table-cell office:value-type="float" office:value="-847565.45"/>
          <table:table-cell/>
          <table:table-cell office:value-type="float" office:value="-2026418.84"/>
          <table:table-cell office:value-type="float" office:value="-2184762.81"/>
          <table:table-cell table:number-columns-repeated="16373"/>
        </table:table-row>
        <table:table-row>
          <table:table-cell office:value-type="float" office:value="81255001980000"/>
          <table:table-cell office:value-type="string" office:string-value="       DEPRI"/>
          <table:table-cell office:value-type="float" office:value="-9860318.4299999997"/>
          <table:table-cell office:value-type="float" office:value="-578113"/>
          <table:table-cell office:value-type="float" office:value="-1001081.42"/>
          <table:table-cell table:number-columns-repeated="2"/>
          <table:table-cell office:value-type="float" office:value="-847565.45"/>
          <table:table-cell/>
          <table:table-cell office:value-type="float" office:value="-2026418.84"/>
          <table:table-cell office:value-type="float" office:value="-2184762.81"/>
          <table:table-cell table:number-columns-repeated="16373"/>
        </table:table-row>
        <table:table-row>
          <table:table-cell office:value-type="float" office:value="81255001997000"/>
          <table:table-cell office:value-type="string" office:string-value="        OUTROS PROGRAMAS"/>
          <table:table-cell office:value-type="float" office:value="-9860318.4299999997"/>
          <table:table-cell office:value-type="float" office:value="-578113"/>
          <table:table-cell office:value-type="float" office:value="-1001081.42"/>
          <table:table-cell table:number-columns-repeated="2"/>
          <table:table-cell office:value-type="float" office:value="-847565.45"/>
          <table:table-cell/>
          <table:table-cell office:value-type="float" office:value="-2026418.84"/>
          <table:table-cell office:value-type="float" office:value="-2184762.81"/>
          <table:table-cell table:number-columns-repeated="16373"/>
        </table:table-row>
        <table:table-row>
          <table:table-cell office:value-type="float" office:value="81260003000000"/>
          <table:table-cell office:value-type="string" office:string-value="    DESPESAS DE REPASSES - CEF"/>
          <table:table-cell office:value-type="float" office:value="-62533.78"/>
          <table:table-cell office:value-type="float" office:value="-13152.94"/>
          <table:table-cell office:value-type="float" office:value="-25855.68"/>
          <table:table-cell office:value-type="float" office:value="-36997.24"/>
          <table:table-cell office:value-type="float" office:value="-48601.29"/>
          <table:table-cell office:value-type="float" office:value="-61354.65"/>
          <table:table-cell office:value-type="float" office:value="-73895.02"/>
          <table:table-cell office:value-type="float" office:value="-13456.86"/>
          <table:table-cell office:value-type="float" office:value="-25269.4"/>
          <table:table-cell table:number-columns-repeated="16373"/>
        </table:table-row>
        <table:table-row>
          <table:table-cell office:value-type="float" office:value="81260003030000"/>
          <table:table-cell office:value-type="string" office:string-value="      JUROS, COMISSOES E CORRECAO MONETARIA PREFIXADA"/>
          <table:table-cell office:value-type="float" office:value="-35472.400000000001"/>
          <table:table-cell office:value-type="float" office:value="-5594.18"/>
          <table:table-cell office:value-type="float" office:value="-10900.31"/>
          <table:table-cell office:value-type="float" office:value="-16538.39"/>
          <table:table-cell office:value-type="float" office:value="-21818.66"/>
          <table:table-cell office:value-type="float" office:value="-27161.01"/>
          <table:table-cell office:value-type="float" office:value="-32339.1"/>
          <table:table-cell office:value-type="float" office:value="-5234.5200000000004"/>
          <table:table-cell office:value-type="float" office:value="-10355.84"/>
          <table:table-cell table:number-columns-repeated="16373"/>
        </table:table-row>
        <table:table-row>
          <table:table-cell office:value-type="float" office:value="81260003490000"/>
          <table:table-cell office:value-type="string" office:string-value="       DEPRI"/>
          <table:table-cell office:value-type="float" office:value="-35472.400000000001"/>
          <table:table-cell office:value-type="float" office:value="-5594.18"/>
          <table:table-cell office:value-type="float" office:value="-10900.31"/>
          <table:table-cell office:value-type="float" office:value="-16538.39"/>
          <table:table-cell office:value-type="float" office:value="-21818.66"/>
          <table:table-cell office:value-type="float" office:value="-27161.01"/>
          <table:table-cell office:value-type="float" office:value="-32339.1"/>
          <table:table-cell office:value-type="float" office:value="-5234.5200000000004"/>
          <table:table-cell office:value-type="float" office:value="-10355.84"/>
          <table:table-cell table:number-columns-repeated="16373"/>
        </table:table-row>
        <table:table-row>
          <table:table-cell office:value-type="float" office:value="81260003720000"/>
          <table:table-cell office:value-type="string" office:string-value="        PROJETO CURA"/>
          <table:table-cell office:value-type="float" office:value="-1303.76"/>
          <table:table-cell office:value-type="float" office:value="-104.75"/>
          <table:table-cell office:value-type="float" office:value="-175.84"/>
          <table:table-cell office:value-type="float" office:value="-220.71"/>
          <table:table-cell office:value-type="float" office:value="-231.96"/>
          <table:table-cell office:value-type="float" office:value="-231.96"/>
          <table:table-cell office:value-type="float" office:value="-231.96"/>
          <table:table-cell table:number-columns-repeated="16375"/>
        </table:table-row>
        <table:table-row>
          <table:table-cell office:value-type="float" office:value="81260003735000"/>
          <table:table-cell office:value-type="string" office:string-value="        PROMUNICIPIO-CURA"/>
          <table:table-cell office:value-type="float" office:value="-19361.310000000001"/>
          <table:table-cell office:value-type="float" office:value="-3130.18"/>
          <table:table-cell office:value-type="float" office:value="-6121.03"/>
          <table:table-cell office:value-type="float" office:value="-9322.83"/>
          <table:table-cell office:value-type="float" office:value="-12345.43"/>
          <table:table-cell office:value-type="float" office:value="-15416.65"/>
          <table:table-cell office:value-type="float" office:value="-18405.68"/>
          <table:table-cell office:value-type="float" office:value="-3022.8"/>
          <table:table-cell office:value-type="float" office:value="-5987.31"/>
          <table:table-cell table:number-columns-repeated="16373"/>
        </table:table-row>
        <table:table-row>
          <table:table-cell office:value-type="float" office:value="81260003740000"/>
          <table:table-cell office:value-type="string" office:string-value="        PROMUNICIPIO-PROMORAR"/>
          <table:table-cell office:value-type="float" office:value="-1221.3499999999999"/>
          <table:table-cell office:value-type="float" office:value="-191.01"/>
          <table:table-cell office:value-type="float" office:value="-371.7"/>
          <table:table-cell office:value-type="float" office:value="-563.16"/>
          <table:table-cell office:value-type="float" office:value="-741.92"/>
          <table:table-cell office:value-type="float" office:value="-921.56"/>
          <table:table-cell office:value-type="float" office:value="-1093.6199999999999"/>
          <table:table-cell office:value-type="float" office:value="-172.72"/>
          <table:table-cell office:value-type="float" office:value="-340.04"/>
          <table:table-cell table:number-columns-repeated="16373"/>
        </table:table-row>
        <table:table-row>
          <table:table-cell office:value-type="float" office:value="81260003745000"/>
          <table:table-cell office:value-type="string" office:string-value="        PROMUNICIPIO-PRODURB"/>
          <table:table-cell office:value-type="float" office:value="-13585.98"/>
          <table:table-cell office:value-type="float" office:value="-2168.2399999999998"/>
          <table:table-cell office:value-type="float" office:value="-4231.74"/>
          <table:table-cell office:value-type="float" office:value="-6431.69"/>
          <table:table-cell office:value-type="float" office:value="-8499.35"/>
          <table:table-cell office:value-type="float" office:value="-10590.84"/>
          <table:table-cell office:value-type="float" office:value="-12607.84"/>
          <table:table-cell office:value-type="float" office:value="-2039"/>
          <table:table-cell office:value-type="float" office:value="-4028.49"/>
          <table:table-cell table:number-columns-repeated="16373"/>
        </table:table-row>
        <table:table-row>
          <table:table-cell office:value-type="float" office:value="81260003800017"/>
          <table:table-cell office:value-type="string" office:string-value="      CORRRECAO MONETARIA POS-FIXADA"/>
          <table:table-cell office:value-type="float" office:value="-27061.38"/>
          <table:table-cell office:value-type="float" office:value="-7558.76"/>
          <table:table-cell office:value-type="float" office:value="-14955.37"/>
          <table:table-cell office:value-type="float" office:value="-20458.849999999999"/>
          <table:table-cell office:value-type="float" office:value="-26782.63"/>
          <table:table-cell office:value-type="float" office:value="-34193.64"/>
          <table:table-cell office:value-type="float" office:value="-41555.919999999998"/>
          <table:table-cell office:value-type="float" office:value="-8222.34"/>
          <table:table-cell office:value-type="float" office:value="-14913.56"/>
          <table:table-cell table:number-columns-repeated="16373"/>
        </table:table-row>
        <table:table-row>
          <table:table-cell office:value-type="float" office:value="81260003830000"/>
          <table:table-cell office:value-type="string" office:string-value="       DEPRI"/>
          <table:table-cell office:value-type="float" office:value="-27061.38"/>
          <table:table-cell office:value-type="float" office:value="-7558.76"/>
          <table:table-cell office:value-type="float" office:value="-14955.37"/>
          <table:table-cell office:value-type="float" office:value="-20458.849999999999"/>
          <table:table-cell office:value-type="float" office:value="-26782.63"/>
          <table:table-cell office:value-type="float" office:value="-34193.64"/>
          <table:table-cell office:value-type="float" office:value="-40103.57"/>
          <table:table-cell office:value-type="float" office:value="-8222.34"/>
          <table:table-cell office:value-type="float" office:value="-14913.56"/>
          <table:table-cell table:number-columns-repeated="16373"/>
        </table:table-row>
        <table:table-row>
          <table:table-cell office:value-type="float" office:value="81260003860000"/>
          <table:table-cell office:value-type="string" office:string-value="        PROJETO CURA"/>
          <table:table-cell office:value-type="float" office:value="-1651.96"/>
          <table:table-cell office:value-type="float" office:value="-139.18"/>
          <table:table-cell office:value-type="float" office:value="-217.54"/>
          <table:table-cell office:value-type="float" office:value="-291.08"/>
          <table:table-cell office:value-type="float" office:value="-312.10000000000002"/>
          <table:table-cell office:value-type="float" office:value="-309.83999999999997"/>
          <table:table-cell office:value-type="float" office:value="-309.83999999999997"/>
          <table:table-cell table:number-columns-repeated="16375"/>
        </table:table-row>
        <table:table-row>
          <table:table-cell office:value-type="float" office:value="81260003890000"/>
          <table:table-cell office:value-type="string" office:string-value="        PROMUNICIPIO-CURA"/>
          <table:table-cell office:value-type="float" office:value="-16836.46"/>
          <table:table-cell office:value-type="float" office:value="-4940.84"/>
          <table:table-cell office:value-type="float" office:value="-9821.52"/>
          <table:table-cell office:value-type="float" office:value="-13448.93"/>
          <table:table-cell office:value-type="float" office:value="-17666.3"/>
          <table:table-cell office:value-type="float" office:value="-22635.66"/>
          <table:table-cell office:value-type="float" office:value="-26604.14"/>
          <table:table-cell office:value-type="float" office:value="-5532.1"/>
          <table:table-cell office:value-type="float" office:value="-10042.040000000001"/>
          <table:table-cell table:number-columns-repeated="16373"/>
        </table:table-row>
        <table:table-row>
          <table:table-cell office:value-type="float" office:value="81260003900017"/>
          <table:table-cell office:value-type="string" office:string-value="        PROMUNICIPIO-PROMORAR"/>
          <table:table-cell office:value-type="float" office:value="-1060.1400000000001"/>
          <table:table-cell office:value-type="float" office:value="-301.32"/>
          <table:table-cell office:value-type="float" office:value="-596.15"/>
          <table:table-cell office:value-type="float" office:value="-812.94"/>
          <table:table-cell office:value-type="float" office:value="-1062.3900000000001"/>
          <table:table-cell office:value-type="float" office:value="-1352.98"/>
          <table:table-cell office:value-type="float" office:value="-1582.5"/>
          <table:table-cell office:value-type="float" office:value="-315.99"/>
          <table:table-cell office:value-type="float" office:value="-570.69000000000005"/>
          <table:table-cell table:number-columns-repeated="16373"/>
        </table:table-row>
        <table:table-row>
          <table:table-cell office:value-type="float" office:value="81260003910000"/>
          <table:table-cell office:value-type="string" office:string-value="        PROMUNICIPIO-PRODURB"/>
          <table:table-cell office:value-type="float" office:value="-7512.82"/>
          <table:table-cell office:value-type="float" office:value="-2177.42"/>
          <table:table-cell office:value-type="float" office:value="-4320.16"/>
          <table:table-cell office:value-type="float" office:value="-5905.9"/>
          <table:table-cell office:value-type="float" office:value="-7741.84"/>
          <table:table-cell office:value-type="float" office:value="-9895.16"/>
          <table:table-cell office:value-type="float" office:value="-11607.09"/>
          <table:table-cell office:value-type="float" office:value="-2374.25"/>
          <table:table-cell office:value-type="float" office:value="-4300.83"/>
          <table:table-cell table:number-columns-repeated="16373"/>
        </table:table-row>
        <table:table-row>
          <table:table-cell office:value-type="float" office:value="81260003930000"/>
          <table:table-cell office:value-type="string" office:string-value="       DEREH"/>
          <table:table-cell table:number-columns-repeated="6"/>
          <table:table-cell office:value-type="float" office:value="-1452.35"/>
          <table:table-cell table:number-columns-repeated="16375"/>
        </table:table-row>
        <table:table-row>
          <table:table-cell office:value-type="float" office:value="81260003940000"/>
          <table:table-cell office:value-type="string" office:string-value="        IMOBILIARIO"/>
          <table:table-cell table:number-columns-repeated="6"/>
          <table:table-cell office:value-type="float" office:value="-1452.35"/>
          <table:table-cell table:number-columns-repeated="16375"/>
        </table:table-row>
        <table:table-row>
          <table:table-cell office:value-type="float" office:value="81265008000000"/>
          <table:table-cell office:value-type="string" office:string-value="    DESPESAS DE REPASSES - FINAME"/>
          <table:table-cell office:value-type="float" office:value="-14092430.84"/>
          <table:table-cell office:value-type="float" office:value="-2112695.84"/>
          <table:table-cell office:value-type="float" office:value="-3919567.85"/>
          <table:table-cell office:value-type="float" office:value="-6168411.6699999999"/>
          <table:table-cell office:value-type="float" office:value="-8168940.8600000003"/>
          <table:table-cell office:value-type="float" office:value="-10667118.359999999"/>
          <table:table-cell office:value-type="float" office:value="-12396046.98"/>
          <table:table-cell office:value-type="float" office:value="-1954066.2"/>
          <table:table-cell office:value-type="float" office:value="-3776985.25"/>
          <table:table-cell table:number-columns-repeated="16373"/>
        </table:table-row>
        <table:table-row>
          <table:table-cell office:value-type="float" office:value="81265008010000"/>
          <table:table-cell office:value-type="string" office:string-value="      JUROS, COMISSOES E CORRECAO MONETARIA PREFIXADA"/>
          <table:table-cell office:value-type="float" office:value="-8071182.6500000004"/>
          <table:table-cell office:value-type="float" office:value="-1231712.44"/>
          <table:table-cell office:value-type="float" office:value="-2287420.96"/>
          <table:table-cell office:value-type="float" office:value="-3580030.13"/>
          <table:table-cell office:value-type="float" office:value="-4760006"/>
          <table:table-cell office:value-type="float" office:value="-6066046.1699999999"/>
          <table:table-cell office:value-type="float" office:value="-7221059.2999999998"/>
          <table:table-cell office:value-type="float" office:value="-1178745.76"/>
          <table:table-cell office:value-type="float" office:value="-2313444.02"/>
          <table:table-cell table:number-columns-repeated="16373"/>
        </table:table-row>
        <table:table-row>
          <table:table-cell office:value-type="float" office:value="81265008120000"/>
          <table:table-cell office:value-type="string" office:string-value="       DESIN"/>
          <table:table-cell office:value-type="float" office:value="-6466809.9000000004"/>
          <table:table-cell office:value-type="float" office:value="-1041092.33"/>
          <table:table-cell office:value-type="float" office:value="-1948685.16"/>
          <table:table-cell office:value-type="float" office:value="-2999926.28"/>
          <table:table-cell office:value-type="float" office:value="-3999476.55"/>
          <table:table-cell office:value-type="float" office:value="-4988508.49"/>
          <table:table-cell office:value-type="float" office:value="-5970458.1600000001"/>
          <table:table-cell office:value-type="float" office:value="-1008362.33"/>
          <table:table-cell office:value-type="float" office:value="-1980120.47"/>
          <table:table-cell table:number-columns-repeated="16373"/>
        </table:table-row>
        <table:table-row>
          <table:table-cell office:value-type="float" office:value="81265008154000"/>
          <table:table-cell office:value-type="string" office:string-value="        PROGRAMA ESPECIAL - PACE"/>
          <table:table-cell office:value-type="float" office:value="-289716.62"/>
          <table:table-cell office:value-type="float" office:value="-38671.22"/>
          <table:table-cell office:value-type="float" office:value="-69723.02"/>
          <table:table-cell office:value-type="float" office:value="-99939.49"/>
          <table:table-cell office:value-type="float" office:value="-126842.42"/>
          <table:table-cell office:value-type="float" office:value="-151576.01"/>
          <table:table-cell office:value-type="float" office:value="-171766.18"/>
          <table:table-cell office:value-type="float" office:value="-17617.39"/>
          <table:table-cell office:value-type="float" office:value="-32130.31"/>
          <table:table-cell table:number-columns-repeated="16373"/>
        </table:table-row>
        <table:table-row>
          <table:table-cell office:value-type="float" office:value="81265008160000"/>
          <table:table-cell office:value-type="string" office:string-value="         PACE - OUTROS"/>
          <table:table-cell office:value-type="float" office:value="-289716.62"/>
          <table:table-cell office:value-type="float" office:value="-38671.22"/>
          <table:table-cell office:value-type="float" office:value="-69723.02"/>
          <table:table-cell office:value-type="float" office:value="-99939.49"/>
          <table:table-cell office:value-type="float" office:value="-126842.42"/>
          <table:table-cell office:value-type="float" office:value="-151576.01"/>
          <table:table-cell office:value-type="float" office:value="-171766.18"/>
          <table:table-cell office:value-type="float" office:value="-17617.39"/>
          <table:table-cell office:value-type="float" office:value="-32130.31"/>
          <table:table-cell table:number-columns-repeated="16373"/>
        </table:table-row>
        <table:table-row>
          <table:table-cell office:value-type="float" office:value="81265008164000"/>
          <table:table-cell office:value-type="string" office:string-value="        PROGRAMA AUTOMATICO"/>
          <table:table-cell office:value-type="float" office:value="-3908230.67"/>
          <table:table-cell office:value-type="float" office:value="-626494.4"/>
          <table:table-cell office:value-type="float" office:value="-1211454.97"/>
          <table:table-cell office:value-type="float" office:value="-1869051.26"/>
          <table:table-cell office:value-type="float" office:value="-2490515.19"/>
          <table:table-cell office:value-type="float" office:value="-3128799.86"/>
          <table:table-cell office:value-type="float" office:value="-3751013.81"/>
          <table:table-cell office:value-type="float" office:value="-650576.81999999995"/>
          <table:table-cell office:value-type="float" office:value="-1283153.1299999999"/>
          <table:table-cell table:number-columns-repeated="16373"/>
        </table:table-row>
        <table:table-row>
          <table:table-cell office:value-type="float" office:value="81265008170000"/>
          <table:table-cell office:value-type="string" office:string-value="         PACA - OUTROS"/>
          <table:table-cell office:value-type="float" office:value="-3908230.67"/>
          <table:table-cell office:value-type="float" office:value="-626494.4"/>
          <table:table-cell office:value-type="float" office:value="-1211454.97"/>
          <table:table-cell office:value-type="float" office:value="-1869051.26"/>
          <table:table-cell office:value-type="float" office:value="-2490515.19"/>
          <table:table-cell office:value-type="float" office:value="-3128799.86"/>
          <table:table-cell office:value-type="float" office:value="-3751013.81"/>
          <table:table-cell office:value-type="float" office:value="-650576.81999999995"/>
          <table:table-cell office:value-type="float" office:value="-1283153.1299999999"/>
          <table:table-cell table:number-columns-repeated="16373"/>
        </table:table-row>
        <table:table-row>
          <table:table-cell office:value-type="float" office:value="81265008180000"/>
          <table:table-cell office:value-type="string" office:string-value="        OUTROS PROGRAMAS"/>
          <table:table-cell office:value-type="float" office:value="-2268862.61"/>
          <table:table-cell office:value-type="float" office:value="-375926.71"/>
          <table:table-cell office:value-type="float" office:value="-667507.17000000004"/>
          <table:table-cell office:value-type="float" office:value="-1030935.53"/>
          <table:table-cell office:value-type="float" office:value="-1382118.94"/>
          <table:table-cell office:value-type="float" office:value="-1708132.62"/>
          <table:table-cell office:value-type="float" office:value="-2047678.17"/>
          <table:table-cell office:value-type="float" office:value="-340168.12"/>
          <table:table-cell office:value-type="float" office:value="-664837.03"/>
          <table:table-cell table:number-columns-repeated="16373"/>
        </table:table-row>
        <table:table-row>
          <table:table-cell office:value-type="float" office:value="81265008187000"/>
          <table:table-cell office:value-type="string" office:string-value="         OUTROS"/>
          <table:table-cell office:value-type="float" office:value="-2268862.61"/>
          <table:table-cell office:value-type="float" office:value="-375926.71"/>
          <table:table-cell office:value-type="float" office:value="-667507.17000000004"/>
          <table:table-cell office:value-type="float" office:value="-1030935.53"/>
          <table:table-cell office:value-type="float" office:value="-1382118.94"/>
          <table:table-cell office:value-type="float" office:value="-1708132.62"/>
          <table:table-cell office:value-type="float" office:value="-2047678.17"/>
          <table:table-cell office:value-type="float" office:value="-340168.12"/>
          <table:table-cell office:value-type="float" office:value="-664837.03"/>
          <table:table-cell table:number-columns-repeated="16373"/>
        </table:table-row>
        <table:table-row>
          <table:table-cell office:value-type="float" office:value="81265008200000"/>
          <table:table-cell office:value-type="string" office:string-value="       DERUR"/>
          <table:table-cell office:value-type="float" office:value="-500814.83"/>
          <table:table-cell office:value-type="float" office:value="-68228.02"/>
          <table:table-cell office:value-type="float" office:value="-116943.4"/>
          <table:table-cell office:value-type="float" office:value="-272106.09000000003"/>
          <table:table-cell office:value-type="float" office:value="-365324.2"/>
          <table:table-cell office:value-type="float" office:value="-613406.51"/>
          <table:table-cell office:value-type="float" office:value="-723843.51"/>
          <table:table-cell office:value-type="float" office:value="-102719.14"/>
          <table:table-cell office:value-type="float" office:value="-212923.4"/>
          <table:table-cell table:number-columns-repeated="16373"/>
        </table:table-row>
        <table:table-row>
          <table:table-cell office:value-type="float" office:value="81265008210000"/>
          <table:table-cell office:value-type="string" office:string-value="        PROGRAMA AGRICOLA"/>
          <table:table-cell office:value-type="float" office:value="-500814.83"/>
          <table:table-cell office:value-type="float" office:value="-68228.02"/>
          <table:table-cell office:value-type="float" office:value="-116943.4"/>
          <table:table-cell office:value-type="float" office:value="-272106.09000000003"/>
          <table:table-cell office:value-type="float" office:value="-365324.2"/>
          <table:table-cell office:value-type="float" office:value="-613406.51"/>
          <table:table-cell office:value-type="float" office:value="-723843.51"/>
          <table:table-cell office:value-type="float" office:value="-102719.14"/>
          <table:table-cell office:value-type="float" office:value="-212923.4"/>
          <table:table-cell table:number-columns-repeated="16373"/>
        </table:table-row>
        <table:table-row>
          <table:table-cell office:value-type="float" office:value="81265008590000"/>
          <table:table-cell office:value-type="string" office:string-value="       DEPRI"/>
          <table:table-cell office:value-type="float" office:value="-662512.72"/>
          <table:table-cell office:value-type="float" office:value="-51829.81"/>
          <table:table-cell office:value-type="float" office:value="-91685.1"/>
          <table:table-cell office:value-type="float" office:value="-128592.23"/>
          <table:table-cell office:value-type="float" office:value="-159447.69"/>
          <table:table-cell office:value-type="float" office:value="-186081.32"/>
          <table:table-cell office:value-type="float" office:value="-206395.53"/>
          <table:table-cell office:value-type="float" office:value="-16011.63"/>
          <table:table-cell office:value-type="float" office:value="-26841.79"/>
          <table:table-cell table:number-columns-repeated="16373"/>
        </table:table-row>
        <table:table-row>
          <table:table-cell office:value-type="float" office:value="81265008601000"/>
          <table:table-cell office:value-type="string" office:string-value="        PROGRAMA ESPECIAL - PACE"/>
          <table:table-cell office:value-type="float" office:value="-662512.72"/>
          <table:table-cell office:value-type="float" office:value="-51829.81"/>
          <table:table-cell office:value-type="float" office:value="-91685.1"/>
          <table:table-cell office:value-type="float" office:value="-128592.23"/>
          <table:table-cell office:value-type="float" office:value="-159447.69"/>
          <table:table-cell office:value-type="float" office:value="-186081.32"/>
          <table:table-cell office:value-type="float" office:value="-206395.53"/>
          <table:table-cell office:value-type="float" office:value="-16011.63"/>
          <table:table-cell office:value-type="float" office:value="-26841.79"/>
          <table:table-cell table:number-columns-repeated="16373"/>
        </table:table-row>
        <table:table-row>
          <table:table-cell office:value-type="float" office:value="81265008615000"/>
          <table:table-cell office:value-type="string" office:string-value="         PACE - OUTROS"/>
          <table:table-cell office:value-type="float" office:value="-662512.72"/>
          <table:table-cell office:value-type="float" office:value="-51829.81"/>
          <table:table-cell office:value-type="float" office:value="-91685.1"/>
          <table:table-cell office:value-type="float" office:value="-128592.23"/>
          <table:table-cell office:value-type="float" office:value="-159447.69"/>
          <table:table-cell office:value-type="float" office:value="-186081.32"/>
          <table:table-cell office:value-type="float" office:value="-206395.53"/>
          <table:table-cell office:value-type="float" office:value="-16011.63"/>
          <table:table-cell office:value-type="float" office:value="-26841.79"/>
          <table:table-cell table:number-columns-repeated="16373"/>
        </table:table-row>
        <table:table-row>
          <table:table-cell office:value-type="float" office:value="81265008640000"/>
          <table:table-cell office:value-type="string" office:string-value="       DEBAN"/>
          <table:table-cell office:value-type="float" office:value="-441045.2"/>
          <table:table-cell office:value-type="float" office:value="-70562.28"/>
          <table:table-cell office:value-type="float" office:value="-130107.3"/>
          <table:table-cell office:value-type="float" office:value="-179405.53"/>
          <table:table-cell office:value-type="float" office:value="-235757.56"/>
          <table:table-cell office:value-type="float" office:value="-278049.84999999998"/>
          <table:table-cell office:value-type="float" office:value="-320362.09999999998"/>
          <table:table-cell office:value-type="float" office:value="-51652.66"/>
          <table:table-cell office:value-type="float" office:value="-93558.36"/>
          <table:table-cell table:number-columns-repeated="16373"/>
        </table:table-row>
        <table:table-row>
          <table:table-cell office:value-type="float" office:value="81265008650000"/>
          <table:table-cell office:value-type="string" office:string-value="        OUTROS PROGRAMAS"/>
          <table:table-cell office:value-type="float" office:value="-441045.2"/>
          <table:table-cell office:value-type="float" office:value="-70562.28"/>
          <table:table-cell office:value-type="float" office:value="-130107.3"/>
          <table:table-cell office:value-type="float" office:value="-179405.53"/>
          <table:table-cell office:value-type="float" office:value="-235757.56"/>
          <table:table-cell office:value-type="float" office:value="-278049.84999999998"/>
          <table:table-cell office:value-type="float" office:value="-320362.09999999998"/>
          <table:table-cell office:value-type="float" office:value="-51652.66"/>
          <table:table-cell office:value-type="float" office:value="-93558.36"/>
          <table:table-cell table:number-columns-repeated="16373"/>
        </table:table-row>
        <table:table-row>
          <table:table-cell office:value-type="float" office:value="81265008655000"/>
          <table:table-cell office:value-type="string" office:string-value="      CORRECAO MONETARIA POS-FIXADA"/>
          <table:table-cell office:value-type="float" office:value="-4111715.21"/>
          <table:table-cell office:value-type="float" office:value="-817595.48"/>
          <table:table-cell office:value-type="float" office:value="-1511494.41"/>
          <table:table-cell office:value-type="float" office:value="-2588381.54"/>
          <table:table-cell office:value-type="float" office:value="-3408934.86"/>
          <table:table-cell office:value-type="float" office:value="-4490632.2300000004"/>
          <table:table-cell office:value-type="float" office:value="-5174987.68"/>
          <table:table-cell office:value-type="float" office:value="-649524.30000000005"/>
          <table:table-cell office:value-type="float" office:value="-1320540.99"/>
          <table:table-cell table:number-columns-repeated="16373"/>
        </table:table-row>
        <table:table-row>
          <table:table-cell office:value-type="float" office:value="81265008658000"/>
          <table:table-cell office:value-type="string" office:string-value="       DESIN"/>
          <table:table-cell office:value-type="float" office:value="-2828548.31"/>
          <table:table-cell office:value-type="float" office:value="-568975.96"/>
          <table:table-cell office:value-type="float" office:value="-1080331.77"/>
          <table:table-cell office:value-type="float" office:value="-1618088.76"/>
          <table:table-cell office:value-type="float" office:value="-2256011.7200000002"/>
          <table:table-cell office:value-type="float" office:value="-2887760.82"/>
          <table:table-cell office:value-type="float" office:value="-3510834.27"/>
          <table:table-cell office:value-type="float" office:value="-638694.68000000005"/>
          <table:table-cell office:value-type="float" office:value="-1265259.43"/>
          <table:table-cell table:number-columns-repeated="16373"/>
        </table:table-row>
        <table:table-row>
          <table:table-cell office:value-type="float" office:value="81265008660000"/>
          <table:table-cell office:value-type="string" office:string-value="        PROGRAMA ESPECIAL - PACE"/>
          <table:table-cell office:value-type="float" office:value="-156154.03"/>
          <table:table-cell office:value-type="float" office:value="-26382.13"/>
          <table:table-cell office:value-type="float" office:value="-48728.31"/>
          <table:table-cell office:value-type="float" office:value="-71484.67"/>
          <table:table-cell office:value-type="float" office:value="-95106.53"/>
          <table:table-cell office:value-type="float" office:value="-118025.54"/>
          <table:table-cell office:value-type="float" office:value="-137883.95000000001"/>
          <table:table-cell office:value-type="float" office:value="-18458"/>
          <table:table-cell office:value-type="float" office:value="-34475.57"/>
          <table:table-cell table:number-columns-repeated="16373"/>
        </table:table-row>
        <table:table-row>
          <table:table-cell office:value-type="float" office:value="81265008665000"/>
          <table:table-cell office:value-type="string" office:string-value="         PACE - POOL"/>
          <table:table-cell office:value-type="float" office:value="-14.9"/>
          <table:table-cell office:value-type="float" office:value="-3.14"/>
          <table:table-cell office:value-type="float" office:value="-6.01"/>
          <table:table-cell office:value-type="float" office:value="-9.1999999999999993"/>
          <table:table-cell office:value-type="float" office:value="-12.88"/>
          <table:table-cell office:value-type="float" office:value="-16.72"/>
          <table:table-cell office:value-type="float" office:value="-20.45"/>
          <table:table-cell office:value-type="float" office:value="-3.88"/>
          <table:table-cell office:value-type="float" office:value="-7.77"/>
          <table:table-cell table:number-columns-repeated="16373"/>
        </table:table-row>
        <table:table-row>
          <table:table-cell office:value-type="float" office:value="81265008670000"/>
          <table:table-cell office:value-type="string" office:string-value="         PACE - OUTROS"/>
          <table:table-cell office:value-type="float" office:value="-156139.13"/>
          <table:table-cell office:value-type="float" office:value="-26378.99"/>
          <table:table-cell office:value-type="float" office:value="-48722.3"/>
          <table:table-cell office:value-type="float" office:value="-71475.47"/>
          <table:table-cell office:value-type="float" office:value="-95093.65"/>
          <table:table-cell office:value-type="float" office:value="-118008.82"/>
          <table:table-cell office:value-type="float" office:value="-137863.5"/>
          <table:table-cell office:value-type="float" office:value="-18454.12"/>
          <table:table-cell office:value-type="float" office:value="-34467.800000000003"/>
          <table:table-cell table:number-columns-repeated="16373"/>
        </table:table-row>
        <table:table-row>
          <table:table-cell office:value-type="float" office:value="81265008675000"/>
          <table:table-cell office:value-type="string" office:string-value="        PROGRAMA AUTOMATICO"/>
          <table:table-cell office:value-type="float" office:value="-1454794.33"/>
          <table:table-cell office:value-type="float" office:value="-288081.73"/>
          <table:table-cell office:value-type="float" office:value="-549643.38"/>
          <table:table-cell office:value-type="float" office:value="-841268.06"/>
          <table:table-cell office:value-type="float" office:value="-1179009.31"/>
          <table:table-cell office:value-type="float" office:value="-1530730.31"/>
          <table:table-cell office:value-type="float" office:value="-1866474.88"/>
          <table:table-cell office:value-type="float" office:value="-348226.45"/>
          <table:table-cell office:value-type="float" office:value="-693386.5"/>
          <table:table-cell table:number-columns-repeated="16373"/>
        </table:table-row>
        <table:table-row>
          <table:table-cell office:value-type="float" office:value="81265008685000"/>
          <table:table-cell office:value-type="string" office:string-value="         PACA - OUTROS"/>
          <table:table-cell office:value-type="float" office:value="-1454794.33"/>
          <table:table-cell office:value-type="float" office:value="-288081.73"/>
          <table:table-cell office:value-type="float" office:value="-549643.38"/>
          <table:table-cell office:value-type="float" office:value="-841268.06"/>
          <table:table-cell office:value-type="float" office:value="-1179009.31"/>
          <table:table-cell office:value-type="float" office:value="-1530730.31"/>
          <table:table-cell office:value-type="float" office:value="-1866474.88"/>
          <table:table-cell office:value-type="float" office:value="-348226.45"/>
          <table:table-cell office:value-type="float" office:value="-693386.5"/>
          <table:table-cell table:number-columns-repeated="16373"/>
        </table:table-row>
        <table:table-row>
          <table:table-cell office:value-type="float" office:value="81265008690000"/>
          <table:table-cell office:value-type="string" office:string-value="        OUTROS PROGRAMAS"/>
          <table:table-cell office:value-type="float" office:value="-1217599.95"/>
          <table:table-cell office:value-type="float" office:value="-254512.1"/>
          <table:table-cell office:value-type="float" office:value="-481960.08"/>
          <table:table-cell office:value-type="float" office:value="-705336.03"/>
          <table:table-cell office:value-type="float" office:value="-981895.88"/>
          <table:table-cell office:value-type="float" office:value="-1239004.97"/>
          <table:table-cell office:value-type="float" office:value="-1506475.44"/>
          <table:table-cell office:value-type="float" office:value="-272010.23"/>
          <table:table-cell office:value-type="float" office:value="-537397.36"/>
          <table:table-cell table:number-columns-repeated="16373"/>
        </table:table-row>
        <table:table-row>
          <table:table-cell office:value-type="float" office:value="81265008700000"/>
          <table:table-cell office:value-type="string" office:string-value="         OUTROS"/>
          <table:table-cell office:value-type="float" office:value="-1217599.95"/>
          <table:table-cell office:value-type="float" office:value="-254512.1"/>
          <table:table-cell office:value-type="float" office:value="-481960.08"/>
          <table:table-cell office:value-type="float" office:value="-705336.03"/>
          <table:table-cell office:value-type="float" office:value="-981895.88"/>
          <table:table-cell office:value-type="float" office:value="-1239004.97"/>
          <table:table-cell office:value-type="float" office:value="-1506475.44"/>
          <table:table-cell office:value-type="float" office:value="-272010.23"/>
          <table:table-cell office:value-type="float" office:value="-537397.36"/>
          <table:table-cell table:number-columns-repeated="16373"/>
        </table:table-row>
        <table:table-row>
          <table:table-cell office:value-type="float" office:value="81265008715000"/>
          <table:table-cell office:value-type="string" office:string-value="       DERUR"/>
          <table:table-cell office:value-type="float" office:value="-995252.2"/>
          <table:table-cell office:value-type="float" office:value="-222018.97"/>
          <table:table-cell office:value-type="float" office:value="-383283.41"/>
          <table:table-cell office:value-type="float" office:value="-902379.27"/>
          <table:table-cell office:value-type="float" office:value="-1066204.45"/>
          <table:table-cell office:value-type="float" office:value="-1499147.95"/>
          <table:table-cell office:value-type="float" office:value="-1547185.51"/>
          <table:table-cell/>
          <table:table-cell office:value-type="float" office:value="-37164.06"/>
          <table:table-cell table:number-columns-repeated="16373"/>
        </table:table-row>
        <table:table-row>
          <table:table-cell office:value-type="float" office:value="81265008720000"/>
          <table:table-cell office:value-type="string" office:string-value="        PROGRAMA AGRICOLA"/>
          <table:table-cell office:value-type="float" office:value="-995252.2"/>
          <table:table-cell office:value-type="float" office:value="-222018.97"/>
          <table:table-cell office:value-type="float" office:value="-383283.41"/>
          <table:table-cell office:value-type="float" office:value="-902379.27"/>
          <table:table-cell office:value-type="float" office:value="-1066204.45"/>
          <table:table-cell office:value-type="float" office:value="-1499147.95"/>
          <table:table-cell office:value-type="float" office:value="-1547185.51"/>
          <table:table-cell/>
          <table:table-cell office:value-type="float" office:value="-37164.06"/>
          <table:table-cell table:number-columns-repeated="16373"/>
        </table:table-row>
        <table:table-row>
          <table:table-cell office:value-type="float" office:value="81265008730000"/>
          <table:table-cell office:value-type="string" office:string-value="       DEPRI"/>
          <table:table-cell office:value-type="float" office:value="-287914.7"/>
          <table:table-cell office:value-type="float" office:value="-26600.55"/>
          <table:table-cell office:value-type="float" office:value="-47879.23"/>
          <table:table-cell office:value-type="float" office:value="-67913.509999999995"/>
          <table:table-cell office:value-type="float" office:value="-86718.69"/>
          <table:table-cell office:value-type="float" office:value="-103723.46"/>
          <table:table-cell office:value-type="float" office:value="-116967.9"/>
          <table:table-cell office:value-type="float" office:value="-10829.62"/>
          <table:table-cell office:value-type="float" office:value="-18117.5"/>
          <table:table-cell table:number-columns-repeated="16373"/>
        </table:table-row>
        <table:table-row>
          <table:table-cell office:value-type="float" office:value="81265008735000"/>
          <table:table-cell office:value-type="string" office:string-value="        PROGRAMA ESPECIAL - PACE"/>
          <table:table-cell office:value-type="float" office:value="-287914.7"/>
          <table:table-cell office:value-type="float" office:value="-26600.55"/>
          <table:table-cell office:value-type="float" office:value="-47879.23"/>
          <table:table-cell office:value-type="float" office:value="-67913.509999999995"/>
          <table:table-cell office:value-type="float" office:value="-86718.69"/>
          <table:table-cell office:value-type="float" office:value="-103723.46"/>
          <table:table-cell office:value-type="float" office:value="-116967.9"/>
          <table:table-cell office:value-type="float" office:value="-10829.62"/>
          <table:table-cell office:value-type="float" office:value="-18117.5"/>
          <table:table-cell table:number-columns-repeated="16373"/>
        </table:table-row>
        <table:table-row>
          <table:table-cell office:value-type="float" office:value="81265008745000"/>
          <table:table-cell office:value-type="string" office:string-value="         PACE - OUTROS"/>
          <table:table-cell office:value-type="float" office:value="-287914.7"/>
          <table:table-cell office:value-type="float" office:value="-26600.55"/>
          <table:table-cell office:value-type="float" office:value="-47879.23"/>
          <table:table-cell office:value-type="float" office:value="-67913.509999999995"/>
          <table:table-cell office:value-type="float" office:value="-86718.69"/>
          <table:table-cell office:value-type="float" office:value="-103723.46"/>
          <table:table-cell office:value-type="float" office:value="-116967.9"/>
          <table:table-cell office:value-type="float" office:value="-10829.62"/>
          <table:table-cell office:value-type="float" office:value="-18117.5"/>
          <table:table-cell table:number-columns-repeated="16373"/>
        </table:table-row>
        <table:table-row>
          <table:table-cell office:value-type="float" office:value="81265008900000"/>
          <table:table-cell office:value-type="string" office:string-value="      VARIACAO CAMBIAL"/>
          <table:table-cell office:value-type="float" office:value="-1909532.98"/>
          <table:table-cell office:value-type="float" office:value="-63387.92"/>
          <table:table-cell office:value-type="float" office:value="-120652.48"/>
          <table:table-cell table:number-columns-repeated="2"/>
          <table:table-cell office:value-type="float" office:value="-110439.96"/>
          <table:table-cell/>
          <table:table-cell office:value-type="float" office:value="-125796.14"/>
          <table:table-cell office:value-type="float" office:value="-143000.24"/>
          <table:table-cell table:number-columns-repeated="16373"/>
        </table:table-row>
        <table:table-row>
          <table:table-cell office:value-type="float" office:value="81270000000000"/>
          <table:table-cell office:value-type="string" office:string-value="    DESPESAS DE REPASSES - FINEP"/>
          <table:table-cell office:value-type="float" office:value="-280934.52"/>
          <table:table-cell office:value-type="float" office:value="-51667.7"/>
          <table:table-cell office:value-type="float" office:value="-109773.97"/>
          <table:table-cell office:value-type="float" office:value="-160444.1"/>
          <table:table-cell office:value-type="float" office:value="-208835.47"/>
          <table:table-cell office:value-type="float" office:value="-263327.71000000002"/>
          <table:table-cell office:value-type="float" office:value="-312365.64"/>
          <table:table-cell office:value-type="float" office:value="-49784.91"/>
          <table:table-cell office:value-type="float" office:value="-100421.97"/>
          <table:table-cell table:number-columns-repeated="16373"/>
        </table:table-row>
        <table:table-row>
          <table:table-cell office:value-type="float" office:value="81270000150000"/>
          <table:table-cell office:value-type="string" office:string-value="      DESIN"/>
          <table:table-cell office:value-type="float" office:value="-280934.52"/>
          <table:table-cell office:value-type="float" office:value="-51667.7"/>
          <table:table-cell office:value-type="float" office:value="-109773.97"/>
          <table:table-cell office:value-type="float" office:value="-160444.1"/>
          <table:table-cell office:value-type="float" office:value="-208835.47"/>
          <table:table-cell office:value-type="float" office:value="-263327.71000000002"/>
          <table:table-cell office:value-type="float" office:value="-312365.64"/>
          <table:table-cell office:value-type="float" office:value="-49784.91"/>
          <table:table-cell office:value-type="float" office:value="-100421.97"/>
          <table:table-cell table:number-columns-repeated="16373"/>
        </table:table-row>
        <table:table-row>
          <table:table-cell office:value-type="float" office:value="81270000300000"/>
          <table:table-cell office:value-type="string" office:string-value="       JUROS,COMISSOES E CORRECAO MONETARIA PREFIXADA"/>
          <table:table-cell office:value-type="float" office:value="-197650.51"/>
          <table:table-cell office:value-type="float" office:value="-30927.47"/>
          <table:table-cell office:value-type="float" office:value="-70433.53"/>
          <table:table-cell office:value-type="float" office:value="-100845.72"/>
          <table:table-cell office:value-type="float" office:value="-126280.37"/>
          <table:table-cell office:value-type="float" office:value="-157285.21"/>
          <table:table-cell office:value-type="float" office:value="-183930.07"/>
          <table:table-cell office:value-type="float" office:value="-27019.86"/>
          <table:table-cell office:value-type="float" office:value="-55257.35"/>
          <table:table-cell table:number-columns-repeated="16373"/>
        </table:table-row>
        <table:table-row>
          <table:table-cell office:value-type="float" office:value="81270000450000"/>
          <table:table-cell office:value-type="string" office:string-value="       CORRECAO MONETARIA POS-FIXADA"/>
          <table:table-cell office:value-type="float" office:value="-83284.009999999995"/>
          <table:table-cell office:value-type="float" office:value="-20740.23"/>
          <table:table-cell office:value-type="float" office:value="-39340.44"/>
          <table:table-cell office:value-type="float" office:value="-59598.38"/>
          <table:table-cell office:value-type="float" office:value="-82555.100000000006"/>
          <table:table-cell office:value-type="float" office:value="-106042.5"/>
          <table:table-cell office:value-type="float" office:value="-128435.57"/>
          <table:table-cell office:value-type="float" office:value="-22765.05"/>
          <table:table-cell office:value-type="float" office:value="-45164.62"/>
          <table:table-cell table:number-columns-repeated="16373"/>
        </table:table-row>
        <table:table-row>
          <table:table-cell office:value-type="float" office:value="81275005000000"/>
          <table:table-cell office:value-type="string" office:string-value="    DESPESAS DE REPASSES-OUTRAS INSTITUICOES OFICIAIS"/>
          <table:table-cell office:value-type="float" office:value="-9755616.2699999996"/>
          <table:table-cell office:value-type="float" office:value="-1879431.12"/>
          <table:table-cell office:value-type="float" office:value="-3432625.49"/>
          <table:table-cell office:value-type="float" office:value="-5883287.5800000001"/>
          <table:table-cell office:value-type="float" office:value="-7967911.5300000003"/>
          <table:table-cell office:value-type="float" office:value="-9968171.7200000007"/>
          <table:table-cell office:value-type="float" office:value="-10851558.789999999"/>
          <table:table-cell office:value-type="float" office:value="-1792221.88"/>
          <table:table-cell office:value-type="float" office:value="-3065731.29"/>
          <table:table-cell table:number-columns-repeated="16373"/>
        </table:table-row>
        <table:table-row>
          <table:table-cell office:value-type="float" office:value="81275005060000"/>
          <table:table-cell office:value-type="string" office:string-value="      JUROS, COMISSOES E CORRECAO MONETARIA PREFIXADA"/>
          <table:table-cell office:value-type="float" office:value="-6701791.5300000003"/>
          <table:table-cell office:value-type="float" office:value="-1289373.6399999999"/>
          <table:table-cell office:value-type="float" office:value="-2812556.74"/>
          <table:table-cell office:value-type="float" office:value="-4017341.41"/>
          <table:table-cell office:value-type="float" office:value="-5324795.03"/>
          <table:table-cell office:value-type="float" office:value="-6668176.7000000002"/>
          <table:table-cell office:value-type="float" office:value="-6917253.04"/>
          <table:table-cell office:value-type="float" office:value="-1754457.3"/>
          <table:table-cell office:value-type="float" office:value="-2995991.58"/>
          <table:table-cell table:number-columns-repeated="16373"/>
        </table:table-row>
        <table:table-row>
          <table:table-cell office:value-type="float" office:value="81275005090000"/>
          <table:table-cell office:value-type="string" office:string-value="       EMBRATUR-FUNGETUR"/>
          <table:table-cell office:value-type="float" office:value="-150616.45000000001"/>
          <table:table-cell office:value-type="float" office:value="-23545.279999999999"/>
          <table:table-cell office:value-type="float" office:value="-44355.28"/>
          <table:table-cell office:value-type="float" office:value="-65514.15"/>
          <table:table-cell office:value-type="float" office:value="-86841.3"/>
          <table:table-cell office:value-type="float" office:value="-108349.36"/>
          <table:table-cell office:value-type="float" office:value="-128673.29"/>
          <table:table-cell office:value-type="float" office:value="-20486.740000000002"/>
          <table:table-cell office:value-type="float" office:value="-40446.959999999999"/>
          <table:table-cell table:number-columns-repeated="16373"/>
        </table:table-row>
        <table:table-row>
          <table:table-cell office:value-type="float" office:value="81275005110000"/>
          <table:table-cell office:value-type="string" office:string-value="       MEPF-FUNDO DE TERRAS E DA REF.AGRARIA-BCO.DA TERRA"/>
          <table:table-cell office:value-type="float" office:value="-6551175.0800000001"/>
          <table:table-cell office:value-type="float" office:value="-1265828.3600000001"/>
          <table:table-cell office:value-type="float" office:value="-2768201.46"/>
          <table:table-cell office:value-type="float" office:value="-3951827.26"/>
          <table:table-cell office:value-type="float" office:value="-5237953.7300000004"/>
          <table:table-cell office:value-type="float" office:value="-6559827.3399999999"/>
          <table:table-cell office:value-type="float" office:value="-6788579.75"/>
          <table:table-cell office:value-type="float" office:value="-1733970.56"/>
          <table:table-cell office:value-type="float" office:value="-2955544.62"/>
          <table:table-cell table:number-columns-repeated="16373"/>
        </table:table-row>
        <table:table-row>
          <table:table-cell office:value-type="float" office:value="81275005150000"/>
          <table:table-cell office:value-type="string" office:string-value="      CORRECAO MONETARIA POS-FIXADA"/>
          <table:table-cell office:value-type="float" office:value="-3053824.74"/>
          <table:table-cell office:value-type="float" office:value="-590057.48"/>
          <table:table-cell office:value-type="float" office:value="-620068.75"/>
          <table:table-cell office:value-type="float" office:value="-1865946.17"/>
          <table:table-cell office:value-type="float" office:value="-2643116.5"/>
          <table:table-cell office:value-type="float" office:value="-3299995.02"/>
          <table:table-cell office:value-type="float" office:value="-3934305.75"/>
          <table:table-cell office:value-type="float" office:value="-37764.58"/>
          <table:table-cell office:value-type="float" office:value="-69739.710000000006"/>
          <table:table-cell table:number-columns-repeated="16373"/>
        </table:table-row>
        <table:table-row>
          <table:table-cell office:value-type="float" office:value="81275005180000"/>
          <table:table-cell office:value-type="string" office:string-value="       EMBRATUR-FUNGETUR"/>
          <table:table-cell office:value-type="float" office:value="-146699.88"/>
          <table:table-cell office:value-type="float" office:value="-34005.81"/>
          <table:table-cell office:value-type="float" office:value="-63764.93"/>
          <table:table-cell office:value-type="float" office:value="-99259.64"/>
          <table:table-cell office:value-type="float" office:value="-132872.4"/>
          <table:table-cell office:value-type="float" office:value="-168675.96"/>
          <table:table-cell office:value-type="float" office:value="-200560.63"/>
          <table:table-cell office:value-type="float" office:value="-37458.75"/>
          <table:table-cell office:value-type="float" office:value="-69173.899999999994"/>
          <table:table-cell table:number-columns-repeated="16373"/>
        </table:table-row>
        <table:table-row>
          <table:table-cell office:value-type="float" office:value="81275005210000"/>
          <table:table-cell office:value-type="string" office:string-value="       OUTROS PROGRAMAS"/>
          <table:table-cell office:value-type="float" office:value="-2907124.86"/>
          <table:table-cell office:value-type="float" office:value="-556051.67000000004"/>
          <table:table-cell office:value-type="float" office:value="-556303.81999999995"/>
          <table:table-cell office:value-type="float" office:value="-1766686.53"/>
          <table:table-cell office:value-type="float" office:value="-2510244.1"/>
          <table:table-cell office:value-type="float" office:value="-3131319.06"/>
          <table:table-cell office:value-type="float" office:value="-3733745.12"/>
          <table:table-cell office:value-type="float" office:value="-305.83"/>
          <table:table-cell office:value-type="float" office:value="-565.80999999999995"/>
          <table:table-cell table:number-columns-repeated="16373"/>
        </table:table-row>
        <table:table-row>
          <table:table-cell office:value-type="float" office:value="81290004000000"/>
          <table:table-cell office:value-type="string" office:string-value="    DESPESAS DE REPASSES DO EXTERIOR"/>
          <table:table-cell office:value-type="float" office:value="-327144247.75999999"/>
          <table:table-cell office:value-type="float" office:value="-24741946.52"/>
          <table:table-cell office:value-type="float" office:value="-42189265.469999999"/>
          <table:table-cell office:value-type="float" office:value="-16131965.84"/>
          <table:table-cell office:value-type="float" office:value="-18398353.77"/>
          <table:table-cell office:value-type="float" office:value="-81839212.109999999"/>
          <table:table-cell office:value-type="float" office:value="-37730997.170000002"/>
          <table:table-cell office:value-type="float" office:value="-28430694.18"/>
          <table:table-cell office:value-type="float" office:value="-28809931.399999999"/>
          <table:table-cell table:number-columns-repeated="16373"/>
        </table:table-row>
        <table:table-row>
          <table:table-cell office:value-type="float" office:value="81290004050000"/>
          <table:table-cell office:value-type="string" office:string-value="      JUROS, COMISSOES E CORRECAO MONETARIA PREFIXADA"/>
          <table:table-cell office:value-type="float" office:value="-39101018.829999998"/>
          <table:table-cell office:value-type="float" office:value="-5974944.9400000004"/>
          <table:table-cell office:value-type="float" office:value="-11460440.43"/>
          <table:table-cell office:value-type="float" office:value="-16131965.84"/>
          <table:table-cell office:value-type="float" office:value="-18398353.77"/>
          <table:table-cell office:value-type="float" office:value="-25632532.460000001"/>
          <table:table-cell office:value-type="float" office:value="-28705618.75"/>
          <table:table-cell office:value-type="float" office:value="-5066757.05"/>
          <table:table-cell office:value-type="float" office:value="-10192366.140000001"/>
          <table:table-cell table:number-columns-repeated="16373"/>
        </table:table-row>
        <table:table-row>
          <table:table-cell office:value-type="float" office:value="81290004250000"/>
          <table:table-cell office:value-type="string" office:string-value="      VARIACAO CAMBIAL"/>
          <table:table-cell office:value-type="float" office:value="-288043228.93000001"/>
          <table:table-cell office:value-type="float" office:value="-18767001.579999998"/>
          <table:table-cell office:value-type="float" office:value="-30728825.039999999"/>
          <table:table-cell table:number-columns-repeated="2"/>
          <table:table-cell office:value-type="float" office:value="-56206679.649999999"/>
          <table:table-cell office:value-type="float" office:value="-9025378.4199999999"/>
          <table:table-cell office:value-type="float" office:value="-23363937.129999999"/>
          <table:table-cell office:value-type="float" office:value="-18617565.260000002"/>
          <table:table-cell table:number-columns-repeated="16373"/>
        </table:table-row>
        <table:table-row>
          <table:table-cell office:value-type="float" office:value="81295009000000"/>
          <table:table-cell office:value-type="string" office:string-value="    DESPESAS DE OBRIGACOES COM BANQUEIROS NO EXTERIOR"/>
          <table:table-cell office:value-type="float" office:value="-11296648.18"/>
          <table:table-cell office:value-type="float" office:value="-383601.91"/>
          <table:table-cell office:value-type="float" office:value="-1126452.8400000001"/>
          <table:table-cell office:value-type="float" office:value="-1311164.1100000001"/>
          <table:table-cell office:value-type="float" office:value="-741580.98"/>
          <table:table-cell office:value-type="float" office:value="-1289419.45"/>
          <table:table-cell office:value-type="float" office:value="-1014379"/>
          <table:table-cell office:value-type="float" office:value="-3144361.54"/>
          <table:table-cell office:value-type="float" office:value="-3127809.46"/>
          <table:table-cell table:number-columns-repeated="16373"/>
        </table:table-row>
        <table:table-row>
          <table:table-cell office:value-type="float" office:value="81295009100000"/>
          <table:table-cell office:value-type="string" office:string-value="      DE EXPORTACAO"/>
          <table:table-cell office:value-type="float" office:value="-9684226.9600000009"/>
          <table:table-cell office:value-type="float" office:value="-379309.98"/>
          <table:table-cell office:value-type="float" office:value="-1099900.5900000001"/>
          <table:table-cell office:value-type="float" office:value="-1284611.8600000001"/>
          <table:table-cell office:value-type="float" office:value="-713384.73"/>
          <table:table-cell office:value-type="float" office:value="-1218668.49"/>
          <table:table-cell office:value-type="float" office:value="-935251.53"/>
          <table:table-cell office:value-type="float" office:value="-3097792.69"/>
          <table:table-cell office:value-type="float" office:value="-3097792.69"/>
          <table:table-cell table:number-columns-repeated="16373"/>
        </table:table-row>
        <table:table-row>
          <table:table-cell office:value-type="float" office:value="81295009200000"/>
          <table:table-cell office:value-type="string" office:string-value="       JUROS, COMISSOES E CORRECAO MONETARIA PREFIXADA"/>
          <table:table-cell office:value-type="float" office:value="-1151076.95"/>
          <table:table-cell office:value-type="float" office:value="-178459.98"/>
          <table:table-cell office:value-type="float" office:value="-450250.6"/>
          <table:table-cell office:value-type="float" office:value="-634961.86"/>
          <table:table-cell office:value-type="float" office:value="-713384.73"/>
          <table:table-cell office:value-type="float" office:value="-839668.49"/>
          <table:table-cell office:value-type="float" office:value="-935251.53"/>
          <table:table-cell office:value-type="float" office:value="-82142.7"/>
          <table:table-cell office:value-type="float" office:value="-82142.7"/>
          <table:table-cell table:number-columns-repeated="16373"/>
        </table:table-row>
        <table:table-row>
          <table:table-cell office:value-type="float" office:value="81295009220000"/>
          <table:table-cell office:value-type="string" office:string-value="       VARIACAO CAMBIAL"/>
          <table:table-cell office:value-type="float" office:value="-8533150.0099999998"/>
          <table:table-cell office:value-type="float" office:value="-200850"/>
          <table:table-cell office:value-type="float" office:value="-649649.99"/>
          <table:table-cell office:value-type="float" office:value="-649650"/>
          <table:table-cell/>
          <table:table-cell office:value-type="float" office:value="-379000"/>
          <table:table-cell/>
          <table:table-cell office:value-type="float" office:value="-3015649.99"/>
          <table:table-cell office:value-type="float" office:value="-3015649.99"/>
          <table:table-cell table:number-columns-repeated="16373"/>
        </table:table-row>
        <table:table-row>
          <table:table-cell office:value-type="float" office:value="81295009400000"/>
          <table:table-cell office:value-type="string" office:string-value="      DE IMPORTACAO"/>
          <table:table-cell office:value-type="float" office:value="-1612421.22"/>
          <table:table-cell office:value-type="float" office:value="-4291.93"/>
          <table:table-cell office:value-type="float" office:value="-26552.25"/>
          <table:table-cell office:value-type="float" office:value="-26552.25"/>
          <table:table-cell office:value-type="float" office:value="-28196.25"/>
          <table:table-cell office:value-type="float" office:value="-70750.960000000006"/>
          <table:table-cell office:value-type="float" office:value="-79127.47"/>
          <table:table-cell office:value-type="float" office:value="-46568.85"/>
          <table:table-cell office:value-type="float" office:value="-30016.77"/>
          <table:table-cell table:number-columns-repeated="16373"/>
        </table:table-row>
        <table:table-row>
          <table:table-cell office:value-type="float" office:value="81295009500000"/>
          <table:table-cell office:value-type="string" office:string-value="       JUROS, COMISSOES E CORRECAO MONETARIA PREFIXADA"/>
          <table:table-cell office:value-type="float" office:value="-1423337.33"/>
          <table:table-cell office:value-type="float" office:value="-4291.93"/>
          <table:table-cell office:value-type="float" office:value="-7962.1"/>
          <table:table-cell office:value-type="float" office:value="-7962.1"/>
          <table:table-cell office:value-type="float" office:value="-9606.1"/>
          <table:table-cell office:value-type="float" office:value="-21288.35"/>
          <table:table-cell office:value-type="float" office:value="-29664.86"/>
          <table:table-cell office:value-type="float" office:value="-11926.5"/>
          <table:table-cell office:value-type="float" office:value="-11926.5"/>
          <table:table-cell table:number-columns-repeated="16373"/>
        </table:table-row>
        <table:table-row>
          <table:table-cell office:value-type="float" office:value="81295009520000"/>
          <table:table-cell office:value-type="string" office:string-value="       VARIACAO CAMBIAL"/>
          <table:table-cell office:value-type="float" office:value="-189083.89"/>
          <table:table-cell/>
          <table:table-cell office:value-type="float" office:value="-18590.150000000001"/>
          <table:table-cell office:value-type="float" office:value="-18590.150000000001"/>
          <table:table-cell office:value-type="float" office:value="-18590.150000000001"/>
          <table:table-cell office:value-type="float" office:value="-49462.61"/>
          <table:table-cell office:value-type="float" office:value="-49462.61"/>
          <table:table-cell office:value-type="float" office:value="-34642.35"/>
          <table:table-cell office:value-type="float" office:value="-18090.27"/>
          <table:table-cell table:number-columns-repeated="16373"/>
        </table:table-row>
        <table:table-row>
          <table:table-cell office:value-type="float" office:value="81400007000000"/>
          <table:table-cell office:value-type="string" office:string-value="   RESULTADO DE CAMBIO"/>
          <table:table-cell office:value-type="float" office:value="-102472211.22"/>
          <table:table-cell office:value-type="float" office:value="-459060.71"/>
          <table:table-cell office:value-type="float" office:value="-456700.73"/>
          <table:table-cell office:value-type="float" office:value="-1470843.33"/>
          <table:table-cell office:value-type="float" office:value="-2789769.46"/>
          <table:table-cell office:value-type="float" office:value="-2836401"/>
          <table:table-cell office:value-type="float" office:value="-3143223.37"/>
          <table:table-cell office:value-type="float" office:value="-86410.71"/>
          <table:table-cell office:value-type="float" office:value="-96000.93"/>
          <table:table-cell table:number-columns-repeated="16373"/>
        </table:table-row>
        <table:table-row>
          <table:table-cell office:value-type="float" office:value="81420001000000"/>
          <table:table-cell office:value-type="string" office:string-value="    DESPESAS DE OPERACOES DE CAMBIO"/>
          <table:table-cell office:value-type="float" office:value="-201912.76"/>
          <table:table-cell office:value-type="float" office:value="-24424.47"/>
          <table:table-cell office:value-type="float" office:value="-92337.7"/>
          <table:table-cell office:value-type="float" office:value="-120914.66"/>
          <table:table-cell office:value-type="float" office:value="-334552.61"/>
          <table:table-cell office:value-type="float" office:value="-362869.25"/>
          <table:table-cell office:value-type="float" office:value="-454963.63"/>
          <table:table-cell office:value-type="float" office:value="-38004.32"/>
          <table:table-cell office:value-type="float" office:value="-45805.5"/>
          <table:table-cell table:number-columns-repeated="16373"/>
        </table:table-row>
        <table:table-row>
          <table:table-cell office:value-type="float" office:value="81420104000000"/>
          <table:table-cell office:value-type="string" office:string-value="     EXPORTACAO"/>
          <table:table-cell office:value-type="float" office:value="-20521.599999999999"/>
          <table:table-cell office:value-type="float" office:value="-130.19999999999999"/>
          <table:table-cell office:value-type="float" office:value="-183.97"/>
          <table:table-cell office:value-type="float" office:value="-4305.12"/>
          <table:table-cell office:value-type="float" office:value="-4518.6099999999997"/>
          <table:table-cell office:value-type="float" office:value="-5783.27"/>
          <table:table-cell office:value-type="float" office:value="-6286.69"/>
          <table:table-cell office:value-type="float" office:value="-3187.9"/>
          <table:table-cell office:value-type="float" office:value="-3542.28"/>
          <table:table-cell table:number-columns-repeated="16373"/>
        </table:table-row>
        <table:table-row>
          <table:table-cell office:value-type="float" office:value="81420207000000"/>
          <table:table-cell office:value-type="string" office:string-value="     IMPORTACAO"/>
          <table:table-cell office:value-type="float" office:value="-40825.440000000002"/>
          <table:table-cell table:number-columns-repeated="2"/>
          <table:table-cell office:value-type="float" office:value="-228.15"/>
          <table:table-cell office:value-type="float" office:value="-228.15"/>
          <table:table-cell office:value-type="float" office:value="-228.15"/>
          <table:table-cell office:value-type="float" office:value="-228.15"/>
          <table:table-cell table:number-columns-repeated="16375"/>
        </table:table-row>
        <table:table-row>
          <table:table-cell office:value-type="float" office:value="81420300000000"/>
          <table:table-cell office:value-type="string" office:string-value="     FINANCEIRO"/>
          <table:table-cell office:value-type="float" office:value="-2756.13"/>
          <table:table-cell table:number-columns-repeated="3"/>
          <table:table-cell office:value-type="float" office:value="-164887.95000000001"/>
          <table:table-cell office:value-type="float" office:value="-164887.95000000001"/>
          <table:table-cell office:value-type="float" office:value="-164887.95000000001"/>
          <table:table-cell table:number-columns-repeated="16375"/>
        </table:table-row>
        <table:table-row>
          <table:table-cell office:value-type="float" office:value="81420908000000"/>
          <table:table-cell office:value-type="string" office:string-value="     OUTRAS"/>
          <table:table-cell office:value-type="float" office:value="-137809.59"/>
          <table:table-cell office:value-type="float" office:value="-24294.27"/>
          <table:table-cell office:value-type="float" office:value="-92153.73"/>
          <table:table-cell office:value-type="float" office:value="-116381.39"/>
          <table:table-cell office:value-type="float" office:value="-164917.9"/>
          <table:table-cell office:value-type="float" office:value="-191969.88"/>
          <table:table-cell office:value-type="float" office:value="-283560.84000000003"/>
          <table:table-cell office:value-type="float" office:value="-34816.42"/>
          <table:table-cell office:value-type="float" office:value="-42263.22"/>
          <table:table-cell table:number-columns-repeated="16373"/>
        </table:table-row>
        <table:table-row>
          <table:table-cell office:value-type="float" office:value="81450002000000"/>
          <table:table-cell office:value-type="string" office:string-value="    DESPESAS DE VARIACOES E DIFERENCAS DE TAXAS"/>
          <table:table-cell office:value-type="float" office:value="-102270298.45999999"/>
          <table:table-cell office:value-type="float" office:value="-434636.24"/>
          <table:table-cell office:value-type="float" office:value="-364363.03"/>
          <table:table-cell office:value-type="float" office:value="-1349928.67"/>
          <table:table-cell office:value-type="float" office:value="-2455216.85"/>
          <table:table-cell office:value-type="float" office:value="-2473531.75"/>
          <table:table-cell office:value-type="float" office:value="-2688259.74"/>
          <table:table-cell office:value-type="float" office:value="-48406.39"/>
          <table:table-cell office:value-type="float" office:value="-50195.43"/>
          <table:table-cell table:number-columns-repeated="16373"/>
        </table:table-row>
        <table:table-row>
          <table:table-cell office:value-type="float" office:value="81500000000000"/>
          <table:table-cell office:value-type="string" office:string-value="   RESULTADO DE TRANSACOES COM TITULOS E VAL. MOBIL."/>
          <table:table-cell office:value-type="float" office:value="-19155131.890000001"/>
          <table:table-cell office:value-type="float" office:value="-2512300.11"/>
          <table:table-cell office:value-type="float" office:value="-2787341.89"/>
          <table:table-cell office:value-type="float" office:value="-10922427.289999999"/>
          <table:table-cell office:value-type="float" office:value="-68349509.549999997"/>
          <table:table-cell office:value-type="float" office:value="-68368932.599999994"/>
          <table:table-cell office:value-type="float" office:value="-70470245.670000002"/>
          <table:table-cell office:value-type="float" office:value="-157352"/>
          <table:table-cell office:value-type="float" office:value="-363162.29"/>
          <table:table-cell table:number-columns-repeated="16373"/>
        </table:table-row>
        <table:table-row>
          <table:table-cell office:value-type="float" office:value="81520004000000"/>
          <table:table-cell office:value-type="string" office:string-value="    PREJUIZOS COM TITULOS DE RENDA FIXA"/>
          <table:table-cell office:value-type="float" office:value="-9936011.5"/>
          <table:table-cell office:value-type="float" office:value="-2512002.65"/>
          <table:table-cell office:value-type="float" office:value="-2786728.13"/>
          <table:table-cell office:value-type="float" office:value="-10579680.75"/>
          <table:table-cell office:value-type="float" office:value="-68348188.219999999"/>
          <table:table-cell office:value-type="float" office:value="-68367214.010000005"/>
          <table:table-cell office:value-type="float" office:value="-70462625.409999996"/>
          <table:table-cell office:value-type="float" office:value="-157352"/>
          <table:table-cell office:value-type="float" office:value="-363162.29"/>
          <table:table-cell table:number-columns-repeated="16373"/>
        </table:table-row>
        <table:table-row>
          <table:table-cell office:value-type="float" office:value="81520004015000"/>
          <table:table-cell office:value-type="string" office:string-value="      LETRAS FINANCEIRAS DO TESOURO"/>
          <table:table-cell office:value-type="float" office:value="-275342.96000000002"/>
          <table:table-cell office:value-type="float" office:value="-240.88"/>
          <table:table-cell office:value-type="float" office:value="-51096.76"/>
          <table:table-cell office:value-type="float" office:value="-102702.72"/>
          <table:table-cell office:value-type="float" office:value="-150374.96"/>
          <table:table-cell office:value-type="float" office:value="-169400.83"/>
          <table:table-cell office:value-type="float" office:value="-181117.34"/>
          <table:table-cell office:value-type="float" office:value="-17530.490000000002"/>
          <table:table-cell office:value-type="float" office:value="-29163.71"/>
          <table:table-cell table:number-columns-repeated="16373"/>
        </table:table-row>
        <table:table-row>
          <table:table-cell office:value-type="float" office:value="81520004200000"/>
          <table:table-cell office:value-type="string" office:string-value="      CERTIFICADO DE DEPOSITO BANCARIO"/>
          <table:table-cell office:value-type="float" office:value="-450335.8"/>
          <table:table-cell table:number-columns-repeated="2"/>
          <table:table-cell office:value-type="float" office:value="-5498864.9800000004"/>
          <table:table-cell office:value-type="float" office:value="-5498865.21"/>
          <table:table-cell office:value-type="float" office:value="-5498865.1299999999"/>
          <table:table-cell office:value-type="float" office:value="-5498865.1200000001"/>
          <table:table-cell/>
          <table:table-cell office:value-type="float" office:value="-0.22"/>
          <table:table-cell table:number-columns-repeated="16373"/>
        </table:table-row>
        <table:table-row>
          <table:table-cell office:value-type="float" office:value="81520004210000"/>
          <table:table-cell office:value-type="string" office:string-value="       DE EMISSAO PROPRIA"/>
          <table:table-cell office:value-type="float" office:value="-450335.8"/>
          <table:table-cell table:number-columns-repeated="2"/>
          <table:table-cell office:value-type="float" office:value="-5498864.9800000004"/>
          <table:table-cell office:value-type="float" office:value="-5498865.21"/>
          <table:table-cell office:value-type="float" office:value="-5498865.1299999999"/>
          <table:table-cell office:value-type="float" office:value="-5498865.1200000001"/>
          <table:table-cell/>
          <table:table-cell office:value-type="float" office:value="-0.22"/>
          <table:table-cell table:number-columns-repeated="16373"/>
        </table:table-row>
        <table:table-row>
          <table:table-cell office:value-type="float" office:value="81520004950000"/>
          <table:table-cell office:value-type="string" office:string-value="      OUTROS PAPEIS"/>
          <table:table-cell office:value-type="float" office:value="-9210332.7400000002"/>
          <table:table-cell office:value-type="float" office:value="-2511761.77"/>
          <table:table-cell office:value-type="float" office:value="-2735631.37"/>
          <table:table-cell office:value-type="float" office:value="-4978113.05"/>
          <table:table-cell office:value-type="float" office:value="-62698948.049999997"/>
          <table:table-cell office:value-type="float" office:value="-62698948.049999997"/>
          <table:table-cell office:value-type="float" office:value="-64782642.950000003"/>
          <table:table-cell office:value-type="float" office:value="-139821.51"/>
          <table:table-cell office:value-type="float" office:value="-333998.36"/>
          <table:table-cell table:number-columns-repeated="16373"/>
        </table:table-row>
        <table:table-row>
          <table:table-cell office:value-type="float" office:value="81550005000000"/>
          <table:table-cell office:value-type="string" office:string-value="    DESPESAS EM OPERACOES COM DERIVATIVOS"/>
          <table:table-cell office:value-type="float" office:value="-59.32"/>
          <table:table-cell office:value-type="float" office:value="-297.45999999999998"/>
          <table:table-cell office:value-type="float" office:value="-613.76"/>
          <table:table-cell office:value-type="float" office:value="-953.9"/>
          <table:table-cell office:value-type="float" office:value="-1321.33"/>
          <table:table-cell office:value-type="float" office:value="-1718.59"/>
          <table:table-cell office:value-type="float" office:value="-7620.26"/>
          <table:table-cell table:number-columns-repeated="16375"/>
        </table:table-row>
        <table:table-row>
          <table:table-cell office:value-type="float" office:value="81550115000000"/>
          <table:table-cell office:value-type="string" office:string-value="     SWAP"/>
          <table:table-cell office:value-type="float" office:value="-59.32"/>
          <table:table-cell office:value-type="float" office:value="-297.45999999999998"/>
          <table:table-cell office:value-type="float" office:value="-613.76"/>
          <table:table-cell office:value-type="float" office:value="-953.9"/>
          <table:table-cell office:value-type="float" office:value="-1321.33"/>
          <table:table-cell office:value-type="float" office:value="-1718.59"/>
          <table:table-cell office:value-type="float" office:value="-7620.26"/>
          <table:table-cell table:number-columns-repeated="16375"/>
        </table:table-row>
        <table:table-row>
          <table:table-cell office:value-type="float" office:value="81580006000000"/>
          <table:table-cell office:value-type="string" office:string-value="    TVM-AJUSTE NEGATIVO AO VALOR DE MERCADO"/>
          <table:table-cell office:value-type="float" office:value="-9219061.0700000003"/>
          <table:table-cell table:number-columns-repeated="2"/>
          <table:table-cell office:value-type="float" office:value="-341792.64"/>
          <table:table-cell table:number-columns-repeated="16378"/>
        </table:table-row>
        <table:table-row>
          <table:table-cell office:value-type="float" office:value="81580109000000"/>
          <table:table-cell office:value-type="string" office:string-value="     TITULOS PARA NEGOCIACAO"/>
          <table:table-cell office:value-type="float" office:value="-9219061.0700000003"/>
          <table:table-cell table:number-columns-repeated="2"/>
          <table:table-cell office:value-type="float" office:value="-341792.64"/>
          <table:table-cell table:number-columns-repeated="16378"/>
        </table:table-row>
        <table:table-row>
          <table:table-cell office:value-type="float" office:value="81700006000000"/>
          <table:table-cell office:value-type="string" office:string-value="   DESPESAS ADMINISTRATIVAS"/>
          <table:table-cell office:value-type="float" office:value="-262284914.13"/>
          <table:table-cell office:value-type="float" office:value="-44380309.479999997"/>
          <table:table-cell office:value-type="float" office:value="-86513183.280000001"/>
          <table:table-cell office:value-type="float" office:value="-124422459.13"/>
          <table:table-cell office:value-type="float" office:value="-163887164.61000001"/>
          <table:table-cell office:value-type="float" office:value="-205088132.38"/>
          <table:table-cell office:value-type="float" office:value="-245830574.12"/>
          <table:table-cell office:value-type="float" office:value="-42665235.219999999"/>
          <table:table-cell office:value-type="float" office:value="-86349999.909999996"/>
          <table:table-cell table:number-columns-repeated="16373"/>
        </table:table-row>
        <table:table-row>
          <table:table-cell office:value-type="float" office:value="81703003000000"/>
          <table:table-cell office:value-type="string" office:string-value="    DESPESAS DE AGUA,ENERGIA E GAS"/>
          <table:table-cell office:value-type="float" office:value="-3758681.29"/>
          <table:table-cell office:value-type="float" office:value="-720329.13"/>
          <table:table-cell office:value-type="float" office:value="-1434052.71"/>
          <table:table-cell office:value-type="float" office:value="-2075626.43"/>
          <table:table-cell office:value-type="float" office:value="-2710969.9"/>
          <table:table-cell office:value-type="float" office:value="-3495653.54"/>
          <table:table-cell office:value-type="float" office:value="-4272334.12"/>
          <table:table-cell office:value-type="float" office:value="-812247.8"/>
          <table:table-cell office:value-type="float" office:value="-1610050.33"/>
          <table:table-cell table:number-columns-repeated="16373"/>
        </table:table-row>
        <table:table-row>
          <table:table-cell office:value-type="float" office:value="81706000000000"/>
          <table:table-cell office:value-type="string" office:string-value="    DESPESAS DE ALUGUEIS"/>
          <table:table-cell office:value-type="float" office:value="-4568262.2"/>
          <table:table-cell office:value-type="float" office:value="-470256.23"/>
          <table:table-cell office:value-type="float" office:value="-841043.41"/>
          <table:table-cell office:value-type="float" office:value="-2021320.69"/>
          <table:table-cell office:value-type="float" office:value="-2441697.75"/>
          <table:table-cell office:value-type="float" office:value="-3109899.81"/>
          <table:table-cell office:value-type="float" office:value="-3981850.23"/>
          <table:table-cell office:value-type="float" office:value="-817892"/>
          <table:table-cell office:value-type="float" office:value="-1995001.95"/>
          <table:table-cell table:number-columns-repeated="16373"/>
        </table:table-row>
        <table:table-row>
          <table:table-cell office:value-type="float" office:value="81706000450000"/>
          <table:table-cell office:value-type="string" office:string-value="      DE IMOVEIS"/>
          <table:table-cell office:value-type="float" office:value="-1268061.1299999999"/>
          <table:table-cell office:value-type="float" office:value="-305479.53000000003"/>
          <table:table-cell office:value-type="float" office:value="-535793.12"/>
          <table:table-cell office:value-type="float" office:value="-760353.19"/>
          <table:table-cell office:value-type="float" office:value="-1000784.11"/>
          <table:table-cell office:value-type="float" office:value="-1213989.45"/>
          <table:table-cell office:value-type="float" office:value="-1407395.33"/>
          <table:table-cell office:value-type="float" office:value="-227463.48"/>
          <table:table-cell office:value-type="float" office:value="-474529.87"/>
          <table:table-cell table:number-columns-repeated="16373"/>
        </table:table-row>
        <table:table-row>
          <table:table-cell office:value-type="float" office:value="81706000560000"/>
          <table:table-cell office:value-type="string" office:string-value="      DE MOVEIS E EQUIPAMENTOS"/>
          <table:table-cell office:value-type="float" office:value="-3300201.07"/>
          <table:table-cell office:value-type="float" office:value="-164776.70000000001"/>
          <table:table-cell office:value-type="float" office:value="-305250.28999999998"/>
          <table:table-cell office:value-type="float" office:value="-1260967.5"/>
          <table:table-cell office:value-type="float" office:value="-1440913.64"/>
          <table:table-cell office:value-type="float" office:value="-1895910.36"/>
          <table:table-cell office:value-type="float" office:value="-2574454.9"/>
          <table:table-cell office:value-type="float" office:value="-590428.52"/>
          <table:table-cell office:value-type="float" office:value="-1520472.08"/>
          <table:table-cell table:number-columns-repeated="16373"/>
        </table:table-row>
        <table:table-row>
          <table:table-cell office:value-type="float" office:value="81712001000000"/>
          <table:table-cell office:value-type="string" office:string-value="    DESPESAS DE COMUNICACOES"/>
          <table:table-cell office:value-type="float" office:value="-7679691.8799999999"/>
          <table:table-cell office:value-type="float" office:value="-1373466.24"/>
          <table:table-cell office:value-type="float" office:value="-2653565.92"/>
          <table:table-cell office:value-type="float" office:value="-3711253.15"/>
          <table:table-cell office:value-type="float" office:value="-5052689.76"/>
          <table:table-cell office:value-type="float" office:value="-6421324.7400000002"/>
          <table:table-cell office:value-type="float" office:value="-7736166.4000000004"/>
          <table:table-cell office:value-type="float" office:value="-1410844.54"/>
          <table:table-cell office:value-type="float" office:value="-2892693.98"/>
          <table:table-cell table:number-columns-repeated="16373"/>
        </table:table-row>
        <table:table-row>
          <table:table-cell office:value-type="float" office:value="81712001020000"/>
          <table:table-cell office:value-type="string" office:string-value="      RADIOFONICOS"/>
          <table:table-cell table:number-columns-repeated="8"/>
          <table:table-cell office:value-type="float" office:value="-195"/>
          <table:table-cell table:number-columns-repeated="16373"/>
        </table:table-row>
        <table:table-row>
          <table:table-cell office:value-type="float" office:value="81712001700000"/>
          <table:table-cell office:value-type="string" office:string-value="      TELEGRAFICOS"/>
          <table:table-cell office:value-type="float" office:value="-395.36"/>
          <table:table-cell office:value-type="float" office:value="-66.849999999999994"/>
          <table:table-cell office:value-type="float" office:value="-133.69999999999999"/>
          <table:table-cell office:value-type="float" office:value="-200.55"/>
          <table:table-cell office:value-type="float" office:value="-267.39999999999998"/>
          <table:table-cell office:value-type="float" office:value="-334.25"/>
          <table:table-cell office:value-type="float" office:value="-334.25"/>
          <table:table-cell table:number-columns-repeated="16375"/>
        </table:table-row>
        <table:table-row>
          <table:table-cell office:value-type="float" office:value="81712001750000"/>
          <table:table-cell office:value-type="string" office:string-value="      TELECOMUNICACOES"/>
          <table:table-cell office:value-type="float" office:value="-5914507.5999999996"/>
          <table:table-cell office:value-type="float" office:value="-1071565.78"/>
          <table:table-cell office:value-type="float" office:value="-2032171.15"/>
          <table:table-cell office:value-type="float" office:value="-2768942.56"/>
          <table:table-cell office:value-type="float" office:value="-3850436.45"/>
          <table:table-cell office:value-type="float" office:value="-4925872.1500000004"/>
          <table:table-cell office:value-type="float" office:value="-5906455.71"/>
          <table:table-cell office:value-type="float" office:value="-1125756.8999999999"/>
          <table:table-cell office:value-type="float" office:value="-2210578.04"/>
          <table:table-cell table:number-columns-repeated="16373"/>
        </table:table-row>
        <table:table-row>
          <table:table-cell office:value-type="float" office:value="81712001751000"/>
          <table:table-cell office:value-type="string" office:string-value="       LOCACAO DE SERVICOS DE TELEFONISTAS"/>
          <table:table-cell office:value-type="float" office:value="-305910.73"/>
          <table:table-cell office:value-type="float" office:value="-68870.009999999995"/>
          <table:table-cell office:value-type="float" office:value="-119118.07"/>
          <table:table-cell office:value-type="float" office:value="-170819.48"/>
          <table:table-cell office:value-type="float" office:value="-219148.32"/>
          <table:table-cell office:value-type="float" office:value="-280281.3"/>
          <table:table-cell office:value-type="float" office:value="-338594.43"/>
          <table:table-cell office:value-type="float" office:value="-52458.42"/>
          <table:table-cell office:value-type="float" office:value="-110634.1"/>
          <table:table-cell table:number-columns-repeated="16373"/>
        </table:table-row>
        <table:table-row>
          <table:table-cell office:value-type="float" office:value="81712001752000"/>
          <table:table-cell office:value-type="string" office:string-value="       OUTRAS"/>
          <table:table-cell office:value-type="float" office:value="-5608596.8700000001"/>
          <table:table-cell office:value-type="float" office:value="-1002695.77"/>
          <table:table-cell office:value-type="float" office:value="-1913053.08"/>
          <table:table-cell office:value-type="float" office:value="-2598123.08"/>
          <table:table-cell office:value-type="float" office:value="-3631288.13"/>
          <table:table-cell office:value-type="float" office:value="-4645590.8499999996"/>
          <table:table-cell office:value-type="float" office:value="-5567861.2800000003"/>
          <table:table-cell office:value-type="float" office:value="-1073298.48"/>
          <table:table-cell office:value-type="float" office:value="-2099943.94"/>
          <table:table-cell table:number-columns-repeated="16373"/>
        </table:table-row>
        <table:table-row>
          <table:table-cell office:value-type="float" office:value="81712001800000"/>
          <table:table-cell office:value-type="string" office:string-value="      MALOTES"/>
          <table:table-cell office:value-type="float" office:value="-837332.95"/>
          <table:table-cell office:value-type="float" office:value="-125002.84"/>
          <table:table-cell office:value-type="float" office:value="-266762.14"/>
          <table:table-cell office:value-type="float" office:value="-366155.21"/>
          <table:table-cell office:value-type="float" office:value="-458903.62"/>
          <table:table-cell office:value-type="float" office:value="-565149.68999999994"/>
          <table:table-cell office:value-type="float" office:value="-676579.87"/>
          <table:table-cell office:value-type="float" office:value="-90901.47"/>
          <table:table-cell office:value-type="float" office:value="-232423.42"/>
          <table:table-cell table:number-columns-repeated="16373"/>
        </table:table-row>
        <table:table-row>
          <table:table-cell office:value-type="float" office:value="81712001900000"/>
          <table:table-cell office:value-type="string" office:string-value="      POSTAIS"/>
          <table:table-cell office:value-type="float" office:value="-927455.97"/>
          <table:table-cell office:value-type="float" office:value="-176830.77"/>
          <table:table-cell office:value-type="float" office:value="-354498.93"/>
          <table:table-cell office:value-type="float" office:value="-575954.82999999996"/>
          <table:table-cell office:value-type="float" office:value="-743082.29"/>
          <table:table-cell office:value-type="float" office:value="-929968.65"/>
          <table:table-cell office:value-type="float" office:value="-1152796.57"/>
          <table:table-cell office:value-type="float" office:value="-194186.17"/>
          <table:table-cell office:value-type="float" office:value="-449497.52"/>
          <table:table-cell table:number-columns-repeated="16373"/>
        </table:table-row>
        <table:table-row>
          <table:table-cell office:value-type="float" office:value="81718005000000"/>
          <table:table-cell office:value-type="string" office:string-value="    DESPESAS DE HONORARIOS"/>
          <table:table-cell office:value-type="float" office:value="-406493.44"/>
          <table:table-cell office:value-type="float" office:value="-84170.8"/>
          <table:table-cell office:value-type="float" office:value="-156392.79999999999"/>
          <table:table-cell office:value-type="float" office:value="-258403.6"/>
          <table:table-cell office:value-type="float" office:value="-294762.43"/>
          <table:table-cell office:value-type="float" office:value="-332629.68"/>
          <table:table-cell office:value-type="float" office:value="-368088.33"/>
          <table:table-cell office:value-type="float" office:value="-38160.400000000001"/>
          <table:table-cell office:value-type="float" office:value="-172817.09"/>
          <table:table-cell table:number-columns-repeated="16373"/>
        </table:table-row>
        <table:table-row>
          <table:table-cell office:value-type="float" office:value="81718108000000"/>
          <table:table-cell office:value-type="string" office:string-value="     CONSELHO FISCAL"/>
          <table:table-cell office:value-type="float" office:value="-38491.32"/>
          <table:table-cell office:value-type="float" office:value="-5616.04"/>
          <table:table-cell office:value-type="float" office:value="-11232.08"/>
          <table:table-cell office:value-type="float" office:value="-16848.12"/>
          <table:table-cell office:value-type="float" office:value="-22464.16"/>
          <table:table-cell office:value-type="float" office:value="-25368.17"/>
          <table:table-cell office:value-type="float" office:value="-32271.53"/>
          <table:table-cell office:value-type="float" office:value="-5616.04"/>
          <table:table-cell office:value-type="float" office:value="-13232.08"/>
          <table:table-cell table:number-columns-repeated="16373"/>
        </table:table-row>
        <table:table-row>
          <table:table-cell office:value-type="float" office:value="81718108601000"/>
          <table:table-cell office:value-type="string" office:string-value="      DIARIAS"/>
          <table:table-cell office:value-type="float" office:value="-14000"/>
          <table:table-cell office:value-type="float" office:value="-2000"/>
          <table:table-cell office:value-type="float" office:value="-4000"/>
          <table:table-cell office:value-type="float" office:value="-6000"/>
          <table:table-cell office:value-type="float" office:value="-8000"/>
          <table:table-cell office:value-type="float" office:value="-10000"/>
          <table:table-cell office:value-type="float" office:value="-12500"/>
          <table:table-cell office:value-type="float" office:value="-2000"/>
          <table:table-cell office:value-type="float" office:value="-6000"/>
          <table:table-cell table:number-columns-repeated="16373"/>
        </table:table-row>
        <table:table-row>
          <table:table-cell office:value-type="float" office:value="81718108602000"/>
          <table:table-cell office:value-type="string" office:string-value="      HONORARIOS"/>
          <table:table-cell office:value-type="float" office:value="-24491.32"/>
          <table:table-cell office:value-type="float" office:value="-3616.04"/>
          <table:table-cell office:value-type="float" office:value="-7232.08"/>
          <table:table-cell office:value-type="float" office:value="-10848.12"/>
          <table:table-cell office:value-type="float" office:value="-14464.16"/>
          <table:table-cell office:value-type="float" office:value="-15368.17"/>
          <table:table-cell office:value-type="float" office:value="-19771.53"/>
          <table:table-cell office:value-type="float" office:value="-3616.04"/>
          <table:table-cell office:value-type="float" office:value="-7232.08"/>
          <table:table-cell table:number-columns-repeated="16373"/>
        </table:table-row>
        <table:table-row>
          <table:table-cell office:value-type="float" office:value="81718304000000"/>
          <table:table-cell office:value-type="string" office:string-value="     DIRETORIA E CONSELHO DE ADMINISTRACAO"/>
          <table:table-cell office:value-type="float" office:value="-368002.12"/>
          <table:table-cell office:value-type="float" office:value="-78554.759999999995"/>
          <table:table-cell office:value-type="float" office:value="-145160.72"/>
          <table:table-cell office:value-type="float" office:value="-241555.48"/>
          <table:table-cell office:value-type="float" office:value="-272298.27"/>
          <table:table-cell office:value-type="float" office:value="-307261.51"/>
          <table:table-cell office:value-type="float" office:value="-335816.8"/>
          <table:table-cell office:value-type="float" office:value="-32544.36"/>
          <table:table-cell office:value-type="float" office:value="-159585.01"/>
          <table:table-cell table:number-columns-repeated="16373"/>
        </table:table-row>
        <table:table-row>
          <table:table-cell office:value-type="float" office:value="81718304400000"/>
          <table:table-cell office:value-type="string" office:string-value="      DIRETORIA"/>
          <table:table-cell office:value-type="float" office:value="-322460.65999999997"/>
          <table:table-cell office:value-type="float" office:value="-72130.7"/>
          <table:table-cell office:value-type="float" office:value="-135459.94"/>
          <table:table-cell office:value-type="float" office:value="-229046.68"/>
          <table:table-cell office:value-type="float" office:value="-251120.87"/>
          <table:table-cell office:value-type="float" office:value="-284393.88"/>
          <table:table-cell office:value-type="float" office:value="-304358.71000000002"/>
          <table:table-cell office:value-type="float" office:value="-27120.3"/>
          <table:table-cell office:value-type="float" office:value="-146736.89000000001"/>
          <table:table-cell table:number-columns-repeated="16373"/>
        </table:table-row>
        <table:table-row>
          <table:table-cell office:value-type="float" office:value="81718304450000"/>
          <table:table-cell office:value-type="string" office:string-value="       PROVENTOS"/>
          <table:table-cell office:value-type="float" office:value="-321110.65999999997"/>
          <table:table-cell office:value-type="float" office:value="-45200.5"/>
          <table:table-cell office:value-type="float" office:value="-86849.54"/>
          <table:table-cell office:value-type="float" office:value="-179386.28"/>
          <table:table-cell office:value-type="float" office:value="-201460.47"/>
          <table:table-cell office:value-type="float" office:value="-234733.48"/>
          <table:table-cell office:value-type="float" office:value="-254698.31"/>
          <table:table-cell office:value-type="float" office:value="-27120.3"/>
          <table:table-cell office:value-type="float" office:value="-146736.89000000001"/>
          <table:table-cell table:number-columns-repeated="16373"/>
        </table:table-row>
        <table:table-row>
          <table:table-cell office:value-type="float" office:value="81718304451000"/>
          <table:table-cell office:value-type="string" office:string-value="        DECIMO TERCEIRO SALARIO"/>
          <table:table-cell office:value-type="float" office:value="-43254.05"/>
          <table:table-cell table:number-columns-repeated="16381"/>
        </table:table-row>
        <table:table-row>
          <table:table-cell office:value-type="float" office:value="81718304455000"/>
          <table:table-cell office:value-type="string" office:string-value="        OUTROS"/>
          <table:table-cell office:value-type="float" office:value="-277856.61"/>
          <table:table-cell office:value-type="float" office:value="-45200.5"/>
          <table:table-cell office:value-type="float" office:value="-86849.54"/>
          <table:table-cell office:value-type="float" office:value="-179386.28"/>
          <table:table-cell office:value-type="float" office:value="-201460.47"/>
          <table:table-cell office:value-type="float" office:value="-234733.48"/>
          <table:table-cell office:value-type="float" office:value="-254698.31"/>
          <table:table-cell office:value-type="float" office:value="-27120.3"/>
          <table:table-cell office:value-type="float" office:value="-146736.89000000001"/>
          <table:table-cell table:number-columns-repeated="16373"/>
        </table:table-row>
        <table:table-row>
          <table:table-cell office:value-type="float" office:value="81718304500000"/>
          <table:table-cell office:value-type="string" office:string-value="       DIARIAS"/>
          <table:table-cell office:value-type="float" office:value="-1350"/>
          <table:table-cell office:value-type="float" office:value="-8850"/>
          <table:table-cell office:value-type="float" office:value="-12450"/>
          <table:table-cell office:value-type="float" office:value="-13500"/>
          <table:table-cell office:value-type="float" office:value="-13500"/>
          <table:table-cell office:value-type="float" office:value="-13500"/>
          <table:table-cell office:value-type="float" office:value="-13500"/>
          <table:table-cell table:number-columns-repeated="16375"/>
        </table:table-row>
        <table:table-row>
          <table:table-cell office:value-type="float" office:value="81718304550000"/>
          <table:table-cell office:value-type="string" office:string-value="       AJUDA DE CUSTO"/>
          <table:table-cell/>
          <table:table-cell office:value-type="float" office:value="-18080.2"/>
          <table:table-cell office:value-type="float" office:value="-36160.400000000001"/>
          <table:table-cell office:value-type="float" office:value="-36160.400000000001"/>
          <table:table-cell office:value-type="float" office:value="-36160.400000000001"/>
          <table:table-cell office:value-type="float" office:value="-36160.400000000001"/>
          <table:table-cell office:value-type="float" office:value="-36160.400000000001"/>
          <table:table-cell table:number-columns-repeated="16375"/>
        </table:table-row>
        <table:table-row>
          <table:table-cell office:value-type="float" office:value="81718304650000"/>
          <table:table-cell office:value-type="string" office:string-value="      CONSELHO DE ADMINISTRACAO"/>
          <table:table-cell office:value-type="float" office:value="-45541.46"/>
          <table:table-cell office:value-type="float" office:value="-6424.06"/>
          <table:table-cell office:value-type="float" office:value="-9700.7800000000007"/>
          <table:table-cell office:value-type="float" office:value="-12508.8"/>
          <table:table-cell office:value-type="float" office:value="-21177.4"/>
          <table:table-cell office:value-type="float" office:value="-22867.63"/>
          <table:table-cell office:value-type="float" office:value="-31458.09"/>
          <table:table-cell office:value-type="float" office:value="-5424.06"/>
          <table:table-cell office:value-type="float" office:value="-12848.12"/>
          <table:table-cell table:number-columns-repeated="16373"/>
        </table:table-row>
        <table:table-row>
          <table:table-cell office:value-type="float" office:value="81718304700000"/>
          <table:table-cell office:value-type="string" office:string-value="       DIARIAS"/>
          <table:table-cell office:value-type="float" office:value="-6500"/>
          <table:table-cell office:value-type="float" office:value="-1000"/>
          <table:table-cell office:value-type="float" office:value="-1500"/>
          <table:table-cell office:value-type="float" office:value="-2500"/>
          <table:table-cell office:value-type="float" office:value="-3000"/>
          <table:table-cell office:value-type="float" office:value="-3000"/>
          <table:table-cell office:value-type="float" office:value="-5000"/>
          <table:table-cell/>
          <table:table-cell office:value-type="float" office:value="-2000"/>
          <table:table-cell table:number-columns-repeated="16373"/>
        </table:table-row>
        <table:table-row>
          <table:table-cell office:value-type="float" office:value="81718304750000"/>
          <table:table-cell office:value-type="string" office:string-value="       JETON"/>
          <table:table-cell office:value-type="float" office:value="-39041.46"/>
          <table:table-cell office:value-type="float" office:value="-5424.06"/>
          <table:table-cell office:value-type="float" office:value="-8200.7800000000007"/>
          <table:table-cell office:value-type="float" office:value="-10008.799999999999"/>
          <table:table-cell office:value-type="float" office:value="-18177.400000000001"/>
          <table:table-cell office:value-type="float" office:value="-19867.63"/>
          <table:table-cell office:value-type="float" office:value="-26458.09"/>
          <table:table-cell office:value-type="float" office:value="-5424.06"/>
          <table:table-cell office:value-type="float" office:value="-10848.12"/>
          <table:table-cell table:number-columns-repeated="16373"/>
        </table:table-row>
        <table:table-row>
          <table:table-cell office:value-type="float" office:value="81721009000000"/>
          <table:table-cell office:value-type="string" office:string-value="    DESPESAS DE MANUTENCAO E CONSERVACAO DE BENS"/>
          <table:table-cell office:value-type="float" office:value="-5803723.3799999999"/>
          <table:table-cell office:value-type="float" office:value="-967232.9"/>
          <table:table-cell office:value-type="float" office:value="-1864458.2"/>
          <table:table-cell office:value-type="float" office:value="-2777164.13"/>
          <table:table-cell office:value-type="float" office:value="-3638090.7"/>
          <table:table-cell office:value-type="float" office:value="-4781651.1100000003"/>
          <table:table-cell office:value-type="float" office:value="-5776163.29"/>
          <table:table-cell office:value-type="float" office:value="-1109155.6499999999"/>
          <table:table-cell office:value-type="float" office:value="-2188779.9300000002"/>
          <table:table-cell table:number-columns-repeated="16373"/>
        </table:table-row>
        <table:table-row>
          <table:table-cell office:value-type="float" office:value="81721009600000"/>
          <table:table-cell office:value-type="string" office:string-value="      REPAROS,ADAPTACOES E CONSERVACOES - DE IMOVEIS"/>
          <table:table-cell office:value-type="float" office:value="-3544412.92"/>
          <table:table-cell office:value-type="float" office:value="-492975.47"/>
          <table:table-cell office:value-type="float" office:value="-975219.9"/>
          <table:table-cell office:value-type="float" office:value="-1526862.07"/>
          <table:table-cell office:value-type="float" office:value="-2053265.37"/>
          <table:table-cell office:value-type="float" office:value="-2649644.42"/>
          <table:table-cell office:value-type="float" office:value="-3224289.35"/>
          <table:table-cell office:value-type="float" office:value="-580258.98"/>
          <table:table-cell office:value-type="float" office:value="-1152631.73"/>
          <table:table-cell table:number-columns-repeated="16373"/>
        </table:table-row>
        <table:table-row>
          <table:table-cell office:value-type="float" office:value="81721009690000"/>
          <table:table-cell office:value-type="string" office:string-value="      CONSERVACAO - DE BENS MOVEIS"/>
          <table:table-cell office:value-type="float" office:value="-566234.05000000005"/>
          <table:table-cell office:value-type="float" office:value="-84463.87"/>
          <table:table-cell office:value-type="float" office:value="-174107.24"/>
          <table:table-cell office:value-type="float" office:value="-221827.98"/>
          <table:table-cell office:value-type="float" office:value="-316591.58"/>
          <table:table-cell office:value-type="float" office:value="-404514.07"/>
          <table:table-cell office:value-type="float" office:value="-483472.42"/>
          <table:table-cell office:value-type="float" office:value="-87442.38"/>
          <table:table-cell office:value-type="float" office:value="-207731.47"/>
          <table:table-cell table:number-columns-repeated="16373"/>
        </table:table-row>
        <table:table-row>
          <table:table-cell office:value-type="float" office:value="81721009810000"/>
          <table:table-cell office:value-type="string" office:string-value="      SERVICO DE LIMPEZA - DE IMOVEIS (INSTALS.EM GERAL)"/>
          <table:table-cell office:value-type="float" office:value="-1693076.41"/>
          <table:table-cell office:value-type="float" office:value="-389793.56"/>
          <table:table-cell office:value-type="float" office:value="-715131.06"/>
          <table:table-cell office:value-type="float" office:value="-1028474.08"/>
          <table:table-cell office:value-type="float" office:value="-1268233.75"/>
          <table:table-cell office:value-type="float" office:value="-1727492.62"/>
          <table:table-cell office:value-type="float" office:value="-2068401.52"/>
          <table:table-cell office:value-type="float" office:value="-441454.29"/>
          <table:table-cell office:value-type="float" office:value="-828416.73"/>
          <table:table-cell table:number-columns-repeated="16373"/>
        </table:table-row>
        <table:table-row>
          <table:table-cell office:value-type="float" office:value="81724006000000"/>
          <table:table-cell office:value-type="string" office:string-value="    DESPESAS DE MATERIAL"/>
          <table:table-cell office:value-type="float" office:value="-4792329.13"/>
          <table:table-cell office:value-type="float" office:value="-834159.28"/>
          <table:table-cell office:value-type="float" office:value="-1603977.5"/>
          <table:table-cell office:value-type="float" office:value="-2359165.4700000002"/>
          <table:table-cell office:value-type="float" office:value="-2925403.27"/>
          <table:table-cell office:value-type="float" office:value="-3668455.41"/>
          <table:table-cell office:value-type="float" office:value="-4383295.22"/>
          <table:table-cell office:value-type="float" office:value="-714282.47"/>
          <table:table-cell office:value-type="float" office:value="-1443801.81"/>
          <table:table-cell table:number-columns-repeated="16373"/>
        </table:table-row>
        <table:table-row>
          <table:table-cell office:value-type="float" office:value="81727003000000"/>
          <table:table-cell office:value-type="string" office:string-value="    DESPESAS DE PESSOAL - BENEFICIOS"/>
          <table:table-cell office:value-type="float" office:value="-8336894.3300000001"/>
          <table:table-cell office:value-type="float" office:value="-3161889.94"/>
          <table:table-cell office:value-type="float" office:value="-5921123.25"/>
          <table:table-cell office:value-type="float" office:value="-7456288.0700000003"/>
          <table:table-cell office:value-type="float" office:value="-9103921.9199999999"/>
          <table:table-cell office:value-type="float" office:value="-10373583.300000001"/>
          <table:table-cell office:value-type="float" office:value="-11982331.99"/>
          <table:table-cell office:value-type="float" office:value="-1613668.36"/>
          <table:table-cell office:value-type="float" office:value="-3495799.61"/>
          <table:table-cell table:number-columns-repeated="16373"/>
        </table:table-row>
        <table:table-row>
          <table:table-cell office:value-type="float" office:value="81727003620000"/>
          <table:table-cell office:value-type="string" office:string-value="      AJUDA DE CUSTO"/>
          <table:table-cell office:value-type="float" office:value="-964248.56"/>
          <table:table-cell office:value-type="float" office:value="-235670.04"/>
          <table:table-cell office:value-type="float" office:value="-563528.85"/>
          <table:table-cell office:value-type="float" office:value="-610535.94999999995"/>
          <table:table-cell office:value-type="float" office:value="-759132.5"/>
          <table:table-cell office:value-type="float" office:value="-811953.23"/>
          <table:table-cell office:value-type="float" office:value="-900757.76"/>
          <table:table-cell office:value-type="float" office:value="-84068.63"/>
          <table:table-cell office:value-type="float" office:value="-473303.57"/>
          <table:table-cell table:number-columns-repeated="16373"/>
        </table:table-row>
        <table:table-row>
          <table:table-cell office:value-type="float" office:value="81727003640000"/>
          <table:table-cell office:value-type="string" office:string-value="      AUXILIOS DIVERSOS AO FUNCIONALISMO"/>
          <table:table-cell office:value-type="float" office:value="-1852522.72"/>
          <table:table-cell office:value-type="float" office:value="-690275.69"/>
          <table:table-cell office:value-type="float" office:value="-1001244.37"/>
          <table:table-cell office:value-type="float" office:value="-1303382.96"/>
          <table:table-cell office:value-type="float" office:value="-1614558.1"/>
          <table:table-cell office:value-type="float" office:value="-1915763.11"/>
          <table:table-cell office:value-type="float" office:value="-2205366.0699999998"/>
          <table:table-cell office:value-type="float" office:value="-256898.97"/>
          <table:table-cell office:value-type="float" office:value="-520788.83"/>
          <table:table-cell table:number-columns-repeated="16373"/>
        </table:table-row>
        <table:table-row>
          <table:table-cell office:value-type="float" office:value="81727003660000"/>
          <table:table-cell office:value-type="string" office:string-value="       BOLSA DE ESTUDO PARA FILHO EXCEPCIONAL"/>
          <table:table-cell office:value-type="float" office:value="-20160"/>
          <table:table-cell office:value-type="float" office:value="-3360"/>
          <table:table-cell office:value-type="float" office:value="-6720"/>
          <table:table-cell office:value-type="float" office:value="-10500"/>
          <table:table-cell office:value-type="float" office:value="-14000"/>
          <table:table-cell office:value-type="float" office:value="-17780"/>
          <table:table-cell office:value-type="float" office:value="-21560"/>
          <table:table-cell office:value-type="float" office:value="-4200"/>
          <table:table-cell office:value-type="float" office:value="-8120"/>
          <table:table-cell table:number-columns-repeated="16373"/>
        </table:table-row>
        <table:table-row>
          <table:table-cell office:value-type="float" office:value="81727003680000"/>
          <table:table-cell office:value-type="string" office:string-value="       MATERIAL ESCOLAR"/>
          <table:table-cell/>
          <table:table-cell office:value-type="float" office:value="-362634"/>
          <table:table-cell office:value-type="float" office:value="-369246"/>
          <table:table-cell office:value-type="float" office:value="-369246"/>
          <table:table-cell office:value-type="float" office:value="-369246"/>
          <table:table-cell office:value-type="float" office:value="-369702"/>
          <table:table-cell office:value-type="float" office:value="-369702"/>
          <table:table-cell office:value-type="float" office:value="-114"/>
          <table:table-cell office:value-type="float" office:value="-114"/>
          <table:table-cell table:number-columns-repeated="16373"/>
        </table:table-row>
        <table:table-row>
          <table:table-cell office:value-type="float" office:value="81727003720000"/>
          <table:table-cell office:value-type="string" office:string-value="       AUXILIO CRECHE"/>
          <table:table-cell office:value-type="float" office:value="-465322.11"/>
          <table:table-cell office:value-type="float" office:value="-98611.72"/>
          <table:table-cell office:value-type="float" office:value="-188899.65"/>
          <table:table-cell office:value-type="float" office:value="-277458.26"/>
          <table:table-cell office:value-type="float" office:value="-362103.47"/>
          <table:table-cell office:value-type="float" office:value="-446493.34"/>
          <table:table-cell office:value-type="float" office:value="-529095.82999999996"/>
          <table:table-cell office:value-type="float" office:value="-81198.12"/>
          <table:table-cell office:value-type="float" office:value="-162268.57"/>
          <table:table-cell table:number-columns-repeated="16373"/>
        </table:table-row>
        <table:table-row>
          <table:table-cell office:value-type="float" office:value="81727003740000"/>
          <table:table-cell office:value-type="string" office:string-value="       AUXILIO ENFERMIDADE"/>
          <table:table-cell office:value-type="float" office:value="-593495.05000000005"/>
          <table:table-cell office:value-type="float" office:value="-88505.58"/>
          <table:table-cell office:value-type="float" office:value="-180657.18"/>
          <table:table-cell office:value-type="float" office:value="-268242.89"/>
          <table:table-cell office:value-type="float" office:value="-363872.15"/>
          <table:table-cell office:value-type="float" office:value="-441577.55"/>
          <table:table-cell office:value-type="float" office:value="-524868.76"/>
          <table:table-cell office:value-type="float" office:value="-60070.69"/>
          <table:table-cell office:value-type="float" office:value="-128983.8"/>
          <table:table-cell table:number-columns-repeated="16373"/>
        </table:table-row>
        <table:table-row>
          <table:table-cell office:value-type="float" office:value="81727003760000"/>
          <table:table-cell office:value-type="string" office:string-value="       VALE TRANSPORTE (DECRETO 95.247/87)"/>
          <table:table-cell office:value-type="float" office:value="-63048.83"/>
          <table:table-cell office:value-type="float" office:value="-18071.8"/>
          <table:table-cell office:value-type="float" office:value="-20920.97"/>
          <table:table-cell office:value-type="float" office:value="-31092.34"/>
          <table:table-cell office:value-type="float" office:value="-42755.7"/>
          <table:table-cell office:value-type="float" office:value="-53912.4"/>
          <table:table-cell office:value-type="float" office:value="-65103.99"/>
          <table:table-cell office:value-type="float" office:value="-13167.98"/>
          <table:table-cell office:value-type="float" office:value="-25180.9"/>
          <table:table-cell table:number-columns-repeated="16373"/>
        </table:table-row>
        <table:table-row>
          <table:table-cell office:value-type="float" office:value="81727003780000"/>
          <table:table-cell office:value-type="string" office:string-value="       AUXILIO MORADIA"/>
          <table:table-cell office:value-type="float" office:value="-710496.73"/>
          <table:table-cell office:value-type="float" office:value="-119092.59"/>
          <table:table-cell office:value-type="float" office:value="-234800.57"/>
          <table:table-cell office:value-type="float" office:value="-346843.47"/>
          <table:table-cell office:value-type="float" office:value="-462580.78"/>
          <table:table-cell office:value-type="float" office:value="-586297.81999999995"/>
          <table:table-cell office:value-type="float" office:value="-695035.49"/>
          <table:table-cell office:value-type="float" office:value="-98148.18"/>
          <table:table-cell office:value-type="float" office:value="-196121.56"/>
          <table:table-cell table:number-columns-repeated="16373"/>
        </table:table-row>
        <table:table-row>
          <table:table-cell office:value-type="float" office:value="81727003840000"/>
          <table:table-cell office:value-type="string" office:string-value="      PROG.DE ALIMENTACAO DO TRABALHADOR(LEI 6.321/76)"/>
          <table:table-cell office:value-type="float" office:value="-5520123.0499999998"/>
          <table:table-cell office:value-type="float" office:value="-2235944.21"/>
          <table:table-cell office:value-type="float" office:value="-4356350.03"/>
          <table:table-cell office:value-type="float" office:value="-5542369.1600000001"/>
          <table:table-cell office:value-type="float" office:value="-6730231.3200000003"/>
          <table:table-cell office:value-type="float" office:value="-7645866.96"/>
          <table:table-cell office:value-type="float" office:value="-8876208.1600000001"/>
          <table:table-cell office:value-type="float" office:value="-1272700.76"/>
          <table:table-cell office:value-type="float" office:value="-2501707.21"/>
          <table:table-cell table:number-columns-repeated="16373"/>
        </table:table-row>
        <table:table-row>
          <table:table-cell office:value-type="float" office:value="81730007000000"/>
          <table:table-cell office:value-type="string" office:string-value="    DESPESAS DE PESSOAL - ENCARGOS SOCIAIS"/>
          <table:table-cell office:value-type="float" office:value="-32515300.5"/>
          <table:table-cell office:value-type="float" office:value="-5143754.07"/>
          <table:table-cell office:value-type="float" office:value="-10882487.42"/>
          <table:table-cell office:value-type="float" office:value="-16185111.550000001"/>
          <table:table-cell office:value-type="float" office:value="-22199639.149999999"/>
          <table:table-cell office:value-type="float" office:value="-27997548.140000001"/>
          <table:table-cell office:value-type="float" office:value="-33632788"/>
          <table:table-cell office:value-type="float" office:value="-5373673.8300000001"/>
          <table:table-cell office:value-type="float" office:value="-11293079.619999999"/>
          <table:table-cell table:number-columns-repeated="16373"/>
        </table:table-row>
        <table:table-row>
          <table:table-cell office:value-type="float" office:value="81730100000000"/>
          <table:table-cell office:value-type="string" office:string-value="     FUNDO DE GARANTIA DO TEMPO DE SERVICO"/>
          <table:table-cell office:value-type="float" office:value="-6548589.6299999999"/>
          <table:table-cell office:value-type="float" office:value="-982223.19"/>
          <table:table-cell office:value-type="float" office:value="-2211978.94"/>
          <table:table-cell office:value-type="float" office:value="-2985057.59"/>
          <table:table-cell office:value-type="float" office:value="-4261604.54"/>
          <table:table-cell office:value-type="float" office:value="-5386132.75"/>
          <table:table-cell office:value-type="float" office:value="-6470964.8899999997"/>
          <table:table-cell office:value-type="float" office:value="-1031306.27"/>
          <table:table-cell office:value-type="float" office:value="-2183914.65"/>
          <table:table-cell table:number-columns-repeated="16373"/>
        </table:table-row>
        <table:table-row>
          <table:table-cell office:value-type="float" office:value="81730502000000"/>
          <table:table-cell office:value-type="string" office:string-value="     PREVIDENCIA SOCIAL"/>
          <table:table-cell office:value-type="float" office:value="-17232561.23"/>
          <table:table-cell office:value-type="float" office:value="-2602632.08"/>
          <table:table-cell office:value-type="float" office:value="-5453536.9299999997"/>
          <table:table-cell office:value-type="float" office:value="-8306897.2000000002"/>
          <table:table-cell office:value-type="float" office:value="-11282748.710000001"/>
          <table:table-cell office:value-type="float" office:value="-14260878.65"/>
          <table:table-cell office:value-type="float" office:value="-17135140.940000001"/>
          <table:table-cell office:value-type="float" office:value="-2733308.45"/>
          <table:table-cell office:value-type="float" office:value="-5770998.2800000003"/>
          <table:table-cell table:number-columns-repeated="16373"/>
        </table:table-row>
        <table:table-row>
          <table:table-cell office:value-type="float" office:value="81730605000000"/>
          <table:table-cell office:value-type="string" office:string-value="     PREVIDENCIA COMPLEMENTAR"/>
          <table:table-cell office:value-type="float" office:value="-3013743.82"/>
          <table:table-cell office:value-type="float" office:value="-445828.29"/>
          <table:table-cell office:value-type="float" office:value="-950492.7"/>
          <table:table-cell office:value-type="float" office:value="-1463164.06"/>
          <table:table-cell office:value-type="float" office:value="-2011736.75"/>
          <table:table-cell office:value-type="float" office:value="-2526094.21"/>
          <table:table-cell office:value-type="float" office:value="-3031226.63"/>
          <table:table-cell office:value-type="float" office:value="-471222.98"/>
          <table:table-cell office:value-type="float" office:value="-997867.19"/>
          <table:table-cell table:number-columns-repeated="16373"/>
        </table:table-row>
        <table:table-row>
          <table:table-cell office:value-type="float" office:value="81730605100000"/>
          <table:table-cell office:value-type="string" office:string-value="      CAPEF"/>
          <table:table-cell office:value-type="float" office:value="-2993021.83"/>
          <table:table-cell office:value-type="float" office:value="-443050.81"/>
          <table:table-cell office:value-type="float" office:value="-944962.77"/>
          <table:table-cell office:value-type="float" office:value="-1454881.68"/>
          <table:table-cell office:value-type="float" office:value="-2000701.92"/>
          <table:table-cell office:value-type="float" office:value="-2512331.96"/>
          <table:table-cell office:value-type="float" office:value="-3014799.43"/>
          <table:table-cell office:value-type="float" office:value="-468558.03"/>
          <table:table-cell office:value-type="float" office:value="-992596.9"/>
          <table:table-cell table:number-columns-repeated="16373"/>
        </table:table-row>
        <table:table-row>
          <table:table-cell office:value-type="float" office:value="81730605800000"/>
          <table:table-cell office:value-type="string" office:string-value="      OUTROS"/>
          <table:table-cell office:value-type="float" office:value="-20721.990000000002"/>
          <table:table-cell office:value-type="float" office:value="-2777.48"/>
          <table:table-cell office:value-type="float" office:value="-5529.93"/>
          <table:table-cell office:value-type="float" office:value="-8282.3799999999992"/>
          <table:table-cell office:value-type="float" office:value="-11034.83"/>
          <table:table-cell office:value-type="float" office:value="-13762.25"/>
          <table:table-cell office:value-type="float" office:value="-16427.2"/>
          <table:table-cell office:value-type="float" office:value="-2664.95"/>
          <table:table-cell office:value-type="float" office:value="-5270.29"/>
          <table:table-cell table:number-columns-repeated="16373"/>
        </table:table-row>
        <table:table-row>
          <table:table-cell office:value-type="float" office:value="81730997000000"/>
          <table:table-cell office:value-type="string" office:string-value="     OUTRAS"/>
          <table:table-cell office:value-type="float" office:value="-5720405.8200000003"/>
          <table:table-cell office:value-type="float" office:value="-1113070.51"/>
          <table:table-cell office:value-type="float" office:value="-2266478.85"/>
          <table:table-cell office:value-type="float" office:value="-3429992.7"/>
          <table:table-cell office:value-type="float" office:value="-4643549.1500000004"/>
          <table:table-cell office:value-type="float" office:value="-5824442.5300000003"/>
          <table:table-cell office:value-type="float" office:value="-6995455.54"/>
          <table:table-cell office:value-type="float" office:value="-1137836.1299999999"/>
          <table:table-cell office:value-type="float" office:value="-2340299.5"/>
          <table:table-cell table:number-columns-repeated="16373"/>
        </table:table-row>
        <table:table-row>
          <table:table-cell office:value-type="float" office:value="81730997720000"/>
          <table:table-cell office:value-type="string" office:string-value="      SEGURO DE ACIDENTES DO TRABALHO"/>
          <table:table-cell office:value-type="float" office:value="-762319.54"/>
          <table:table-cell office:value-type="float" office:value="-114831.19"/>
          <table:table-cell office:value-type="float" office:value="-241151.43"/>
          <table:table-cell office:value-type="float" office:value="-367548.82"/>
          <table:table-cell office:value-type="float" office:value="-505172.82"/>
          <table:table-cell office:value-type="float" office:value="-631123.99"/>
          <table:table-cell office:value-type="float" office:value="-758550.92"/>
          <table:table-cell office:value-type="float" office:value="-121236.47"/>
          <table:table-cell office:value-type="float" office:value="-255791.31"/>
          <table:table-cell table:number-columns-repeated="16373"/>
        </table:table-row>
        <table:table-row>
          <table:table-cell office:value-type="float" office:value="81730997750000"/>
          <table:table-cell office:value-type="string" office:string-value="      CONTRIB. P/ O SAL.EDUCACAO (LEI 4.44/64)"/>
          <table:table-cell office:value-type="float" office:value="-549433.38"/>
          <table:table-cell office:value-type="float" office:value="-287057.17"/>
          <table:table-cell office:value-type="float" office:value="-602873.02"/>
          <table:table-cell office:value-type="float" office:value="-919809.2"/>
          <table:table-cell office:value-type="float" office:value="-1249749.23"/>
          <table:table-cell office:value-type="float" office:value="-1578757.14"/>
          <table:table-cell office:value-type="float" office:value="-1897341.84"/>
          <table:table-cell office:value-type="float" office:value="-303121.75"/>
          <table:table-cell office:value-type="float" office:value="-639532.39"/>
          <table:table-cell table:number-columns-repeated="16373"/>
        </table:table-row>
        <table:table-row>
          <table:table-cell office:value-type="float" office:value="81730997780000"/>
          <table:table-cell office:value-type="string" office:string-value="      CONTRIBUICAO PARA O INCRA"/>
          <table:table-cell office:value-type="float" office:value="-152394.65"/>
          <table:table-cell office:value-type="float" office:value="-22995.9"/>
          <table:table-cell office:value-type="float" office:value="-48280.92"/>
          <table:table-cell office:value-type="float" office:value="-73560.66"/>
          <table:table-cell office:value-type="float" office:value="-99967.77"/>
          <table:table-cell office:value-type="float" office:value="-126306.72"/>
          <table:table-cell office:value-type="float" office:value="-151810.22"/>
          <table:table-cell office:value-type="float" office:value="-24252.51"/>
          <table:table-cell office:value-type="float" office:value="-51164.19"/>
          <table:table-cell table:number-columns-repeated="16373"/>
        </table:table-row>
        <table:table-row>
          <table:table-cell office:value-type="float" office:value="81730997790000"/>
          <table:table-cell office:value-type="string" office:string-value="      CONTRIBUICAO PARA A CAMED"/>
          <table:table-cell office:value-type="float" office:value="-4256258.25"/>
          <table:table-cell office:value-type="float" office:value="-688186.25"/>
          <table:table-cell office:value-type="float" office:value="-1374173.48"/>
          <table:table-cell office:value-type="float" office:value="-2069074.02"/>
          <table:table-cell office:value-type="float" office:value="-2788659.33"/>
          <table:table-cell office:value-type="float" office:value="-3488254.68"/>
          <table:table-cell office:value-type="float" office:value="-4187752.56"/>
          <table:table-cell office:value-type="float" office:value="-689225.4"/>
          <table:table-cell office:value-type="float" office:value="-1393811.61"/>
          <table:table-cell table:number-columns-repeated="16373"/>
        </table:table-row>
        <table:table-row>
          <table:table-cell office:value-type="float" office:value="81733004000000"/>
          <table:table-cell office:value-type="string" office:string-value="    DESPESAS DE PESSOAL - PROVENTOS"/>
          <table:table-cell office:value-type="float" office:value="-93306789.900000006"/>
          <table:table-cell office:value-type="float" office:value="-14995491.25"/>
          <table:table-cell office:value-type="float" office:value="-29339528.93"/>
          <table:table-cell office:value-type="float" office:value="-43097737.899999999"/>
          <table:table-cell office:value-type="float" office:value="-57350677.640000001"/>
          <table:table-cell office:value-type="float" office:value="-70543917.200000003"/>
          <table:table-cell office:value-type="float" office:value="-84439376.609999999"/>
          <table:table-cell office:value-type="float" office:value="-15171124.380000001"/>
          <table:table-cell office:value-type="float" office:value="-29726450.079999998"/>
          <table:table-cell table:number-columns-repeated="16373"/>
        </table:table-row>
        <table:table-row>
          <table:table-cell office:value-type="float" office:value="81733004670000"/>
          <table:table-cell office:value-type="string" office:string-value="      FOLHA DE PAGAMENTO"/>
          <table:table-cell office:value-type="float" office:value="-72546608.159999996"/>
          <table:table-cell office:value-type="float" office:value="-9213155.8699999992"/>
          <table:table-cell office:value-type="float" office:value="-19288868.93"/>
          <table:table-cell office:value-type="float" office:value="-29732061.899999999"/>
          <table:table-cell office:value-type="float" office:value="-40292146.82"/>
          <table:table-cell office:value-type="float" office:value="-51077198.890000001"/>
          <table:table-cell office:value-type="float" office:value="-62165462.689999998"/>
          <table:table-cell office:value-type="float" office:value="-9950183.6600000001"/>
          <table:table-cell office:value-type="float" office:value="-20605036.879999999"/>
          <table:table-cell table:number-columns-repeated="16373"/>
        </table:table-row>
        <table:table-row>
          <table:table-cell office:value-type="float" office:value="81733004680000"/>
          <table:table-cell office:value-type="string" office:string-value="       VENCIMENTO DO CARGO"/>
          <table:table-cell office:value-type="float" office:value="-6342675.9000000004"/>
          <table:table-cell office:value-type="float" office:value="-901408.08"/>
          <table:table-cell office:value-type="float" office:value="-1855805.21"/>
          <table:table-cell office:value-type="float" office:value="-2854637.78"/>
          <table:table-cell office:value-type="float" office:value="-3863869.52"/>
          <table:table-cell office:value-type="float" office:value="-4859048.01"/>
          <table:table-cell office:value-type="float" office:value="-5820048.9199999999"/>
          <table:table-cell office:value-type="float" office:value="-896246.22"/>
          <table:table-cell office:value-type="float" office:value="-1826410.81"/>
          <table:table-cell table:number-columns-repeated="16373"/>
        </table:table-row>
        <table:table-row>
          <table:table-cell office:value-type="float" office:value="81733004681000"/>
          <table:table-cell office:value-type="string" office:string-value="       REMUNERACAO BASICA"/>
          <table:table-cell office:value-type="float" office:value="-27289447.350000001"/>
          <table:table-cell office:value-type="float" office:value="-4185109.05"/>
          <table:table-cell office:value-type="float" office:value="-8818184.3699999992"/>
          <table:table-cell office:value-type="float" office:value="-13608677.039999999"/>
          <table:table-cell office:value-type="float" office:value="-18356034.890000001"/>
          <table:table-cell office:value-type="float" office:value="-23338534.879999999"/>
          <table:table-cell office:value-type="float" office:value="-28181889.960000001"/>
          <table:table-cell office:value-type="float" office:value="-4533102.1100000003"/>
          <table:table-cell office:value-type="float" office:value="-9368354.4900000002"/>
          <table:table-cell table:number-columns-repeated="16373"/>
        </table:table-row>
        <table:table-row>
          <table:table-cell office:value-type="float" office:value="81733004690000"/>
          <table:table-cell office:value-type="string" office:string-value="       ADICIONAL DE FUNCAO EM COMISSAO"/>
          <table:table-cell office:value-type="float" office:value="-697166.84"/>
          <table:table-cell office:value-type="float" office:value="-103370.92"/>
          <table:table-cell office:value-type="float" office:value="-209289.34"/>
          <table:table-cell office:value-type="float" office:value="-311269.98"/>
          <table:table-cell office:value-type="float" office:value="-421825.15"/>
          <table:table-cell office:value-type="float" office:value="-530195.46"/>
          <table:table-cell office:value-type="float" office:value="-640006.99"/>
          <table:table-cell office:value-type="float" office:value="-103414.62"/>
          <table:table-cell office:value-type="float" office:value="-206184.56"/>
          <table:table-cell table:number-columns-repeated="16373"/>
        </table:table-row>
        <table:table-row>
          <table:table-cell office:value-type="float" office:value="81733004691000"/>
          <table:table-cell office:value-type="string" office:string-value="       GRATIFICACAO SITUACIONAL"/>
          <table:table-cell office:value-type="float" office:value="-15335748.859999999"/>
          <table:table-cell office:value-type="float" office:value="-2249871.11"/>
          <table:table-cell office:value-type="float" office:value="-4835025.58"/>
          <table:table-cell office:value-type="float" office:value="-7501379.2300000004"/>
          <table:table-cell office:value-type="float" office:value="-10231395.119999999"/>
          <table:table-cell office:value-type="float" office:value="-12961108.93"/>
          <table:table-cell office:value-type="float" office:value="-15638592.26"/>
          <table:table-cell office:value-type="float" office:value="-2586420.67"/>
          <table:table-cell office:value-type="float" office:value="-5411259.6699999999"/>
          <table:table-cell table:number-columns-repeated="16373"/>
        </table:table-row>
        <table:table-row>
          <table:table-cell office:value-type="float" office:value="81733004700000"/>
          <table:table-cell office:value-type="string" office:string-value="       REMUNERACAO POR PRORROGACAO DE EXPEDIENTE"/>
          <table:table-cell office:value-type="float" office:value="-2663085.35"/>
          <table:table-cell office:value-type="float" office:value="-75170.600000000006"/>
          <table:table-cell office:value-type="float" office:value="-97337.19"/>
          <table:table-cell office:value-type="float" office:value="-110163.38"/>
          <table:table-cell office:value-type="float" office:value="-128943.56"/>
          <table:table-cell office:value-type="float" office:value="-149049.29"/>
          <table:table-cell office:value-type="float" office:value="-159308.96"/>
          <table:table-cell office:value-type="float" office:value="-8227.86"/>
          <table:table-cell office:value-type="float" office:value="-33958.82"/>
          <table:table-cell table:number-columns-repeated="16373"/>
        </table:table-row>
        <table:table-row>
          <table:table-cell office:value-type="float" office:value="81733004701000"/>
          <table:table-cell office:value-type="string" office:string-value="       DIFERENCA SALARIAL ASSEGURADA"/>
          <table:table-cell office:value-type="float" office:value="-2135700.2799999998"/>
          <table:table-cell office:value-type="float" office:value="-316143.62"/>
          <table:table-cell office:value-type="float" office:value="-652752.71"/>
          <table:table-cell office:value-type="float" office:value="-1006449.5"/>
          <table:table-cell office:value-type="float" office:value="-1382773.03"/>
          <table:table-cell office:value-type="float" office:value="-1760129.7"/>
          <table:table-cell office:value-type="float" office:value="-2131357.8199999998"/>
          <table:table-cell office:value-type="float" office:value="-347883.12"/>
          <table:table-cell office:value-type="float" office:value="-727323.28"/>
          <table:table-cell table:number-columns-repeated="16373"/>
        </table:table-row>
        <table:table-row>
          <table:table-cell office:value-type="float" office:value="81733004710000"/>
          <table:table-cell office:value-type="string" office:string-value="       ADICIONAL POR TEMPO DE SERVICO"/>
          <table:table-cell office:value-type="float" office:value="-6322014.1500000004"/>
          <table:table-cell office:value-type="float" office:value="-924829.25"/>
          <table:table-cell office:value-type="float" office:value="-1925872.9"/>
          <table:table-cell office:value-type="float" office:value="-2989462.52"/>
          <table:table-cell office:value-type="float" office:value="-4102824.75"/>
          <table:table-cell office:value-type="float" office:value="-5222104.62"/>
          <table:table-cell office:value-type="float" office:value="-6329450.0599999996"/>
          <table:table-cell office:value-type="float" office:value="-1052150.94"/>
          <table:table-cell office:value-type="float" office:value="-2181384.15"/>
          <table:table-cell table:number-columns-repeated="16373"/>
        </table:table-row>
        <table:table-row>
          <table:table-cell office:value-type="float" office:value="81733004720000"/>
          <table:table-cell office:value-type="string" office:string-value="       GRATIFICACAO MENSAL"/>
          <table:table-cell office:value-type="float" office:value="-2852052.23"/>
          <table:table-cell office:value-type="float" office:value="-403721.43"/>
          <table:table-cell office:value-type="float" office:value="-836842.79"/>
          <table:table-cell office:value-type="float" office:value="-1287836.82"/>
          <table:table-cell office:value-type="float" office:value="-1738501.91"/>
          <table:table-cell office:value-type="float" office:value="-2180828.85"/>
          <table:table-cell office:value-type="float" office:value="-2607638.5099999998"/>
          <table:table-cell office:value-type="float" office:value="-400810.88"/>
          <table:table-cell office:value-type="float" office:value="-817636.46"/>
          <table:table-cell table:number-columns-repeated="16373"/>
        </table:table-row>
        <table:table-row>
          <table:table-cell office:value-type="float" office:value="81733004730000"/>
          <table:table-cell office:value-type="string" office:string-value="       ADICIONAL NOTURNO"/>
          <table:table-cell office:value-type="float" office:value="-19616.45"/>
          <table:table-cell office:value-type="float" office:value="-3245.32"/>
          <table:table-cell office:value-type="float" office:value="-6192.35"/>
          <table:table-cell office:value-type="float" office:value="-9419.16"/>
          <table:table-cell office:value-type="float" office:value="-13212.4"/>
          <table:table-cell office:value-type="float" office:value="-18587.11"/>
          <table:table-cell office:value-type="float" office:value="-23717.17"/>
          <table:table-cell office:value-type="float" office:value="-3687.24"/>
          <table:table-cell office:value-type="float" office:value="-9484.64"/>
          <table:table-cell table:number-columns-repeated="16373"/>
        </table:table-row>
        <table:table-row>
          <table:table-cell office:value-type="float" office:value="81733004740000"/>
          <table:table-cell office:value-type="string" office:string-value="       OUTRAS"/>
          <table:table-cell office:value-type="float" office:value="-8889100.75"/>
          <table:table-cell office:value-type="float" office:value="-50286.49"/>
          <table:table-cell office:value-type="float" office:value="-51566.49"/>
          <table:table-cell office:value-type="float" office:value="-52766.49"/>
          <table:table-cell office:value-type="float" office:value="-52766.49"/>
          <table:table-cell office:value-type="float" office:value="-57612.04"/>
          <table:table-cell office:value-type="float" office:value="-633452.04"/>
          <table:table-cell office:value-type="float" office:value="-18240"/>
          <table:table-cell office:value-type="float" office:value="-23040"/>
          <table:table-cell table:number-columns-repeated="16373"/>
        </table:table-row>
        <table:table-row>
          <table:table-cell office:value-type="float" office:value="81733004750000"/>
          <table:table-cell office:value-type="string" office:string-value="      GRATIFICACAO DE NATAL (13 SALARIO - LEI 4.9)"/>
          <table:table-cell office:value-type="float" office:value="-4954807.04"/>
          <table:table-cell office:value-type="float" office:value="-1573944.59"/>
          <table:table-cell office:value-type="float" office:value="-2480037.27"/>
          <table:table-cell office:value-type="float" office:value="-3382817.34"/>
          <table:table-cell office:value-type="float" office:value="-4285121.74"/>
          <table:table-cell office:value-type="float" office:value="-5186780.8899999997"/>
          <table:table-cell office:value-type="float" office:value="-6102511.8600000003"/>
          <table:table-cell office:value-type="float" office:value="-939812.25"/>
          <table:table-cell office:value-type="float" office:value="-1853021.11"/>
          <table:table-cell table:number-columns-repeated="16373"/>
        </table:table-row>
        <table:table-row>
          <table:table-cell office:value-type="float" office:value="81733004757000"/>
          <table:table-cell office:value-type="string" office:string-value="      REMUNERACAO VARIAVEL"/>
          <table:table-cell office:value-type="float" office:value="-30258.85"/>
          <table:table-cell office:value-type="float" office:value="-5124"/>
          <table:table-cell office:value-type="float" office:value="-6949"/>
          <table:table-cell office:value-type="float" office:value="-10551"/>
          <table:table-cell office:value-type="float" office:value="-15289.42"/>
          <table:table-cell office:value-type="float" office:value="-16347.74"/>
          <table:table-cell office:value-type="float" office:value="-17727.740000000002"/>
          <table:table-cell office:value-type="float" office:value="-796"/>
          <table:table-cell office:value-type="float" office:value="-796"/>
          <table:table-cell table:number-columns-repeated="16373"/>
        </table:table-row>
        <table:table-row>
          <table:table-cell office:value-type="float" office:value="81733004757100"/>
          <table:table-cell office:value-type="string" office:string-value="       CREDIAMIGO"/>
          <table:table-cell office:value-type="float" office:value="-490.77"/>
          <table:table-cell table:number-columns-repeated="4"/>
          <table:table-cell office:value-type="float" office:value="-1058.32"/>
          <table:table-cell office:value-type="float" office:value="-1058.32"/>
          <table:table-cell table:number-columns-repeated="16375"/>
        </table:table-row>
        <table:table-row>
          <table:table-cell office:value-type="float" office:value="81733004757200"/>
          <table:table-cell office:value-type="string" office:string-value="       PROGRAMA DE CAPACITACAO"/>
          <table:table-cell office:value-type="float" office:value="-29768.080000000002"/>
          <table:table-cell office:value-type="float" office:value="-5124"/>
          <table:table-cell office:value-type="float" office:value="-6949"/>
          <table:table-cell office:value-type="float" office:value="-10551"/>
          <table:table-cell office:value-type="float" office:value="-15289.42"/>
          <table:table-cell office:value-type="float" office:value="-15289.42"/>
          <table:table-cell office:value-type="float" office:value="-16669.419999999998"/>
          <table:table-cell office:value-type="float" office:value="-796"/>
          <table:table-cell office:value-type="float" office:value="-796"/>
          <table:table-cell table:number-columns-repeated="16373"/>
        </table:table-row>
        <table:table-row>
          <table:table-cell office:value-type="float" office:value="81733004760000"/>
          <table:table-cell office:value-type="string" office:string-value="      OUTRAS DESPESAS DE PESSOAL"/>
          <table:table-cell office:value-type="float" office:value="-15775115.85"/>
          <table:table-cell office:value-type="float" office:value="-4203266.79"/>
          <table:table-cell office:value-type="float" office:value="-7563673.7300000004"/>
          <table:table-cell office:value-type="float" office:value="-9972307.6600000001"/>
          <table:table-cell office:value-type="float" office:value="-12758119.66"/>
          <table:table-cell office:value-type="float" office:value="-14263589.68"/>
          <table:table-cell office:value-type="float" office:value="-16153674.32"/>
          <table:table-cell office:value-type="float" office:value="-4280332.47"/>
          <table:table-cell office:value-type="float" office:value="-7267596.0899999999"/>
          <table:table-cell table:number-columns-repeated="16373"/>
        </table:table-row>
        <table:table-row>
          <table:table-cell office:value-type="float" office:value="81733004780000"/>
          <table:table-cell office:value-type="string" office:string-value="       ABONO PECUNIARIO DE FERIAS"/>
          <table:table-cell office:value-type="float" office:value="-1626440.1"/>
          <table:table-cell office:value-type="float" office:value="-521806.37"/>
          <table:table-cell office:value-type="float" office:value="-817870.11"/>
          <table:table-cell office:value-type="float" office:value="-915219.19"/>
          <table:table-cell office:value-type="float" office:value="-1104572.49"/>
          <table:table-cell office:value-type="float" office:value="-1186316.1499999999"/>
          <table:table-cell office:value-type="float" office:value="-1295830.03"/>
          <table:table-cell office:value-type="float" office:value="-489705.49"/>
          <table:table-cell office:value-type="float" office:value="-666143.89"/>
          <table:table-cell table:number-columns-repeated="16373"/>
        </table:table-row>
        <table:table-row>
          <table:table-cell office:value-type="float" office:value="81733004820000"/>
          <table:table-cell office:value-type="string" office:string-value="       DIARIAS"/>
          <table:table-cell office:value-type="float" office:value="-5940420.6100000003"/>
          <table:table-cell office:value-type="float" office:value="-757596.52"/>
          <table:table-cell office:value-type="float" office:value="-1471390.75"/>
          <table:table-cell office:value-type="float" office:value="-2184330.39"/>
          <table:table-cell office:value-type="float" office:value="-2934934.56"/>
          <table:table-cell office:value-type="float" office:value="-3778727.48"/>
          <table:table-cell office:value-type="float" office:value="-4559155.13"/>
          <table:table-cell office:value-type="float" office:value="-921014.13"/>
          <table:table-cell office:value-type="float" office:value="-1656581.47"/>
          <table:table-cell table:number-columns-repeated="16373"/>
        </table:table-row>
        <table:table-row>
          <table:table-cell office:value-type="float" office:value="81733004850000"/>
          <table:table-cell office:value-type="string" office:string-value="       RESCISOES DE CONTRATO DE TRABALHO"/>
          <table:table-cell office:value-type="float" office:value="-117392.52"/>
          <table:table-cell office:value-type="float" office:value="-2170.88"/>
          <table:table-cell office:value-type="float" office:value="-9106.39"/>
          <table:table-cell office:value-type="float" office:value="-13776.37"/>
          <table:table-cell office:value-type="float" office:value="-34061.97"/>
          <table:table-cell office:value-type="float" office:value="-54478.69"/>
          <table:table-cell office:value-type="float" office:value="-61572.99"/>
          <table:table-cell office:value-type="float" office:value="-16791.72"/>
          <table:table-cell office:value-type="float" office:value="-25652.19"/>
          <table:table-cell table:number-columns-repeated="16373"/>
        </table:table-row>
        <table:table-row>
          <table:table-cell office:value-type="float" office:value="81733004860000"/>
          <table:table-cell office:value-type="string" office:string-value="       AVISO PREVIO"/>
          <table:table-cell office:value-type="float" office:value="-4882.04"/>
          <table:table-cell office:value-type="float" office:value="-777.07"/>
          <table:table-cell office:value-type="float" office:value="-777.07"/>
          <table:table-cell office:value-type="float" office:value="-777.07"/>
          <table:table-cell office:value-type="float" office:value="-777.07"/>
          <table:table-cell office:value-type="float" office:value="-777.07"/>
          <table:table-cell office:value-type="float" office:value="-777.07"/>
          <table:table-cell/>
          <table:table-cell office:value-type="float" office:value="-1073.76"/>
          <table:table-cell table:number-columns-repeated="16373"/>
        </table:table-row>
        <table:table-row>
          <table:table-cell office:value-type="float" office:value="81733004862000"/>
          <table:table-cell office:value-type="string" office:string-value="       REMUNERACAO ADICIONAL DE FERIAS"/>
          <table:table-cell office:value-type="float" office:value="-2021677.51"/>
          <table:table-cell office:value-type="float" office:value="-730228.91"/>
          <table:table-cell office:value-type="float" office:value="-1315363.3999999999"/>
          <table:table-cell office:value-type="float" office:value="-1713782.31"/>
          <table:table-cell office:value-type="float" office:value="-2228390.0299999998"/>
          <table:table-cell office:value-type="float" office:value="-2310099.12"/>
          <table:table-cell office:value-type="float" office:value="-2558551.4900000002"/>
          <table:table-cell office:value-type="float" office:value="-713299.37"/>
          <table:table-cell office:value-type="float" office:value="-1231864.77"/>
          <table:table-cell table:number-columns-repeated="16373"/>
        </table:table-row>
        <table:table-row>
          <table:table-cell office:value-type="float" office:value="81733004862500"/>
          <table:table-cell office:value-type="string" office:string-value="       REMUNERACAO SALARIAL DE FERIAS"/>
          <table:table-cell office:value-type="float" office:value="-6064303.0700000003"/>
          <table:table-cell office:value-type="float" office:value="-2190687.04"/>
          <table:table-cell office:value-type="float" office:value="-3949166.01"/>
          <table:table-cell office:value-type="float" office:value="-5144422.33"/>
          <table:table-cell office:value-type="float" office:value="-6455383.54"/>
          <table:table-cell office:value-type="float" office:value="-6933191.1699999999"/>
          <table:table-cell office:value-type="float" office:value="-7677787.6100000003"/>
          <table:table-cell office:value-type="float" office:value="-2139521.7599999998"/>
          <table:table-cell office:value-type="float" office:value="-3686280.01"/>
          <table:table-cell table:number-columns-repeated="16373"/>
        </table:table-row>
        <table:table-row>
          <table:table-cell office:value-type="float" office:value="81736001000000"/>
          <table:table-cell office:value-type="string" office:string-value="    DESPESAS DE PESSOAL - TREINAMENTO"/>
          <table:table-cell office:value-type="float" office:value="-3291195.23"/>
          <table:table-cell office:value-type="float" office:value="-420640.83"/>
          <table:table-cell office:value-type="float" office:value="-759167.85"/>
          <table:table-cell office:value-type="float" office:value="-917716.06"/>
          <table:table-cell office:value-type="float" office:value="-1026955.35"/>
          <table:table-cell office:value-type="float" office:value="-1202699.43"/>
          <table:table-cell office:value-type="float" office:value="-1367303.66"/>
          <table:table-cell office:value-type="float" office:value="-170032.05"/>
          <table:table-cell office:value-type="float" office:value="-380886.06"/>
          <table:table-cell table:number-columns-repeated="16373"/>
        </table:table-row>
        <table:table-row>
          <table:table-cell office:value-type="float" office:value="81736001480000"/>
          <table:table-cell office:value-type="string" office:string-value="      PROGRAMA DE FORMACAO PROFISSIONAL"/>
          <table:table-cell office:value-type="float" office:value="-3289634.01"/>
          <table:table-cell office:value-type="float" office:value="-420460.83"/>
          <table:table-cell office:value-type="float" office:value="-758627.85"/>
          <table:table-cell office:value-type="float" office:value="-916756.06"/>
          <table:table-cell office:value-type="float" office:value="-1025926.35"/>
          <table:table-cell office:value-type="float" office:value="-1201489.43"/>
          <table:table-cell office:value-type="float" office:value="-1366033.86"/>
          <table:table-cell office:value-type="float" office:value="-169876.5"/>
          <table:table-cell office:value-type="float" office:value="-380730.51"/>
          <table:table-cell table:number-columns-repeated="16373"/>
        </table:table-row>
        <table:table-row>
          <table:table-cell office:value-type="float" office:value="81736001755000"/>
          <table:table-cell office:value-type="string" office:string-value="       TREINAMENTO EXTERNO"/>
          <table:table-cell office:value-type="float" office:value="-1311694.57"/>
          <table:table-cell office:value-type="float" office:value="-164804.98000000001"/>
          <table:table-cell office:value-type="float" office:value="-217389.57"/>
          <table:table-cell office:value-type="float" office:value="-281624.89"/>
          <table:table-cell office:value-type="float" office:value="-362623.76"/>
          <table:table-cell office:value-type="float" office:value="-505450.41"/>
          <table:table-cell office:value-type="float" office:value="-637200.86"/>
          <table:table-cell office:value-type="float" office:value="-116038.74"/>
          <table:table-cell office:value-type="float" office:value="-244046.64"/>
          <table:table-cell table:number-columns-repeated="16373"/>
        </table:table-row>
        <table:table-row>
          <table:table-cell office:value-type="float" office:value="81736001755500"/>
          <table:table-cell office:value-type="string" office:string-value="        TAXA DE INSCRICAO/MENSALIDADE"/>
          <table:table-cell office:value-type="float" office:value="-811110.3"/>
          <table:table-cell office:value-type="float" office:value="-162163.48000000001"/>
          <table:table-cell office:value-type="float" office:value="-202101.4"/>
          <table:table-cell office:value-type="float" office:value="-233315.32"/>
          <table:table-cell office:value-type="float" office:value="-283581.64"/>
          <table:table-cell office:value-type="float" office:value="-331242.78999999998"/>
          <table:table-cell office:value-type="float" office:value="-420830.39"/>
          <table:table-cell office:value-type="float" office:value="-71578.83"/>
          <table:table-cell office:value-type="float" office:value="-128791.21"/>
          <table:table-cell table:number-columns-repeated="16373"/>
        </table:table-row>
        <table:table-row>
          <table:table-cell office:value-type="float" office:value="81736001755520"/>
          <table:table-cell office:value-type="string" office:string-value="         ESPECIALIZACAO"/>
          <table:table-cell office:value-type="float" office:value="-57938.96"/>
          <table:table-cell office:value-type="float" office:value="-5598.08"/>
          <table:table-cell office:value-type="float" office:value="-10066.15"/>
          <table:table-cell office:value-type="float" office:value="-18749.349999999999"/>
          <table:table-cell office:value-type="float" office:value="-25841.08"/>
          <table:table-cell office:value-type="float" office:value="-35559.96"/>
          <table:table-cell office:value-type="float" office:value="-76869.61"/>
          <table:table-cell office:value-type="float" office:value="-46984.27"/>
          <table:table-cell office:value-type="float" office:value="-57309.47"/>
          <table:table-cell table:number-columns-repeated="16373"/>
        </table:table-row>
        <table:table-row>
          <table:table-cell office:value-type="float" office:value="81736001755540"/>
          <table:table-cell office:value-type="string" office:string-value="         MESTRADO"/>
          <table:table-cell office:value-type="float" office:value="-55353.74"/>
          <table:table-cell office:value-type="float" office:value="-5739.2"/>
          <table:table-cell office:value-type="float" office:value="-11008.4"/>
          <table:table-cell office:value-type="float" office:value="-11008.4"/>
          <table:table-cell office:value-type="float" office:value="-13165.95"/>
          <table:table-cell office:value-type="float" office:value="-13715.95"/>
          <table:table-cell office:value-type="float" office:value="-14815.95"/>
          <table:table-cell office:value-type="float" office:value="-1210.76"/>
          <table:table-cell office:value-type="float" office:value="-7040.25"/>
          <table:table-cell table:number-columns-repeated="16373"/>
        </table:table-row>
        <table:table-row>
          <table:table-cell office:value-type="float" office:value="81736001755560"/>
          <table:table-cell office:value-type="string" office:string-value="         DOUTORADO"/>
          <table:table-cell/>
          <table:table-cell office:value-type="float" office:value="-104190"/>
          <table:table-cell office:value-type="float" office:value="-104190"/>
          <table:table-cell office:value-type="float" office:value="-104190"/>
          <table:table-cell office:value-type="float" office:value="-104190"/>
          <table:table-cell office:value-type="float" office:value="-104190"/>
          <table:table-cell office:value-type="float" office:value="-104190"/>
          <table:table-cell office:value-type="float" office:value="-162.9"/>
          <table:table-cell office:value-type="float" office:value="-162.9"/>
          <table:table-cell table:number-columns-repeated="16373"/>
        </table:table-row>
        <table:table-row>
          <table:table-cell office:value-type="float" office:value="81736001755580"/>
          <table:table-cell office:value-type="string" office:string-value="         OUTROS"/>
          <table:table-cell office:value-type="float" office:value="-697817.59999999998"/>
          <table:table-cell office:value-type="float" office:value="-46636.2"/>
          <table:table-cell office:value-type="float" office:value="-76836.850000000006"/>
          <table:table-cell office:value-type="float" office:value="-99367.57"/>
          <table:table-cell office:value-type="float" office:value="-140384.60999999999"/>
          <table:table-cell office:value-type="float" office:value="-177776.88"/>
          <table:table-cell office:value-type="float" office:value="-224954.83"/>
          <table:table-cell office:value-type="float" office:value="-23220.9"/>
          <table:table-cell office:value-type="float" office:value="-64278.59"/>
          <table:table-cell table:number-columns-repeated="16373"/>
        </table:table-row>
        <table:table-row>
          <table:table-cell office:value-type="float" office:value="81736001756000"/>
          <table:table-cell office:value-type="string" office:string-value="        PASSAGENS AEREAS"/>
          <table:table-cell office:value-type="float" office:value="-216638.64"/>
          <table:table-cell/>
          <table:table-cell office:value-type="float" office:value="-7342.47"/>
          <table:table-cell office:value-type="float" office:value="-24511.47"/>
          <table:table-cell office:value-type="float" office:value="-34566.78"/>
          <table:table-cell office:value-type="float" office:value="-70206.66"/>
          <table:table-cell office:value-type="float" office:value="-94365.7"/>
          <table:table-cell office:value-type="float" office:value="-15124.34"/>
          <table:table-cell office:value-type="float" office:value="-51424.49"/>
          <table:table-cell table:number-columns-repeated="16373"/>
        </table:table-row>
        <table:table-row>
          <table:table-cell office:value-type="float" office:value="81736001756020"/>
          <table:table-cell office:value-type="string" office:string-value="        PASSAGENS TERRESTRES"/>
          <table:table-cell office:value-type="float" office:value="-1906.13"/>
          <table:table-cell/>
          <table:table-cell office:value-type="float" office:value="-56"/>
          <table:table-cell office:value-type="float" office:value="-641"/>
          <table:table-cell office:value-type="float" office:value="-1001.5"/>
          <table:table-cell office:value-type="float" office:value="-2017.18"/>
          <table:table-cell office:value-type="float" office:value="-2165.06"/>
          <table:table-cell office:value-type="float" office:value="-792"/>
          <table:table-cell office:value-type="float" office:value="-1332.66"/>
          <table:table-cell table:number-columns-repeated="16373"/>
        </table:table-row>
        <table:table-row>
          <table:table-cell office:value-type="float" office:value="81736001756040"/>
          <table:table-cell office:value-type="string" office:string-value="        QUILOMETRAGEM"/>
          <table:table-cell office:value-type="float" office:value="-6784.76"/>
          <table:table-cell/>
          <table:table-cell office:value-type="float" office:value="-205.2"/>
          <table:table-cell office:value-type="float" office:value="-498.58"/>
          <table:table-cell office:value-type="float" office:value="-3367.82"/>
          <table:table-cell office:value-type="float" office:value="-9304.3700000000008"/>
          <table:table-cell office:value-type="float" office:value="-9771.77"/>
          <table:table-cell office:value-type="float" office:value="-3690.18"/>
          <table:table-cell office:value-type="float" office:value="-3861.18"/>
          <table:table-cell table:number-columns-repeated="16373"/>
        </table:table-row>
        <table:table-row>
          <table:table-cell office:value-type="float" office:value="81736001756060"/>
          <table:table-cell office:value-type="string" office:string-value="        AJUDA DE CUSTO"/>
          <table:table-cell office:value-type="float" office:value="-8348.5400000000009"/>
          <table:table-cell table:number-columns-repeated="4"/>
          <table:table-cell office:value-type="float" office:value="-1072.8900000000001"/>
          <table:table-cell office:value-type="float" office:value="-3218.67"/>
          <table:table-cell office:value-type="float" office:value="-1072.8900000000001"/>
          <table:table-cell office:value-type="float" office:value="-6537.34"/>
          <table:table-cell table:number-columns-repeated="16373"/>
        </table:table-row>
        <table:table-row>
          <table:table-cell office:value-type="float" office:value="81736001756500"/>
          <table:table-cell office:value-type="string" office:string-value="        DIARIAS"/>
          <table:table-cell office:value-type="float" office:value="-266906.2"/>
          <table:table-cell office:value-type="float" office:value="-2641.5"/>
          <table:table-cell office:value-type="float" office:value="-7684.5"/>
          <table:table-cell office:value-type="float" office:value="-22658.52"/>
          <table:table-cell office:value-type="float" office:value="-40106.019999999997"/>
          <table:table-cell office:value-type="float" office:value="-91606.52"/>
          <table:table-cell office:value-type="float" office:value="-106849.27"/>
          <table:table-cell office:value-type="float" office:value="-23780.5"/>
          <table:table-cell office:value-type="float" office:value="-52099.76"/>
          <table:table-cell table:number-columns-repeated="16373"/>
        </table:table-row>
        <table:table-row>
          <table:table-cell office:value-type="float" office:value="81736001757000"/>
          <table:table-cell office:value-type="string" office:string-value="       TREINAMENTO INTERNO"/>
          <table:table-cell office:value-type="float" office:value="-1977939.44"/>
          <table:table-cell office:value-type="float" office:value="-255655.85"/>
          <table:table-cell office:value-type="float" office:value="-541238.28"/>
          <table:table-cell office:value-type="float" office:value="-635131.17000000004"/>
          <table:table-cell office:value-type="float" office:value="-663302.59"/>
          <table:table-cell office:value-type="float" office:value="-696039.02"/>
          <table:table-cell office:value-type="float" office:value="-728833"/>
          <table:table-cell office:value-type="float" office:value="-53837.760000000002"/>
          <table:table-cell office:value-type="float" office:value="-136683.87"/>
          <table:table-cell table:number-columns-repeated="16373"/>
        </table:table-row>
        <table:table-row>
          <table:table-cell office:value-type="float" office:value="81736001757500"/>
          <table:table-cell office:value-type="string" office:string-value="        PASSAGENS AEREAS"/>
          <table:table-cell office:value-type="float" office:value="-451557.34"/>
          <table:table-cell office:value-type="float" office:value="-24909.02"/>
          <table:table-cell office:value-type="float" office:value="-71455.95"/>
          <table:table-cell office:value-type="float" office:value="-77446.23"/>
          <table:table-cell office:value-type="float" office:value="-77848.009999999995"/>
          <table:table-cell office:value-type="float" office:value="-76118.929999999993"/>
          <table:table-cell office:value-type="float" office:value="-77886.45"/>
          <table:table-cell office:value-type="float" office:value="-18862.41"/>
          <table:table-cell office:value-type="float" office:value="-28275.21"/>
          <table:table-cell table:number-columns-repeated="16373"/>
        </table:table-row>
        <table:table-row>
          <table:table-cell office:value-type="float" office:value="81736001757520"/>
          <table:table-cell office:value-type="string" office:string-value="        PASSAGENS TERRESTRES"/>
          <table:table-cell office:value-type="float" office:value="-59175.65"/>
          <table:table-cell office:value-type="float" office:value="-8344.65"/>
          <table:table-cell office:value-type="float" office:value="-28779.32"/>
          <table:table-cell office:value-type="float" office:value="-29000.02"/>
          <table:table-cell office:value-type="float" office:value="-29646.52"/>
          <table:table-cell office:value-type="float" office:value="-29793.52"/>
          <table:table-cell office:value-type="float" office:value="-30852.12"/>
          <table:table-cell office:value-type="float" office:value="-475.98"/>
          <table:table-cell office:value-type="float" office:value="-1363.2"/>
          <table:table-cell table:number-columns-repeated="16373"/>
        </table:table-row>
        <table:table-row>
          <table:table-cell office:value-type="float" office:value="81736001757540"/>
          <table:table-cell office:value-type="string" office:string-value="        QUILOMETRAGEM"/>
          <table:table-cell office:value-type="float" office:value="-215257.27"/>
          <table:table-cell office:value-type="float" office:value="-29669.85"/>
          <table:table-cell office:value-type="float" office:value="-60622.41"/>
          <table:table-cell office:value-type="float" office:value="-63646.92"/>
          <table:table-cell office:value-type="float" office:value="-63887.82"/>
          <table:table-cell office:value-type="float" office:value="-64132.22"/>
          <table:table-cell office:value-type="float" office:value="-70015.179999999993"/>
          <table:table-cell office:value-type="float" office:value="-3237.28"/>
          <table:table-cell office:value-type="float" office:value="-10946.29"/>
          <table:table-cell table:number-columns-repeated="16373"/>
        </table:table-row>
        <table:table-row>
          <table:table-cell office:value-type="float" office:value="81736001758000"/>
          <table:table-cell office:value-type="string" office:string-value="        DIARIAS"/>
          <table:table-cell office:value-type="float" office:value="-882174.91"/>
          <table:table-cell office:value-type="float" office:value="-94389.6"/>
          <table:table-cell office:value-type="float" office:value="-244807.1"/>
          <table:table-cell office:value-type="float" office:value="-281123.09999999998"/>
          <table:table-cell office:value-type="float" office:value="-286901.86"/>
          <table:table-cell office:value-type="float" office:value="-287847.86"/>
          <table:table-cell office:value-type="float" office:value="-294735.86"/>
          <table:table-cell office:value-type="float" office:value="-4068"/>
          <table:table-cell office:value-type="float" office:value="-36903.25"/>
          <table:table-cell table:number-columns-repeated="16373"/>
        </table:table-row>
        <table:table-row>
          <table:table-cell office:value-type="float" office:value="81736001758100"/>
          <table:table-cell office:value-type="string" office:string-value="        EMPRESA CONTRATADA"/>
          <table:table-cell office:value-type="float" office:value="-43975.63"/>
          <table:table-cell office:value-type="float" office:value="-39732.83"/>
          <table:table-cell office:value-type="float" office:value="-48825.06"/>
          <table:table-cell office:value-type="float" office:value="-60555.49"/>
          <table:table-cell office:value-type="float" office:value="-67005.490000000005"/>
          <table:table-cell office:value-type="float" office:value="-87472.42"/>
          <table:table-cell office:value-type="float" office:value="-101144.96000000001"/>
          <table:table-cell office:value-type="float" office:value="-12438.34"/>
          <table:table-cell office:value-type="float" office:value="-34742.18"/>
          <table:table-cell table:number-columns-repeated="16373"/>
        </table:table-row>
        <table:table-row>
          <table:table-cell office:value-type="float" office:value="81736001758500"/>
          <table:table-cell office:value-type="string" office:string-value="        DOCENTES"/>
          <table:table-cell office:value-type="float" office:value="-325798.64"/>
          <table:table-cell office:value-type="float" office:value="-58609.9"/>
          <table:table-cell office:value-type="float" office:value="-86748.44"/>
          <table:table-cell office:value-type="float" office:value="-123359.41"/>
          <table:table-cell office:value-type="float" office:value="-138012.89000000001"/>
          <table:table-cell office:value-type="float" office:value="-150674.07"/>
          <table:table-cell office:value-type="float" office:value="-154198.43"/>
          <table:table-cell office:value-type="float" office:value="-14755.75"/>
          <table:table-cell office:value-type="float" office:value="-24453.74"/>
          <table:table-cell table:number-columns-repeated="16373"/>
        </table:table-row>
        <table:table-row>
          <table:table-cell office:value-type="float" office:value="81736001759000"/>
          <table:table-cell office:value-type="string" office:string-value="         INSTRUTORES INTERNOS"/>
          <table:table-cell office:value-type="float" office:value="-268745"/>
          <table:table-cell office:value-type="float" office:value="-54616"/>
          <table:table-cell office:value-type="float" office:value="-74716"/>
          <table:table-cell office:value-type="float" office:value="-102981"/>
          <table:table-cell office:value-type="float" office:value="-109308"/>
          <table:table-cell office:value-type="float" office:value="-114112"/>
          <table:table-cell office:value-type="float" office:value="-119728"/>
          <table:table-cell office:value-type="float" office:value="-3766"/>
          <table:table-cell office:value-type="float" office:value="-6944"/>
          <table:table-cell table:number-columns-repeated="16373"/>
        </table:table-row>
        <table:table-row>
          <table:table-cell office:value-type="float" office:value="81736001761000"/>
          <table:table-cell office:value-type="string" office:string-value="         INSTRUTORES EXTERNOS"/>
          <table:table-cell office:value-type="float" office:value="-57053.64"/>
          <table:table-cell office:value-type="float" office:value="-3993.9"/>
          <table:table-cell office:value-type="float" office:value="-12032.44"/>
          <table:table-cell office:value-type="float" office:value="-20378.41"/>
          <table:table-cell office:value-type="float" office:value="-28704.89"/>
          <table:table-cell office:value-type="float" office:value="-36562.07"/>
          <table:table-cell office:value-type="float" office:value="-34470.43"/>
          <table:table-cell office:value-type="float" office:value="-10989.75"/>
          <table:table-cell office:value-type="float" office:value="-17509.740000000002"/>
          <table:table-cell table:number-columns-repeated="16373"/>
        </table:table-row>
        <table:table-row>
          <table:table-cell office:value-type="float" office:value="81736001840000"/>
          <table:table-cell office:value-type="string" office:string-value="      OUTRAS"/>
          <table:table-cell office:value-type="float" office:value="-1561.22"/>
          <table:table-cell office:value-type="float" office:value="-180"/>
          <table:table-cell office:value-type="float" office:value="-540"/>
          <table:table-cell office:value-type="float" office:value="-960"/>
          <table:table-cell office:value-type="float" office:value="-1029"/>
          <table:table-cell office:value-type="float" office:value="-1210"/>
          <table:table-cell office:value-type="float" office:value="-1269.8"/>
          <table:table-cell office:value-type="float" office:value="-155.55000000000001"/>
          <table:table-cell office:value-type="float" office:value="-155.55000000000001"/>
          <table:table-cell table:number-columns-repeated="16373"/>
        </table:table-row>
        <table:table-row>
          <table:table-cell office:value-type="float" office:value="81737000000000"/>
          <table:table-cell office:value-type="string" office:string-value="    DESPESAS DE REMUNERACAO DE ESTAGIARIOS"/>
          <table:table-cell office:value-type="float" office:value="-1277726.0900000001"/>
          <table:table-cell office:value-type="float" office:value="-177509.47"/>
          <table:table-cell office:value-type="float" office:value="-345111.99"/>
          <table:table-cell office:value-type="float" office:value="-538547.67000000004"/>
          <table:table-cell office:value-type="float" office:value="-723826.76"/>
          <table:table-cell office:value-type="float" office:value="-923822.31"/>
          <table:table-cell office:value-type="float" office:value="-1110483.6299999999"/>
          <table:table-cell office:value-type="float" office:value="-191308.87"/>
          <table:table-cell office:value-type="float" office:value="-374105.17"/>
          <table:table-cell table:number-columns-repeated="16373"/>
        </table:table-row>
        <table:table-row>
          <table:table-cell office:value-type="float" office:value="81737000010000"/>
          <table:table-cell office:value-type="string" office:string-value="      BOLSA DE ESTUDO"/>
          <table:table-cell office:value-type="float" office:value="-1213115.8600000001"/>
          <table:table-cell office:value-type="float" office:value="-172972.09"/>
          <table:table-cell office:value-type="float" office:value="-335798.29"/>
          <table:table-cell office:value-type="float" office:value="-524110.1"/>
          <table:table-cell office:value-type="float" office:value="-704109.14"/>
          <table:table-cell office:value-type="float" office:value="-899253.83"/>
          <table:table-cell office:value-type="float" office:value="-1081132.6100000001"/>
          <table:table-cell office:value-type="float" office:value="-186526.65"/>
          <table:table-cell office:value-type="float" office:value="-364637.36"/>
          <table:table-cell table:number-columns-repeated="16373"/>
        </table:table-row>
        <table:table-row>
          <table:table-cell office:value-type="float" office:value="81737000020000"/>
          <table:table-cell office:value-type="string" office:string-value="      COTA PATRONAL EM FAVOR DA CAMED"/>
          <table:table-cell office:value-type="float" office:value="-32405.42"/>
          <table:table-cell office:value-type="float" office:value="-4537.38"/>
          <table:table-cell office:value-type="float" office:value="-8966.2000000000007"/>
          <table:table-cell office:value-type="float" office:value="-14050.07"/>
          <table:table-cell office:value-type="float" office:value="-19180.12"/>
          <table:table-cell office:value-type="float" office:value="-24030.98"/>
          <table:table-cell office:value-type="float" office:value="-28813.52"/>
          <table:table-cell office:value-type="float" office:value="-4782.22"/>
          <table:table-cell office:value-type="float" office:value="-9467.81"/>
          <table:table-cell table:number-columns-repeated="16373"/>
        </table:table-row>
        <table:table-row>
          <table:table-cell office:value-type="float" office:value="81737000030000"/>
          <table:table-cell office:value-type="string" office:string-value="      PARTICIPACAO FINANCEIRA EM DESPESAS MEDICAS"/>
          <table:table-cell office:value-type="float" office:value="-32204.81"/>
          <table:table-cell/>
          <table:table-cell office:value-type="float" office:value="-347.5"/>
          <table:table-cell office:value-type="float" office:value="-387.5"/>
          <table:table-cell office:value-type="float" office:value="-537.5"/>
          <table:table-cell office:value-type="float" office:value="-537.5"/>
          <table:table-cell office:value-type="float" office:value="-537.5"/>
          <table:table-cell table:number-columns-repeated="16375"/>
        </table:table-row>
        <table:table-row>
          <table:table-cell office:value-type="float" office:value="81739008000000"/>
          <table:table-cell office:value-type="string" office:string-value="    DESPESAS DE PROCESSAMENTO DE DADOS"/>
          <table:table-cell office:value-type="float" office:value="-21131207.550000001"/>
          <table:table-cell office:value-type="float" office:value="-3323386.65"/>
          <table:table-cell office:value-type="float" office:value="-7279646.46"/>
          <table:table-cell office:value-type="float" office:value="-10948457.199999999"/>
          <table:table-cell office:value-type="float" office:value="-15359139.34"/>
          <table:table-cell office:value-type="float" office:value="-19593335.199999999"/>
          <table:table-cell office:value-type="float" office:value="-24097042.59"/>
          <table:table-cell office:value-type="float" office:value="-3837140.27"/>
          <table:table-cell office:value-type="float" office:value="-7822209.7199999997"/>
          <table:table-cell table:number-columns-repeated="16373"/>
        </table:table-row>
        <table:table-row>
          <table:table-cell office:value-type="float" office:value="81739008500000"/>
          <table:table-cell office:value-type="string" office:string-value="      ALUGUEL DE EQUIPAMENTOS"/>
          <table:table-cell office:value-type="float" office:value="-2394331.23"/>
          <table:table-cell office:value-type="float" office:value="-433090.64"/>
          <table:table-cell office:value-type="float" office:value="-876866.44"/>
          <table:table-cell office:value-type="float" office:value="-1059572.97"/>
          <table:table-cell office:value-type="float" office:value="-1342796.52"/>
          <table:table-cell office:value-type="float" office:value="-1511020.51"/>
          <table:table-cell office:value-type="float" office:value="-1661335.5"/>
          <table:table-cell office:value-type="float" office:value="-181766.97"/>
          <table:table-cell office:value-type="float" office:value="-347721.26"/>
          <table:table-cell table:number-columns-repeated="16373"/>
        </table:table-row>
        <table:table-row>
          <table:table-cell office:value-type="float" office:value="81739008600000"/>
          <table:table-cell office:value-type="string" office:string-value="      ARRENDAMENTO DE EQUIPAMENTOS"/>
          <table:table-cell office:value-type="float" office:value="-672853.33"/>
          <table:table-cell/>
          <table:table-cell office:value-type="float" office:value="-823754.82"/>
          <table:table-cell office:value-type="float" office:value="-1718741.03"/>
          <table:table-cell office:value-type="float" office:value="-2503049.4900000002"/>
          <table:table-cell office:value-type="float" office:value="-3294836.3"/>
          <table:table-cell office:value-type="float" office:value="-4104686.45"/>
          <table:table-cell office:value-type="float" office:value="-788962.51"/>
          <table:table-cell office:value-type="float" office:value="-1504723.07"/>
          <table:table-cell table:number-columns-repeated="16373"/>
        </table:table-row>
        <table:table-row>
          <table:table-cell office:value-type="float" office:value="81739008640000"/>
          <table:table-cell office:value-type="string" office:string-value="      PESSOAL ESPECIALIZADO"/>
          <table:table-cell office:value-type="float" office:value="-1364416.26"/>
          <table:table-cell office:value-type="float" office:value="-297103.23"/>
          <table:table-cell office:value-type="float" office:value="-564693.09"/>
          <table:table-cell office:value-type="float" office:value="-909124.84"/>
          <table:table-cell office:value-type="float" office:value="-1168472.52"/>
          <table:table-cell office:value-type="float" office:value="-1518176.25"/>
          <table:table-cell office:value-type="float" office:value="-1862777.09"/>
          <table:table-cell office:value-type="float" office:value="-371841.48"/>
          <table:table-cell office:value-type="float" office:value="-741164.65"/>
          <table:table-cell table:number-columns-repeated="16373"/>
        </table:table-row>
        <table:table-row>
          <table:table-cell office:value-type="float" office:value="81739008665000"/>
          <table:table-cell office:value-type="string" office:string-value="       CONSULTORIAS"/>
          <table:table-cell office:value-type="float" office:value="-75.010000000000005"/>
          <table:table-cell/>
          <table:table-cell office:value-type="float" office:value="-494.4"/>
          <table:table-cell office:value-type="float" office:value="-494.4"/>
          <table:table-cell office:value-type="float" office:value="-494.4"/>
          <table:table-cell office:value-type="float" office:value="-494.4"/>
          <table:table-cell office:value-type="float" office:value="-12244.4"/>
          <table:table-cell table:number-columns-repeated="16375"/>
        </table:table-row>
        <table:table-row>
          <table:table-cell office:value-type="float" office:value="81739008680000"/>
          <table:table-cell office:value-type="string" office:string-value="       OUTRAS"/>
          <table:table-cell office:value-type="float" office:value="-1364341.25"/>
          <table:table-cell office:value-type="float" office:value="-297103.23"/>
          <table:table-cell office:value-type="float" office:value="-564198.68999999994"/>
          <table:table-cell office:value-type="float" office:value="-908630.44"/>
          <table:table-cell office:value-type="float" office:value="-1167978.1200000001"/>
          <table:table-cell office:value-type="float" office:value="-1517681.85"/>
          <table:table-cell office:value-type="float" office:value="-1850532.69"/>
          <table:table-cell office:value-type="float" office:value="-371841.48"/>
          <table:table-cell office:value-type="float" office:value="-741164.65"/>
          <table:table-cell table:number-columns-repeated="16373"/>
        </table:table-row>
        <table:table-row>
          <table:table-cell office:value-type="float" office:value="81739008700000"/>
          <table:table-cell office:value-type="string" office:string-value="      DESENVOLVIMENTO E MANUTENCAO DE SISTEMAS"/>
          <table:table-cell office:value-type="float" office:value="-5737035.5499999998"/>
          <table:table-cell office:value-type="float" office:value="-1067218.27"/>
          <table:table-cell office:value-type="float" office:value="-1918712.23"/>
          <table:table-cell office:value-type="float" office:value="-2776118.76"/>
          <table:table-cell office:value-type="float" office:value="-3783166.48"/>
          <table:table-cell office:value-type="float" office:value="-4636812.51"/>
          <table:table-cell office:value-type="float" office:value="-6171643.6100000003"/>
          <table:table-cell office:value-type="float" office:value="-211821.33"/>
          <table:table-cell office:value-type="float" office:value="-1122995.01"/>
          <table:table-cell table:number-columns-repeated="16373"/>
        </table:table-row>
        <table:table-row>
          <table:table-cell office:value-type="float" office:value="81739008720000"/>
          <table:table-cell office:value-type="string" office:string-value="       DIREITO DE USO DE SISTEMAS"/>
          <table:table-cell office:value-type="float" office:value="-1137806.95"/>
          <table:table-cell office:value-type="float" office:value="-324423.21999999997"/>
          <table:table-cell office:value-type="float" office:value="-500796.32"/>
          <table:table-cell office:value-type="float" office:value="-697910.36"/>
          <table:table-cell office:value-type="float" office:value="-1074948.17"/>
          <table:table-cell office:value-type="float" office:value="-1306065.3600000001"/>
          <table:table-cell office:value-type="float" office:value="-1514899.52"/>
          <table:table-cell office:value-type="float" office:value="-209219.31"/>
          <table:table-cell office:value-type="float" office:value="-435382.74"/>
          <table:table-cell table:number-columns-repeated="16373"/>
        </table:table-row>
        <table:table-row>
          <table:table-cell office:value-type="float" office:value="81739008760000"/>
          <table:table-cell office:value-type="string" office:string-value="       MANUTENCAO DE SISTEMAS"/>
          <table:table-cell office:value-type="float" office:value="-4599228.5999999996"/>
          <table:table-cell office:value-type="float" office:value="-742795.05"/>
          <table:table-cell office:value-type="float" office:value="-1417915.91"/>
          <table:table-cell office:value-type="float" office:value="-2078208.4"/>
          <table:table-cell office:value-type="float" office:value="-2708218.31"/>
          <table:table-cell office:value-type="float" office:value="-3330747.15"/>
          <table:table-cell office:value-type="float" office:value="-4656744.09"/>
          <table:table-cell office:value-type="float" office:value="-2602.02"/>
          <table:table-cell office:value-type="float" office:value="-687612.27"/>
          <table:table-cell table:number-columns-repeated="16373"/>
        </table:table-row>
        <table:table-row>
          <table:table-cell office:value-type="float" office:value="81739008780000"/>
          <table:table-cell office:value-type="string" office:string-value="      EXECUCAO DE SERVICOS"/>
          <table:table-cell office:value-type="float" office:value="-10962571.18"/>
          <table:table-cell office:value-type="float" office:value="-1525974.51"/>
          <table:table-cell office:value-type="float" office:value="-3095619.88"/>
          <table:table-cell office:value-type="float" office:value="-4484899.5999999996"/>
          <table:table-cell office:value-type="float" office:value="-6561654.3300000001"/>
          <table:table-cell office:value-type="float" office:value="-8632489.6300000008"/>
          <table:table-cell office:value-type="float" office:value="-10296599.939999999"/>
          <table:table-cell office:value-type="float" office:value="-2282747.98"/>
          <table:table-cell office:value-type="float" office:value="-4105605.73"/>
          <table:table-cell table:number-columns-repeated="16373"/>
        </table:table-row>
        <table:table-row>
          <table:table-cell office:value-type="float" office:value="81739008790000"/>
          <table:table-cell office:value-type="string" office:string-value="       TRANSMISSAO DE DADOS"/>
          <table:table-cell office:value-type="float" office:value="-3934061.32"/>
          <table:table-cell office:value-type="float" office:value="-128399.55"/>
          <table:table-cell office:value-type="float" office:value="-409246.64"/>
          <table:table-cell office:value-type="float" office:value="-517397.11"/>
          <table:table-cell office:value-type="float" office:value="-1397148.09"/>
          <table:table-cell office:value-type="float" office:value="-1964578.36"/>
          <table:table-cell office:value-type="float" office:value="-2106393.7599999998"/>
          <table:table-cell office:value-type="float" office:value="-799130.66"/>
          <table:table-cell office:value-type="float" office:value="-1188522.92"/>
          <table:table-cell table:number-columns-repeated="16373"/>
        </table:table-row>
        <table:table-row>
          <table:table-cell office:value-type="float" office:value="81739008795000"/>
          <table:table-cell office:value-type="string" office:string-value="       LOCACAO DE SERVICOS"/>
          <table:table-cell office:value-type="float" office:value="-5676471.3499999996"/>
          <table:table-cell office:value-type="float" office:value="-1220766.8999999999"/>
          <table:table-cell office:value-type="float" office:value="-2332198.65"/>
          <table:table-cell office:value-type="float" office:value="-3444439.95"/>
          <table:table-cell office:value-type="float" office:value="-4445286.58"/>
          <table:table-cell office:value-type="float" office:value="-5597713.25"/>
          <table:table-cell office:value-type="float" office:value="-6739216.3600000003"/>
          <table:table-cell office:value-type="float" office:value="-1159814.3899999999"/>
          <table:table-cell office:value-type="float" office:value="-2282784.75"/>
          <table:table-cell table:number-columns-repeated="16373"/>
        </table:table-row>
        <table:table-row>
          <table:table-cell office:value-type="float" office:value="81739008820000"/>
          <table:table-cell office:value-type="string" office:string-value="       MANUTENCAO DE EQUIPAMENTOS"/>
          <table:table-cell office:value-type="float" office:value="-1108369.32"/>
          <table:table-cell office:value-type="float" office:value="-155129.99"/>
          <table:table-cell office:value-type="float" office:value="-315900.42"/>
          <table:table-cell office:value-type="float" office:value="-461796.57"/>
          <table:table-cell office:value-type="float" office:value="-639266.38"/>
          <table:table-cell office:value-type="float" office:value="-824051.36"/>
          <table:table-cell office:value-type="float" office:value="-1076649.1499999999"/>
          <table:table-cell office:value-type="float" office:value="-191138.22"/>
          <table:table-cell office:value-type="float" office:value="-372663.32"/>
          <table:table-cell table:number-columns-repeated="16373"/>
        </table:table-row>
        <table:table-row>
          <table:table-cell office:value-type="float" office:value="81739008840000"/>
          <table:table-cell office:value-type="string" office:string-value="       OUTRAS"/>
          <table:table-cell office:value-type="float" office:value="-243669.19"/>
          <table:table-cell office:value-type="float" office:value="-21678.07"/>
          <table:table-cell office:value-type="float" office:value="-38274.17"/>
          <table:table-cell office:value-type="float" office:value="-61265.97"/>
          <table:table-cell office:value-type="float" office:value="-79953.279999999999"/>
          <table:table-cell office:value-type="float" office:value="-246146.66"/>
          <table:table-cell office:value-type="float" office:value="-374340.67"/>
          <table:table-cell office:value-type="float" office:value="-132664.71"/>
          <table:table-cell office:value-type="float" office:value="-261634.74"/>
          <table:table-cell table:number-columns-repeated="16373"/>
        </table:table-row>
        <table:table-row>
          <table:table-cell office:value-type="float" office:value="81742002000000"/>
          <table:table-cell office:value-type="string" office:string-value="    DESPESAS DE PROMOCOES E RELACOES PUBLICAS"/>
          <table:table-cell office:value-type="float" office:value="-1730808.12"/>
          <table:table-cell office:value-type="float" office:value="-58117.49"/>
          <table:table-cell office:value-type="float" office:value="-84965.99"/>
          <table:table-cell office:value-type="float" office:value="-181309.79"/>
          <table:table-cell office:value-type="float" office:value="-331924.8"/>
          <table:table-cell office:value-type="float" office:value="-593512.11"/>
          <table:table-cell office:value-type="float" office:value="-929235.51"/>
          <table:table-cell office:value-type="float" office:value="-467634.5"/>
          <table:table-cell office:value-type="float" office:value="-913863.6"/>
          <table:table-cell table:number-columns-repeated="16373"/>
        </table:table-row>
        <table:table-row>
          <table:table-cell office:value-type="float" office:value="81742002640000"/>
          <table:table-cell office:value-type="string" office:string-value="      REPRESENTACAO"/>
          <table:table-cell office:value-type="float" office:value="-579372.85"/>
          <table:table-cell office:value-type="float" office:value="-9444"/>
          <table:table-cell office:value-type="float" office:value="-20794.5"/>
          <table:table-cell office:value-type="float" office:value="-40361.1"/>
          <table:table-cell office:value-type="float" office:value="-64246.76"/>
          <table:table-cell office:value-type="float" office:value="-122174.76"/>
          <table:table-cell office:value-type="float" office:value="-208927.45"/>
          <table:table-cell office:value-type="float" office:value="-119835.17"/>
          <table:table-cell office:value-type="float" office:value="-239648.72"/>
          <table:table-cell table:number-columns-repeated="16373"/>
        </table:table-row>
        <table:table-row>
          <table:table-cell office:value-type="float" office:value="81742002800000"/>
          <table:table-cell office:value-type="string" office:string-value="      DIVULGACAO"/>
          <table:table-cell office:value-type="float" office:value="-1151435.27"/>
          <table:table-cell office:value-type="float" office:value="-48673.49"/>
          <table:table-cell office:value-type="float" office:value="-64171.49"/>
          <table:table-cell office:value-type="float" office:value="-140948.69"/>
          <table:table-cell office:value-type="float" office:value="-267678.03999999998"/>
          <table:table-cell office:value-type="float" office:value="-471337.35"/>
          <table:table-cell office:value-type="float" office:value="-720308.06"/>
          <table:table-cell office:value-type="float" office:value="-347799.33"/>
          <table:table-cell office:value-type="float" office:value="-674214.88"/>
          <table:table-cell table:number-columns-repeated="16373"/>
        </table:table-row>
        <table:table-row>
          <table:table-cell office:value-type="float" office:value="81745009000000"/>
          <table:table-cell office:value-type="string" office:string-value="    DESPESAS DE PROPAGANDA E PUBLICIDADE"/>
          <table:table-cell office:value-type="float" office:value="-6796007.3200000003"/>
          <table:table-cell office:value-type="float" office:value="-610714.54"/>
          <table:table-cell office:value-type="float" office:value="-663224.6"/>
          <table:table-cell office:value-type="float" office:value="-699045.97"/>
          <table:table-cell office:value-type="float" office:value="-699045.97"/>
          <table:table-cell office:value-type="float" office:value="-947335.97"/>
          <table:table-cell office:value-type="float" office:value="-1405565.15"/>
          <table:table-cell office:value-type="float" office:value="-196003.98"/>
          <table:table-cell office:value-type="float" office:value="-763921.54"/>
          <table:table-cell table:number-columns-repeated="16373"/>
        </table:table-row>
        <table:table-row>
          <table:table-cell office:value-type="float" office:value="81745009800000"/>
          <table:table-cell office:value-type="string" office:string-value="      DEDUTIVEL DO LUCRO REAL"/>
          <table:table-cell office:value-type="float" office:value="-6796007.3200000003"/>
          <table:table-cell office:value-type="float" office:value="-610714.54"/>
          <table:table-cell office:value-type="float" office:value="-663224.6"/>
          <table:table-cell office:value-type="float" office:value="-699045.97"/>
          <table:table-cell office:value-type="float" office:value="-699045.97"/>
          <table:table-cell office:value-type="float" office:value="-947335.97"/>
          <table:table-cell office:value-type="float" office:value="-1405565.15"/>
          <table:table-cell office:value-type="float" office:value="-196003.98"/>
          <table:table-cell office:value-type="float" office:value="-763921.54"/>
          <table:table-cell table:number-columns-repeated="16373"/>
        </table:table-row>
        <table:table-row>
          <table:table-cell office:value-type="float" office:value="81748006000000"/>
          <table:table-cell office:value-type="string" office:string-value="    DESPESAS DE PUBLICACOES"/>
          <table:table-cell office:value-type="float" office:value="-1109315.1000000001"/>
          <table:table-cell office:value-type="float" office:value="-795402.46"/>
          <table:table-cell office:value-type="float" office:value="-1899578.5"/>
          <table:table-cell office:value-type="float" office:value="-1919771.16"/>
          <table:table-cell office:value-type="float" office:value="-1953591.58"/>
          <table:table-cell office:value-type="float" office:value="-1970863.53"/>
          <table:table-cell office:value-type="float" office:value="-2001292.93"/>
          <table:table-cell office:value-type="float" office:value="-49978.64"/>
          <table:table-cell office:value-type="float" office:value="-80749.960000000006"/>
          <table:table-cell table:number-columns-repeated="16373"/>
        </table:table-row>
        <table:table-row>
          <table:table-cell office:value-type="float" office:value="81751000000000"/>
          <table:table-cell office:value-type="string" office:string-value="    DESPESAS DE SEGUROS"/>
          <table:table-cell office:value-type="float" office:value="-1056050.8799999999"/>
          <table:table-cell office:value-type="float" office:value="-175298.27"/>
          <table:table-cell office:value-type="float" office:value="-399020.21"/>
          <table:table-cell office:value-type="float" office:value="-646694.14"/>
          <table:table-cell office:value-type="float" office:value="-886762.2"/>
          <table:table-cell office:value-type="float" office:value="-1130038.6299999999"/>
          <table:table-cell office:value-type="float" office:value="-1377581.47"/>
          <table:table-cell office:value-type="float" office:value="-238056.02"/>
          <table:table-cell office:value-type="float" office:value="-480962.14"/>
          <table:table-cell table:number-columns-repeated="16373"/>
        </table:table-row>
        <table:table-row>
          <table:table-cell office:value-type="float" office:value="81751000600000"/>
          <table:table-cell office:value-type="string" office:string-value="      COM FORCA-DE-TRABALHO"/>
          <table:table-cell office:value-type="float" office:value="-1000872.95"/>
          <table:table-cell office:value-type="float" office:value="-165157.98000000001"/>
          <table:table-cell office:value-type="float" office:value="-373406.82"/>
          <table:table-cell office:value-type="float" office:value="-611519.06999999995"/>
          <table:table-cell office:value-type="float" office:value="-842022.95"/>
          <table:table-cell office:value-type="float" office:value="-1075631.29"/>
          <table:table-cell office:value-type="float" office:value="-1312479.83"/>
          <table:table-cell office:value-type="float" office:value="-228461.77"/>
          <table:table-cell office:value-type="float" office:value="-461963.34"/>
          <table:table-cell table:number-columns-repeated="16373"/>
        </table:table-row>
        <table:table-row>
          <table:table-cell office:value-type="float" office:value="81751000640000"/>
          <table:table-cell office:value-type="string" office:string-value="      COM EDIFICACOES E INSTALACOES-INCENDIOS"/>
          <table:table-cell office:value-type="float" office:value="-35634.1"/>
          <table:table-cell office:value-type="float" office:value="-5948.02"/>
          <table:table-cell office:value-type="float" office:value="-18279.77"/>
          <table:table-cell office:value-type="float" office:value="-24690.49"/>
          <table:table-cell office:value-type="float" office:value="-31101.21"/>
          <table:table-cell office:value-type="float" office:value="-37511.93"/>
          <table:table-cell office:value-type="float" office:value="-43922.65"/>
          <table:table-cell office:value-type="float" office:value="-6410.72"/>
          <table:table-cell office:value-type="float" office:value="-12857.69"/>
          <table:table-cell table:number-columns-repeated="16373"/>
        </table:table-row>
        <table:table-row>
          <table:table-cell office:value-type="float" office:value="81751000760000"/>
          <table:table-cell office:value-type="string" office:string-value="      DE AUTOMOVEIS-INCENDIO, ROUBO E COLISAO"/>
          <table:table-cell office:value-type="float" office:value="-14715.52"/>
          <table:table-cell office:value-type="float" office:value="-2641.85"/>
          <table:table-cell office:value-type="float" office:value="-5283.7"/>
          <table:table-cell office:value-type="float" office:value="-7925.55"/>
          <table:table-cell office:value-type="float" office:value="-10567.4"/>
          <table:table-cell office:value-type="float" office:value="-13209.25"/>
          <table:table-cell office:value-type="float" office:value="-16877.28"/>
          <table:table-cell office:value-type="float" office:value="-2585.4"/>
          <table:table-cell office:value-type="float" office:value="-5115.88"/>
          <table:table-cell table:number-columns-repeated="16373"/>
        </table:table-row>
        <table:table-row>
          <table:table-cell office:value-type="float" office:value="81751000765000"/>
          <table:table-cell office:value-type="string" office:string-value="      DE AUTOMOVEIS-RCFV (RESP.CIVIL FACULT.DE VEICULOS)"/>
          <table:table-cell office:value-type="float" office:value="-546.24"/>
          <table:table-cell office:value-type="float" office:value="-294.42"/>
          <table:table-cell office:value-type="float" office:value="-793.92"/>
          <table:table-cell office:value-type="float" office:value="-1303.03"/>
          <table:table-cell office:value-type="float" office:value="-1814.64"/>
          <table:table-cell office:value-type="float" office:value="-2326.31"/>
          <table:table-cell office:value-type="float" office:value="-2838.01"/>
          <table:table-cell office:value-type="float" office:value="-494.28"/>
          <table:table-cell office:value-type="float" office:value="-817.53"/>
          <table:table-cell table:number-columns-repeated="16373"/>
        </table:table-row>
        <table:table-row>
          <table:table-cell office:value-type="float" office:value="81751000780000"/>
          <table:table-cell office:value-type="string" office:string-value="      COM AERONAVE-CASCO E RETA"/>
          <table:table-cell office:value-type="float" office:value="-4282.07"/>
          <table:table-cell office:value-type="float" office:value="-1256"/>
          <table:table-cell office:value-type="float" office:value="-1256"/>
          <table:table-cell office:value-type="float" office:value="-1256"/>
          <table:table-cell office:value-type="float" office:value="-1256"/>
          <table:table-cell office:value-type="float" office:value="-1359.85"/>
          <table:table-cell office:value-type="float" office:value="-1463.7"/>
          <table:table-cell office:value-type="float" office:value="-103.85"/>
          <table:table-cell office:value-type="float" office:value="-207.7"/>
          <table:table-cell table:number-columns-repeated="16373"/>
        </table:table-row>
        <table:table-row>
          <table:table-cell office:value-type="float" office:value="81754007000000"/>
          <table:table-cell office:value-type="string" office:string-value="    DESPESAS DE SERVICOS DO SISTEMA FINANCEIRO"/>
          <table:table-cell office:value-type="float" office:value="-2870833.01"/>
          <table:table-cell office:value-type="float" office:value="-530138.51"/>
          <table:table-cell office:value-type="float" office:value="-1079467.48"/>
          <table:table-cell office:value-type="float" office:value="-1574176.59"/>
          <table:table-cell office:value-type="float" office:value="-2019432.26"/>
          <table:table-cell office:value-type="float" office:value="-2488774.36"/>
          <table:table-cell office:value-type="float" office:value="-2930385.26"/>
          <table:table-cell office:value-type="float" office:value="-440785.8"/>
          <table:table-cell office:value-type="float" office:value="-1086282.52"/>
          <table:table-cell table:number-columns-repeated="16373"/>
        </table:table-row>
        <table:table-row>
          <table:table-cell office:value-type="float" office:value="81754007300000"/>
          <table:table-cell office:value-type="string" office:string-value="      SISTEMA DE PAGAMENTOS BRASILEIRO"/>
          <table:table-cell office:value-type="float" office:value="-814277.98"/>
          <table:table-cell office:value-type="float" office:value="-164575.98000000001"/>
          <table:table-cell office:value-type="float" office:value="-277413.71999999997"/>
          <table:table-cell office:value-type="float" office:value="-378011.39"/>
          <table:table-cell office:value-type="float" office:value="-492946.83"/>
          <table:table-cell office:value-type="float" office:value="-631224.25"/>
          <table:table-cell office:value-type="float" office:value="-760247.14"/>
          <table:table-cell office:value-type="float" office:value="-130345.93"/>
          <table:table-cell office:value-type="float" office:value="-262097.01"/>
          <table:table-cell table:number-columns-repeated="16373"/>
        </table:table-row>
        <table:table-row>
          <table:table-cell office:value-type="float" office:value="81754007400000"/>
          <table:table-cell office:value-type="string" office:string-value="      SERVICO DE COMPENSACAO"/>
          <table:table-cell office:value-type="float" office:value="-2033774.83"/>
          <table:table-cell office:value-type="float" office:value="-357248.05"/>
          <table:table-cell office:value-type="float" office:value="-791583.76"/>
          <table:table-cell office:value-type="float" office:value="-1184063.68"/>
          <table:table-cell office:value-type="float" office:value="-1506579.17"/>
          <table:table-cell office:value-type="float" office:value="-1836257.97"/>
          <table:table-cell office:value-type="float" office:value="-2147303.56"/>
          <table:table-cell office:value-type="float" office:value="-302472.65000000002"/>
          <table:table-cell office:value-type="float" office:value="-813816.01"/>
          <table:table-cell table:number-columns-repeated="16373"/>
        </table:table-row>
        <table:table-row>
          <table:table-cell office:value-type="float" office:value="81754007450000"/>
          <table:table-cell office:value-type="string" office:string-value="      CADASTRO E COBRANCA"/>
          <table:table-cell office:value-type="float" office:value="-7357.96"/>
          <table:table-cell office:value-type="float" office:value="-2016.36"/>
          <table:table-cell office:value-type="float" office:value="-4171.88"/>
          <table:table-cell office:value-type="float" office:value="-5803.4"/>
          <table:table-cell office:value-type="float" office:value="-7310.02"/>
          <table:table-cell office:value-type="float" office:value="-8695.9"/>
          <table:table-cell office:value-type="float" office:value="-10238.32"/>
          <table:table-cell office:value-type="float" office:value="-1669"/>
          <table:table-cell office:value-type="float" office:value="-4071.28"/>
          <table:table-cell table:number-columns-repeated="16373"/>
        </table:table-row>
        <table:table-row>
          <table:table-cell office:value-type="float" office:value="81754007660000"/>
          <table:table-cell office:value-type="string" office:string-value="      TAXA DE FISC.DOS MERCADOS DE TIT.E VAL.MOBILIARIOS"/>
          <table:table-cell office:value-type="float" office:value="-15422.24"/>
          <table:table-cell office:value-type="float" office:value="-6298.12"/>
          <table:table-cell office:value-type="float" office:value="-6298.12"/>
          <table:table-cell office:value-type="float" office:value="-6298.12"/>
          <table:table-cell office:value-type="float" office:value="-12596.24"/>
          <table:table-cell office:value-type="float" office:value="-12596.24"/>
          <table:table-cell office:value-type="float" office:value="-12596.24"/>
          <table:table-cell office:value-type="float" office:value="-6298.22"/>
          <table:table-cell office:value-type="float" office:value="-6298.22"/>
          <table:table-cell table:number-columns-repeated="16373"/>
        </table:table-row>
        <table:table-row>
          <table:table-cell office:value-type="float" office:value="81757004000000"/>
          <table:table-cell office:value-type="string" office:string-value="    DESPESAS DE SERVICOS DE TERCEIROS"/>
          <table:table-cell office:value-type="float" office:value="-15266704.83"/>
          <table:table-cell office:value-type="float" office:value="-2419681.44"/>
          <table:table-cell office:value-type="float" office:value="-4621048.96"/>
          <table:table-cell office:value-type="float" office:value="-6437706.7300000004"/>
          <table:table-cell office:value-type="float" office:value="-8427101.5299999993"/>
          <table:table-cell office:value-type="float" office:value="-10604914.48"/>
          <table:table-cell office:value-type="float" office:value="-12395498.99"/>
          <table:table-cell office:value-type="float" office:value="-2561668.96"/>
          <table:table-cell office:value-type="float" office:value="-4817662.32"/>
          <table:table-cell table:number-columns-repeated="16373"/>
        </table:table-row>
        <table:table-row>
          <table:table-cell office:value-type="float" office:value="81757004033000"/>
          <table:table-cell office:value-type="string" office:string-value="      BANCO 24 HORAS"/>
          <table:table-cell office:value-type="float" office:value="-244304.96"/>
          <table:table-cell office:value-type="float" office:value="-43028.17"/>
          <table:table-cell office:value-type="float" office:value="-91823.13"/>
          <table:table-cell office:value-type="float" office:value="-137905.16"/>
          <table:table-cell office:value-type="float" office:value="-137905.16"/>
          <table:table-cell office:value-type="float" office:value="-137905.16"/>
          <table:table-cell office:value-type="float" office:value="-137905.16"/>
          <table:table-cell office:value-type="float" office:value="-192992.54"/>
          <table:table-cell office:value-type="float" office:value="-236772.92"/>
          <table:table-cell table:number-columns-repeated="16373"/>
        </table:table-row>
        <table:table-row>
          <table:table-cell office:value-type="float" office:value="81757004034000"/>
          <table:table-cell office:value-type="string" office:string-value="      CHEQUE ELETRONICO"/>
          <table:table-cell office:value-type="float" office:value="-27788.59"/>
          <table:table-cell office:value-type="float" office:value="-4345.33"/>
          <table:table-cell office:value-type="float" office:value="-7705.88"/>
          <table:table-cell office:value-type="float" office:value="-11182.53"/>
          <table:table-cell office:value-type="float" office:value="-15187.02"/>
          <table:table-cell office:value-type="float" office:value="-18754.38"/>
          <table:table-cell office:value-type="float" office:value="-22873.48"/>
          <table:table-cell office:value-type="float" office:value="-4843.8599999999997"/>
          <table:table-cell office:value-type="float" office:value="-8670.33"/>
          <table:table-cell table:number-columns-repeated="16373"/>
        </table:table-row>
        <table:table-row>
          <table:table-cell office:value-type="float" office:value="81757004420000"/>
          <table:table-cell office:value-type="string" office:string-value="      LOCACAO DE SERVICOS ESPECIAIS"/>
          <table:table-cell office:value-type="float" office:value="-10149941.279999999"/>
          <table:table-cell office:value-type="float" office:value="-1890033.02"/>
          <table:table-cell office:value-type="float" office:value="-3486638.63"/>
          <table:table-cell office:value-type="float" office:value="-4867070.05"/>
          <table:table-cell office:value-type="float" office:value="-6382043.6200000001"/>
          <table:table-cell office:value-type="float" office:value="-8140534.9699999997"/>
          <table:table-cell office:value-type="float" office:value="-9629759.3499999996"/>
          <table:table-cell office:value-type="float" office:value="-1884964.39"/>
          <table:table-cell office:value-type="float" office:value="-3672897.79"/>
          <table:table-cell table:number-columns-repeated="16373"/>
        </table:table-row>
        <table:table-row>
          <table:table-cell office:value-type="float" office:value="81757004510000"/>
          <table:table-cell office:value-type="string" office:string-value="      ENCADERNACOES"/>
          <table:table-cell office:value-type="float" office:value="-5617.07"/>
          <table:table-cell office:value-type="float" office:value="-860.69"/>
          <table:table-cell office:value-type="float" office:value="-1846.82"/>
          <table:table-cell office:value-type="float" office:value="-2120.3200000000002"/>
          <table:table-cell office:value-type="float" office:value="-2547.5700000000002"/>
          <table:table-cell office:value-type="float" office:value="-2724.22"/>
          <table:table-cell office:value-type="float" office:value="-3427.81"/>
          <table:table-cell office:value-type="float" office:value="-185.1"/>
          <table:table-cell office:value-type="float" office:value="-609.30999999999995"/>
          <table:table-cell table:number-columns-repeated="16373"/>
        </table:table-row>
        <table:table-row>
          <table:table-cell office:value-type="float" office:value="81757004600000"/>
          <table:table-cell office:value-type="string" office:string-value="      SERVICOS GRAFICOS"/>
          <table:table-cell office:value-type="float" office:value="-2065641.27"/>
          <table:table-cell office:value-type="float" office:value="-232511.15"/>
          <table:table-cell office:value-type="float" office:value="-546394.72"/>
          <table:table-cell office:value-type="float" office:value="-735403.72"/>
          <table:table-cell office:value-type="float" office:value="-983277.01"/>
          <table:table-cell office:value-type="float" office:value="-1095711.8600000001"/>
          <table:table-cell office:value-type="float" office:value="-1157596.19"/>
          <table:table-cell office:value-type="float" office:value="-135751.89000000001"/>
          <table:table-cell office:value-type="float" office:value="-265635.03999999998"/>
          <table:table-cell table:number-columns-repeated="16373"/>
        </table:table-row>
        <table:table-row>
          <table:table-cell office:value-type="float" office:value="81757004630000"/>
          <table:table-cell office:value-type="string" office:string-value="      AUTENTICACOES, REPRODUCOES E COPIAS"/>
          <table:table-cell office:value-type="float" office:value="-151786.4"/>
          <table:table-cell office:value-type="float" office:value="-4191.3"/>
          <table:table-cell office:value-type="float" office:value="-15854.65"/>
          <table:table-cell office:value-type="float" office:value="-19189.009999999998"/>
          <table:table-cell office:value-type="float" office:value="-35607.43"/>
          <table:table-cell office:value-type="float" office:value="-42906.15"/>
          <table:table-cell office:value-type="float" office:value="-57857.09"/>
          <table:table-cell office:value-type="float" office:value="-16536.830000000002"/>
          <table:table-cell office:value-type="float" office:value="-43108.61"/>
          <table:table-cell table:number-columns-repeated="16373"/>
        </table:table-row>
        <table:table-row>
          <table:table-cell office:value-type="float" office:value="81757004660000"/>
          <table:table-cell office:value-type="string" office:string-value="      FILMES, REVELACOES E SERVICOS FOTOGRAFICOS"/>
          <table:table-cell office:value-type="float" office:value="-64631.34"/>
          <table:table-cell office:value-type="float" office:value="-8642.34"/>
          <table:table-cell office:value-type="float" office:value="-11653.82"/>
          <table:table-cell office:value-type="float" office:value="-15226.98"/>
          <table:table-cell office:value-type="float" office:value="-19270.87"/>
          <table:table-cell office:value-type="float" office:value="-24947.73"/>
          <table:table-cell office:value-type="float" office:value="-34989.24"/>
          <table:table-cell office:value-type="float" office:value="-5924.82"/>
          <table:table-cell office:value-type="float" office:value="-12992"/>
          <table:table-cell table:number-columns-repeated="16373"/>
        </table:table-row>
        <table:table-row>
          <table:table-cell office:value-type="float" office:value="81757004690000"/>
          <table:table-cell office:value-type="string" office:string-value="      MICROFILMAGEM"/>
          <table:table-cell office:value-type="float" office:value="-51010.19"/>
          <table:table-cell office:value-type="float" office:value="-7385.51"/>
          <table:table-cell office:value-type="float" office:value="-24387.01"/>
          <table:table-cell office:value-type="float" office:value="-27675.61"/>
          <table:table-cell office:value-type="float" office:value="-47346.38"/>
          <table:table-cell office:value-type="float" office:value="-60096.2"/>
          <table:table-cell office:value-type="float" office:value="-77362.009999999995"/>
          <table:table-cell office:value-type="float" office:value="-16801.29"/>
          <table:table-cell office:value-type="float" office:value="-32468.52"/>
          <table:table-cell table:number-columns-repeated="16373"/>
        </table:table-row>
        <table:table-row>
          <table:table-cell office:value-type="float" office:value="81757004720000"/>
          <table:table-cell office:value-type="string" office:string-value="      FISCALIZACAO DE OPERACOES DE CREDITO"/>
          <table:table-cell office:value-type="float" office:value="-394274.54"/>
          <table:table-cell office:value-type="float" office:value="-43176.89"/>
          <table:table-cell office:value-type="float" office:value="-84489.29"/>
          <table:table-cell office:value-type="float" office:value="-121758.74"/>
          <table:table-cell office:value-type="float" office:value="-176771.44"/>
          <table:table-cell office:value-type="float" office:value="-237875.95"/>
          <table:table-cell office:value-type="float" office:value="-266139.23"/>
          <table:table-cell office:value-type="float" office:value="-57008.76"/>
          <table:table-cell office:value-type="float" office:value="-99829.11"/>
          <table:table-cell table:number-columns-repeated="16373"/>
        </table:table-row>
        <table:table-row>
          <table:table-cell office:value-type="float" office:value="81757004721000"/>
          <table:table-cell office:value-type="string" office:string-value="       CREDITO RURAL"/>
          <table:table-cell office:value-type="float" office:value="-369565.49"/>
          <table:table-cell office:value-type="float" office:value="-41946.89"/>
          <table:table-cell office:value-type="float" office:value="-83129.289999999994"/>
          <table:table-cell office:value-type="float" office:value="-116081.53"/>
          <table:table-cell office:value-type="float" office:value="-170714.81"/>
          <table:table-cell office:value-type="float" office:value="-231774.32"/>
          <table:table-cell office:value-type="float" office:value="-260037.6"/>
          <table:table-cell office:value-type="float" office:value="-56931.28"/>
          <table:table-cell office:value-type="float" office:value="-99571.63"/>
          <table:table-cell table:number-columns-repeated="16373"/>
        </table:table-row>
        <table:table-row>
          <table:table-cell office:value-type="float" office:value="81757004722000"/>
          <table:table-cell office:value-type="string" office:string-value="       OUTROS"/>
          <table:table-cell office:value-type="float" office:value="-24709.05"/>
          <table:table-cell office:value-type="float" office:value="-1230"/>
          <table:table-cell office:value-type="float" office:value="-1360"/>
          <table:table-cell office:value-type="float" office:value="-5677.21"/>
          <table:table-cell office:value-type="float" office:value="-6056.63"/>
          <table:table-cell office:value-type="float" office:value="-6101.63"/>
          <table:table-cell office:value-type="float" office:value="-6101.63"/>
          <table:table-cell office:value-type="float" office:value="-77.48"/>
          <table:table-cell office:value-type="float" office:value="-257.48"/>
          <table:table-cell table:number-columns-repeated="16373"/>
        </table:table-row>
        <table:table-row>
          <table:table-cell office:value-type="float" office:value="81757004750000"/>
          <table:table-cell office:value-type="string" office:string-value="      MUSICA AMBIENTAL"/>
          <table:table-cell office:value-type="float" office:value="-3441.54"/>
          <table:table-cell office:value-type="float" office:value="-337.12"/>
          <table:table-cell office:value-type="float" office:value="-758.57"/>
          <table:table-cell office:value-type="float" office:value="-843.63"/>
          <table:table-cell office:value-type="float" office:value="-909.08"/>
          <table:table-cell office:value-type="float" office:value="-1228.03"/>
          <table:table-cell office:value-type="float" office:value="-1619.02"/>
          <table:table-cell office:value-type="float" office:value="-75.989999999999995"/>
          <table:table-cell office:value-type="float" office:value="-405.48"/>
          <table:table-cell table:number-columns-repeated="16373"/>
        </table:table-row>
        <table:table-row>
          <table:table-cell office:value-type="float" office:value="81757004751000"/>
          <table:table-cell office:value-type="string" office:string-value="      CENTRO CULTURAL"/>
          <table:table-cell office:value-type="float" office:value="-287631.59999999998"/>
          <table:table-cell office:value-type="float" office:value="-33345.61"/>
          <table:table-cell office:value-type="float" office:value="-53915.5"/>
          <table:table-cell office:value-type="float" office:value="-75497.19"/>
          <table:table-cell office:value-type="float" office:value="-94156.82"/>
          <table:table-cell office:value-type="float" office:value="-119078.15"/>
          <table:table-cell office:value-type="float" office:value="-147088.39000000001"/>
          <table:table-cell office:value-type="float" office:value="-64233.48"/>
          <table:table-cell office:value-type="float" office:value="-98781.119999999995"/>
          <table:table-cell table:number-columns-repeated="16373"/>
        </table:table-row>
        <table:table-row>
          <table:table-cell office:value-type="float" office:value="81757004780000"/>
          <table:table-cell office:value-type="string" office:string-value="      OUTRAS"/>
          <table:table-cell office:value-type="float" office:value="-1820636.05"/>
          <table:table-cell office:value-type="float" office:value="-151824.31"/>
          <table:table-cell office:value-type="float" office:value="-295580.94"/>
          <table:table-cell office:value-type="float" office:value="-423833.79"/>
          <table:table-cell office:value-type="float" office:value="-532079.13"/>
          <table:table-cell office:value-type="float" office:value="-723151.68"/>
          <table:table-cell office:value-type="float" office:value="-858882.02"/>
          <table:table-cell office:value-type="float" office:value="-182350.01"/>
          <table:table-cell office:value-type="float" office:value="-345492.09"/>
          <table:table-cell table:number-columns-repeated="16373"/>
        </table:table-row>
        <table:table-row>
          <table:table-cell office:value-type="float" office:value="81760008000000"/>
          <table:table-cell office:value-type="string" office:string-value="    DESPESAS DE SERVICOS DE VIGILANCIA E SEGURANCA"/>
          <table:table-cell office:value-type="float" office:value="-3413975.69"/>
          <table:table-cell office:value-type="float" office:value="-781865.24"/>
          <table:table-cell office:value-type="float" office:value="-1362186.61"/>
          <table:table-cell office:value-type="float" office:value="-1937359.06"/>
          <table:table-cell office:value-type="float" office:value="-2517807.69"/>
          <table:table-cell office:value-type="float" office:value="-3121377.41"/>
          <table:table-cell office:value-type="float" office:value="-3862583.51"/>
          <table:table-cell office:value-type="float" office:value="-653059.81999999995"/>
          <table:table-cell office:value-type="float" office:value="-1298124.26"/>
          <table:table-cell table:number-columns-repeated="16373"/>
        </table:table-row>
        <table:table-row>
          <table:table-cell office:value-type="float" office:value="81763005000000"/>
          <table:table-cell office:value-type="string" office:string-value="    DESPESAS DE SERVICOS TECNICOS ESPECIALIZADOS"/>
          <table:table-cell office:value-type="float" office:value="-1692410.04"/>
          <table:table-cell office:value-type="float" office:value="-641858.46"/>
          <table:table-cell office:value-type="float" office:value="-1180947.06"/>
          <table:table-cell office:value-type="float" office:value="-1419207.74"/>
          <table:table-cell office:value-type="float" office:value="-1510326.23"/>
          <table:table-cell office:value-type="float" office:value="-1741785.92"/>
          <table:table-cell office:value-type="float" office:value="-1715300.61"/>
          <table:table-cell office:value-type="float" office:value="-159964.89000000001"/>
          <table:table-cell office:value-type="float" office:value="-320891.03000000003"/>
          <table:table-cell table:number-columns-repeated="16373"/>
        </table:table-row>
        <table:table-row>
          <table:table-cell office:value-type="float" office:value="81763005600000"/>
          <table:table-cell office:value-type="string" office:string-value="      ASSESSORIA TECNICA"/>
          <table:table-cell office:value-type="float" office:value="-1004486.95"/>
          <table:table-cell office:value-type="float" office:value="-35899.58"/>
          <table:table-cell office:value-type="float" office:value="-206582.49"/>
          <table:table-cell office:value-type="float" office:value="-221834.32"/>
          <table:table-cell office:value-type="float" office:value="-237833.22"/>
          <table:table-cell office:value-type="float" office:value="-350107.93"/>
          <table:table-cell office:value-type="float" office:value="-383627.12"/>
          <table:table-cell office:value-type="float" office:value="-18367.7"/>
          <table:table-cell office:value-type="float" office:value="-40008.25"/>
          <table:table-cell table:number-columns-repeated="16373"/>
        </table:table-row>
        <table:table-row>
          <table:table-cell office:value-type="float" office:value="81763005650000"/>
          <table:table-cell office:value-type="string" office:string-value="      AUDITORIA EXTERNA"/>
          <table:table-cell office:value-type="float" office:value="-128424"/>
          <table:table-cell office:value-type="float" office:value="-21404"/>
          <table:table-cell office:value-type="float" office:value="-50308"/>
          <table:table-cell office:value-type="float" office:value="-71712"/>
          <table:table-cell office:value-type="float" office:value="-93116"/>
          <table:table-cell office:value-type="float" office:value="-172646"/>
          <table:table-cell office:value-type="float" office:value="-172646"/>
          <table:table-cell office:value-type="float" office:value="-52418"/>
          <table:table-cell office:value-type="float" office:value="-106827"/>
          <table:table-cell table:number-columns-repeated="16373"/>
        </table:table-row>
        <table:table-row>
          <table:table-cell office:value-type="float" office:value="81763005700000"/>
          <table:table-cell office:value-type="string" office:string-value="      CONSULTORIA FINANCEIRA"/>
          <table:table-cell office:value-type="float" office:value="-298343.92"/>
          <table:table-cell office:value-type="float" office:value="-265463.92"/>
          <table:table-cell office:value-type="float" office:value="-296077.32"/>
          <table:table-cell office:value-type="float" office:value="-464090.48"/>
          <table:table-cell office:value-type="float" office:value="-484800.48"/>
          <table:table-cell office:value-type="float" office:value="-505353.98"/>
          <table:table-cell office:value-type="float" office:value="-400858.4"/>
          <table:table-cell office:value-type="float" office:value="-57146.5"/>
          <table:table-cell office:value-type="float" office:value="-108810.5"/>
          <table:table-cell table:number-columns-repeated="16373"/>
        </table:table-row>
        <table:table-row>
          <table:table-cell office:value-type="float" office:value="81763005750000"/>
          <table:table-cell office:value-type="string" office:string-value="      CONSULTORIA JURIDICA"/>
          <table:table-cell office:value-type="float" office:value="-142289.35999999999"/>
          <table:table-cell office:value-type="float" office:value="-309565.06"/>
          <table:table-cell office:value-type="float" office:value="-594283.66"/>
          <table:table-cell office:value-type="float" office:value="-599282.66"/>
          <table:table-cell office:value-type="float" office:value="-621531.66"/>
          <table:table-cell office:value-type="float" office:value="-626657.66"/>
          <table:table-cell office:value-type="float" office:value="-631656.66"/>
          <table:table-cell office:value-type="float" office:value="-4999"/>
          <table:table-cell office:value-type="float" office:value="-10125"/>
          <table:table-cell table:number-columns-repeated="16373"/>
        </table:table-row>
        <table:table-row>
          <table:table-cell office:value-type="float" office:value="81763005800000"/>
          <table:table-cell office:value-type="string" office:string-value="      SERVICOS DE TRADUCAO"/>
          <table:table-cell office:value-type="float" office:value="-12505"/>
          <table:table-cell office:value-type="float" office:value="-700"/>
          <table:table-cell office:value-type="float" office:value="-1820"/>
          <table:table-cell office:value-type="float" office:value="-3260"/>
          <table:table-cell office:value-type="float" office:value="-6180"/>
          <table:table-cell office:value-type="float" office:value="-8080"/>
          <table:table-cell office:value-type="float" office:value="-23013.21"/>
          <table:table-cell office:value-type="float" office:value="-900"/>
          <table:table-cell office:value-type="float" office:value="-1900"/>
          <table:table-cell table:number-columns-repeated="16373"/>
        </table:table-row>
        <table:table-row>
          <table:table-cell office:value-type="float" office:value="81763005850000"/>
          <table:table-cell office:value-type="string" office:string-value="      SERVICOS DE AVALIACAO"/>
          <table:table-cell office:value-type="float" office:value="-28165.45"/>
          <table:table-cell office:value-type="float" office:value="-300"/>
          <table:table-cell office:value-type="float" office:value="-1980"/>
          <table:table-cell office:value-type="float" office:value="-5043.17"/>
          <table:table-cell office:value-type="float" office:value="-6736.2"/>
          <table:table-cell office:value-type="float" office:value="-12146.2"/>
          <table:table-cell office:value-type="float" office:value="-20173.3"/>
          <table:table-cell office:value-type="float" office:value="-760"/>
          <table:table-cell office:value-type="float" office:value="-5425"/>
          <table:table-cell table:number-columns-repeated="16373"/>
        </table:table-row>
        <table:table-row>
          <table:table-cell office:value-type="float" office:value="81763005870000"/>
          <table:table-cell office:value-type="string" office:string-value="      SERVICOS DE ENGENHARIA"/>
          <table:table-cell office:value-type="float" office:value="-15340.56"/>
          <table:table-cell/>
          <table:table-cell office:value-type="float" office:value="-17006"/>
          <table:table-cell office:value-type="float" office:value="-37173.599999999999"/>
          <table:table-cell office:value-type="float" office:value="-41041.82"/>
          <table:table-cell office:value-type="float" office:value="-41409.32"/>
          <table:table-cell office:value-type="float" office:value="-52175.32"/>
          <table:table-cell office:value-type="float" office:value="-9662.02"/>
          <table:table-cell office:value-type="float" office:value="-29089.73"/>
          <table:table-cell table:number-columns-repeated="16373"/>
        </table:table-row>
        <table:table-row>
          <table:table-cell office:value-type="float" office:value="81763005990000"/>
          <table:table-cell office:value-type="string" office:string-value="      OUTROS"/>
          <table:table-cell office:value-type="float" office:value="-62854.8"/>
          <table:table-cell office:value-type="float" office:value="-8525.9"/>
          <table:table-cell office:value-type="float" office:value="-12889.59"/>
          <table:table-cell office:value-type="float" office:value="-16811.509999999998"/>
          <table:table-cell office:value-type="float" office:value="-19086.849999999999"/>
          <table:table-cell office:value-type="float" office:value="-25384.83"/>
          <table:table-cell office:value-type="float" office:value="-31150.6"/>
          <table:table-cell office:value-type="float" office:value="-15711.67"/>
          <table:table-cell office:value-type="float" office:value="-18705.55"/>
          <table:table-cell table:number-columns-repeated="16373"/>
        </table:table-row>
        <table:table-row>
          <table:table-cell office:value-type="float" office:value="81766002000000"/>
          <table:table-cell office:value-type="string" office:string-value="    DESPESAS DE TRANSPORTE"/>
          <table:table-cell office:value-type="float" office:value="-2772284.76"/>
          <table:table-cell office:value-type="float" office:value="-610276.57999999996"/>
          <table:table-cell office:value-type="float" office:value="-1146061.76"/>
          <table:table-cell office:value-type="float" office:value="-1551604.11"/>
          <table:table-cell office:value-type="float" office:value="-1945446.12"/>
          <table:table-cell office:value-type="float" office:value="-2428384.39"/>
          <table:table-cell office:value-type="float" office:value="-2867729.71"/>
          <table:table-cell office:value-type="float" office:value="-452905.14"/>
          <table:table-cell office:value-type="float" office:value="-983230.31"/>
          <table:table-cell table:number-columns-repeated="16373"/>
        </table:table-row>
        <table:table-row>
          <table:table-cell office:value-type="float" office:value="81766002540000"/>
          <table:table-cell office:value-type="string" office:string-value="      PASSAGENS E CONDUCOES"/>
          <table:table-cell office:value-type="float" office:value="-1655680.11"/>
          <table:table-cell office:value-type="float" office:value="-368549.32"/>
          <table:table-cell office:value-type="float" office:value="-640696.94999999995"/>
          <table:table-cell office:value-type="float" office:value="-866328.78"/>
          <table:table-cell office:value-type="float" office:value="-1099458.74"/>
          <table:table-cell office:value-type="float" office:value="-1364896.76"/>
          <table:table-cell office:value-type="float" office:value="-1639720.64"/>
          <table:table-cell office:value-type="float" office:value="-278458.11"/>
          <table:table-cell office:value-type="float" office:value="-552528.01"/>
          <table:table-cell table:number-columns-repeated="16373"/>
        </table:table-row>
        <table:table-row>
          <table:table-cell office:value-type="float" office:value="81766002555000"/>
          <table:table-cell office:value-type="string" office:string-value="       TRANSPORTE DE FUNCIONARIO"/>
          <table:table-cell office:value-type="float" office:value="-41.69"/>
          <table:table-cell table:number-columns-repeated="16381"/>
        </table:table-row>
        <table:table-row>
          <table:table-cell office:value-type="float" office:value="81766002570000"/>
          <table:table-cell office:value-type="string" office:string-value="       TRANSPORTE ALUGADO"/>
          <table:table-cell office:value-type="float" office:value="-795455.97"/>
          <table:table-cell office:value-type="float" office:value="-244203.1"/>
          <table:table-cell office:value-type="float" office:value="-388202.53"/>
          <table:table-cell office:value-type="float" office:value="-505387.92"/>
          <table:table-cell office:value-type="float" office:value="-648135.18999999994"/>
          <table:table-cell office:value-type="float" office:value="-802352.46"/>
          <table:table-cell office:value-type="float" office:value="-961101.66"/>
          <table:table-cell office:value-type="float" office:value="-159521.48000000001"/>
          <table:table-cell office:value-type="float" office:value="-323791.64"/>
          <table:table-cell table:number-columns-repeated="16373"/>
        </table:table-row>
        <table:table-row>
          <table:table-cell office:value-type="float" office:value="81766002585000"/>
          <table:table-cell office:value-type="string" office:string-value="       PASSAGENS AEREAS"/>
          <table:table-cell office:value-type="float" office:value="-37997.89"/>
          <table:table-cell table:number-columns-repeated="3"/>
          <table:table-cell office:value-type="float" office:value="-1294.4000000000001"/>
          <table:table-cell office:value-type="float" office:value="-1294.4000000000001"/>
          <table:table-cell office:value-type="float" office:value="-1975.6"/>
          <table:table-cell/>
          <table:table-cell office:value-type="float" office:value="-1655.75"/>
          <table:table-cell table:number-columns-repeated="16373"/>
        </table:table-row>
        <table:table-row>
          <table:table-cell office:value-type="float" office:value="81766002588000"/>
          <table:table-cell office:value-type="string" office:string-value="        OUTRAS"/>
          <table:table-cell office:value-type="float" office:value="-37997.89"/>
          <table:table-cell table:number-columns-repeated="3"/>
          <table:table-cell office:value-type="float" office:value="-1294.4000000000001"/>
          <table:table-cell office:value-type="float" office:value="-1294.4000000000001"/>
          <table:table-cell office:value-type="float" office:value="-1975.6"/>
          <table:table-cell/>
          <table:table-cell office:value-type="float" office:value="-1655.75"/>
          <table:table-cell table:number-columns-repeated="16373"/>
        </table:table-row>
        <table:table-row>
          <table:table-cell office:value-type="float" office:value="81766002600000"/>
          <table:table-cell office:value-type="string" office:string-value="       PASSAGENS TERRESTRES"/>
          <table:table-cell office:value-type="float" office:value="-28856.400000000001"/>
          <table:table-cell office:value-type="float" office:value="-4886.3999999999996"/>
          <table:table-cell office:value-type="float" office:value="-14358.4"/>
          <table:table-cell office:value-type="float" office:value="-19752.95"/>
          <table:table-cell office:value-type="float" office:value="-23353.95"/>
          <table:table-cell office:value-type="float" office:value="-28592.51"/>
          <table:table-cell office:value-type="float" office:value="-33190.019999999997"/>
          <table:table-cell office:value-type="float" office:value="-7192.5"/>
          <table:table-cell office:value-type="float" office:value="-11419.03"/>
          <table:table-cell table:number-columns-repeated="16373"/>
        </table:table-row>
        <table:table-row>
          <table:table-cell office:value-type="float" office:value="81766002615000"/>
          <table:table-cell office:value-type="string" office:string-value="       DESLOCAMENTO DE TAXI"/>
          <table:table-cell office:value-type="float" office:value="-793328.16"/>
          <table:table-cell office:value-type="float" office:value="-119459.82"/>
          <table:table-cell office:value-type="float" office:value="-238136.02"/>
          <table:table-cell office:value-type="float" office:value="-341187.91"/>
          <table:table-cell office:value-type="float" office:value="-426675.20000000001"/>
          <table:table-cell office:value-type="float" office:value="-532657.39"/>
          <table:table-cell office:value-type="float" office:value="-643453.36"/>
          <table:table-cell office:value-type="float" office:value="-111744.13"/>
          <table:table-cell office:value-type="float" office:value="-215661.59"/>
          <table:table-cell table:number-columns-repeated="16373"/>
        </table:table-row>
        <table:table-row>
          <table:table-cell office:value-type="float" office:value="81766002660000"/>
          <table:table-cell office:value-type="string" office:string-value="      FRETES E CARRETOS"/>
          <table:table-cell office:value-type="float" office:value="-304747.96000000002"/>
          <table:table-cell office:value-type="float" office:value="-45327.98"/>
          <table:table-cell office:value-type="float" office:value="-92999.15"/>
          <table:table-cell office:value-type="float" office:value="-134820.26999999999"/>
          <table:table-cell office:value-type="float" office:value="-175612.03"/>
          <table:table-cell office:value-type="float" office:value="-218836.22"/>
          <table:table-cell office:value-type="float" office:value="-238594.38"/>
          <table:table-cell office:value-type="float" office:value="-23323.57"/>
          <table:table-cell office:value-type="float" office:value="-49820.71"/>
          <table:table-cell table:number-columns-repeated="16373"/>
        </table:table-row>
        <table:table-row>
          <table:table-cell office:value-type="float" office:value="81766002705000"/>
          <table:table-cell office:value-type="string" office:string-value="       OUTRAS"/>
          <table:table-cell office:value-type="float" office:value="-304747.96000000002"/>
          <table:table-cell office:value-type="float" office:value="-45327.98"/>
          <table:table-cell office:value-type="float" office:value="-92999.15"/>
          <table:table-cell office:value-type="float" office:value="-134820.26999999999"/>
          <table:table-cell office:value-type="float" office:value="-175612.03"/>
          <table:table-cell office:value-type="float" office:value="-218836.22"/>
          <table:table-cell office:value-type="float" office:value="-238594.38"/>
          <table:table-cell office:value-type="float" office:value="-23323.57"/>
          <table:table-cell office:value-type="float" office:value="-49820.71"/>
          <table:table-cell table:number-columns-repeated="16373"/>
        </table:table-row>
        <table:table-row>
          <table:table-cell office:value-type="float" office:value="81766002705500"/>
          <table:table-cell office:value-type="string" office:string-value="      MUDANCA DE FUNCIONARIOS"/>
          <table:table-cell office:value-type="float" office:value="-208933.12"/>
          <table:table-cell office:value-type="float" office:value="-94164.9"/>
          <table:table-cell office:value-type="float" office:value="-219503.77"/>
          <table:table-cell office:value-type="float" office:value="-264487.84999999998"/>
          <table:table-cell office:value-type="float" office:value="-292992.31"/>
          <table:table-cell office:value-type="float" office:value="-340325.11"/>
          <table:table-cell office:value-type="float" office:value="-382168.91"/>
          <table:table-cell office:value-type="float" office:value="-38811.85"/>
          <table:table-cell office:value-type="float" office:value="-165480.85"/>
          <table:table-cell table:number-columns-repeated="16373"/>
        </table:table-row>
        <table:table-row>
          <table:table-cell office:value-type="float" office:value="81766002720000"/>
          <table:table-cell office:value-type="string" office:string-value="      MANUTENCAO E CONSERVACAO"/>
          <table:table-cell office:value-type="float" office:value="-139668.89000000001"/>
          <table:table-cell office:value-type="float" office:value="-11825.16"/>
          <table:table-cell office:value-type="float" office:value="-21900.81"/>
          <table:table-cell office:value-type="float" office:value="-37329.86"/>
          <table:table-cell office:value-type="float" office:value="-50435.01"/>
          <table:table-cell office:value-type="float" office:value="-62971.71"/>
          <table:table-cell office:value-type="float" office:value="-77087.759999999995"/>
          <table:table-cell office:value-type="float" office:value="-12803.51"/>
          <table:table-cell office:value-type="float" office:value="-21990.57"/>
          <table:table-cell table:number-columns-repeated="16373"/>
        </table:table-row>
        <table:table-row>
          <table:table-cell office:value-type="float" office:value="81766002765000"/>
          <table:table-cell office:value-type="string" office:string-value="      COMBUSTIVEIS E LUBRIFICANTES"/>
          <table:table-cell office:value-type="float" office:value="-161488.22"/>
          <table:table-cell office:value-type="float" office:value="-24948"/>
          <table:table-cell office:value-type="float" office:value="-52096.75"/>
          <table:table-cell office:value-type="float" office:value="-84715.37"/>
          <table:table-cell office:value-type="float" office:value="-119322.8"/>
          <table:table-cell office:value-type="float" office:value="-170686.81"/>
          <table:table-cell office:value-type="float" office:value="-210118.39"/>
          <table:table-cell office:value-type="float" office:value="-43917.86"/>
          <table:table-cell office:value-type="float" office:value="-89934.09"/>
          <table:table-cell table:number-columns-repeated="16373"/>
        </table:table-row>
        <table:table-row>
          <table:table-cell office:value-type="float" office:value="81766002810000"/>
          <table:table-cell office:value-type="string" office:string-value="      TRANSPORTE DE VALORES"/>
          <table:table-cell office:value-type="float" office:value="-301766.46000000002"/>
          <table:table-cell office:value-type="float" office:value="-65461.22"/>
          <table:table-cell office:value-type="float" office:value="-118864.33"/>
          <table:table-cell office:value-type="float" office:value="-163921.98000000001"/>
          <table:table-cell office:value-type="float" office:value="-207625.23"/>
          <table:table-cell office:value-type="float" office:value="-270667.78000000003"/>
          <table:table-cell office:value-type="float" office:value="-320039.63"/>
          <table:table-cell office:value-type="float" office:value="-55590.239999999998"/>
          <table:table-cell office:value-type="float" office:value="-103476.08"/>
          <table:table-cell table:number-columns-repeated="16373"/>
        </table:table-row>
        <table:table-row>
          <table:table-cell office:value-type="float" office:value="81769009000000"/>
          <table:table-cell office:value-type="string" office:string-value="    DESPESAS TRIBUTARIAS"/>
          <table:table-cell office:value-type="float" office:value="-1465122.33"/>
          <table:table-cell office:value-type="float" office:value="-566987.19999999995"/>
          <table:table-cell office:value-type="float" office:value="-925549.19"/>
          <table:table-cell office:value-type="float" office:value="-1288508.06"/>
          <table:table-cell office:value-type="float" office:value="-1555608.48"/>
          <table:table-cell office:value-type="float" office:value="-1856420.77"/>
          <table:table-cell office:value-type="float" office:value="-2107583.7599999998"/>
          <table:table-cell office:value-type="float" office:value="-307870.81"/>
          <table:table-cell office:value-type="float" office:value="-690189.47"/>
          <table:table-cell table:number-columns-repeated="16373"/>
        </table:table-row>
        <table:table-row>
          <table:table-cell office:value-type="float" office:value="81769009400000"/>
          <table:table-cell office:value-type="string" office:string-value="      TRIBUTOS FEDERAIS"/>
          <table:table-cell office:value-type="float" office:value="-895170.66"/>
          <table:table-cell office:value-type="float" office:value="-291414.74"/>
          <table:table-cell office:value-type="float" office:value="-447924.06"/>
          <table:table-cell office:value-type="float" office:value="-643819.67000000004"/>
          <table:table-cell office:value-type="float" office:value="-772946.23"/>
          <table:table-cell office:value-type="float" office:value="-974801.6"/>
          <table:table-cell office:value-type="float" office:value="-1130610.5"/>
          <table:table-cell office:value-type="float" office:value="-182201.78"/>
          <table:table-cell office:value-type="float" office:value="-471372.07"/>
          <table:table-cell table:number-columns-repeated="16373"/>
        </table:table-row>
        <table:table-row>
          <table:table-cell office:value-type="float" office:value="81769009410000"/>
          <table:table-cell office:value-type="string" office:string-value="       CPMF"/>
          <table:table-cell office:value-type="float" office:value="-844801.17"/>
          <table:table-cell office:value-type="float" office:value="-120507.68"/>
          <table:table-cell office:value-type="float" office:value="-275907.34999999998"/>
          <table:table-cell office:value-type="float" office:value="-444061.47"/>
          <table:table-cell office:value-type="float" office:value="-573029.77"/>
          <table:table-cell office:value-type="float" office:value="-767370.3"/>
          <table:table-cell office:value-type="float" office:value="-921148.39"/>
          <table:table-cell office:value-type="float" office:value="-151450.25"/>
          <table:table-cell office:value-type="float" office:value="-293303.98"/>
          <table:table-cell table:number-columns-repeated="16373"/>
        </table:table-row>
        <table:table-row>
          <table:table-cell office:value-type="float" office:value="81769009420000"/>
          <table:table-cell office:value-type="string" office:string-value="       OUTROS"/>
          <table:table-cell office:value-type="float" office:value="-50369.49"/>
          <table:table-cell office:value-type="float" office:value="-170907.06"/>
          <table:table-cell office:value-type="float" office:value="-172016.71"/>
          <table:table-cell office:value-type="float" office:value="-199758.2"/>
          <table:table-cell office:value-type="float" office:value="-199916.46"/>
          <table:table-cell office:value-type="float" office:value="-207431.3"/>
          <table:table-cell office:value-type="float" office:value="-209462.11"/>
          <table:table-cell office:value-type="float" office:value="-30751.53"/>
          <table:table-cell office:value-type="float" office:value="-178068.09"/>
          <table:table-cell table:number-columns-repeated="16373"/>
        </table:table-row>
        <table:table-row>
          <table:table-cell office:value-type="float" office:value="81769009450000"/>
          <table:table-cell office:value-type="string" office:string-value="      TRIBUTOS ESTADUAIS"/>
          <table:table-cell office:value-type="float" office:value="-111649.14"/>
          <table:table-cell office:value-type="float" office:value="-14451.88"/>
          <table:table-cell office:value-type="float" office:value="-37052.480000000003"/>
          <table:table-cell office:value-type="float" office:value="-72931.509999999995"/>
          <table:table-cell office:value-type="float" office:value="-100135.96"/>
          <table:table-cell office:value-type="float" office:value="-117263.65"/>
          <table:table-cell office:value-type="float" office:value="-136207.09"/>
          <table:table-cell office:value-type="float" office:value="-19530.919999999998"/>
          <table:table-cell office:value-type="float" office:value="-39431.5"/>
          <table:table-cell table:number-columns-repeated="16373"/>
        </table:table-row>
        <table:table-row>
          <table:table-cell office:value-type="float" office:value="81769009500000"/>
          <table:table-cell office:value-type="string" office:string-value="      TRIBUTOS MUNICIPAIS"/>
          <table:table-cell office:value-type="float" office:value="-458302.53"/>
          <table:table-cell office:value-type="float" office:value="-261120.58"/>
          <table:table-cell office:value-type="float" office:value="-440572.65"/>
          <table:table-cell office:value-type="float" office:value="-571756.88"/>
          <table:table-cell office:value-type="float" office:value="-682526.29"/>
          <table:table-cell office:value-type="float" office:value="-764355.52"/>
          <table:table-cell office:value-type="float" office:value="-840766.17"/>
          <table:table-cell office:value-type="float" office:value="-106138.11"/>
          <table:table-cell office:value-type="float" office:value="-179385.9"/>
          <table:table-cell table:number-columns-repeated="16373"/>
        </table:table-row>
        <table:table-row>
          <table:table-cell office:value-type="float" office:value="81769009550000"/>
          <table:table-cell office:value-type="string" office:string-value="       IPTU E CONTRIBUICAO DE MELHORIA"/>
          <table:table-cell office:value-type="float" office:value="-417142.1"/>
          <table:table-cell office:value-type="float" office:value="-228787.92"/>
          <table:table-cell office:value-type="float" office:value="-384922.5"/>
          <table:table-cell office:value-type="float" office:value="-481171.63"/>
          <table:table-cell office:value-type="float" office:value="-573020.47"/>
          <table:table-cell office:value-type="float" office:value="-645262.15"/>
          <table:table-cell office:value-type="float" office:value="-715841.67"/>
          <table:table-cell office:value-type="float" office:value="-94526.09"/>
          <table:table-cell office:value-type="float" office:value="-161976.31"/>
          <table:table-cell table:number-columns-repeated="16373"/>
        </table:table-row>
        <table:table-row>
          <table:table-cell office:value-type="float" office:value="81769009600000"/>
          <table:table-cell office:value-type="string" office:string-value="       OUTROS"/>
          <table:table-cell office:value-type="float" office:value="-41160.43"/>
          <table:table-cell office:value-type="float" office:value="-32332.66"/>
          <table:table-cell office:value-type="float" office:value="-55650.15"/>
          <table:table-cell office:value-type="float" office:value="-90585.25"/>
          <table:table-cell office:value-type="float" office:value="-109505.82"/>
          <table:table-cell office:value-type="float" office:value="-119093.37"/>
          <table:table-cell office:value-type="float" office:value="-124924.5"/>
          <table:table-cell office:value-type="float" office:value="-11612.02"/>
          <table:table-cell office:value-type="float" office:value="-17409.59"/>
          <table:table-cell table:number-columns-repeated="16373"/>
        </table:table-row>
        <table:table-row>
          <table:table-cell office:value-type="float" office:value="81772003000000"/>
          <table:table-cell office:value-type="string" office:string-value="    DESPESAS DE VIAGEM AO EXTERIOR"/>
          <table:table-cell office:value-type="float" office:value="-54168.83"/>
          <table:table-cell table:number-columns-repeated="16381"/>
        </table:table-row>
        <table:table-row>
          <table:table-cell office:value-type="float" office:value="81772003475400"/>
          <table:table-cell office:value-type="string" office:string-value="      DIRETORIA"/>
          <table:table-cell office:value-type="float" office:value="-54168.83"/>
          <table:table-cell table:number-columns-repeated="16381"/>
        </table:table-row>
        <table:table-row>
          <table:table-cell office:value-type="float" office:value="81772003525000"/>
          <table:table-cell office:value-type="string" office:string-value="       PASSAGENS AEREAS"/>
          <table:table-cell office:value-type="float" office:value="-54168.83"/>
          <table:table-cell table:number-columns-repeated="16381"/>
        </table:table-row>
        <table:table-row>
          <table:table-cell office:value-type="float" office:value="81775000000000"/>
          <table:table-cell office:value-type="string" office:string-value="    DESPESAS DE VIAGEM NO PAIS"/>
          <table:table-cell office:value-type="float" office:value="-9259300.6600000001"/>
          <table:table-cell office:value-type="float" office:value="-1096430.51"/>
          <table:table-cell office:value-type="float" office:value="-2366204.86"/>
          <table:table-cell office:value-type="float" office:value="-3518612.08"/>
          <table:table-cell office:value-type="float" office:value="-4905270.9800000004"/>
          <table:table-cell office:value-type="float" office:value="-6492807.2599999998"/>
          <table:table-cell office:value-type="float" office:value="-7895134.9000000004"/>
          <table:table-cell office:value-type="float" office:value="-1510852.56"/>
          <table:table-cell office:value-type="float" office:value="-2952029.98"/>
          <table:table-cell table:number-columns-repeated="16373"/>
        </table:table-row>
        <table:table-row>
          <table:table-cell office:value-type="float" office:value="81775000480000"/>
          <table:table-cell office:value-type="string" office:string-value="      DIRETORIA"/>
          <table:table-cell office:value-type="float" office:value="-6755.35"/>
          <table:table-cell office:value-type="float" office:value="-2035.66"/>
          <table:table-cell office:value-type="float" office:value="-2800.7"/>
          <table:table-cell office:value-type="float" office:value="-5003.5200000000004"/>
          <table:table-cell office:value-type="float" office:value="-7327.46"/>
          <table:table-cell office:value-type="float" office:value="-9570.52"/>
          <table:table-cell office:value-type="float" office:value="-16132.31"/>
          <table:table-cell office:value-type="float" office:value="-2650.32"/>
          <table:table-cell office:value-type="float" office:value="-3630.43"/>
          <table:table-cell table:number-columns-repeated="16373"/>
        </table:table-row>
        <table:table-row>
          <table:table-cell office:value-type="float" office:value="81775000510000"/>
          <table:table-cell office:value-type="string" office:string-value="       PASSAGENS AEREAS"/>
          <table:table-cell office:value-type="float" office:value="-6605.35"/>
          <table:table-cell office:value-type="float" office:value="-2035.66"/>
          <table:table-cell office:value-type="float" office:value="-2800.7"/>
          <table:table-cell office:value-type="float" office:value="-2800.7"/>
          <table:table-cell office:value-type="float" office:value="-3576.87"/>
          <table:table-cell office:value-type="float" office:value="-3576.87"/>
          <table:table-cell office:value-type="float" office:value="-9031.66"/>
          <table:table-cell table:number-columns-repeated="16375"/>
        </table:table-row>
        <table:table-row>
          <table:table-cell office:value-type="float" office:value="81775000600000"/>
          <table:table-cell office:value-type="string" office:string-value="       OUTRAS"/>
          <table:table-cell office:value-type="float" office:value="-150"/>
          <table:table-cell table:number-columns-repeated="2"/>
          <table:table-cell office:value-type="float" office:value="-2202.8200000000002"/>
          <table:table-cell office:value-type="float" office:value="-3750.59"/>
          <table:table-cell office:value-type="float" office:value="-5993.65"/>
          <table:table-cell office:value-type="float" office:value="-7100.65"/>
          <table:table-cell office:value-type="float" office:value="-2650.32"/>
          <table:table-cell office:value-type="float" office:value="-3630.43"/>
          <table:table-cell table:number-columns-repeated="16373"/>
        </table:table-row>
        <table:table-row>
          <table:table-cell office:value-type="float" office:value="81775000765000"/>
          <table:table-cell office:value-type="string" office:string-value="      FUNCIONARIOS"/>
          <table:table-cell office:value-type="float" office:value="-9252545.3100000005"/>
          <table:table-cell office:value-type="float" office:value="-1094394.8500000001"/>
          <table:table-cell office:value-type="float" office:value="-2363404.16"/>
          <table:table-cell office:value-type="float" office:value="-3513608.56"/>
          <table:table-cell office:value-type="float" office:value="-4897943.5199999996"/>
          <table:table-cell office:value-type="float" office:value="-6483236.7400000002"/>
          <table:table-cell office:value-type="float" office:value="-7879002.5899999999"/>
          <table:table-cell office:value-type="float" office:value="-1508202.24"/>
          <table:table-cell office:value-type="float" office:value="-2948399.55"/>
          <table:table-cell table:number-columns-repeated="16373"/>
        </table:table-row>
        <table:table-row>
          <table:table-cell office:value-type="float" office:value="81775000780000"/>
          <table:table-cell office:value-type="string" office:string-value="       TRANSPORTE DE FUNCIONARIO"/>
          <table:table-cell office:value-type="float" office:value="-6722542.6799999997"/>
          <table:table-cell office:value-type="float" office:value="-951165.83"/>
          <table:table-cell office:value-type="float" office:value="-1985408.39"/>
          <table:table-cell office:value-type="float" office:value="-2969172.9"/>
          <table:table-cell office:value-type="float" office:value="-4087466.61"/>
          <table:table-cell office:value-type="float" office:value="-5244223.41"/>
          <table:table-cell office:value-type="float" office:value="-6275829.1900000004"/>
          <table:table-cell office:value-type="float" office:value="-1141060.18"/>
          <table:table-cell office:value-type="float" office:value="-2194750.23"/>
          <table:table-cell table:number-columns-repeated="16373"/>
        </table:table-row>
        <table:table-row>
          <table:table-cell office:value-type="float" office:value="81775000810000"/>
          <table:table-cell office:value-type="string" office:string-value="       PASSAGENS AEREAS"/>
          <table:table-cell office:value-type="float" office:value="-2376267.15"/>
          <table:table-cell office:value-type="float" office:value="-121574.05"/>
          <table:table-cell office:value-type="float" office:value="-344587.27"/>
          <table:table-cell office:value-type="float" office:value="-489989.54"/>
          <table:table-cell office:value-type="float" office:value="-734492.61"/>
          <table:table-cell office:value-type="float" office:value="-1143215.42"/>
          <table:table-cell office:value-type="float" office:value="-1480924.84"/>
          <table:table-cell office:value-type="float" office:value="-329511.73"/>
          <table:table-cell office:value-type="float" office:value="-698745.56"/>
          <table:table-cell table:number-columns-repeated="16373"/>
        </table:table-row>
        <table:table-row>
          <table:table-cell office:value-type="float" office:value="81775000825000"/>
          <table:table-cell office:value-type="string" office:string-value="       PASSAGENS TERRESTRES"/>
          <table:table-cell office:value-type="float" office:value="-153735.48000000001"/>
          <table:table-cell office:value-type="float" office:value="-21654.97"/>
          <table:table-cell office:value-type="float" office:value="-33408.5"/>
          <table:table-cell office:value-type="float" office:value="-54446.12"/>
          <table:table-cell office:value-type="float" office:value="-75984.3"/>
          <table:table-cell office:value-type="float" office:value="-95797.91"/>
          <table:table-cell office:value-type="float" office:value="-122248.56"/>
          <table:table-cell office:value-type="float" office:value="-37630.33"/>
          <table:table-cell office:value-type="float" office:value="-54903.76"/>
          <table:table-cell table:number-columns-repeated="16373"/>
        </table:table-row>
        <table:table-row>
          <table:table-cell office:value-type="float" office:value="81777008000000"/>
          <table:table-cell office:value-type="string" office:string-value="    DESPESAS DE MULTAS APLICADAS PELO BANCO CENTRAL"/>
          <table:table-cell office:value-type="float" office:value="-622451.26"/>
          <table:table-cell office:value-type="float" office:value="-2550"/>
          <table:table-cell office:value-type="float" office:value="-3872.18"/>
          <table:table-cell office:value-type="float" office:value="-11387.01"/>
          <table:table-cell office:value-type="float" office:value="-12737.01"/>
          <table:table-cell office:value-type="float" office:value="-15414.97"/>
          <table:table-cell office:value-type="float" office:value="-16664.650000000001"/>
          <table:table-cell office:value-type="float" office:value="-1800"/>
          <table:table-cell office:value-type="float" office:value="-3960.01"/>
          <table:table-cell table:number-columns-repeated="16373"/>
        </table:table-row>
        <table:table-row>
          <table:table-cell office:value-type="float" office:value="81799000000000"/>
          <table:table-cell office:value-type="string" office:string-value="    OUTRAS DESPESAS ADMINISTRATIVAS"/>
          <table:table-cell office:value-type="float" office:value="-27307186.379999999"/>
          <table:table-cell office:value-type="float" office:value="-4418701.99"/>
          <table:table-cell office:value-type="float" office:value="-7700499.4400000004"/>
          <table:table-cell office:value-type="float" office:value="-10890284.77"/>
          <table:table-cell office:value-type="float" office:value="-14294335.789999999"/>
          <table:table-cell office:value-type="float" office:value="-19251982.710000001"/>
          <table:table-cell office:value-type="float" office:value="-23178793.600000001"/>
          <table:table-cell office:value-type="float" office:value="-4365123.4800000004"/>
          <table:table-cell office:value-type="float" office:value="-8562457.4199999999"/>
          <table:table-cell table:number-columns-repeated="16373"/>
        </table:table-row>
        <table:table-row>
          <table:table-cell office:value-type="float" office:value="81799000555000"/>
          <table:table-cell office:value-type="string" office:string-value="      CONTRIBUICAO SINDICAL PATRONAL"/>
          <table:table-cell/>
          <table:table-cell office:value-type="float" office:value="-48177.98"/>
          <table:table-cell office:value-type="float" office:value="-53549.22"/>
          <table:table-cell office:value-type="float" office:value="-59657.14"/>
          <table:table-cell office:value-type="float" office:value="-59657.14"/>
          <table:table-cell office:value-type="float" office:value="-59657.14"/>
          <table:table-cell office:value-type="float" office:value="-59657.14"/>
          <table:table-cell table:number-columns-repeated="16375"/>
        </table:table-row>
        <table:table-row>
          <table:table-cell office:value-type="float" office:value="81799000587000"/>
          <table:table-cell office:value-type="string" office:string-value="      PATROCINIOS-LEI 8313/91 (INCENTIVO A CULTURA)"/>
          <table:table-cell office:value-type="float" office:value="-933"/>
          <table:table-cell table:number-columns-repeated="3"/>
          <table:table-cell office:value-type="float" office:value="-660"/>
          <table:table-cell office:value-type="float" office:value="-660"/>
          <table:table-cell office:value-type="float" office:value="-660"/>
          <table:table-cell table:number-columns-repeated="16375"/>
        </table:table-row>
        <table:table-row>
          <table:table-cell office:value-type="float" office:value="81799000600000"/>
          <table:table-cell office:value-type="string" office:string-value="      DONATIVOS E CONTRIBUICOES A TERCEIROS"/>
          <table:table-cell office:value-type="float" office:value="-12250.59"/>
          <table:table-cell/>
          <table:table-cell office:value-type="float" office:value="-94.57"/>
          <table:table-cell office:value-type="float" office:value="-122.31"/>
          <table:table-cell office:value-type="float" office:value="-41952.31"/>
          <table:table-cell office:value-type="float" office:value="-42109.21"/>
          <table:table-cell office:value-type="float" office:value="-94464.21"/>
          <table:table-cell/>
          <table:table-cell office:value-type="float" office:value="-609.76"/>
          <table:table-cell table:number-columns-repeated="16373"/>
        </table:table-row>
        <table:table-row>
          <table:table-cell office:value-type="float" office:value="81799000605000"/>
          <table:table-cell office:value-type="string" office:string-value="       DEDUTIVEIS DE IMPOSTO DE RENDA"/>
          <table:table-cell office:value-type="float" office:value="-886.79"/>
          <table:table-cell/>
          <table:table-cell office:value-type="float" office:value="-94.57"/>
          <table:table-cell office:value-type="float" office:value="-122.31"/>
          <table:table-cell office:value-type="float" office:value="-122.31"/>
          <table:table-cell office:value-type="float" office:value="-279.20999999999998"/>
          <table:table-cell office:value-type="float" office:value="-52634.21"/>
          <table:table-cell/>
          <table:table-cell office:value-type="float" office:value="-609.76"/>
          <table:table-cell table:number-columns-repeated="16373"/>
        </table:table-row>
        <table:table-row>
          <table:table-cell office:value-type="float" office:value="81799000610000"/>
          <table:table-cell office:value-type="string" office:string-value="       INDEDUTIVEIS DE IMPOSTO DE RENDA"/>
          <table:table-cell office:value-type="float" office:value="-11363.8"/>
          <table:table-cell table:number-columns-repeated="3"/>
          <table:table-cell office:value-type="float" office:value="-41830"/>
          <table:table-cell office:value-type="float" office:value="-41830"/>
          <table:table-cell office:value-type="float" office:value="-41830"/>
          <table:table-cell table:number-columns-repeated="16375"/>
        </table:table-row>
        <table:table-row>
          <table:table-cell office:value-type="float" office:value="81799000615000"/>
          <table:table-cell office:value-type="string" office:string-value="      UNIFORMES E VESTUARIOS"/>
          <table:table-cell office:value-type="float" office:value="-91868.4"/>
          <table:table-cell office:value-type="float" office:value="-12512.93"/>
          <table:table-cell office:value-type="float" office:value="-19902.419999999998"/>
          <table:table-cell office:value-type="float" office:value="-24163.27"/>
          <table:table-cell office:value-type="float" office:value="-30226.51"/>
          <table:table-cell office:value-type="float" office:value="-37185.15"/>
          <table:table-cell office:value-type="float" office:value="-56083.65"/>
          <table:table-cell office:value-type="float" office:value="-15813.01"/>
          <table:table-cell office:value-type="float" office:value="-35945.22"/>
          <table:table-cell table:number-columns-repeated="16373"/>
        </table:table-row>
        <table:table-row>
          <table:table-cell office:value-type="float" office:value="81799000616000"/>
          <table:table-cell office:value-type="string" office:string-value="      ALIMENTACAO PARA DIRETORIA,CONSELHO FISCAL E ADMIN"/>
          <table:table-cell office:value-type="float" office:value="-1367.58"/>
          <table:table-cell table:number-columns-repeated="16381"/>
        </table:table-row>
        <table:table-row>
          <table:table-cell office:value-type="float" office:value="81799000645000"/>
          <table:table-cell office:value-type="string" office:string-value="      AQUISICAO DE PUBLICACOES"/>
          <table:table-cell office:value-type="float" office:value="-191304.59"/>
          <table:table-cell office:value-type="float" office:value="-53859.26"/>
          <table:table-cell office:value-type="float" office:value="-88474.22"/>
          <table:table-cell office:value-type="float" office:value="-135229.41"/>
          <table:table-cell office:value-type="float" office:value="-176901.85"/>
          <table:table-cell office:value-type="float" office:value="-202750.61"/>
          <table:table-cell office:value-type="float" office:value="-224801.57"/>
          <table:table-cell office:value-type="float" office:value="-29770.46"/>
          <table:table-cell office:value-type="float" office:value="-68867.25"/>
          <table:table-cell table:number-columns-repeated="16373"/>
        </table:table-row>
        <table:table-row>
          <table:table-cell office:value-type="float" office:value="81799000650000"/>
          <table:table-cell office:value-type="string" office:string-value="      CONTRIBUICOES A ENTIDADES ASSOCIATIVAS"/>
          <table:table-cell office:value-type="float" office:value="-679726.85"/>
          <table:table-cell office:value-type="float" office:value="-50723.74"/>
          <table:table-cell office:value-type="float" office:value="-79210.820000000007"/>
          <table:table-cell office:value-type="float" office:value="-148448.54999999999"/>
          <table:table-cell office:value-type="float" office:value="-169920.78"/>
          <table:table-cell office:value-type="float" office:value="-207451.5"/>
          <table:table-cell office:value-type="float" office:value="-345180.29"/>
          <table:table-cell office:value-type="float" office:value="-22584.28"/>
          <table:table-cell office:value-type="float" office:value="-51240.13"/>
          <table:table-cell table:number-columns-repeated="16373"/>
        </table:table-row>
        <table:table-row>
          <table:table-cell office:value-type="float" office:value="81799000650100"/>
          <table:table-cell office:value-type="string" office:string-value="      TAXAS DEVIDAS A ENTIDADES DE FISCAL.PROFISSIONAL"/>
          <table:table-cell table:number-columns-repeated="3"/>
          <table:table-cell office:value-type="float" office:value="-1412.29"/>
          <table:table-cell office:value-type="float" office:value="-2003.76"/>
          <table:table-cell office:value-type="float" office:value="-2003.76"/>
          <table:table-cell office:value-type="float" office:value="-2003.76"/>
          <table:table-cell/>
          <table:table-cell office:value-type="float" office:value="-80"/>
          <table:table-cell table:number-columns-repeated="16373"/>
        </table:table-row>
        <table:table-row>
          <table:table-cell office:value-type="float" office:value="81799000720000"/>
          <table:table-cell office:value-type="string" office:string-value="      SUPRIMENTOS PARA EQUIPAMENTOS AUDIO-VISUAL"/>
          <table:table-cell office:value-type="float" office:value="-76004.990000000005"/>
          <table:table-cell office:value-type="float" office:value="-12208.42"/>
          <table:table-cell office:value-type="float" office:value="-16770.89"/>
          <table:table-cell office:value-type="float" office:value="-19458.330000000002"/>
          <table:table-cell office:value-type="float" office:value="-29126.47"/>
          <table:table-cell office:value-type="float" office:value="-42022.45"/>
          <table:table-cell office:value-type="float" office:value="-56805.68"/>
          <table:table-cell office:value-type="float" office:value="-10141.18"/>
          <table:table-cell office:value-type="float" office:value="-21228.55"/>
          <table:table-cell table:number-columns-repeated="16373"/>
        </table:table-row>
        <table:table-row>
          <table:table-cell office:value-type="float" office:value="81799000725000"/>
          <table:table-cell office:value-type="string" office:string-value="      COPA E COZINHA"/>
          <table:table-cell office:value-type="float" office:value="-658990.91"/>
          <table:table-cell office:value-type="float" office:value="-131416.23000000001"/>
          <table:table-cell office:value-type="float" office:value="-210913.26"/>
          <table:table-cell office:value-type="float" office:value="-273864.23"/>
          <table:table-cell office:value-type="float" office:value="-340276.2"/>
          <table:table-cell office:value-type="float" office:value="-422309.83"/>
          <table:table-cell office:value-type="float" office:value="-489659.45"/>
          <table:table-cell office:value-type="float" office:value="-83914.58"/>
          <table:table-cell office:value-type="float" office:value="-177372.65"/>
          <table:table-cell table:number-columns-repeated="16373"/>
        </table:table-row>
        <table:table-row>
          <table:table-cell office:value-type="float" office:value="81799000735000"/>
          <table:table-cell office:value-type="string" office:string-value="      MULTAS"/>
          <table:table-cell office:value-type="float" office:value="-349994.74"/>
          <table:table-cell office:value-type="float" office:value="-764771.26"/>
          <table:table-cell office:value-type="float" office:value="-777293"/>
          <table:table-cell office:value-type="float" office:value="-782973.06"/>
          <table:table-cell office:value-type="float" office:value="-809121.47"/>
          <table:table-cell office:value-type="float" office:value="-856245.91"/>
          <table:table-cell office:value-type="float" office:value="-881030.43"/>
          <table:table-cell office:value-type="float" office:value="-7768.97"/>
          <table:table-cell office:value-type="float" office:value="-105727.11"/>
          <table:table-cell table:number-columns-repeated="16373"/>
        </table:table-row>
        <table:table-row>
          <table:table-cell office:value-type="float" office:value="81799000750000"/>
          <table:table-cell office:value-type="string" office:string-value="       DEDUTIVEIS DO LUCRO REAL"/>
          <table:table-cell office:value-type="float" office:value="-167573.43"/>
          <table:table-cell office:value-type="float" office:value="-3574.48"/>
          <table:table-cell office:value-type="float" office:value="-5743.84"/>
          <table:table-cell office:value-type="float" office:value="-8749.11"/>
          <table:table-cell office:value-type="float" office:value="-24620.080000000002"/>
          <table:table-cell office:value-type="float" office:value="-33825.550000000003"/>
          <table:table-cell office:value-type="float" office:value="-34223.5"/>
          <table:table-cell office:value-type="float" office:value="-3711.83"/>
          <table:table-cell office:value-type="float" office:value="-3738.54"/>
          <table:table-cell table:number-columns-repeated="16373"/>
        </table:table-row>
        <table:table-row>
          <table:table-cell office:value-type="float" office:value="81799000765000"/>
          <table:table-cell office:value-type="string" office:string-value="       INDEDUTIVEIS DO LUCRO REAL"/>
          <table:table-cell office:value-type="float" office:value="-182421.31"/>
          <table:table-cell office:value-type="float" office:value="-761196.78"/>
          <table:table-cell office:value-type="float" office:value="-771549.16"/>
          <table:table-cell office:value-type="float" office:value="-774223.95"/>
          <table:table-cell office:value-type="float" office:value="-784501.39"/>
          <table:table-cell office:value-type="float" office:value="-822420.36"/>
          <table:table-cell office:value-type="float" office:value="-846806.93"/>
          <table:table-cell office:value-type="float" office:value="-4057.14"/>
          <table:table-cell office:value-type="float" office:value="-101988.57"/>
          <table:table-cell table:number-columns-repeated="16373"/>
        </table:table-row>
        <table:table-row>
          <table:table-cell office:value-type="float" office:value="81799000794000"/>
          <table:table-cell office:value-type="string" office:string-value="      HONORARIOS ADVOCATICIOS"/>
          <table:table-cell office:value-type="float" office:value="-154605.23000000001"/>
          <table:table-cell office:value-type="float" office:value="-43262.54"/>
          <table:table-cell office:value-type="float" office:value="-84095.42"/>
          <table:table-cell office:value-type="float" office:value="-133857.48000000001"/>
          <table:table-cell office:value-type="float" office:value="-163270.32"/>
          <table:table-cell office:value-type="float" office:value="-207866.4"/>
          <table:table-cell office:value-type="float" office:value="-280779.74"/>
          <table:table-cell office:value-type="float" office:value="-32565.87"/>
          <table:table-cell office:value-type="float" office:value="-68450.7"/>
          <table:table-cell table:number-columns-repeated="16373"/>
        </table:table-row>
        <table:table-row>
          <table:table-cell office:value-type="float" office:value="81799000795000"/>
          <table:table-cell office:value-type="string" office:string-value="      EMOLUMENTOS JUDICIAIS E CARTORARIOS"/>
          <table:table-cell office:value-type="float" office:value="-5789011.2300000004"/>
          <table:table-cell office:value-type="float" office:value="-901758.21"/>
          <table:table-cell office:value-type="float" office:value="-1627198.82"/>
          <table:table-cell office:value-type="float" office:value="-2254228.6800000002"/>
          <table:table-cell office:value-type="float" office:value="-3054904.22"/>
          <table:table-cell office:value-type="float" office:value="-4181982.41"/>
          <table:table-cell office:value-type="float" office:value="-5300176.16"/>
          <table:table-cell office:value-type="float" office:value="-1717880.15"/>
          <table:table-cell office:value-type="float" office:value="-3026932.54"/>
          <table:table-cell table:number-columns-repeated="16373"/>
        </table:table-row>
        <table:table-row>
          <table:table-cell office:value-type="float" office:value="81799000810000"/>
          <table:table-cell office:value-type="string" office:string-value="      FUNDECI-FUNDO DE DESENV.CIENTIFICO E TECNOLOGICO"/>
          <table:table-cell office:value-type="float" office:value="-3000000"/>
          <table:table-cell table:number-columns-repeated="16381"/>
        </table:table-row>
        <table:table-row>
          <table:table-cell office:value-type="float" office:value="81799000825000"/>
          <table:table-cell office:value-type="string" office:string-value="      FASE-FUNDO DE APOIO AS ATIVS.SOC-ECON.DO NORDESTE"/>
          <table:table-cell table:number-columns-repeated="5"/>
          <table:table-cell office:value-type="float" office:value="-600000"/>
          <table:table-cell office:value-type="float" office:value="-600000"/>
          <table:table-cell table:number-columns-repeated="16375"/>
        </table:table-row>
        <table:table-row>
          <table:table-cell office:value-type="float" office:value="81799000827000"/>
          <table:table-cell office:value-type="string" office:string-value="       ETENE"/>
          <table:table-cell table:number-columns-repeated="5"/>
          <table:table-cell office:value-type="float" office:value="-600000"/>
          <table:table-cell office:value-type="float" office:value="-600000"/>
          <table:table-cell table:number-columns-repeated="16375"/>
        </table:table-row>
        <table:table-row>
          <table:table-cell office:value-type="float" office:value="81799000915000"/>
          <table:table-cell office:value-type="string" office:string-value="      EXAMES MEDICOS"/>
          <table:table-cell office:value-type="float" office:value="-169527.28"/>
          <table:table-cell office:value-type="float" office:value="-767.89"/>
          <table:table-cell office:value-type="float" office:value="-2065.66"/>
          <table:table-cell office:value-type="float" office:value="-3279.53"/>
          <table:table-cell office:value-type="float" office:value="-8800.58"/>
          <table:table-cell office:value-type="float" office:value="-9134.58"/>
          <table:table-cell office:value-type="float" office:value="-9289.58"/>
          <table:table-cell office:value-type="float" office:value="-24"/>
          <table:table-cell office:value-type="float" office:value="-139"/>
          <table:table-cell table:number-columns-repeated="16373"/>
        </table:table-row>
        <table:table-row>
          <table:table-cell office:value-type="float" office:value="81799000930000"/>
          <table:table-cell office:value-type="string" office:string-value="      CONDOMINIO"/>
          <table:table-cell office:value-type="float" office:value="-365054.25"/>
          <table:table-cell office:value-type="float" office:value="-74946.36"/>
          <table:table-cell office:value-type="float" office:value="-136025.85"/>
          <table:table-cell office:value-type="float" office:value="-195053.7"/>
          <table:table-cell office:value-type="float" office:value="-247768.88"/>
          <table:table-cell office:value-type="float" office:value="-306769.75"/>
          <table:table-cell office:value-type="float" office:value="-369047.24"/>
          <table:table-cell office:value-type="float" office:value="-55248.04"/>
          <table:table-cell office:value-type="float" office:value="-100268.06"/>
          <table:table-cell table:number-columns-repeated="16373"/>
        </table:table-row>
        <table:table-row>
          <table:table-cell office:value-type="float" office:value="81799000940000"/>
          <table:table-cell office:value-type="string" office:string-value="      PREMIO BNB DE REDACAO ESCOLAR"/>
          <table:table-cell office:value-type="float" office:value="-29754.45"/>
          <table:table-cell table:number-columns-repeated="6"/>
          <table:table-cell office:value-type="float" office:value="-18867.080000000002"/>
          <table:table-cell office:value-type="float" office:value="-19367.080000000002"/>
          <table:table-cell table:number-columns-repeated="16373"/>
        </table:table-row>
        <table:table-row>
          <table:table-cell office:value-type="float" office:value="81799000941000"/>
          <table:table-cell office:value-type="string" office:string-value="      FDR(DEC.94386/87)"/>
          <table:table-cell table:number-columns-repeated="5"/>
          <table:table-cell office:value-type="float" office:value="-600000"/>
          <table:table-cell office:value-type="float" office:value="-600000"/>
          <table:table-cell table:number-columns-repeated="16375"/>
        </table:table-row>
        <table:table-row>
          <table:table-cell office:value-type="float" office:value="81799000945000"/>
          <table:table-cell office:value-type="string" office:string-value="      OUTRAS"/>
          <table:table-cell office:value-type="float" office:value="-15736792.289999999"/>
          <table:table-cell office:value-type="float" office:value="-2324297.17"/>
          <table:table-cell office:value-type="float" office:value="-4604905.29"/>
          <table:table-cell office:value-type="float" office:value="-6858536.79"/>
          <table:table-cell office:value-type="float" office:value="-9159745.3000000007"/>
          <table:table-cell office:value-type="float" office:value="-11473834.01"/>
          <table:table-cell office:value-type="float" office:value="-13809154.699999999"/>
          <table:table-cell office:value-type="float" office:value="-2370545.86"/>
          <table:table-cell office:value-type="float" office:value="-4886229.37"/>
          <table:table-cell table:number-columns-repeated="16373"/>
        </table:table-row>
        <table:table-row>
          <table:table-cell office:value-type="float" office:value="81800009000000"/>
          <table:table-cell office:value-type="string" office:string-value="   APROVISIONAMENTOS E AJUSTES PATRIMONIAIS"/>
          <table:table-cell office:value-type="float" office:value="-574069068.30999994"/>
          <table:table-cell office:value-type="float" office:value="-97965487.049999997"/>
          <table:table-cell office:value-type="float" office:value="-167307448.03"/>
          <table:table-cell office:value-type="float" office:value="-243110046.31999999"/>
          <table:table-cell office:value-type="float" office:value="-275726828.88999999"/>
          <table:table-cell office:value-type="float" office:value="-341489588.97000003"/>
          <table:table-cell office:value-type="float" office:value="-431858291.81999999"/>
          <table:table-cell office:value-type="float" office:value="-46561733.590000004"/>
          <table:table-cell office:value-type="float" office:value="-120792508.83"/>
          <table:table-cell table:number-columns-repeated="16373"/>
        </table:table-row>
        <table:table-row>
          <table:table-cell office:value-type="float" office:value="81810006000000"/>
          <table:table-cell office:value-type="string" office:string-value="    DESPESAS DE AMORTIZACAO"/>
          <table:table-cell office:value-type="float" office:value="-807398.57"/>
          <table:table-cell office:value-type="float" office:value="-122132.27"/>
          <table:table-cell office:value-type="float" office:value="-240797.72"/>
          <table:table-cell office:value-type="float" office:value="-356054.28"/>
          <table:table-cell office:value-type="float" office:value="-461131.39"/>
          <table:table-cell office:value-type="float" office:value="-562618.63"/>
          <table:table-cell office:value-type="float" office:value="-659945.54"/>
          <table:table-cell office:value-type="float" office:value="-75657.2"/>
          <table:table-cell office:value-type="float" office:value="-149743.54"/>
          <table:table-cell table:number-columns-repeated="16373"/>
        </table:table-row>
        <table:table-row>
          <table:table-cell office:value-type="float" office:value="81810006300000"/>
          <table:table-cell office:value-type="string" office:string-value="      GASTOS EM IMOVEIS DE TERCEIROS"/>
          <table:table-cell office:value-type="float" office:value="-48829.24"/>
          <table:table-cell office:value-type="float" office:value="-7897.53"/>
          <table:table-cell office:value-type="float" office:value="-14986.72"/>
          <table:table-cell office:value-type="float" office:value="-20908.29"/>
          <table:table-cell office:value-type="float" office:value="-26403.53"/>
          <table:table-cell office:value-type="float" office:value="-30923.119999999999"/>
          <table:table-cell office:value-type="float" office:value="-34766.54"/>
          <table:table-cell office:value-type="float" office:value="-3487.21"/>
          <table:table-cell office:value-type="float" office:value="-5878.37"/>
          <table:table-cell table:number-columns-repeated="16373"/>
        </table:table-row>
        <table:table-row>
          <table:table-cell office:value-type="float" office:value="81810006600000"/>
          <table:table-cell office:value-type="string" office:string-value="      INSTALACAO E ADAPTACAO DE DEPENDENCIAS"/>
          <table:table-cell office:value-type="float" office:value="-257295.68"/>
          <table:table-cell office:value-type="float" office:value="-39668.839999999997"/>
          <table:table-cell office:value-type="float" office:value="-78190.960000000006"/>
          <table:table-cell office:value-type="float" office:value="-115527.41"/>
          <table:table-cell office:value-type="float" office:value="-151523.07"/>
          <table:table-cell office:value-type="float" office:value="-186656.85"/>
          <table:table-cell office:value-type="float" office:value="-221105.79"/>
          <table:table-cell office:value-type="float" office:value="-32760.83"/>
          <table:table-cell office:value-type="float" office:value="-65032.05"/>
          <table:table-cell table:number-columns-repeated="16373"/>
        </table:table-row>
        <table:table-row>
          <table:table-cell office:value-type="float" office:value="81810006750000"/>
          <table:table-cell office:value-type="string" office:string-value="      OUTROS GASTOS DIFERIDOS"/>
          <table:table-cell office:value-type="float" office:value="-501273.65"/>
          <table:table-cell office:value-type="float" office:value="-74565.899999999994"/>
          <table:table-cell office:value-type="float" office:value="-147620.04"/>
          <table:table-cell office:value-type="float" office:value="-219618.58"/>
          <table:table-cell office:value-type="float" office:value="-283204.78999999998"/>
          <table:table-cell office:value-type="float" office:value="-345038.66"/>
          <table:table-cell office:value-type="float" office:value="-404073.21"/>
          <table:table-cell office:value-type="float" office:value="-39409.160000000003"/>
          <table:table-cell office:value-type="float" office:value="-78833.119999999995"/>
          <table:table-cell table:number-columns-repeated="16373"/>
        </table:table-row>
        <table:table-row>
          <table:table-cell office:value-type="float" office:value="81820003000000"/>
          <table:table-cell office:value-type="string" office:string-value="    DESPESAS DE DEPRECIACAO"/>
          <table:table-cell office:value-type="float" office:value="-5386060.7800000003"/>
          <table:table-cell office:value-type="float" office:value="-1040509.14"/>
          <table:table-cell office:value-type="float" office:value="-1898447.94"/>
          <table:table-cell office:value-type="float" office:value="-2902167.4"/>
          <table:table-cell office:value-type="float" office:value="-3773198.25"/>
          <table:table-cell office:value-type="float" office:value="-4637808.25"/>
          <table:table-cell office:value-type="float" office:value="-5508036.25"/>
          <table:table-cell office:value-type="float" office:value="-867293.83"/>
          <table:table-cell office:value-type="float" office:value="-1737461.37"/>
          <table:table-cell table:number-columns-repeated="16373"/>
        </table:table-row>
        <table:table-row>
          <table:table-cell office:value-type="float" office:value="81820003140000"/>
          <table:table-cell office:value-type="string" office:string-value="      EQUIPAMENTOS DE USO"/>
          <table:table-cell office:value-type="float" office:value="-665668.74"/>
          <table:table-cell office:value-type="float" office:value="-114488.68"/>
          <table:table-cell office:value-type="float" office:value="-231998.79"/>
          <table:table-cell office:value-type="float" office:value="-364252.27"/>
          <table:table-cell office:value-type="float" office:value="-487103.72"/>
          <table:table-cell office:value-type="float" office:value="-610076"/>
          <table:table-cell office:value-type="float" office:value="-735287.91"/>
          <table:table-cell office:value-type="float" office:value="-124742.87"/>
          <table:table-cell office:value-type="float" office:value="-251842.63"/>
          <table:table-cell table:number-columns-repeated="16373"/>
        </table:table-row>
        <table:table-row>
          <table:table-cell office:value-type="float" office:value="81820003280000"/>
          <table:table-cell office:value-type="string" office:string-value="      IMOVEIS DE USO - EDIFICACOES"/>
          <table:table-cell office:value-type="float" office:value="-3245360.24"/>
          <table:table-cell office:value-type="float" office:value="-545863.03"/>
          <table:table-cell office:value-type="float" office:value="-1092708.1499999999"/>
          <table:table-cell office:value-type="float" office:value="-1614185.32"/>
          <table:table-cell office:value-type="float" office:value="-2162357.79"/>
          <table:table-cell office:value-type="float" office:value="-2711033.92"/>
          <table:table-cell office:value-type="float" office:value="-3260445.51"/>
          <table:table-cell office:value-type="float" office:value="-550307.56999999995"/>
          <table:table-cell office:value-type="float" office:value="-1102468.3400000001"/>
          <table:table-cell table:number-columns-repeated="16373"/>
        </table:table-row>
        <table:table-row>
          <table:table-cell office:value-type="float" office:value="81820003420000"/>
          <table:table-cell office:value-type="string" office:string-value="      SISTEMA DE COMUNICACAO-EQUIPAMENTOS"/>
          <table:table-cell office:value-type="float" office:value="-24544.36"/>
          <table:table-cell office:value-type="float" office:value="-3322.3"/>
          <table:table-cell office:value-type="float" office:value="-6674.69"/>
          <table:table-cell office:value-type="float" office:value="-10105.370000000001"/>
          <table:table-cell office:value-type="float" office:value="-13576.44"/>
          <table:table-cell office:value-type="float" office:value="-17035.16"/>
          <table:table-cell office:value-type="float" office:value="-20600.84"/>
          <table:table-cell office:value-type="float" office:value="-3589.41"/>
          <table:table-cell office:value-type="float" office:value="-7215.28"/>
          <table:table-cell table:number-columns-repeated="16373"/>
        </table:table-row>
        <table:table-row>
          <table:table-cell office:value-type="float" office:value="81820003560000"/>
          <table:table-cell office:value-type="string" office:string-value="      SISTEMA DE PROCESSAMENTO DE DADOS"/>
          <table:table-cell office:value-type="float" office:value="-1189963.69"/>
          <table:table-cell office:value-type="float" office:value="-330107.65999999997"/>
          <table:table-cell office:value-type="float" office:value="-473719.32"/>
          <table:table-cell office:value-type="float" office:value="-772855.79"/>
          <table:table-cell office:value-type="float" office:value="-921757.55"/>
          <table:table-cell office:value-type="float" office:value="-1063788.3"/>
          <table:table-cell office:value-type="float" office:value="-1206180.93"/>
          <table:table-cell office:value-type="float" office:value="-138893.39000000001"/>
          <table:table-cell office:value-type="float" office:value="-275765.36"/>
          <table:table-cell table:number-columns-repeated="16373"/>
        </table:table-row>
        <table:table-row>
          <table:table-cell office:value-type="float" office:value="81820003700000"/>
          <table:table-cell office:value-type="string" office:string-value="      SISTEMA DE SEGURANCA"/>
          <table:table-cell office:value-type="float" office:value="-164436.35999999999"/>
          <table:table-cell office:value-type="float" office:value="-29696.97"/>
          <table:table-cell office:value-type="float" office:value="-60381.48"/>
          <table:table-cell office:value-type="float" office:value="-91786.63"/>
          <table:table-cell office:value-type="float" office:value="-123326.36"/>
          <table:table-cell office:value-type="float" office:value="-155013.24"/>
          <table:table-cell office:value-type="float" office:value="-186856.48"/>
          <table:table-cell office:value-type="float" office:value="-31933.21"/>
          <table:table-cell office:value-type="float" office:value="-64121.25"/>
          <table:table-cell table:number-columns-repeated="16373"/>
        </table:table-row>
        <table:table-row>
          <table:table-cell office:value-type="float" office:value="81820003840000"/>
          <table:table-cell office:value-type="string" office:string-value="      SISTEMA DE TRANSPORTE"/>
          <table:table-cell office:value-type="float" office:value="-64525.99"/>
          <table:table-cell office:value-type="float" office:value="-11345.23"/>
          <table:table-cell office:value-type="float" office:value="-21431.32"/>
          <table:table-cell office:value-type="float" office:value="-31517.43"/>
          <table:table-cell office:value-type="float" office:value="-41355.699999999997"/>
          <table:table-cell office:value-type="float" office:value="-50804.15"/>
          <table:table-cell office:value-type="float" office:value="-62130.58"/>
          <table:table-cell office:value-type="float" office:value="-11326.45"/>
          <table:table-cell office:value-type="float" office:value="-22652.880000000001"/>
          <table:table-cell table:number-columns-repeated="16373"/>
        </table:table-row>
        <table:table-row>
          <table:table-cell office:value-type="float" office:value="81820003900000"/>
          <table:table-cell office:value-type="string" office:string-value="      INSTALACOES"/>
          <table:table-cell office:value-type="float" office:value="-31561.4"/>
          <table:table-cell office:value-type="float" office:value="-5685.27"/>
          <table:table-cell office:value-type="float" office:value="-11534.19"/>
          <table:table-cell office:value-type="float" office:value="-17464.59"/>
          <table:table-cell office:value-type="float" office:value="-23720.69"/>
          <table:table-cell office:value-type="float" office:value="-30057.48"/>
          <table:table-cell office:value-type="float" office:value="-36534"/>
          <table:table-cell office:value-type="float" office:value="-6500.93"/>
          <table:table-cell office:value-type="float" office:value="-13395.63"/>
          <table:table-cell table:number-columns-repeated="16373"/>
        </table:table-row>
        <table:table-row>
          <table:table-cell office:value-type="float" office:value="81830000000000"/>
          <table:table-cell office:value-type="string" office:string-value="    DESPESAS DE PROVISOES OPERACIONAIS"/>
          <table:table-cell office:value-type="float" office:value="-567875608.96000004"/>
          <table:table-cell office:value-type="float" office:value="-96802845.640000001"/>
          <table:table-cell office:value-type="float" office:value="-165168202.37"/>
          <table:table-cell office:value-type="float" office:value="-239851824.63999999"/>
          <table:table-cell office:value-type="float" office:value="-271492499.25"/>
          <table:table-cell office:value-type="float" office:value="-336289162.08999997"/>
          <table:table-cell office:value-type="float" office:value="-425690310.02999997"/>
          <table:table-cell office:value-type="float" office:value="-45618782.560000002"/>
          <table:table-cell office:value-type="float" office:value="-118905303.92"/>
          <table:table-cell table:number-columns-repeated="16373"/>
        </table:table-row>
        <table:table-row>
          <table:table-cell office:value-type="float" office:value="81830127000000"/>
          <table:table-cell office:value-type="string" office:string-value="     DESVALORIZACAO DE CREDITOS VINCULADOS"/>
          <table:table-cell office:value-type="float" office:value="-9920179.0099999998"/>
          <table:table-cell office:value-type="float" office:value="-231731.76"/>
          <table:table-cell office:value-type="float" office:value="-2057176.86"/>
          <table:table-cell office:value-type="float" office:value="-3293705.11"/>
          <table:table-cell office:value-type="float" office:value="-3228771.95"/>
          <table:table-cell office:value-type="float" office:value="-3554765.55"/>
          <table:table-cell office:value-type="float" office:value="-3768762.25"/>
          <table:table-cell office:value-type="float" office:value="-125540.2"/>
          <table:table-cell office:value-type="float" office:value="-260384.91"/>
          <table:table-cell table:number-columns-repeated="16373"/>
        </table:table-row>
        <table:table-row>
          <table:table-cell office:value-type="float" office:value="81830309000000"/>
          <table:table-cell office:value-type="string" office:string-value="     PROVISOES PARA OPERACOES DE CREDITO"/>
          <table:table-cell office:value-type="float" office:value="-222812140.25999999"/>
          <table:table-cell office:value-type="float" office:value="-44045538.439999998"/>
          <table:table-cell office:value-type="float" office:value="-71382977.75"/>
          <table:table-cell office:value-type="float" office:value="-80507977.519999996"/>
          <table:table-cell office:value-type="float" office:value="-70071174.790000007"/>
          <table:table-cell office:value-type="float" office:value="-95493883.489999995"/>
          <table:table-cell office:value-type="float" office:value="-116704336.20999999"/>
          <table:table-cell office:value-type="float" office:value="-7416147.6799999997"/>
          <table:table-cell office:value-type="float" office:value="-43488448.189999998"/>
          <table:table-cell table:number-columns-repeated="16373"/>
        </table:table-row>
        <table:table-row>
          <table:table-cell office:value-type="float" office:value="81830608000000"/>
          <table:table-cell office:value-type="string" office:string-value="     PROVISOES PARA OUTROS CREDITOS"/>
          <table:table-cell office:value-type="float" office:value="-11438777.689999999"/>
          <table:table-cell/>
          <table:table-cell office:value-type="float" office:value="-5383779.8499999996"/>
          <table:table-cell office:value-type="float" office:value="-9560245.5399999991"/>
          <table:table-cell office:value-type="float" office:value="-11873750.359999999"/>
          <table:table-cell office:value-type="float" office:value="-16563277.140000001"/>
          <table:table-cell office:value-type="float" office:value="-18649975.789999999"/>
          <table:table-cell office:value-type="float" office:value="-3870525.3"/>
          <table:table-cell office:value-type="float" office:value="-5456819.2699999996"/>
          <table:table-cell table:number-columns-repeated="16373"/>
        </table:table-row>
        <table:table-row>
          <table:table-cell office:value-type="float" office:value="81830608100000"/>
          <table:table-cell office:value-type="string" office:string-value="      COM CARACTERISTICAS DE CONCESSAO DE CREDITO"/>
          <table:table-cell table:number-columns-repeated="3"/>
          <table:table-cell office:value-type="float" office:value="-5900605.2800000003"/>
          <table:table-cell office:value-type="float" office:value="-6384289.9699999997"/>
          <table:table-cell office:value-type="float" office:value="-9243996.6199999992"/>
          <table:table-cell office:value-type="float" office:value="-9500875.1400000006"/>
          <table:table-cell office:value-type="float" office:value="-2040705.17"/>
          <table:table-cell office:value-type="float" office:value="-1797179.01"/>
          <table:table-cell table:number-columns-repeated="16373"/>
        </table:table-row>
        <table:table-row>
          <table:table-cell office:value-type="float" office:value="81830608500000"/>
          <table:table-cell office:value-type="string" office:string-value="      SEM CARACTERISTICAS DE CONCESSAO DE CREDITO"/>
          <table:table-cell table:number-columns-repeated="3"/>
          <table:table-cell office:value-type="float" office:value="-3659640.26"/>
          <table:table-cell office:value-type="float" office:value="-5489460.3899999997"/>
          <table:table-cell office:value-type="float" office:value="-7319280.5199999996"/>
          <table:table-cell office:value-type="float" office:value="-9149100.6500000004"/>
          <table:table-cell office:value-type="float" office:value="-1829820.13"/>
          <table:table-cell office:value-type="float" office:value="-3659640.26"/>
          <table:table-cell table:number-columns-repeated="16373"/>
        </table:table-row>
        <table:table-row>
          <table:table-cell office:value-type="float" office:value="81830990000000"/>
          <table:table-cell office:value-type="string" office:string-value="     OUTRAS"/>
          <table:table-cell office:value-type="float" office:value="-323704512"/>
          <table:table-cell office:value-type="float" office:value="-52525575.439999998"/>
          <table:table-cell office:value-type="float" office:value="-86344267.909999996"/>
          <table:table-cell office:value-type="float" office:value="-146489896.47"/>
          <table:table-cell office:value-type="float" office:value="-186318802.15000001"/>
          <table:table-cell office:value-type="float" office:value="-220677235.91"/>
          <table:table-cell office:value-type="float" office:value="-286567235.77999997"/>
          <table:table-cell office:value-type="float" office:value="-34206569.380000003"/>
          <table:table-cell office:value-type="float" office:value="-69699651.549999997"/>
          <table:table-cell table:number-columns-repeated="16373"/>
        </table:table-row>
        <table:table-row>
          <table:table-cell office:value-type="float" office:value="81830990100000"/>
          <table:table-cell office:value-type="string" office:string-value="      RISCOS COM OPERACOES DO FNE"/>
          <table:table-cell office:value-type="float" office:value="-243752861.09999999"/>
          <table:table-cell office:value-type="float" office:value="-6756871.2599999998"/>
          <table:table-cell office:value-type="float" office:value="-23535552.420000002"/>
          <table:table-cell office:value-type="float" office:value="-67095609.490000002"/>
          <table:table-cell office:value-type="float" office:value="-89311852.599999994"/>
          <table:table-cell office:value-type="float" office:value="-110613307.23999999"/>
          <table:table-cell office:value-type="float" office:value="-109416225.19"/>
          <table:table-cell office:value-type="float" office:value="-12002807.390000001"/>
          <table:table-cell office:value-type="float" office:value="-29536633.390000001"/>
          <table:table-cell table:number-columns-repeated="16373"/>
        </table:table-row>
        <table:table-row>
          <table:table-cell office:value-type="float" office:value="81830990250000"/>
          <table:table-cell office:value-type="string" office:string-value="      RISCOS FISCAIS"/>
          <table:table-cell office:value-type="float" office:value="-35837016.390000001"/>
          <table:table-cell office:value-type="float" office:value="-39262697.189999998"/>
          <table:table-cell office:value-type="float" office:value="-48207171.5"/>
          <table:table-cell office:value-type="float" office:value="-57016391.140000001"/>
          <table:table-cell office:value-type="float" office:value="-62776976.530000001"/>
          <table:table-cell office:value-type="float" office:value="-71371078.640000001"/>
          <table:table-cell office:value-type="float" office:value="-81014298.959999993"/>
          <table:table-cell office:value-type="float" office:value="-6411214.0599999996"/>
          <table:table-cell office:value-type="float" office:value="-13927643.279999999"/>
          <table:table-cell table:number-columns-repeated="16373"/>
        </table:table-row>
        <table:table-row>
          <table:table-cell office:value-type="float" office:value="81830990300000"/>
          <table:table-cell office:value-type="string" office:string-value="      PASSIVOS CONTINGENTES"/>
          <table:table-cell office:value-type="float" office:value="-44101110.140000001"/>
          <table:table-cell office:value-type="float" office:value="-6095018.1799999997"/>
          <table:table-cell office:value-type="float" office:value="-14114004.98"/>
          <table:table-cell office:value-type="float" office:value="-21725091.57"/>
          <table:table-cell office:value-type="float" office:value="-28254192.370000001"/>
          <table:table-cell office:value-type="float" office:value="-32216189.68"/>
          <table:table-cell office:value-type="float" office:value="-88877108.540000007"/>
          <table:table-cell office:value-type="float" office:value="-9817155.6699999999"/>
          <table:table-cell office:value-type="float" office:value="-19609220.73"/>
          <table:table-cell table:number-columns-repeated="16373"/>
        </table:table-row>
        <table:table-row>
          <table:table-cell office:value-type="float" office:value="81830990305000"/>
          <table:table-cell office:value-type="string" office:string-value="       PASSIVOS TRABALHISTAS"/>
          <table:table-cell office:value-type="float" office:value="-44043870.729999997"/>
          <table:table-cell office:value-type="float" office:value="-6091772.0099999998"/>
          <table:table-cell office:value-type="float" office:value="-14110298.810000001"/>
          <table:table-cell office:value-type="float" office:value="-21709715.640000001"/>
          <table:table-cell office:value-type="float" office:value="-28238816.440000001"/>
          <table:table-cell office:value-type="float" office:value="-32198293.75"/>
          <table:table-cell office:value-type="float" office:value="-88614657.25"/>
          <table:table-cell office:value-type="float" office:value="-9809709.8000000007"/>
          <table:table-cell office:value-type="float" office:value="-19598356.710000001"/>
          <table:table-cell table:number-columns-repeated="16373"/>
        </table:table-row>
        <table:table-row>
          <table:table-cell office:value-type="float" office:value="81830990305100"/>
          <table:table-cell office:value-type="string" office:string-value="        DEFICIT CAMED (DELIBERACAO CVM 371)"/>
          <table:table-cell office:value-type="float" office:value="-1768867.15"/>
          <table:table-cell office:value-type="float" office:value="-316332.98"/>
          <table:table-cell office:value-type="float" office:value="-632665.96"/>
          <table:table-cell office:value-type="float" office:value="-948998.94"/>
          <table:table-cell office:value-type="float" office:value="-1265331.92"/>
          <table:table-cell office:value-type="float" office:value="-1581664.9"/>
          <table:table-cell office:value-type="float" office:value="-5876879.3899999997"/>
          <table:table-cell office:value-type="float" office:value="-523022.99"/>
          <table:table-cell office:value-type="float" office:value="-1046045.98"/>
          <table:table-cell table:number-columns-repeated="16373"/>
        </table:table-row>
        <table:table-row>
          <table:table-cell/>
          <table:table-cell office:value-type="string" office:string-value="        CAMED-DELIBERACAO CVM 371"/>
          <table:table-cell table:number-columns-repeated="16382"/>
        </table:table-row>
        <table:table-row>
          <table:table-cell office:value-type="float" office:value="81830990305200"/>
          <table:table-cell office:value-type="string" office:string-value="        DEFICIT CAPEF (DELIBERACAO CVM 371)"/>
          <table:table-cell office:value-type="float" office:value="-15846439.539999999"/>
          <table:table-cell office:value-type="float" office:value="-2792992.1"/>
          <table:table-cell office:value-type="float" office:value="-5585984.2000000002"/>
          <table:table-cell office:value-type="float" office:value="-8378976.3600000003"/>
          <table:table-cell office:value-type="float" office:value="-11171968.48"/>
          <table:table-cell office:value-type="float" office:value="-13964960.6"/>
          <table:table-cell office:value-type="float" office:value="-65989458.460000001"/>
          <table:table-cell office:value-type="float" office:value="-7108014.9900000002"/>
          <table:table-cell office:value-type="float" office:value="-14216029.98"/>
          <table:table-cell table:number-columns-repeated="16373"/>
        </table:table-row>
        <table:table-row>
          <table:table-cell/>
          <table:table-cell office:value-type="string" office:string-value="        CAPEF-DELIBERACAO CVM 371"/>
          <table:table-cell table:number-columns-repeated="16382"/>
        </table:table-row>
        <table:table-row>
          <table:table-cell office:value-type="float" office:value="81830990306000"/>
          <table:table-cell office:value-type="string" office:string-value="        OUTROS"/>
          <table:table-cell office:value-type="float" office:value="-26428564.039999999"/>
          <table:table-cell office:value-type="float" office:value="-2982446.93"/>
          <table:table-cell office:value-type="float" office:value="-7891648.6500000004"/>
          <table:table-cell office:value-type="float" office:value="-12381740.34"/>
          <table:table-cell office:value-type="float" office:value="-15801516.039999999"/>
          <table:table-cell office:value-type="float" office:value="-16651668.25"/>
          <table:table-cell office:value-type="float" office:value="-16748319.4"/>
          <table:table-cell office:value-type="float" office:value="-2178671.8199999998"/>
          <table:table-cell office:value-type="float" office:value="-4336280.75"/>
          <table:table-cell table:number-columns-repeated="16373"/>
        </table:table-row>
        <table:table-row>
          <table:table-cell/>
          <table:table-cell office:value-type="string" office:string-value="        CAUSAS TRABALHISTAS"/>
          <table:table-cell table:number-columns-repeated="16382"/>
        </table:table-row>
        <table:table-row>
          <table:table-cell office:value-type="float" office:value="81830990307000"/>
          <table:table-cell office:value-type="string" office:string-value="       RISCOS COM OPERACOES DO FNE"/>
          <table:table-cell table:number-columns-repeated="16382"/>
        </table:table-row>
        <table:table-row>
          <table:table-cell office:value-type="float" office:value="81830990310000"/>
          <table:table-cell office:value-type="string" office:string-value="       OUTROS"/>
          <table:table-cell office:value-type="float" office:value="-57239.41"/>
          <table:table-cell office:value-type="float" office:value="-3246.17"/>
          <table:table-cell office:value-type="float" office:value="-3706.17"/>
          <table:table-cell office:value-type="float" office:value="-15375.93"/>
          <table:table-cell office:value-type="float" office:value="-15375.93"/>
          <table:table-cell office:value-type="float" office:value="-17895.93"/>
          <table:table-cell office:value-type="float" office:value="-262451.28999999998"/>
          <table:table-cell office:value-type="float" office:value="-7445.87"/>
          <table:table-cell office:value-type="float" office:value="-10864.02"/>
          <table:table-cell table:number-columns-repeated="16373"/>
        </table:table-row>
        <table:table-row>
          <table:table-cell office:value-type="float" office:value="81830990700000"/>
          <table:table-cell office:value-type="string" office:string-value="      OUTRAS"/>
          <table:table-cell office:value-type="float" office:value="-13524.37"/>
          <table:table-cell office:value-type="float" office:value="-410988.81"/>
          <table:table-cell office:value-type="float" office:value="-487539.01"/>
          <table:table-cell office:value-type="float" office:value="-652804.27"/>
          <table:table-cell office:value-type="float" office:value="-5975780.6500000004"/>
          <table:table-cell office:value-type="float" office:value="-6476660.3499999996"/>
          <table:table-cell office:value-type="float" office:value="-7259603.0899999999"/>
          <table:table-cell office:value-type="float" office:value="-5975392.2599999998"/>
          <table:table-cell office:value-type="float" office:value="-6626154.1500000004"/>
          <table:table-cell table:number-columns-repeated="16373"/>
        </table:table-row>
        <table:table-row>
          <table:table-cell office:value-type="float" office:value="81900002000000"/>
          <table:table-cell office:value-type="string" office:string-value="   OUTRAS DESPESAS OPERACIONAIS"/>
          <table:table-cell office:value-type="float" office:value="-336131738.5"/>
          <table:table-cell office:value-type="float" office:value="-48868669.859999999"/>
          <table:table-cell office:value-type="float" office:value="-94780832.790000007"/>
          <table:table-cell office:value-type="float" office:value="-197933613.27000001"/>
          <table:table-cell office:value-type="float" office:value="-434139735.75999999"/>
          <table:table-cell office:value-type="float" office:value="-483621178.50999999"/>
          <table:table-cell office:value-type="float" office:value="-534046282.77999997"/>
          <table:table-cell office:value-type="float" office:value="-73558064.959999993"/>
          <table:table-cell office:value-type="float" office:value="-127533171.70999999"/>
          <table:table-cell table:number-columns-repeated="16373"/>
        </table:table-row>
        <table:table-row>
          <table:table-cell office:value-type="float" office:value="81925001000000"/>
          <table:table-cell office:value-type="string" office:string-value="    DESPS.DE IMPOSTO SOBRE SERVS.QUALQUER NATUREZA-ISS"/>
          <table:table-cell office:value-type="float" office:value="-485481.38"/>
          <table:table-cell office:value-type="float" office:value="-81931.53"/>
          <table:table-cell office:value-type="float" office:value="-140927.79999999999"/>
          <table:table-cell office:value-type="float" office:value="-197903.13"/>
          <table:table-cell office:value-type="float" office:value="-267504.98"/>
          <table:table-cell office:value-type="float" office:value="-333343.46000000002"/>
          <table:table-cell office:value-type="float" office:value="-403213.8"/>
          <table:table-cell office:value-type="float" office:value="-102523.55"/>
          <table:table-cell office:value-type="float" office:value="-167861.06"/>
          <table:table-cell table:number-columns-repeated="16373"/>
        </table:table-row>
        <table:table-row>
          <table:table-cell office:value-type="float" office:value="81930003000000"/>
          <table:table-cell office:value-type="string" office:string-value="    DESPESAS DE CONTRIBUICAO AO COFINS"/>
          <table:table-cell office:value-type="float" office:value="-25452673.420000002"/>
          <table:table-cell office:value-type="float" office:value="-4466704.6399999997"/>
          <table:table-cell office:value-type="float" office:value="-8462707.5099999998"/>
          <table:table-cell office:value-type="float" office:value="-12719413.689999999"/>
          <table:table-cell office:value-type="float" office:value="-16486494.609999999"/>
          <table:table-cell office:value-type="float" office:value="-19983168.399999999"/>
          <table:table-cell office:value-type="float" office:value="-23367410.559999999"/>
          <table:table-cell office:value-type="float" office:value="-3194145.46"/>
          <table:table-cell office:value-type="float" office:value="-6709544.4000000004"/>
          <table:table-cell table:number-columns-repeated="16373"/>
        </table:table-row>
        <table:table-row>
          <table:table-cell office:value-type="float" office:value="81933000000000"/>
          <table:table-cell office:value-type="string" office:string-value="    DESPESAS DE CONTRIBUICAO AO PIS/PASEP"/>
          <table:table-cell office:value-type="float" office:value="-5514745.9100000001"/>
          <table:table-cell office:value-type="float" office:value="-967786.01"/>
          <table:table-cell office:value-type="float" office:value="-1833586.63"/>
          <table:table-cell office:value-type="float" office:value="-2755872.97"/>
          <table:table-cell office:value-type="float" office:value="-3572073.84"/>
          <table:table-cell office:value-type="float" office:value="-4329686.49"/>
          <table:table-cell office:value-type="float" office:value="-5062938.96"/>
          <table:table-cell office:value-type="float" office:value="-692064.85"/>
          <table:table-cell office:value-type="float" office:value="-1453734.62"/>
          <table:table-cell table:number-columns-repeated="16373"/>
        </table:table-row>
        <table:table-row>
          <table:table-cell office:value-type="float" office:value="81936007000000"/>
          <table:table-cell office:value-type="string" office:string-value="    DESPESAS DE CONTRIBUICAO AO SFH"/>
          <table:table-cell office:value-type="float" office:value="-4049.25"/>
          <table:table-cell office:value-type="float" office:value="-1948.2"/>
          <table:table-cell office:value-type="float" office:value="-1948.21"/>
          <table:table-cell office:value-type="float" office:value="-1948.22"/>
          <table:table-cell office:value-type="float" office:value="-2239.5100000000002"/>
          <table:table-cell office:value-type="float" office:value="-2239.52"/>
          <table:table-cell office:value-type="float" office:value="-2239.52"/>
          <table:table-cell office:value-type="float" office:value="-58.23"/>
          <table:table-cell office:value-type="float" office:value="-58.23"/>
          <table:table-cell table:number-columns-repeated="16373"/>
        </table:table-row>
        <table:table-row>
          <table:table-cell office:value-type="float" office:value="81952005000000"/>
          <table:table-cell office:value-type="string" office:string-value="    DESPESAS DE DESCONTOS CONCEDIDOS EM RENEGOCIACOES"/>
          <table:table-cell office:value-type="float" office:value="-2095295.15"/>
          <table:table-cell office:value-type="float" office:value="-4910442.5199999996"/>
          <table:table-cell office:value-type="float" office:value="-4936676.46"/>
          <table:table-cell office:value-type="float" office:value="-5038085.3499999996"/>
          <table:table-cell office:value-type="float" office:value="-5133233.97"/>
          <table:table-cell office:value-type="float" office:value="-5148966.0599999996"/>
          <table:table-cell office:value-type="float" office:value="-5458831.6699999999"/>
          <table:table-cell office:value-type="float" office:value="-361936.25"/>
          <table:table-cell office:value-type="float" office:value="-579899.34"/>
          <table:table-cell table:number-columns-repeated="16373"/>
        </table:table-row>
        <table:table-row>
          <table:table-cell office:value-type="float" office:value="81952108000000"/>
          <table:table-cell office:value-type="string" office:string-value="     OPERACOES DE CREDITO"/>
          <table:table-cell office:value-type="float" office:value="-2091560.19"/>
          <table:table-cell office:value-type="float" office:value="-4910442.5199999996"/>
          <table:table-cell office:value-type="float" office:value="-4936676.46"/>
          <table:table-cell office:value-type="float" office:value="-5038085.3499999996"/>
          <table:table-cell office:value-type="float" office:value="-5103834.8499999996"/>
          <table:table-cell office:value-type="float" office:value="-5119566.9400000004"/>
          <table:table-cell office:value-type="float" office:value="-5429432.5499999998"/>
          <table:table-cell office:value-type="float" office:value="-361907.37"/>
          <table:table-cell office:value-type="float" office:value="-579870.46"/>
          <table:table-cell table:number-columns-repeated="16373"/>
        </table:table-row>
        <table:table-row>
          <table:table-cell office:value-type="float" office:value="81952304000000"/>
          <table:table-cell office:value-type="string" office:string-value="     OUTRAS OPS.C/CARACTERISTICAS DE CONCESSAO CREDITO"/>
          <table:table-cell office:value-type="float" office:value="-3734.96"/>
          <table:table-cell table:number-columns-repeated="3"/>
          <table:table-cell office:value-type="float" office:value="-29399.119999999999"/>
          <table:table-cell office:value-type="float" office:value="-29399.119999999999"/>
          <table:table-cell office:value-type="float" office:value="-29399.119999999999"/>
          <table:table-cell office:value-type="float" office:value="-28.88"/>
          <table:table-cell office:value-type="float" office:value="-28.88"/>
          <table:table-cell table:number-columns-repeated="16373"/>
        </table:table-row>
        <table:table-row>
          <table:table-cell office:value-type="float" office:value="81960004000000"/>
          <table:table-cell office:value-type="string" office:string-value="    DESPESAS DE OBRIGS.POR FUNDOS FINANCS.E DE DESENV"/>
          <table:table-cell office:value-type="float" office:value="-168423376.71000001"/>
          <table:table-cell office:value-type="float" office:value="-36057961.18"/>
          <table:table-cell office:value-type="float" office:value="-68934305.879999995"/>
          <table:table-cell office:value-type="float" office:value="-102552231.23999999"/>
          <table:table-cell office:value-type="float" office:value="-143175568.03999999"/>
          <table:table-cell office:value-type="float" office:value="-185503916.81999999"/>
          <table:table-cell office:value-type="float" office:value="-225406945.53"/>
          <table:table-cell office:value-type="float" office:value="-54437053.75"/>
          <table:table-cell office:value-type="float" office:value="-103108315.09999999"/>
          <table:table-cell table:number-columns-repeated="16373"/>
        </table:table-row>
        <table:table-row>
          <table:table-cell office:value-type="float" office:value="81960004020000"/>
          <table:table-cell office:value-type="string" office:string-value="      DIRGE"/>
          <table:table-cell office:value-type="float" office:value="-2983941.28"/>
          <table:table-cell office:value-type="float" office:value="-673552.44"/>
          <table:table-cell office:value-type="float" office:value="-1328477.6299999999"/>
          <table:table-cell office:value-type="float" office:value="-1912293.09"/>
          <table:table-cell office:value-type="float" office:value="-2507648.02"/>
          <table:table-cell office:value-type="float" office:value="-3123377.64"/>
          <table:table-cell office:value-type="float" office:value="-3719436.56"/>
          <table:table-cell office:value-type="float" office:value="-744158.26"/>
          <table:table-cell office:value-type="float" office:value="-1389362.35"/>
          <table:table-cell table:number-columns-repeated="16373"/>
        </table:table-row>
        <table:table-row>
          <table:table-cell office:value-type="float" office:value="81960004025000"/>
          <table:table-cell office:value-type="string" office:string-value="       REINVESTIMENTOS-LEI 8.167"/>
          <table:table-cell office:value-type="float" office:value="-2983941.28"/>
          <table:table-cell office:value-type="float" office:value="-673552.44"/>
          <table:table-cell office:value-type="float" office:value="-1328477.6299999999"/>
          <table:table-cell office:value-type="float" office:value="-1912293.09"/>
          <table:table-cell office:value-type="float" office:value="-2507648.02"/>
          <table:table-cell office:value-type="float" office:value="-3123377.64"/>
          <table:table-cell office:value-type="float" office:value="-3719436.56"/>
          <table:table-cell office:value-type="float" office:value="-744158.26"/>
          <table:table-cell office:value-type="float" office:value="-1389362.35"/>
          <table:table-cell table:number-columns-repeated="16373"/>
        </table:table-row>
        <table:table-row>
          <table:table-cell office:value-type="float" office:value="81960004200000"/>
          <table:table-cell office:value-type="string" office:string-value="      DERUR"/>
          <table:table-cell office:value-type="float" office:value="-24223.71"/>
          <table:table-cell office:value-type="float" office:value="-8775.84"/>
          <table:table-cell office:value-type="float" office:value="-15177.3"/>
          <table:table-cell office:value-type="float" office:value="-20919.12"/>
          <table:table-cell office:value-type="float" office:value="-27737.61"/>
          <table:table-cell office:value-type="float" office:value="-34698.519999999997"/>
          <table:table-cell office:value-type="float" office:value="-40857.050000000003"/>
          <table:table-cell office:value-type="float" office:value="-7497.88"/>
          <table:table-cell office:value-type="float" office:value="-12418.09"/>
          <table:table-cell table:number-columns-repeated="16373"/>
        </table:table-row>
        <table:table-row>
          <table:table-cell office:value-type="float" office:value="81960004300000"/>
          <table:table-cell office:value-type="string" office:string-value="       CORRECAO MONETARIA POS-FIXADA"/>
          <table:table-cell office:value-type="float" office:value="-24223.71"/>
          <table:table-cell office:value-type="float" office:value="-8775.84"/>
          <table:table-cell office:value-type="float" office:value="-15177.3"/>
          <table:table-cell office:value-type="float" office:value="-20919.12"/>
          <table:table-cell office:value-type="float" office:value="-27737.61"/>
          <table:table-cell office:value-type="float" office:value="-34698.519999999997"/>
          <table:table-cell office:value-type="float" office:value="-40857.050000000003"/>
          <table:table-cell office:value-type="float" office:value="-7497.88"/>
          <table:table-cell office:value-type="float" office:value="-12418.09"/>
          <table:table-cell table:number-columns-repeated="16373"/>
        </table:table-row>
        <table:table-row>
          <table:table-cell office:value-type="float" office:value="81960004800000"/>
          <table:table-cell office:value-type="string" office:string-value="      DEPRI"/>
          <table:table-cell office:value-type="float" office:value="-2573.84"/>
          <table:table-cell office:value-type="float" office:value="-786.61"/>
          <table:table-cell office:value-type="float" office:value="-1453.56"/>
          <table:table-cell office:value-type="float" office:value="-2068.9499999999998"/>
          <table:table-cell office:value-type="float" office:value="-2752.34"/>
          <table:table-cell office:value-type="float" office:value="-3514.97"/>
          <table:table-cell office:value-type="float" office:value="-4201.45"/>
          <table:table-cell office:value-type="float" office:value="-904.18"/>
          <table:table-cell office:value-type="float" office:value="-1575.95"/>
          <table:table-cell table:number-columns-repeated="16373"/>
        </table:table-row>
        <table:table-row>
          <table:table-cell office:value-type="float" office:value="81960004900000"/>
          <table:table-cell office:value-type="string" office:string-value="       CORRECAO MONETARIA POS-FIXADA"/>
          <table:table-cell office:value-type="float" office:value="-2573.84"/>
          <table:table-cell office:value-type="float" office:value="-786.61"/>
          <table:table-cell office:value-type="float" office:value="-1453.56"/>
          <table:table-cell office:value-type="float" office:value="-2068.9499999999998"/>
          <table:table-cell office:value-type="float" office:value="-2752.34"/>
          <table:table-cell office:value-type="float" office:value="-3514.97"/>
          <table:table-cell office:value-type="float" office:value="-4201.45"/>
          <table:table-cell office:value-type="float" office:value="-904.18"/>
          <table:table-cell office:value-type="float" office:value="-1575.95"/>
          <table:table-cell table:number-columns-repeated="16373"/>
        </table:table-row>
        <table:table-row>
          <table:table-cell office:value-type="float" office:value="81960004902000"/>
          <table:table-cell office:value-type="string" office:string-value="      OUTROS"/>
          <table:table-cell office:value-type="float" office:value="-165412637.88"/>
          <table:table-cell office:value-type="float" office:value="-35374846.289999999"/>
          <table:table-cell office:value-type="float" office:value="-67589197.390000001"/>
          <table:table-cell office:value-type="float" office:value="-100616950.08"/>
          <table:table-cell office:value-type="float" office:value="-140637430.06999999"/>
          <table:table-cell office:value-type="float" office:value="-182342325.69"/>
          <table:table-cell office:value-type="float" office:value="-221642450.47"/>
          <table:table-cell office:value-type="float" office:value="-53684493.43"/>
          <table:table-cell office:value-type="float" office:value="-101704958.70999999"/>
          <table:table-cell table:number-columns-repeated="16373"/>
        </table:table-row>
        <table:table-row>
          <table:table-cell office:value-type="float" office:value="81960004905500"/>
          <table:table-cell office:value-type="string" office:string-value="       FUNDO CONST. DE FINANC. DO NORDESTE-FNE"/>
          <table:table-cell office:value-type="float" office:value="-161830437.44999999"/>
          <table:table-cell office:value-type="float" office:value="-34522390.020000003"/>
          <table:table-cell office:value-type="float" office:value="-65995107.32"/>
          <table:table-cell office:value-type="float" office:value="-98265088.629999995"/>
          <table:table-cell office:value-type="float" office:value="-137479899.18000001"/>
          <table:table-cell office:value-type="float" office:value="-178438168.28"/>
          <table:table-cell office:value-type="float" office:value="-217157247.12"/>
          <table:table-cell office:value-type="float" office:value="-53167463.359999999"/>
          <table:table-cell office:value-type="float" office:value="-100766978.28"/>
          <table:table-cell table:number-columns-repeated="16373"/>
        </table:table-row>
        <table:table-row>
          <table:table-cell office:value-type="float" office:value="81960004906500"/>
          <table:table-cell office:value-type="string" office:string-value="        CORRECAO MONETARIA DE RECURSOS DISPONIVEIS"/>
          <table:table-cell office:value-type="float" office:value="-159291777.53"/>
          <table:table-cell office:value-type="float" office:value="-34177009.799999997"/>
          <table:table-cell office:value-type="float" office:value="-65995107.32"/>
          <table:table-cell office:value-type="float" office:value="-98097683.310000002"/>
          <table:table-cell office:value-type="float" office:value="-137155816.72"/>
          <table:table-cell office:value-type="float" office:value="-178065104.91"/>
          <table:table-cell office:value-type="float" office:value="-216784183.75"/>
          <table:table-cell office:value-type="float" office:value="-53167463.359999999"/>
          <table:table-cell office:value-type="float" office:value="-100730332.84"/>
          <table:table-cell table:number-columns-repeated="16373"/>
        </table:table-row>
        <table:table-row>
          <table:table-cell office:value-type="float" office:value="81960004906810"/>
          <table:table-cell office:value-type="string" office:string-value="        ENCARGOS SOBRE VALORES MOBILIARIOS"/>
          <table:table-cell office:value-type="float" office:value="-2538659.92"/>
          <table:table-cell office:value-type="float" office:value="-345380.22"/>
          <table:table-cell/>
          <table:table-cell office:value-type="float" office:value="-167405.32"/>
          <table:table-cell office:value-type="float" office:value="-324082.46000000002"/>
          <table:table-cell office:value-type="float" office:value="-373063.37"/>
          <table:table-cell office:value-type="float" office:value="-373063.37"/>
          <table:table-cell/>
          <table:table-cell office:value-type="float" office:value="-36645.440000000002"/>
          <table:table-cell table:number-columns-repeated="16373"/>
        </table:table-row>
        <table:table-row>
          <table:table-cell office:value-type="float" office:value="81960004907000"/>
          <table:table-cell office:value-type="string" office:string-value="       FINOR-CORRECAO MONETARIA"/>
          <table:table-cell office:value-type="float" office:value="-2768837.88"/>
          <table:table-cell office:value-type="float" office:value="-713473.46"/>
          <table:table-cell office:value-type="float" office:value="-1302736.68"/>
          <table:table-cell office:value-type="float" office:value="-1838037.87"/>
          <table:table-cell office:value-type="float" office:value="-2433729.6800000002"/>
          <table:table-cell office:value-type="float" office:value="-2970923.67"/>
          <table:table-cell office:value-type="float" office:value="-3352154.83"/>
          <table:table-cell office:value-type="float" office:value="-327641.05"/>
          <table:table-cell office:value-type="float" office:value="-563394.92000000004"/>
          <table:table-cell table:number-columns-repeated="16373"/>
        </table:table-row>
        <table:table-row>
          <table:table-cell office:value-type="float" office:value="81960004907400"/>
          <table:table-cell office:value-type="string" office:string-value="       FUNDO ROTATIVO DE TERRAS - FRT"/>
          <table:table-cell office:value-type="float" office:value="-319624.21999999997"/>
          <table:table-cell office:value-type="float" office:value="-60678.46"/>
          <table:table-cell office:value-type="float" office:value="-115953.54"/>
          <table:table-cell office:value-type="float" office:value="-177653.95"/>
          <table:table-cell office:value-type="float" office:value="-243086.47"/>
          <table:table-cell office:value-type="float" office:value="-311329.33"/>
          <table:table-cell office:value-type="float" office:value="-377997.89"/>
          <table:table-cell office:value-type="float" office:value="-69555.679999999993"/>
          <table:table-cell office:value-type="float" office:value="-139769.1"/>
          <table:table-cell table:number-columns-repeated="16373"/>
        </table:table-row>
        <table:table-row>
          <table:table-cell office:value-type="float" office:value="81960004907450"/>
          <table:table-cell office:value-type="string" office:string-value="        JUROS, COMISSOES E CORRECAO MONETARIA PREFIXADA"/>
          <table:table-cell office:value-type="float" office:value="-567.26"/>
          <table:table-cell office:value-type="float" office:value="-127.01"/>
          <table:table-cell office:value-type="float" office:value="-247.25"/>
          <table:table-cell office:value-type="float" office:value="-366.12"/>
          <table:table-cell office:value-type="float" office:value="-489.83"/>
          <table:table-cell office:value-type="float" office:value="-586.76"/>
          <table:table-cell office:value-type="float" office:value="-680.13"/>
          <table:table-cell office:value-type="float" office:value="-106.75"/>
          <table:table-cell office:value-type="float" office:value="-199.54"/>
          <table:table-cell table:number-columns-repeated="16373"/>
        </table:table-row>
        <table:table-row>
          <table:table-cell office:value-type="float" office:value="81960004907500"/>
          <table:table-cell office:value-type="string" office:string-value="        CORRECAO MONETARIA POS-FIXADA"/>
          <table:table-cell office:value-type="float" office:value="-319056.96000000002"/>
          <table:table-cell office:value-type="float" office:value="-60551.45"/>
          <table:table-cell office:value-type="float" office:value="-115706.29"/>
          <table:table-cell office:value-type="float" office:value="-177287.83"/>
          <table:table-cell office:value-type="float" office:value="-242596.64"/>
          <table:table-cell office:value-type="float" office:value="-310742.57"/>
          <table:table-cell office:value-type="float" office:value="-377317.76"/>
          <table:table-cell office:value-type="float" office:value="-69448.929999999993"/>
          <table:table-cell office:value-type="float" office:value="-139569.56"/>
          <table:table-cell table:number-columns-repeated="16373"/>
        </table:table-row>
        <table:table-row>
          <table:table-cell office:value-type="float" office:value="81960004908000"/>
          <table:table-cell office:value-type="string" office:string-value="       OUTROS"/>
          <table:table-cell office:value-type="float" office:value="-493738.33"/>
          <table:table-cell office:value-type="float" office:value="-78304.350000000006"/>
          <table:table-cell office:value-type="float" office:value="-175399.85"/>
          <table:table-cell office:value-type="float" office:value="-336169.63"/>
          <table:table-cell office:value-type="float" office:value="-480714.74"/>
          <table:table-cell office:value-type="float" office:value="-621904.41"/>
          <table:table-cell office:value-type="float" office:value="-755050.63"/>
          <table:table-cell office:value-type="float" office:value="-119833.34"/>
          <table:table-cell office:value-type="float" office:value="-234816.41"/>
          <table:table-cell table:number-columns-repeated="16373"/>
        </table:table-row>
        <table:table-row>
          <table:table-cell office:value-type="float" office:value="81960004908500"/>
          <table:table-cell office:value-type="string" office:string-value="        JUROS, COMISSOES E CORRECAO MONETARIA PREFIXADA"/>
          <table:table-cell office:value-type="float" office:value="-493738.33"/>
          <table:table-cell office:value-type="float" office:value="-78304.350000000006"/>
          <table:table-cell office:value-type="float" office:value="-175399.85"/>
          <table:table-cell office:value-type="float" office:value="-336169.63"/>
          <table:table-cell office:value-type="float" office:value="-480714.74"/>
          <table:table-cell office:value-type="float" office:value="-621904.41"/>
          <table:table-cell office:value-type="float" office:value="-755050.63"/>
          <table:table-cell office:value-type="float" office:value="-119833.34"/>
          <table:table-cell office:value-type="float" office:value="-234816.41"/>
          <table:table-cell table:number-columns-repeated="16373"/>
        </table:table-row>
        <table:table-row>
          <table:table-cell office:value-type="float" office:value="81965009000000"/>
          <table:table-cell office:value-type="string" office:string-value="    DESPESAS DE RECURSOS DO PROAGRO"/>
          <table:table-cell office:value-type="float" office:value="-284642.03000000003"/>
          <table:table-cell table:number-columns-repeated="3"/>
          <table:table-cell office:value-type="float" office:value="-2329.46"/>
          <table:table-cell office:value-type="float" office:value="-2329.46"/>
          <table:table-cell office:value-type="float" office:value="-2329.46"/>
          <table:table-cell table:number-columns-repeated="16375"/>
        </table:table-row>
        <table:table-row>
          <table:table-cell office:value-type="float" office:value="81965009200000"/>
          <table:table-cell office:value-type="string" office:string-value="      DE ATUALIZACAO MONETARIA"/>
          <table:table-cell office:value-type="float" office:value="-284642.03000000003"/>
          <table:table-cell table:number-columns-repeated="3"/>
          <table:table-cell office:value-type="float" office:value="-2329.46"/>
          <table:table-cell office:value-type="float" office:value="-2329.46"/>
          <table:table-cell office:value-type="float" office:value="-2329.46"/>
          <table:table-cell table:number-columns-repeated="16375"/>
        </table:table-row>
        <table:table-row>
          <table:table-cell office:value-type="float" office:value="81999006000000"/>
          <table:table-cell office:value-type="string" office:string-value="    OUTRAS DESPESAS OPERACIONAIS"/>
          <table:table-cell office:value-type="float" office:value="-133871474.65000001"/>
          <table:table-cell office:value-type="float" office:value="-2381895.7799999998"/>
          <table:table-cell office:value-type="float" office:value="-10470680.300000001"/>
          <table:table-cell office:value-type="float" office:value="-74668158.670000002"/>
          <table:table-cell office:value-type="float" office:value="-265500291.34999999"/>
          <table:table-cell office:value-type="float" office:value="-268317528.30000001"/>
          <table:table-cell office:value-type="float" office:value="-274342373.27999997"/>
          <table:table-cell office:value-type="float" office:value="-14770282.869999999"/>
          <table:table-cell office:value-type="float" office:value="-15513758.960000001"/>
          <table:table-cell table:number-columns-repeated="16373"/>
        </table:table-row>
        <table:table-row>
          <table:table-cell office:value-type="float" office:value="81999006250000"/>
          <table:table-cell office:value-type="string" office:string-value="      ATUALIZACAO NEGATIVA DE OPERACOES DE CREDITO EM UM"/>
          <table:table-cell office:value-type="float" office:value="-94541.4"/>
          <table:table-cell office:value-type="float" office:value="-9856.1200000000008"/>
          <table:table-cell office:value-type="float" office:value="-10862.55"/>
          <table:table-cell office:value-type="float" office:value="-10862.55"/>
          <table:table-cell office:value-type="float" office:value="-1022604.81"/>
          <table:table-cell office:value-type="float" office:value="-1023490.58"/>
          <table:table-cell office:value-type="float" office:value="-1086646.04"/>
          <table:table-cell office:value-type="float" office:value="-10474651.199999999"/>
          <table:table-cell office:value-type="float" office:value="-10477925.08"/>
          <table:table-cell table:number-columns-repeated="16373"/>
        </table:table-row>
        <table:table-row>
          <table:table-cell office:value-type="float" office:value="81999006745000"/>
          <table:table-cell office:value-type="string" office:string-value="      ATUALIZACAO MONETARIA"/>
          <table:table-cell office:value-type="float" office:value="-470898.45"/>
          <table:table-cell office:value-type="float" office:value="-69184.56"/>
          <table:table-cell office:value-type="float" office:value="-812931.49"/>
          <table:table-cell office:value-type="float" office:value="-911542.77"/>
          <table:table-cell office:value-type="float" office:value="-967948.29"/>
          <table:table-cell office:value-type="float" office:value="-1023669.18"/>
          <table:table-cell office:value-type="float" office:value="-1067886.06"/>
          <table:table-cell office:value-type="float" office:value="-58291.74"/>
          <table:table-cell office:value-type="float" office:value="-122233.02"/>
          <table:table-cell table:number-columns-repeated="16373"/>
        </table:table-row>
        <table:table-row>
          <table:table-cell office:value-type="float" office:value="81999006745100"/>
          <table:table-cell office:value-type="string" office:string-value="       IMPOSTO DE RENDA"/>
          <table:table-cell office:value-type="float" office:value="-202744.86"/>
          <table:table-cell/>
          <table:table-cell office:value-type="float" office:value="-701753.55"/>
          <table:table-cell office:value-type="float" office:value="-759710.22"/>
          <table:table-cell office:value-type="float" office:value="-759710.22"/>
          <table:table-cell office:value-type="float" office:value="-759710.22"/>
          <table:table-cell office:value-type="float" office:value="-759710.22"/>
          <table:table-cell table:number-columns-repeated="16375"/>
        </table:table-row>
        <table:table-row>
          <table:table-cell office:value-type="float" office:value="81999006745400"/>
          <table:table-cell office:value-type="string" office:string-value="       COFINS"/>
          <table:table-cell table:number-columns-repeated="16382"/>
        </table:table-row>
        <table:table-row>
          <table:table-cell office:value-type="float" office:value="81999006746000"/>
          <table:table-cell office:value-type="string" office:string-value="       OUTRAS"/>
          <table:table-cell office:value-type="float" office:value="-268153.59000000003"/>
          <table:table-cell office:value-type="float" office:value="-69184.56"/>
          <table:table-cell office:value-type="float" office:value="-111177.94"/>
          <table:table-cell office:value-type="float" office:value="-151832.54999999999"/>
          <table:table-cell office:value-type="float" office:value="-208238.07"/>
          <table:table-cell office:value-type="float" office:value="-263958.96000000002"/>
          <table:table-cell office:value-type="float" office:value="-308175.84000000003"/>
          <table:table-cell office:value-type="float" office:value="-58291.74"/>
          <table:table-cell office:value-type="float" office:value="-122233.02"/>
          <table:table-cell table:number-columns-repeated="16373"/>
        </table:table-row>
        <table:table-row>
          <table:table-cell office:value-type="float" office:value="81999006753000"/>
          <table:table-cell office:value-type="string" office:string-value="      VARIACAO CAMBIAL NEGATIVA"/>
          <table:table-cell office:value-type="float" office:value="-77779.199999999997"/>
          <table:table-cell table:number-columns-repeated="2"/>
          <table:table-cell office:value-type="float" office:value="-42211390.82"/>
          <table:table-cell office:value-type="float" office:value="-180071775.56"/>
          <table:table-cell office:value-type="float" office:value="-180071775.56"/>
          <table:table-cell office:value-type="float" office:value="-180071775.56999999"/>
          <table:table-cell table:number-columns-repeated="16375"/>
        </table:table-row>
        <table:table-row>
          <table:table-cell office:value-type="float" office:value="81999006753500"/>
          <table:table-cell office:value-type="string" office:string-value="       BNDES"/>
          <table:table-cell table:number-columns-repeated="3"/>
          <table:table-cell office:value-type="float" office:value="-565939.66"/>
          <table:table-cell office:value-type="float" office:value="-1385501.2"/>
          <table:table-cell office:value-type="float" office:value="-1385501.2"/>
          <table:table-cell office:value-type="float" office:value="-1385501.2"/>
          <table:table-cell table:number-columns-repeated="16375"/>
        </table:table-row>
        <table:table-row>
          <table:table-cell office:value-type="float" office:value="81999006753600"/>
          <table:table-cell office:value-type="string" office:string-value="       BID"/>
          <table:table-cell table:number-columns-repeated="3"/>
          <table:table-cell office:value-type="float" office:value="-41614156.909999996"/>
          <table:table-cell office:value-type="float" office:value="-178564652.12"/>
          <table:table-cell office:value-type="float" office:value="-178564652.12"/>
          <table:table-cell office:value-type="float" office:value="-178564652.12"/>
          <table:table-cell table:number-columns-repeated="16375"/>
        </table:table-row>
        <table:table-row>
          <table:table-cell office:value-type="float" office:value="81999006754000"/>
          <table:table-cell office:value-type="string" office:string-value="       OUTRAS"/>
          <table:table-cell office:value-type="float" office:value="-77779.199999999997"/>
          <table:table-cell table:number-columns-repeated="2"/>
          <table:table-cell office:value-type="float" office:value="-31294.25"/>
          <table:table-cell office:value-type="float" office:value="-121622.24"/>
          <table:table-cell office:value-type="float" office:value="-121622.24"/>
          <table:table-cell office:value-type="float" office:value="-121622.25"/>
          <table:table-cell table:number-columns-repeated="16375"/>
        </table:table-row>
        <table:table-row>
          <table:table-cell office:value-type="float" office:value="81999006760000"/>
          <table:table-cell office:value-type="string" office:string-value="      OPERACOES DO SISTEMA DE CAMBIO"/>
          <table:table-cell office:value-type="float" office:value="-129608763.11"/>
          <table:table-cell office:value-type="float" office:value="-673349.96"/>
          <table:table-cell office:value-type="float" office:value="-4039298.35"/>
          <table:table-cell office:value-type="float" office:value="-25634920.140000001"/>
          <table:table-cell office:value-type="float" office:value="-76475733.400000006"/>
          <table:table-cell office:value-type="float" office:value="-78159511.260000005"/>
          <table:table-cell office:value-type="float" office:value="-78800877.390000001"/>
          <table:table-cell office:value-type="float" office:value="-204761.55"/>
          <table:table-cell office:value-type="float" office:value="-495146.08"/>
          <table:table-cell table:number-columns-repeated="16373"/>
        </table:table-row>
        <table:table-row>
          <table:table-cell office:value-type="float" office:value="81999006765000"/>
          <table:table-cell office:value-type="string" office:string-value="       VARIACAO CAMBIAL"/>
          <table:table-cell office:value-type="float" office:value="-128074795"/>
          <table:table-cell office:value-type="float" office:value="-232007.54"/>
          <table:table-cell office:value-type="float" office:value="-3575510.3"/>
          <table:table-cell office:value-type="float" office:value="-25145787.870000001"/>
          <table:table-cell office:value-type="float" office:value="-75042106.510000005"/>
          <table:table-cell office:value-type="float" office:value="-76679006.180000007"/>
          <table:table-cell office:value-type="float" office:value="-77296617.269999996"/>
          <table:table-cell office:value-type="float" office:value="-76934.53"/>
          <table:table-cell office:value-type="float" office:value="-88685.88"/>
          <table:table-cell table:number-columns-repeated="16373"/>
        </table:table-row>
        <table:table-row>
          <table:table-cell office:value-type="float" office:value="81999006766000"/>
          <table:table-cell office:value-type="string" office:string-value="       VARIACAO CAMBIAL NEGATIVA"/>
          <table:table-cell office:value-type="float" office:value="-1528807.53"/>
          <table:table-cell office:value-type="float" office:value="-441342.41"/>
          <table:table-cell office:value-type="float" office:value="-463788.04"/>
          <table:table-cell office:value-type="float" office:value="-489132.26"/>
          <table:table-cell office:value-type="float" office:value="-1429469.68"/>
          <table:table-cell office:value-type="float" office:value="-1476347.86"/>
          <table:table-cell office:value-type="float" office:value="-1500102.9"/>
          <table:table-cell office:value-type="float" office:value="-3844.53"/>
          <table:table-cell office:value-type="float" office:value="-47163.67"/>
          <table:table-cell table:number-columns-repeated="16373"/>
        </table:table-row>
        <table:table-row>
          <table:table-cell office:value-type="float" office:value="81999006766100"/>
          <table:table-cell office:value-type="string" office:string-value="        DISPONIBILIDADES EM MOEDAS ESTRANGEIRAS"/>
          <table:table-cell office:value-type="float" office:value="-2541.2600000000002"/>
          <table:table-cell office:value-type="float" office:value="-433.46"/>
          <table:table-cell/>
          <table:table-cell office:value-type="float" office:value="-1872.04"/>
          <table:table-cell office:value-type="float" office:value="-888283.99"/>
          <table:table-cell office:value-type="float" office:value="-888283.99"/>
          <table:table-cell office:value-type="float" office:value="-889634.28"/>
          <table:table-cell/>
          <table:table-cell office:value-type="float" office:value="-284.29000000000002"/>
          <table:table-cell table:number-columns-repeated="16373"/>
        </table:table-row>
        <table:table-row>
          <table:table-cell office:value-type="float" office:value="81999006766200"/>
          <table:table-cell office:value-type="string" office:string-value="        DEPOSITOS NO EXTERIOR EM MOEDAS ESTRANGEIRAS"/>
          <table:table-cell office:value-type="float" office:value="-1007702.62"/>
          <table:table-cell office:value-type="float" office:value="-8210.5499999999993"/>
          <table:table-cell office:value-type="float" office:value="-34548.04"/>
          <table:table-cell office:value-type="float" office:value="-58020.22"/>
          <table:table-cell office:value-type="float" office:value="-111945.69"/>
          <table:table-cell office:value-type="float" office:value="-158823.87"/>
          <table:table-cell office:value-type="float" office:value="-181228.62"/>
          <table:table-cell office:value-type="float" office:value="-3844.53"/>
          <table:table-cell office:value-type="float" office:value="-46879.38"/>
          <table:table-cell table:number-columns-repeated="16373"/>
        </table:table-row>
        <table:table-row>
          <table:table-cell office:value-type="float" office:value="81999006766300"/>
          <table:table-cell office:value-type="string" office:string-value="        APLICACOES EM MOEDAS ESTRANGEIRAS"/>
          <table:table-cell/>
          <table:table-cell office:value-type="float" office:value="-429240"/>
          <table:table-cell office:value-type="float" office:value="-429240"/>
          <table:table-cell office:value-type="float" office:value="-429240"/>
          <table:table-cell office:value-type="float" office:value="-429240"/>
          <table:table-cell office:value-type="float" office:value="-429240"/>
          <table:table-cell office:value-type="float" office:value="-429240"/>
          <table:table-cell table:number-columns-repeated="16375"/>
        </table:table-row>
        <table:table-row>
          <table:table-cell office:value-type="float" office:value="81999006766400"/>
          <table:table-cell office:value-type="string" office:string-value="        FINANCIAMENTOS EM MOEDAS ESTRANGEIRAS"/>
          <table:table-cell office:value-type="float" office:value="-518563.65"/>
          <table:table-cell office:value-type="float" office:value="-3458.4"/>
          <table:table-cell table:number-columns-repeated="16380"/>
        </table:table-row>
        <table:table-row>
          <table:table-cell office:value-type="float" office:value="81999006770000"/>
          <table:table-cell office:value-type="string" office:string-value="       OUTRAS"/>
          <table:table-cell office:value-type="float" office:value="-5160.58"/>
          <table:table-cell office:value-type="float" office:value="-0.01"/>
          <table:table-cell office:value-type="float" office:value="-0.01"/>
          <table:table-cell office:value-type="float" office:value="-0.01"/>
          <table:table-cell office:value-type="float" office:value="-4157.21"/>
          <table:table-cell office:value-type="float" office:value="-4157.22"/>
          <table:table-cell office:value-type="float" office:value="-4157.22"/>
          <table:table-cell office:value-type="float" office:value="-123982.49"/>
          <table:table-cell office:value-type="float" office:value="-359296.53"/>
          <table:table-cell table:number-columns-repeated="16373"/>
        </table:table-row>
        <table:table-row>
          <table:table-cell office:value-type="float" office:value="81999006772800"/>
          <table:table-cell office:value-type="string" office:string-value="      REMUNERACAO DE RECURSOS-STN-PRONAF"/>
          <table:table-cell table:number-columns-repeated="5"/>
          <table:table-cell office:value-type="float" office:value="-963355.67"/>
          <table:table-cell office:value-type="float" office:value="-1152489.46"/>
          <table:table-cell office:value-type="float" office:value="-145424.79999999999"/>
          <table:table-cell office:value-type="float" office:value="-335010.36"/>
          <table:table-cell table:number-columns-repeated="16373"/>
        </table:table-row>
        <table:table-row>
          <table:table-cell office:value-type="float" office:value="81999006773200"/>
          <table:table-cell office:value-type="string" office:string-value="      REMUNERACAO DE RETENCOES DE GARANTIA CONTRATUAL"/>
          <table:table-cell table:number-columns-repeated="16382"/>
        </table:table-row>
        <table:table-row>
          <table:table-cell office:value-type="float" office:value="81999006810000"/>
          <table:table-cell office:value-type="string" office:string-value="      OUTRAS"/>
          <table:table-cell office:value-type="float" office:value="-3619492.49"/>
          <table:table-cell office:value-type="float" office:value="-1629505.14"/>
          <table:table-cell office:value-type="float" office:value="-5607587.9100000001"/>
          <table:table-cell office:value-type="float" office:value="-5899442.3899999997"/>
          <table:table-cell office:value-type="float" office:value="-6962229.29"/>
          <table:table-cell office:value-type="float" office:value="-7075726.0499999998"/>
          <table:table-cell office:value-type="float" office:value="-12162698.76"/>
          <table:table-cell office:value-type="float" office:value="-3887153.58"/>
          <table:table-cell office:value-type="float" office:value="-4083444.42"/>
          <table:table-cell table:number-columns-repeated="16373"/>
        </table:table-row>
        <table:table-row>
          <table:table-cell office:value-type="float" office:value="83000003000000"/>
          <table:table-cell office:value-type="string" office:string-value="  DESPESAS NAO OPERACIONAIS"/>
          <table:table-cell office:value-type="float" office:value="-745268.9"/>
          <table:table-cell office:value-type="float" office:value="-55446.1"/>
          <table:table-cell office:value-type="float" office:value="-64849.43"/>
          <table:table-cell office:value-type="float" office:value="-89279.57"/>
          <table:table-cell office:value-type="float" office:value="-100144.77"/>
          <table:table-cell office:value-type="float" office:value="-169422.52"/>
          <table:table-cell office:value-type="float" office:value="-297120.07"/>
          <table:table-cell office:value-type="float" office:value="-50162.89"/>
          <table:table-cell office:value-type="float" office:value="-54109.67"/>
          <table:table-cell table:number-columns-repeated="16373"/>
        </table:table-row>
        <table:table-row>
          <table:table-cell office:value-type="float" office:value="83100006000000"/>
          <table:table-cell office:value-type="string" office:string-value="   PREJUIZOS EM TRANSACOES COM VALORES E BENS"/>
          <table:table-cell office:value-type="float" office:value="-22204.799999999999"/>
          <table:table-cell/>
          <table:table-cell office:value-type="float" office:value="-1749.2"/>
          <table:table-cell office:value-type="float" office:value="-1749.2"/>
          <table:table-cell office:value-type="float" office:value="-1749.2"/>
          <table:table-cell office:value-type="float" office:value="-3649.2"/>
          <table:table-cell office:value-type="float" office:value="-3649.2"/>
          <table:table-cell table:number-columns-repeated="16375"/>
        </table:table-row>
        <table:table-row>
          <table:table-cell office:value-type="float" office:value="83150001000000"/>
          <table:table-cell office:value-type="string" office:string-value="    PREJUIZOS NA ALIENACAO DE VALORES E BENS"/>
          <table:table-cell office:value-type="float" office:value="-22204.799999999999"/>
          <table:table-cell/>
          <table:table-cell office:value-type="float" office:value="-1749.2"/>
          <table:table-cell office:value-type="float" office:value="-1749.2"/>
          <table:table-cell office:value-type="float" office:value="-1749.2"/>
          <table:table-cell office:value-type="float" office:value="-3649.2"/>
          <table:table-cell office:value-type="float" office:value="-3649.2"/>
          <table:table-cell table:number-columns-repeated="16375"/>
        </table:table-row>
        <table:table-row>
          <table:table-cell office:value-type="float" office:value="83150001300000"/>
          <table:table-cell office:value-type="string" office:string-value="      DE BENS MOVEIS"/>
          <table:table-cell office:value-type="float" office:value="-22204.799999999999"/>
          <table:table-cell/>
          <table:table-cell office:value-type="float" office:value="-1749.2"/>
          <table:table-cell office:value-type="float" office:value="-1749.2"/>
          <table:table-cell office:value-type="float" office:value="-1749.2"/>
          <table:table-cell office:value-type="float" office:value="-3649.2"/>
          <table:table-cell office:value-type="float" office:value="-3649.2"/>
          <table:table-cell table:number-columns-repeated="16375"/>
        </table:table-row>
        <table:table-row>
          <table:table-cell office:value-type="float" office:value="83900000000000"/>
          <table:table-cell office:value-type="string" office:string-value="   OUTRAS DESPESAS NAO OPERACIONAIS"/>
          <table:table-cell office:value-type="float" office:value="-723064.1"/>
          <table:table-cell office:value-type="float" office:value="-55446.1"/>
          <table:table-cell office:value-type="float" office:value="-63100.23"/>
          <table:table-cell office:value-type="float" office:value="-87530.37"/>
          <table:table-cell office:value-type="float" office:value="-98395.57"/>
          <table:table-cell office:value-type="float" office:value="-165773.32"/>
          <table:table-cell office:value-type="float" office:value="-293470.87"/>
          <table:table-cell office:value-type="float" office:value="-50162.89"/>
          <table:table-cell office:value-type="float" office:value="-54109.67"/>
          <table:table-cell table:number-columns-repeated="16373"/>
        </table:table-row>
        <table:table-row>
          <table:table-cell office:value-type="float" office:value="83910007000000"/>
          <table:table-cell office:value-type="string" office:string-value="    PERDAS DE CAPITAL"/>
          <table:table-cell office:value-type="float" office:value="-245053.38"/>
          <table:table-cell office:value-type="float" office:value="-27534.959999999999"/>
          <table:table-cell office:value-type="float" office:value="-30568.38"/>
          <table:table-cell office:value-type="float" office:value="-30728.38"/>
          <table:table-cell office:value-type="float" office:value="-30728.38"/>
          <table:table-cell office:value-type="float" office:value="-95787.6"/>
          <table:table-cell office:value-type="float" office:value="-152450.75"/>
          <table:table-cell office:value-type="float" office:value="-11429.86"/>
          <table:table-cell office:value-type="float" office:value="-11429.86"/>
          <table:table-cell table:number-columns-repeated="16373"/>
        </table:table-row>
        <table:table-row>
          <table:table-cell office:value-type="float" office:value="83910007250000"/>
          <table:table-cell office:value-type="string" office:string-value="      INSUBSISTENCIAS ATIVAS"/>
          <table:table-cell office:value-type="float" office:value="-245053.38"/>
          <table:table-cell office:value-type="float" office:value="-27534.959999999999"/>
          <table:table-cell office:value-type="float" office:value="-30568.38"/>
          <table:table-cell office:value-type="float" office:value="-30728.38"/>
          <table:table-cell office:value-type="float" office:value="-30728.38"/>
          <table:table-cell office:value-type="float" office:value="-95787.6"/>
          <table:table-cell office:value-type="float" office:value="-95787.6"/>
          <table:table-cell office:value-type="float" office:value="-11429.86"/>
          <table:table-cell office:value-type="float" office:value="-11429.86"/>
          <table:table-cell table:number-columns-repeated="16373"/>
        </table:table-row>
        <table:table-row>
          <table:table-cell office:value-type="float" office:value="83910007750000"/>
          <table:table-cell office:value-type="string" office:string-value="      OUTRAS PERDAS DE CAPITAL"/>
          <table:table-cell table:number-columns-repeated="6"/>
          <table:table-cell office:value-type="float" office:value="-56663.15"/>
          <table:table-cell table:number-columns-repeated="16375"/>
        </table:table-row>
        <table:table-row>
          <table:table-cell office:value-type="float" office:value="83990003000000"/>
          <table:table-cell office:value-type="string" office:string-value="    DESPESAS DE PROVISOES NAO OPERACIONAIS"/>
          <table:table-cell office:value-type="float" office:value="-183691.2"/>
          <table:table-cell table:number-columns-repeated="3"/>
          <table:table-cell office:value-type="float" office:value="-10653.06"/>
          <table:table-cell office:value-type="float" office:value="-12120.39"/>
          <table:table-cell office:value-type="float" office:value="-82416.87"/>
          <table:table-cell table:number-columns-repeated="16375"/>
        </table:table-row>
        <table:table-row>
          <table:table-cell office:value-type="float" office:value="83990106000000"/>
          <table:table-cell office:value-type="string" office:string-value="     DESVALORIZACOES DE OUTROS VALORES E BENS"/>
          <table:table-cell office:value-type="float" office:value="-183691.2"/>
          <table:table-cell table:number-columns-repeated="3"/>
          <table:table-cell office:value-type="float" office:value="-10653.06"/>
          <table:table-cell office:value-type="float" office:value="-12120.39"/>
          <table:table-cell office:value-type="float" office:value="-82416.87"/>
          <table:table-cell table:number-columns-repeated="16375"/>
        </table:table-row>
        <table:table-row>
          <table:table-cell office:value-type="float" office:value="83999004000000"/>
          <table:table-cell office:value-type="string" office:string-value="    OUTRAS DESPESAS NAO OPERACIONAIS"/>
          <table:table-cell office:value-type="float" office:value="-294319.52"/>
          <table:table-cell office:value-type="float" office:value="-27911.14"/>
          <table:table-cell office:value-type="float" office:value="-32531.85"/>
          <table:table-cell office:value-type="float" office:value="-56801.99"/>
          <table:table-cell office:value-type="float" office:value="-57014.13"/>
          <table:table-cell office:value-type="float" office:value="-57865.33"/>
          <table:table-cell office:value-type="float" office:value="-58603.25"/>
          <table:table-cell office:value-type="float" office:value="-38733.03"/>
          <table:table-cell office:value-type="float" office:value="-42679.81"/>
          <table:table-cell table:number-columns-repeated="16373"/>
        </table:table-row>
        <table:table-row>
          <table:table-cell office:value-type="float" office:value="83999004840000"/>
          <table:table-cell office:value-type="string" office:string-value="      OUTRAS"/>
          <table:table-cell office:value-type="float" office:value="-294319.52"/>
          <table:table-cell office:value-type="float" office:value="-27911.14"/>
          <table:table-cell office:value-type="float" office:value="-32531.85"/>
          <table:table-cell office:value-type="float" office:value="-56801.99"/>
          <table:table-cell office:value-type="float" office:value="-57014.13"/>
          <table:table-cell office:value-type="float" office:value="-57865.33"/>
          <table:table-cell office:value-type="float" office:value="-58603.25"/>
          <table:table-cell office:value-type="float" office:value="-38733.03"/>
          <table:table-cell office:value-type="float" office:value="-42679.81"/>
          <table:table-cell table:number-columns-repeated="16373"/>
        </table:table-row>
        <table:table-row>
          <table:table-cell office:value-type="float" office:value="89000007000000"/>
          <table:table-cell office:value-type="string" office:string-value="  APURACAO DE RESULTADO"/>
          <table:table-cell office:value-type="float" office:value="-171091504.75999999"/>
          <table:table-cell office:value-type="float" office:value="-29942689.210000001"/>
          <table:table-cell office:value-type="float" office:value="-58147501.200000003"/>
          <table:table-cell office:value-type="float" office:value="-90483632.159999996"/>
          <table:table-cell office:value-type="float" office:value="-121147062"/>
          <table:table-cell office:value-type="float" office:value="-139299090.34"/>
          <table:table-cell office:value-type="float" office:value="-157848606.94"/>
          <table:table-cell office:value-type="float" office:value="-18479806.550000001"/>
          <table:table-cell office:value-type="float" office:value="-30097941.140000001"/>
          <table:table-cell table:number-columns-repeated="16373"/>
        </table:table-row>
        <table:table-row>
          <table:table-cell office:value-type="float" office:value="89400009000000"/>
          <table:table-cell office:value-type="string" office:string-value="   IMPOSTO DE RENDA"/>
          <table:table-cell office:value-type="float" office:value="-171091504.75999999"/>
          <table:table-cell office:value-type="float" office:value="-29942689.210000001"/>
          <table:table-cell office:value-type="float" office:value="-58147501.200000003"/>
          <table:table-cell office:value-type="float" office:value="-90483632.159999996"/>
          <table:table-cell office:value-type="float" office:value="-121147062"/>
          <table:table-cell office:value-type="float" office:value="-139299090.34"/>
          <table:table-cell office:value-type="float" office:value="-157848606.94"/>
          <table:table-cell office:value-type="float" office:value="-18479806.550000001"/>
          <table:table-cell office:value-type="float" office:value="-30097941.140000001"/>
          <table:table-cell table:number-columns-repeated="16373"/>
        </table:table-row>
        <table:table-row>
          <table:table-cell office:value-type="float" office:value="89410006000000"/>
          <table:table-cell office:value-type="string" office:string-value="    IMPOSTO DE RENDA"/>
          <table:table-cell office:value-type="float" office:value="-124859225.27"/>
          <table:table-cell office:value-type="float" office:value="-20882714.309999999"/>
          <table:table-cell office:value-type="float" office:value="-43174697.490000002"/>
          <table:table-cell office:value-type="float" office:value="-66940536.479999997"/>
          <table:table-cell office:value-type="float" office:value="-89462337.829999998"/>
          <table:table-cell office:value-type="float" office:value="-102801902.62"/>
          <table:table-cell office:value-type="float" office:value="-116432984.44"/>
          <table:table-cell office:value-type="float" office:value="-13578967.720000001"/>
          <table:table-cell office:value-type="float" office:value="-22116934.399999999"/>
          <table:table-cell table:number-columns-repeated="16373"/>
        </table:table-row>
        <table:table-row>
          <table:table-cell office:value-type="float" office:value="89410109000000"/>
          <table:table-cell office:value-type="string" office:string-value="     PROVISAO PARA IMPOSTO DE RENDA-VALORES CORRENTES"/>
          <table:table-cell office:value-type="float" office:value="-98257647.879999995"/>
          <table:table-cell office:value-type="float" office:value="-13198056.67"/>
          <table:table-cell office:value-type="float" office:value="-27926630.530000001"/>
          <table:table-cell office:value-type="float" office:value="-6232620.8099999996"/>
          <table:table-cell office:value-type="float" office:value="-18983642.690000001"/>
          <table:table-cell office:value-type="float" office:value="-23401303.98"/>
          <table:table-cell office:value-type="float" office:value="-18461382.09"/>
          <table:table-cell office:value-type="float" office:value="-1187040.93"/>
          <table:table-cell office:value-type="float" office:value="-6375749.54"/>
          <table:table-cell table:number-columns-repeated="16373"/>
        </table:table-row>
        <table:table-row>
          <table:table-cell office:value-type="float" office:value="89410305000000"/>
          <table:table-cell office:value-type="string" office:string-value="     ATIVO FISCAL DIFERIDO"/>
          <table:table-cell office:value-type="float" office:value="-26601577.390000001"/>
          <table:table-cell office:value-type="float" office:value="-7684657.6399999997"/>
          <table:table-cell office:value-type="float" office:value="-15248066.960000001"/>
          <table:table-cell office:value-type="float" office:value="-60707915.670000002"/>
          <table:table-cell office:value-type="float" office:value="-70478695.140000001"/>
          <table:table-cell office:value-type="float" office:value="-79400598.640000001"/>
          <table:table-cell office:value-type="float" office:value="-97971602.349999994"/>
          <table:table-cell office:value-type="float" office:value="-12391926.789999999"/>
          <table:table-cell office:value-type="float" office:value="-15741184.859999999"/>
          <table:table-cell table:number-columns-repeated="16373"/>
        </table:table-row>
        <table:table-row>
          <table:table-cell office:value-type="float" office:value="89420003000000"/>
          <table:table-cell office:value-type="string" office:string-value="    CONTRIBUICAO SOCIAL"/>
          <table:table-cell office:value-type="float" office:value="-46232279.490000002"/>
          <table:table-cell office:value-type="float" office:value="-9059974.9000000004"/>
          <table:table-cell office:value-type="float" office:value="-14972803.710000001"/>
          <table:table-cell office:value-type="float" office:value="-23543095.68"/>
          <table:table-cell office:value-type="float" office:value="-31684724.170000002"/>
          <table:table-cell office:value-type="float" office:value="-36497187.719999999"/>
          <table:table-cell office:value-type="float" office:value="-41415622.5"/>
          <table:table-cell office:value-type="float" office:value="-4900838.83"/>
          <table:table-cell office:value-type="float" office:value="-7981006.7400000002"/>
          <table:table-cell table:number-columns-repeated="16373"/>
        </table:table-row>
        <table:table-row>
          <table:table-cell office:value-type="float" office:value="89420106000000"/>
          <table:table-cell office:value-type="string" office:string-value="     PROVISAO PARA CONTRIB.SOCIAL-VALORES CORRENTES"/>
          <table:table-cell office:value-type="float" office:value="-36655711.630000003"/>
          <table:table-cell office:value-type="float" office:value="-6293498.1500000004"/>
          <table:table-cell office:value-type="float" office:value="-9483499.6099999994"/>
          <table:table-cell office:value-type="float" office:value="-1688246.04"/>
          <table:table-cell office:value-type="float" office:value="-6312393.9199999999"/>
          <table:table-cell office:value-type="float" office:value="-7912972.21"/>
          <table:table-cell office:value-type="float" office:value="-6145845.6600000001"/>
          <table:table-cell office:value-type="float" office:value="-439745.18"/>
          <table:table-cell office:value-type="float" office:value="-2314180.19"/>
          <table:table-cell table:number-columns-repeated="16373"/>
        </table:table-row>
        <table:table-row>
          <table:table-cell office:value-type="float" office:value="89420302000000"/>
          <table:table-cell office:value-type="string" office:string-value="     ATIVO FISCAL DIFERIDO"/>
          <table:table-cell office:value-type="float" office:value="-9576567.8599999994"/>
          <table:table-cell office:value-type="float" office:value="-2766476.75"/>
          <table:table-cell office:value-type="float" office:value="-5489304.0999999996"/>
          <table:table-cell office:value-type="float" office:value="-21854849.640000001"/>
          <table:table-cell office:value-type="float" office:value="-25372330.25"/>
          <table:table-cell office:value-type="float" office:value="-28584215.510000002"/>
          <table:table-cell office:value-type="float" office:value="-35269776.840000004"/>
          <table:table-cell office:value-type="float" office:value="-4461093.6500000004"/>
          <table:table-cell office:value-type="float" office:value="-5666826.5499999998"/>
          <table:table-cell table:number-columns-repeated="16373"/>
        </table:table-row>
        <table:table-row>
          <table:table-cell office:value-type="float" office:value="89900004000000"/>
          <table:table-cell office:value-type="string" office:string-value="  LUCRO DO SEMESTRE"/>
          <table:table-cell office:value-type="float" office:value="-135305869.78"/>
          <table:table-cell table:number-columns-repeated="5"/>
          <table:table-cell office:value-type="float" office:value="-24713441.649999999"/>
          <table:table-cell table:number-columns-repeated="16375"/>
        </table:table-row>
        <table:table-row table:number-rows-repeated="1045168">
          <table:table-cell table:number-columns-repeated="16375"/>
        </table:table-row>
      </table:table>
      <table:table table:name="'file://D001des01/prvcontr/Orçamentos/Projeções%20de%20Resultado/2003/DadosContabeis.xls'#DadosDezJun03" table:style-name="ta2">
        <table:table-source xlink:href="file://D001des01/prvcontr/Orçamentos/Projeções%20de%20Resultado/2003/DadosContabeis.xls" table:table-name="DadosDezJun03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ul2011.xls'#Parâmetros" table:style-name="ta2">
        <table:table-source xlink:href="file://D001des01/PrvContr%20-%20D001DES01/Orçamentos/PDG%20e%20Orçamento%20DEST/PDG_2011/Acompanhamento/PDG_BASE_CADERNO-jul2011.xls" table:table-name="Parâmetros" table:mode="copy-results-only"/>
        <table:table-column/>
        <table:table-row table:number-rows-repeated="7">
          <table:table-cell table:number-columns-repeated="16384"/>
        </table:table-row>
        <table:table-row>
          <table:table-cell/>
          <table:table-cell office:value-type="float" office:value="40755"/>
          <table:table-cell table:number-columns-repeated="16382"/>
        </table:table-row>
        <table:table-row table:number-rows-repeated="1048568">
          <table:table-cell table:number-columns-repeated="16382"/>
        </table:table-row>
      </table:table>
      <table:table table:name="'file://D001des01/PrvContr%20-%20D001DES01/Orçamentos/PDG%20e%20Orçamento%20DEST/PDG_2011/Acompanhamento/PDG_BASE_CADERNO-jul2011.xls'#29_PDG_RECURSOS_1" table:style-name="ta2">
        <table:table-source xlink:href="file://D001des01/PrvContr%20-%20D001DES01/Orçamentos/PDG%20e%20Orçamento%20DEST/PDG_2011/Acompanhamento/PDG_BASE_CADERNO-jul2011.xls" table:table-name="29_PDG_RECURSO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ul2011.xls'#30_PDG_APLICAÇÕES1" table:style-name="ta2">
        <table:table-source xlink:href="file://D001des01/PrvContr%20-%20D001DES01/Orçamentos/PDG%20e%20Orçamento%20DEST/PDG_2011/Acompanhamento/PDG_BASE_CADERNO-jul2011.xls" table:table-name="30_PDG_APLICAÇÕ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ul2011.xls'#31_PDG_INVESTIMENTOS1" table:style-name="ta2">
        <table:table-source xlink:href="file://D001des01/PrvContr%20-%20D001DES01/Orçamentos/PDG%20e%20Orçamento%20DEST/PDG_2011/Acompanhamento/PDG_BASE_CADERNO-jul2011.xls" table:table-name="31_PDG_INVESTIMENT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ul2011.xls'#32_PDG_PESSOAL1" table:style-name="ta2">
        <table:table-source xlink:href="file://D001des01/PrvContr%20-%20D001DES01/Orçamentos/PDG%20e%20Orçamento%20DEST/PDG_2011/Acompanhamento/PDG_BASE_CADERNO-jul2011.xls" table:table-name="32_PDG_PESSOAL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ul2011.xls'#33_PDG_SERVIÇOS_DE_TERCEIROS1" table:style-name="ta2">
        <table:table-source xlink:href="file://D001des01/PrvContr%20-%20D001DES01/Orçamentos/PDG%20e%20Orçamento%20DEST/PDG_2011/Acompanhamento/PDG_BASE_CADERNO-jul2011.xls" table:table-name="33_PDG_SERVIÇOS_DE_TERCEI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ul2011.xls'#34_PDG_TRIBUT_ENCARG_PARAFISC1" table:style-name="ta2">
        <table:table-source xlink:href="file://D001des01/PrvContr%20-%20D001DES01/Orçamentos/PDG%20e%20Orçamento%20DEST/PDG_2011/Acompanhamento/PDG_BASE_CADERNO-jul2011.xls" table:table-name="34_PDG_TRIBUT_ENCARG_PARAFISC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ul2011.xls'#35_ENC_FINANC_E_OUTROS1" table:style-name="ta2">
        <table:table-source xlink:href="file://D001des01/PrvContr%20-%20D001DES01/Orçamentos/PDG%20e%20Orçamento%20DEST/PDG_2011/Acompanhamento/PDG_BASE_CADERNO-jul2011.xls" table:table-name="35_ENC_FINANC_E_OUT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ul2011.xls'#Plan1" table:style-name="ta2">
        <table:table-source xlink:href="file://D001des01/PrvContr%20-%20D001DES01/Orçamentos/PDG%20e%20Orçamento%20DEST/PDG_2011/Acompanhamento/PDG_BASE_CADERNO-jul2011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ul2011.xls'#29_PDG_RECURSOS_" table:style-name="ta2">
        <table:table-source xlink:href="file://D001des01/PrvContr%20-%20D001DES01/Orçamentos/PDG%20e%20Orçamento%20DEST/PDG_2011/Acompanhamento/PDG_BASE_CADERNO-jul2011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ul2011.xls'#30_PDG_APLICAÇÕES" table:style-name="ta2">
        <table:table-source xlink:href="file://D001des01/PrvContr%20-%20D001DES01/Orçamentos/PDG%20e%20Orçamento%20DEST/PDG_2011/Acompanhamento/PDG_BASE_CADERNO-jul2011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ul2011.xls'#31_PDG_INVESTIMENTOS" table:style-name="ta2">
        <table:table-source xlink:href="file://D001des01/PrvContr%20-%20D001DES01/Orçamentos/PDG%20e%20Orçamento%20DEST/PDG_2011/Acompanhamento/PDG_BASE_CADERNO-jul2011.xls" table:table-name="31_PDG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ul2011.xls'#32_PDG_PESSOAL" table:style-name="ta2">
        <table:table-source xlink:href="file://D001des01/PrvContr%20-%20D001DES01/Orçamentos/PDG%20e%20Orçamento%20DEST/PDG_2011/Acompanhamento/PDG_BASE_CADERNO-jul2011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ul2011.xls'#33_PDG_SERVIÇOS_DE_TERCEIROS" table:style-name="ta2">
        <table:table-source xlink:href="file://D001des01/PrvContr%20-%20D001DES01/Orçamentos/PDG%20e%20Orçamento%20DEST/PDG_2011/Acompanhamento/PDG_BASE_CADERNO-jul2011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ul2011.xls'#34_PDG_TRIBUT_ENCARG_PARAFISC" table:style-name="ta2">
        <table:table-source xlink:href="file://D001des01/PrvContr%20-%20D001DES01/Orçamentos/PDG%20e%20Orçamento%20DEST/PDG_2011/Acompanhamento/PDG_BASE_CADERNO-jul2011.xls" table:table-name="34_PDG_TRIBUT_ENCARG_PARAFISC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1/Acompanhamento/PDG_BASE_CADERNO-jul2011.xls'#35_ENC_FINANC_E_OUTROS" table:style-name="ta2">
        <table:table-source xlink:href="file://D001des01/PrvContr%20-%20D001DES01/Orçamentos/PDG%20e%20Orçamento%20DEST/PDG_2011/Acompanhamento/PDG_BASE_CADERNO-jul2011.xls" table:table-name="35_ENC_FINANC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AGOSTO%202013.xls'#Parâmetros" table:style-name="ta2">
        <table:table-source xlink:href="file://D001des01/PrvContr%20-%20D001DES01/Orçamentos/PDG%20e%20Orçamento%20DEST/PDG_2013/ACOMPANHAMENTO/PDG_BASE_CADERNO-AGOSTO%202013.xls" table:table-name="Parâmetros" table:mode="copy-results-only"/>
        <table:table-column/>
        <table:table-row table:number-rows-repeated="7">
          <table:table-cell table:number-columns-repeated="16384"/>
        </table:table-row>
        <table:table-row>
          <table:table-cell/>
          <table:table-cell office:value-type="float" office:value="41517"/>
          <table:table-cell table:number-columns-repeated="16382"/>
        </table:table-row>
        <table:table-row table:number-rows-repeated="1048568">
          <table:table-cell table:number-columns-repeated="16382"/>
        </table:table-row>
      </table:table>
      <table:table table:name="'file://D001des01/PrvContr%20-%20D001DES01/Orçamentos/PDG%20e%20Orçamento%20DEST/PDG_2013/ACOMPANHAMENTO/PDG_BASE_CADERNO-AGOSTO%202013.xls'#29_PDG_RECURSOS_1" table:style-name="ta2">
        <table:table-source xlink:href="file://D001des01/PrvContr%20-%20D001DES01/Orçamentos/PDG%20e%20Orçamento%20DEST/PDG_2013/ACOMPANHAMENTO/PDG_BASE_CADERNO-AGOSTO%202013.xls" table:table-name="29_PDG_RECURSOS_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AGOSTO%202013.xls'#30_PDG_APLICAÇÕES1" table:style-name="ta2">
        <table:table-source xlink:href="file://D001des01/PrvContr%20-%20D001DES01/Orçamentos/PDG%20e%20Orçamento%20DEST/PDG_2013/ACOMPANHAMENTO/PDG_BASE_CADERNO-AGOSTO%202013.xls" table:table-name="30_PDG_APLICAÇÕE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AGOSTO%202013.xls'#32_PDG_PESSOAL1" table:style-name="ta2">
        <table:table-source xlink:href="file://D001des01/PrvContr%20-%20D001DES01/Orçamentos/PDG%20e%20Orçamento%20DEST/PDG_2013/ACOMPANHAMENTO/PDG_BASE_CADERNO-AGOSTO%202013.xls" table:table-name="32_PDG_PESSOAL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AGOSTO%202013.xls'#33_PDG_SERVIÇOS_DE_TERCEIROS1" table:style-name="ta2">
        <table:table-source xlink:href="file://D001des01/PrvContr%20-%20D001DES01/Orçamentos/PDG%20e%20Orçamento%20DEST/PDG_2013/ACOMPANHAMENTO/PDG_BASE_CADERNO-AGOSTO%202013.xls" table:table-name="33_PDG_SERVIÇOS_DE_TERCEI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AGOSTO%202013.xls'#35_PDG_ENC_FINANC_E_OUTROS1" table:style-name="ta2">
        <table:table-source xlink:href="file://D001des01/PrvContr%20-%20D001DES01/Orçamentos/PDG%20e%20Orçamento%20DEST/PDG_2013/ACOMPANHAMENTO/PDG_BASE_CADERNO-AGOSTO%202013.xls" table:table-name="35_PDG_ENC_FINANC_E_OUTR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AGOSTO%202013.xls'#36_PDG_OUTROS_DISPÊNDIOS_CORRE1" table:style-name="ta2">
        <table:table-source xlink:href="file://D001des01/PrvContr%20-%20D001DES01/Orçamentos/PDG%20e%20Orçamento%20DEST/PDG_2013/ACOMPANHAMENTO/PDG_BASE_CADERNO-AGOSTO%202013.xls" table:table-name="36_PDG_OUTROS_DISPÊNDIOS_CORRE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AGOSTO%202013.xls'#PDG_ORÇAMENTO_DE_INVESTIMENTOS1" table:style-name="ta2">
        <table:table-source xlink:href="file://D001des01/PrvContr%20-%20D001DES01/Orçamentos/PDG%20e%20Orçamento%20DEST/PDG_2013/ACOMPANHAMENTO/PDG_BASE_CADERNO-AGOSTO%202013.xls" table:table-name="PDG_ORÇAMENTO_DE_INVESTIMENTOS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AGOSTO%202013.xls'#Plan1" table:style-name="ta2">
        <table:table-source xlink:href="file://D001des01/PrvContr%20-%20D001DES01/Orçamentos/PDG%20e%20Orçamento%20DEST/PDG_2013/ACOMPANHAMENTO/PDG_BASE_CADERNO-AGOSTO%202013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AGOSTO%202013.xls'#29_PDG_RECURSOS_" table:style-name="ta2">
        <table:table-source xlink:href="file://D001des01/PrvContr%20-%20D001DES01/Orçamentos/PDG%20e%20Orçamento%20DEST/PDG_2013/ACOMPANHAMENTO/PDG_BASE_CADERNO-AGOSTO%202013.xls" table:table-name="29_PDG_RECURSOS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AGOSTO%202013.xls'#30_PDG_APLICAÇÕES" table:style-name="ta2">
        <table:table-source xlink:href="file://D001des01/PrvContr%20-%20D001DES01/Orçamentos/PDG%20e%20Orçamento%20DEST/PDG_2013/ACOMPANHAMENTO/PDG_BASE_CADERNO-AGOSTO%202013.xls" table:table-name="30_PDG_APLICAÇÕE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AGOSTO%202013.xls'#32_PDG_PESSOAL" table:style-name="ta2">
        <table:table-source xlink:href="file://D001des01/PrvContr%20-%20D001DES01/Orçamentos/PDG%20e%20Orçamento%20DEST/PDG_2013/ACOMPANHAMENTO/PDG_BASE_CADERNO-AGOSTO%202013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AGOSTO%202013.xls'#33_PDG_SERVIÇOS_DE_TERCEIROS" table:style-name="ta2">
        <table:table-source xlink:href="file://D001des01/PrvContr%20-%20D001DES01/Orçamentos/PDG%20e%20Orçamento%20DEST/PDG_2013/ACOMPANHAMENTO/PDG_BASE_CADERNO-AGOSTO%202013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AGOSTO%202013.xls'#35_PDG_ENC_FINANC_E_OUTROS" table:style-name="ta2">
        <table:table-source xlink:href="file://D001des01/PrvContr%20-%20D001DES01/Orçamentos/PDG%20e%20Orçamento%20DEST/PDG_2013/ACOMPANHAMENTO/PDG_BASE_CADERNO-AGOSTO%202013.xls" table:table-name="35_PDG_ENC_FINANC_E_OUT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AGOSTO%202013.xls'#36_PDG_OUTROS_DISPÊNDIOS_CORREN" table:style-name="ta2">
        <table:table-source xlink:href="file://D001des01/PrvContr%20-%20D001DES01/Orçamentos/PDG%20e%20Orçamento%20DEST/PDG_2013/ACOMPANHAMENTO/PDG_BASE_CADERNO-AGOSTO%202013.xls" table:table-name="36_PDG_OUTROS_DISPÊNDIOS_CORRE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3/ACOMPANHAMENTO/PDG_BASE_CADERNO-AGOSTO%202013.xls'#PDG_ORÇAMENTO_DE_INVESTIMENTOS" table:style-name="ta2">
        <table:table-source xlink:href="file://D001des01/PrvContr%20-%20D001DES01/Orçamentos/PDG%20e%20Orçamento%20DEST/PDG_2013/ACOMPANHAMENTO/PDG_BASE_CADERNO-AGOSTO%202013.xls" table:table-name="PDG_ORÇAMENTO_DE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9/ACOMPANHAMENTO/CADERNO%20DE%20DESEMPENHO/PDG_BASE_CADERNO-JANEIRO%202019.xls'#Parâmetros" table:style-name="ta2">
        <table:table-source xlink:href="file://D001des01/prvcontr%20-%20D001DES01/Orçamentos/PDG%20e%20Orçamento%20DEST/PDG_2019/ACOMPANHAMENTO/CADERNO%20DE%20DESEMPENHO/PDG_BASE_CADERNO-JANEIRO%202019.xls" table:table-name="Parâmetros" table:mode="copy-results-only"/>
        <table:table-column/>
        <table:table-row table:number-rows-repeated="3">
          <table:table-cell table:number-columns-repeated="16384"/>
        </table:table-row>
        <table:table-row>
          <table:table-cell/>
          <table:table-cell office:value-type="float" office:value="2019"/>
          <table:table-cell table:number-columns-repeated="16382"/>
        </table:table-row>
        <table:table-row table:number-rows-repeated="1048572">
          <table:table-cell table:number-columns-repeated="16382"/>
        </table:table-row>
      </table:table>
      <table:table table:name="'file://D001des01/prvcontr%20-%20D001DES01/Orçamentos/PDG%20e%20Orçamento%20DEST/PDG_2019/ACOMPANHAMENTO/CADERNO%20DE%20DESEMPENHO/PDG_BASE_CADERNO-JANEIRO%202019.xls'#29_PDG_RECURSOS_-_DICOR_" table:style-name="ta2">
        <table:table-source xlink:href="file://D001des01/prvcontr%20-%20D001DES01/Orçamentos/PDG%20e%20Orçamento%20DEST/PDG_2019/ACOMPANHAMENTO/CADERNO%20DE%20DESEMPENHO/PDG_BASE_CADERNO-JANEIRO%202019.xls" table:table-name="29_PDG_RECURSOS_-_DICOR_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9/ACOMPANHAMENTO/CADERNO%20DE%20DESEMPENHO/PDG_BASE_CADERNO-JANEIRO%202019.xls'#30_PDG_APLICAÇÕES_-_DICAR" table:style-name="ta2">
        <table:table-source xlink:href="file://D001des01/prvcontr%20-%20D001DES01/Orçamentos/PDG%20e%20Orçamento%20DEST/PDG_2019/ACOMPANHAMENTO/CADERNO%20DE%20DESEMPENHO/PDG_BASE_CADERNO-JANEIRO%202019.xls" table:table-name="30_PDG_APLICAÇÕES_-_DICAR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9/ACOMPANHAMENTO/CADERNO%20DE%20DESEMPENHO/PDG_BASE_CADERNO-JANEIRO%202019.xls'#32_PDG_PESSOAL" table:style-name="ta2">
        <table:table-source xlink:href="file://D001des01/prvcontr%20-%20D001DES01/Orçamentos/PDG%20e%20Orçamento%20DEST/PDG_2019/ACOMPANHAMENTO/CADERNO%20DE%20DESEMPENHO/PDG_BASE_CADERNO-JANEIRO%202019.xls" table:table-name="32_PDG_PESSOAL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9/ACOMPANHAMENTO/CADERNO%20DE%20DESEMPENHO/PDG_BASE_CADERNO-JANEIRO%202019.xls'#33_PDG_SERVIÇOS_DE_TERCEIROS" table:style-name="ta2">
        <table:table-source xlink:href="file://D001des01/prvcontr%20-%20D001DES01/Orçamentos/PDG%20e%20Orçamento%20DEST/PDG_2019/ACOMPANHAMENTO/CADERNO%20DE%20DESEMPENHO/PDG_BASE_CADERNO-JANEIRO%202019.xls" table:table-name="33_PDG_SERVIÇOS_DE_TERCEIR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9/ACOMPANHAMENTO/CADERNO%20DE%20DESEMPENHO/PDG_BASE_CADERNO-JANEIRO%202019.xls'#35_PDG_DESPESAS_FINANCEIRAS" table:style-name="ta2">
        <table:table-source xlink:href="file://D001des01/prvcontr%20-%20D001DES01/Orçamentos/PDG%20e%20Orçamento%20DEST/PDG_2019/ACOMPANHAMENTO/CADERNO%20DE%20DESEMPENHO/PDG_BASE_CADERNO-JANEIRO%202019.xls" table:table-name="35_PDG_DESPESAS_FINANCEIRA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9/ACOMPANHAMENTO/CADERNO%20DE%20DESEMPENHO/PDG_BASE_CADERNO-JANEIRO%202019.xls'#36_PDG_OUTROS_DISPÊNDIOS_CORREN" table:style-name="ta2">
        <table:table-source xlink:href="file://D001des01/prvcontr%20-%20D001DES01/Orçamentos/PDG%20e%20Orçamento%20DEST/PDG_2019/ACOMPANHAMENTO/CADERNO%20DE%20DESEMPENHO/PDG_BASE_CADERNO-JANEIRO%202019.xls" table:table-name="36_PDG_OUTROS_DISPÊNDIOS_CORREN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9/ACOMPANHAMENTO/CADERNO%20DE%20DESEMPENHO/PDG_BASE_CADERNO-JANEIRO%202019.xls'#PDG_ORÇAMENTO_DE_INVESTIMENTOS" table:style-name="ta2">
        <table:table-source xlink:href="file://D001des01/prvcontr%20-%20D001DES01/Orçamentos/PDG%20e%20Orçamento%20DEST/PDG_2019/ACOMPANHAMENTO/CADERNO%20DE%20DESEMPENHO/PDG_BASE_CADERNO-JANEIRO%202019.xls" table:table-name="PDG_ORÇAMENTO_DE_INVESTIMENTOS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9/ACOMPANHAMENTO/CADERNO%20DE%20DESEMPENHO/PDG_BASE_CADERNO-JANEIRO%202019.xls'#Plan1" table:style-name="ta2">
        <table:table-source xlink:href="file://D001des01/prvcontr%20-%20D001DES01/Orçamentos/PDG%20e%20Orçamento%20DEST/PDG_2019/ACOMPANHAMENTO/CADERNO%20DE%20DESEMPENHO/PDG_BASE_CADERNO-JANEIRO%202019.xls" table:table-name="Plan1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D001des01/prvcontr%20-%20D001DES01/Orçamentos/PDG%20e%20Orçamento%20DEST/PDG_2019/ACOMPANHAMENTO/CADERNO%20DE%20DESEMPENHO/PDG_BASE_CADERNO-JANEIRO%202019.xls'#Plan2" table:style-name="ta2">
        <table:table-source xlink:href="file://D001des01/prvcontr%20-%20D001DES01/Orçamentos/PDG%20e%20Orçamento%20DEST/PDG_2019/ACOMPANHAMENTO/CADERNO%20DE%20DESEMPENHO/PDG_BASE_CADERNO-JANEIRO%202019.xls" table:table-name="Plan2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________mai2012" table:cell-range-address="'file://D001des01/PrvContr%20-%20D001DES01/Orçamentos/PDG%20e%20Orçamento%20DEST/PDG_2012/ACOMPANHAMENTO/PDG_BASE_CADERNO-ABR2012.xls'#Parâmetros.$B$8" table:base-cell-address="Quadro_de_Execução_das_Despesas.$A$1"/>
        <table:named-range table:name="_______mai2012" table:cell-range-address="'file://D001des01/PrvContr%20-%20D001DES01/Orçamentos/PDG%20e%20Orçamento%20DEST/PDG_2012/ACOMPANHAMENTO/PDG_BASE_CADERNO-ABR2012.xls'#Parâmetros.$B$8" table:base-cell-address="Quadro_de_Execução_das_Despesas.$A$1"/>
        <table:named-range table:name="______mai2012" table:cell-range-address="'file://D001des01/PrvContr%20-%20D001DES01/Orçamentos/PDG%20e%20Orçamento%20DEST/PDG_2012/ACOMPANHAMENTO/PDG_BASE_CADERNO-ABR2012.xls'#Parâmetros.$B$8" table:base-cell-address="Quadro_de_Execução_das_Despesas.$A$1"/>
        <table:named-range table:name="_____mai2012" table:cell-range-address="'file://D001des01/PrvContr%20-%20D001DES01/Orçamentos/PDG%20e%20Orçamento%20DEST/PDG_2012/ACOMPANHAMENTO/PDG_BASE_CADERNO-ABR2012.xls'#Parâmetros.$B$8" table:base-cell-address="Quadro_de_Execução_das_Despesas.$A$1"/>
        <table:named-range table:name="____mai2012" table:cell-range-address="'file://D001des01/PrvContr%20-%20D001DES01/Orçamentos/PDG%20e%20Orçamento%20DEST/PDG_2012/ACOMPANHAMENTO/PDG_BASE_CADERNO-ABR2012.xls'#Parâmetros.$B$8" table:base-cell-address="Quadro_de_Execução_das_Despesas.$A$1"/>
        <table:named-range table:name="___mai2012" table:cell-range-address="'file://D001des01/PrvContr%20-%20D001DES01/Orçamentos/PDG%20e%20Orçamento%20DEST/PDG_2012/ACOMPANHAMENTO/PDG_BASE_CADERNO-ABR2012.xls'#Parâmetros.$B$8" table:base-cell-address="Quadro_de_Execução_das_Despesas.$A$1"/>
        <table:named-range table:name="__mai2012" table:cell-range-address="'file://D001des01/PrvContr%20-%20D001DES01/Orçamentos/PDG%20e%20Orçamento%20DEST/PDG_2012/ACOMPANHAMENTO/PDG_BASE_CADERNO-ABR2012.xls'#Parâmetros.$B$8" table:base-cell-address="Quadro_de_Execução_das_Despesas.$A$1"/>
        <table:named-range table:name="A" table:cell-range-address="'file://D001des01/PrvContr%20-%20D001DES01/Orçamentos/PDG%20e%20Orçamento%20DEST/PDG_2011/Acompanhamento/PDG_BASE_CADERNO-SET2011.xls'#Parâmetros.$B$8" table:base-cell-address="Quadro_de_Execução_das_Despesas.$A$1"/>
        <table:named-range table:name="a125edd" table:cell-range-address="'file://D001DES01/PrvContr%20-%20D001DES01/Orçamentos/PDG%20e%20Orçamento%20DEST/PDG_2015/ACOMPANHAMENTO/CADERNO%20DE%20DESEMPENHO/PDG_BASE_CADERNO-DEZEMBRO%202015.xls'#Parâmetros.$B$8" table:base-cell-address="Quadro_de_Execução_das_Despesas.$A$1"/>
        <table:named-range table:name="aa" table:cell-range-address="'file://D001des01/PrvContr%20-%20D001DES01/Orçamentos/PDG%20e%20Orçamento%20DEST/PDG_2015/ACOMPANHAMENTO/CADERNO%20DE%20DESEMPENHO/PDG_BASE_CADERNO-FEVEREIRO%202015.xls'#Parâmetros.$B$8" table:base-cell-address="Quadro_de_Execução_das_Despesas.$A$1"/>
        <table:named-range table:name="AAA" table:cell-range-address="'file://D001des01/PrvContr%20-%20D001DES01/Orçamentos/PDG%20e%20Orçamento%20DEST/PDG_2012/ACOMPANHAMENTO/PDG_BASE_CADERNO-JUL2012-modelo%20JOFRAN.xls'#Parâmetros.$B$8" table:base-cell-address="Quadro_de_Execução_das_Despesas.$A$1"/>
        <table:named-range table:name="AAAA" table:cell-range-address="'file://D001des01/PrvContr%20-%20D001DES01/Orçamentos/PDG%20e%20Orçamento%20DEST/PDG_2012/ACOMPANHAMENTO/PDG_BASE_CADERNO-JUL2012-modelo%20JOFRAN.xls'#Parâmetros.$B$8" table:base-cell-address="Quadro_de_Execução_das_Despesas.$A$1"/>
        <table:named-range table:name="AAAAA" table:cell-range-address="'file://D001des01/PrvContr%20-%20D001DES01/Orçamentos/PDG%20e%20Orçamento%20DEST/PDG_2012/ACOMPANHAMENTO/PDG_BASE_CADERNO-JUL2012-modelo%20JOFRAN.xls'#Parâmetros.$B$8" table:base-cell-address="Quadro_de_Execução_das_Despesas.$A$1"/>
        <table:named-range table:name="AAAAAA" table:cell-range-address="'file://D001des01/PrvContr%20-%20D001DES01/Orçamentos/PDG%20e%20Orçamento%20DEST/PDG_2012/ACOMPANHAMENTO/PDG_BASE_CADERNO-JUL2012-modelo%20JOFRAN.xls'#Parâmetros.$B$8" table:base-cell-address="Quadro_de_Execução_das_Despesas.$A$1"/>
        <table:named-range table:name="ABC" table:cell-range-address="'file://D001des01/PrvContr%20-%20D001DES01/Orçamentos/PDG%20e%20Orçamento%20DEST/PDG_2015/ACOMPANHAMENTO/CADERNO%20DE%20DESEMPENHO/PDG_BASE_CADERNO-JULHO%202015.xls'#Parâmetros.$B$8" table:base-cell-address="Quadro_de_Execução_das_Despesas.$A$1"/>
        <table:named-range table:name="ABCD" table:cell-range-address="'file://D001des01/PrvContr%20-%20D001DES01/Orçamentos/PDG%20e%20Orçamento%20DEST/PDG_2015/ACOMPANHAMENTO/CADERNO%20DE%20DESEMPENHO/PDG_BASE_CADERNO-JULHO%202015.xls'#Parâmetros.$B$8" table:base-cell-address="Quadro_de_Execução_das_Despesas.$A$1"/>
        <table:named-range table:name="ABCDE" table:cell-range-address="'file://D001des01/PrvContr%20-%20D001DES01/Orçamentos/PDG%20e%20Orçamento%20DEST/PDG_2015/ACOMPANHAMENTO/CADERNO%20DE%20DESEMPENHO/PDG_BASE_CADERNO-JULHO%202015.xls'#Parâmetros.$B$8" table:base-cell-address="Quadro_de_Execução_das_Despesas.$A$1"/>
        <table:named-range table:name="ABCDEF" table:cell-range-address="'file://D001des01/PrvContr%20-%20D001DES01/Orçamentos/PDG%20e%20Orçamento%20DEST/PDG_2015/ACOMPANHAMENTO/CADERNO%20DE%20DESEMPENHO/PDG_BASE_CADERNO-JULHO%202015.xls'#Parâmetros.$B$8" table:base-cell-address="Quadro_de_Execução_das_Despesas.$A$1"/>
        <table:named-range table:name="ABR" table:cell-range-address="'file://D001des01/PrvContr%20-%20D001DES01/Orçamentos/PDG%20e%20Orçamento%20DEST/PDG_2012/ACOMPANHAMENTO/PDG_BASE_CADERNO-ABR2012.xls'#Parâmetros.$B$8" table:base-cell-address="Quadro_de_Execução_das_Despesas.$A$1"/>
        <table:named-range table:name="ABRIL" table:cell-range-address="'file://D001des01/PrvContr%20-%20D001DES01/Orçamentos/PDG%20e%20Orçamento%20DEST/PDG_2017/ACOMPANHAMENTO/CADERNO%20DE%20DESEMPENHO/PDG_BASE_CADERNO-ABRIL%202017.xls'#Parâmetros.$B$8" table:base-cell-address="Quadro_de_Execução_das_Despesas.$A$1"/>
        <table:named-range table:name="ago" table:cell-range-address="'file://D001des01/PrvContr%20-%20D001DES01/Orçamentos/PDG%20e%20Orçamento%20DEST/PDG_2011/Acompanhamento/PDG_BASE_CADERNO-AGO2011.xls'#Parâmetros.$B$8" table:base-cell-address="Quadro_de_Execução_das_Despesas.$A$1"/>
        <table:named-range table:name="agosto" table:cell-range-address="'file://D001des01/PrvContr%20-%20D001DES01/Orçamentos/PDG%20e%20Orçamento%20DEST/PDG_2011/Acompanhamento/PDG_BASE_CADERNO-AGO2011.xls'#Parâmetros.$B$8" table:base-cell-address="Quadro_de_Execução_das_Despesas.$A$1"/>
        <table:named-range table:name="Ano" table:cell-range-address="'file://G31MSCP28/contabilidade/Users/f113972/AppData/Local/Microsoft/Windows/Temporary%20Internet%20Files/Content.Outlook/WN4U07NZ/PDG_BASE_CADERNO-JULHO%202017.xls'#Parâmetros.$B$4" table:base-cell-address="Quadro_de_Execução_das_Despesas.$A$1"/>
        <table:named-range table:name="BBBB" table:cell-range-address="'file://D001des01/PrvContr%20-%20D001DES01/Orçamentos/PDG%20e%20Orçamento%20DEST/PDG_2012/ACOMPANHAMENTO/PDG_BASE_CADERNO-JUL2012-modelo%20JOFRAN.xls'#Parâmetros.$B$8" table:base-cell-address="Quadro_de_Execução_das_Despesas.$A$1"/>
        <table:named-range table:name="BCD" table:cell-range-address="'file://D001des01/PrvContr%20-%20D001DES01/Orçamentos/PDG%20e%20Orçamento%20DEST/PDG_2015/ACOMPANHAMENTO/CADERNO%20DE%20DESEMPENHO/PDG_BASE_CADERNO-JULHO%202015.xls'#Parâmetros.$B$8" table:base-cell-address="Quadro_de_Execução_das_Despesas.$A$1"/>
        <table:named-range table:name="BCDE" table:cell-range-address="'file://D001des01/PrvContr%20-%20D001DES01/Orçamentos/PDG%20e%20Orçamento%20DEST/PDG_2016/ACOMPANHAMENTO/CADERNO%20DE%20DESEMPENHO/PDG_BASE_CADERNO-SETEMBRO%202016.xls'#Parâmetros.$B$8" table:base-cell-address="Quadro_de_Execução_das_Despesas.$A$1"/>
        <table:named-range table:name="CDE" table:cell-range-address="'file://D001des01/PrvContr%20-%20D001DES01/Orçamentos/PDG%20e%20Orçamento%20DEST/PDG_2015/ACOMPANHAMENTO/CADERNO%20DE%20DESEMPENHO/PDG_BASE_CADERNO-JULHO%202015.xls'#Parâmetros.$B$8" table:base-cell-address="Quadro_de_Execução_das_Despesas.$A$1"/>
        <table:named-range table:name="d" table:cell-range-address="'file://D001des01/PrvContr%20-%20D001DES01/Orçamentos/PDG%20e%20Orçamento%20DEST/PDG_2012/ACOMPANHAMENTO/PDG_BASE_CADERNO-jan2012.xls'#Parâmetros.$B$8" table:base-cell-address="Quadro_de_Execução_das_Despesas.$A$1"/>
        <table:named-range table:name="Data" table:cell-range-address="'file://G31MSCP28/contabilidade/Contabilidade/Contabilidade/Contabilidade/Informações%20Gerenciais/Basiléia%20ii/2009/2009-07/Detalhamento%20Basileia%20II-DLO.xls'#7028-Limites.$I$2" table:base-cell-address="Quadro_de_Execução_das_Despesas.$A$1"/>
        <table:named-range table:name="DEF" table:cell-range-address="'file://D001des01/PrvContr%20-%20D001DES01/Orçamentos/PDG%20e%20Orçamento%20DEST/PDG_2015/ACOMPANHAMENTO/CADERNO%20DE%20DESEMPENHO/PDG_BASE_CADERNO-JULHO%202015.xls'#Parâmetros.$B$8" table:base-cell-address="Quadro_de_Execução_das_Despesas.$A$1"/>
        <table:named-range table:name="EFG" table:cell-range-address="'file://D001des01/PrvContr%20-%20D001DES01/Orçamentos/PDG%20e%20Orçamento%20DEST/PDG_2015/ACOMPANHAMENTO/CADERNO%20DE%20DESEMPENHO/PDG_BASE_CADERNO-JULHO%202015.xls'#Parâmetros.$B$8" table:base-cell-address="Quadro_de_Execução_das_Despesas.$A$1"/>
        <table:named-range table:name="ff" table:cell-range-address="'file://D001des01/PrvContr%20-%20D001DES01/Orçamentos/PDG%20e%20Orçamento%20DEST/PDG_2013/ACOMPANHAMENTO/PDG_BASE_CADERNO-JAN%202013.xls'#Parâmetros.$B$8" table:base-cell-address="Quadro_de_Execução_das_Despesas.$A$1"/>
        <table:named-range table:name="FGH" table:cell-range-address="'file://D001des01/PrvContr%20-%20D001DES01/Orçamentos/PDG%20e%20Orçamento%20DEST/PDG_2015/ACOMPANHAMENTO/CADERNO%20DE%20DESEMPENHO/PDG_BASE_CADERNO-JULHO%202015.xls'#Parâmetros.$B$8" table:base-cell-address="Quadro_de_Execução_das_Despesas.$A$1"/>
        <table:named-range table:name="h" table:cell-range-address="'file://D001des01/PrvContr%20-%20D001DES01/Orçamentos/PDG%20e%20Orçamento%20DEST/PDG_2012/ACOMPANHAMENTO/PDG_BASE_CADERNO-AGO2012%20a-modelo%20JOFRAN.xls'#Parâmetros.$B$8" table:base-cell-address="Quadro_de_Execução_das_Despesas.$A$1"/>
        <table:named-range table:name="J" table:cell-range-address="'file://D001des01/PrvContr%20-%20D001DES01/Orçamentos/PDG%20e%20Orçamento%20DEST/PDG_2015/ACOMPANHAMENTO/CADERNO%20DE%20DESEMPENHO/PDG_BASE_CADERNO-AGOSTO%202015.xls'#Parâmetros.$B$8" table:base-cell-address="Quadro_de_Execução_das_Despesas.$A$1"/>
        <table:named-range table:name="JANEIRO2016" table:cell-range-address="'file://D001DES01/PrvContr%20-%20D001DES01/Orçamentos/PDG%20e%20Orçamento%20DEST/PDG_2016/ACOMPANHAMENTO/CADERNO%20DE%20DESEMPENHO/PDG_BASE_CADERNO-JANEIRO%202016.xls'#Parâmetros.$B$8" table:base-cell-address="Quadro_de_Execução_das_Despesas.$A$1"/>
        <table:named-range table:name="JULHO2" table:cell-range-address="'file://D001des01/PrvContr%20-%20D001DES01/Orçamentos/PDG%20e%20Orçamento%20DEST/PDG_2012/ACOMPANHAMENTO/PDG_BASE_CADERNO-JUL2012-modelo%20JOFRAN.xls'#Parâmetros.$B$8" table:base-cell-address="Quadro_de_Execução_das_Despesas.$A$1"/>
        <table:named-range table:name="K" table:cell-range-address="'file://D001des01/PrvContr%20-%20D001DES01/Orçamentos/PDG%20e%20Orçamento%20DEST/PDG_2015/ACOMPANHAMENTO/CADERNO%20DE%20DESEMPENHO/PDG_BASE_CADERNO-AGOSTO%202015.xls'#Parâmetros.$B$8" table:base-cell-address="Quadro_de_Execução_das_Despesas.$A$1"/>
        <table:named-range table:name="MAI" table:cell-range-address="'file://D001des01/PrvContr%20-%20D001DES01/Orçamentos/PDG%20e%20Orçamento%20DEST/PDG_2012/ACOMPANHAMENTO/PDG_BASE_CADERNO-MAI2012.xls'#Parâmetros.$B$8" table:base-cell-address="Quadro_de_Execução_das_Despesas.$A$1"/>
        <table:named-range table:name="MÊS" table:cell-range-address="'file://D001des01/PrvContr%20-%20D001DES01/Orçamentos/PDG%20e%20Orçamento%20DEST/PDG_2011/Acompanhamento/PDG_BASE_CADERNO-jan2011.xls'#Parâmetros.$B$8" table:base-cell-address="Quadro_de_Execução_das_Despesas.$A$1"/>
        <table:named-range table:name="POSI" table:cell-range-address="'file://D001des01/PrvContr%20-%20D001DES01/Orçamentos/PDG%20e%20Orçamento%20DEST/PDG_2011/Acompanhamento/PDG_BASE_CADERNO-jan2011.xls'#Parâmetros.$B$8" table:base-cell-address="Quadro_de_Execução_das_Despesas.$A$1"/>
        <table:named-range table:name="posicao" table:cell-range-address="'file://d001fin01/PDG_BASE_CADERNO.xls'#Parâmetros.$B$8" table:base-cell-address="Quadro_de_Execução_das_Despesas.$A$1"/>
        <table:named-range table:name="rec" table:cell-range-address="'file://D001des01/prvcontr%20-%20D001DES01/Orçamentos/PDG%20e%20Orçamento%20DEST/PDG_2018/ACOMPANHAMENTO/CADERNO%20DE%20DESEMPENHO/PDG_BASE_CADERNO-JUNHO%202018.xls'#Parâmetros.$B$8" table:base-cell-address="Quadro_de_Execução_das_Despesas.$A$1"/>
        <table:named-range table:name="saldos" table:cell-range-address="'file://D001des01/prvcontr/Orçamentos/Projeções%20de%20Resultado/2003/DadosContabeis.xls'#Agrupamento.$A$4:Agrupamento.$K$3506" table:base-cell-address="Quadro_de_Execução_das_Despesas.$A$1"/>
        <table:named-range table:name="set" table:cell-range-address="'file://D001des01/PrvContr%20-%20D001DES01/Orçamentos/PDG%20e%20Orçamento%20DEST/PDG_2011/Acompanhamento/PDG_BASE_CADERNO-AGO2011.xls'#Parâmetros.$B$8" table:base-cell-address="Quadro_de_Execução_das_Despesas.$A$1"/>
        <table:named-range table:name="smvosrjkg" table:cell-range-address="'file://D001des01/PrvContr%20-%20D001DES01/Orçamentos/PDG%20e%20Orçamento%20DEST/PDG_2013/ACOMPANHAMENTO/PDG_BASE_CADERNO-JAN%202013.xls'#Parâmetros.$B$4" table:base-cell-address="Quadro_de_Execução_das_Despesas.$A$1"/>
        <table:named-range table:name="xx" table:cell-range-address="'file://D001des01/PrvContr%20-%20D001DES01/Orçamentos/PDG%20e%20Orçamento%20DEST/PDG_2011/Acompanhamento/PDG_BASE_CADERNO-jul2011.xls'#Parâmetros.$B$8" table:base-cell-address="Quadro_de_Execução_das_Despesas.$A$1"/>
        <table:named-range table:name="xxx" table:cell-range-address="'file://D001des01/PrvContr%20-%20D001DES01/Orçamentos/PDG%20e%20Orçamento%20DEST/PDG_2011/Acompanhamento/PDG_BASE_CADERNO-AGO2011.xls'#Parâmetros.$B$8" table:base-cell-address="Quadro_de_Execução_das_Despesas.$A$1"/>
        <table:named-range table:name="xxxxxx" table:cell-range-address="'file://D001des01/PrvContr%20-%20D001DES01/Orçamentos/PDG%20e%20Orçamento%20DEST/PDG_2013/ACOMPANHAMENTO/PDG_BASE_CADERNO-AGOSTO%202013.xls'#Parâmetros.$B$8" table:base-cell-address="Quadro_de_Execução_das_Despesas.$A$1"/>
        <table:named-range table:name="yea" table:cell-range-address="'file://D001des01/PrvContr%20-%20D001DES01/Orçamentos/PDG%20e%20Orçamento%20DEST/PDG_2011/Acompanhamento/PDG_BASE_CADERNO-jan2011.xls'#Parâmetros.$B$8" table:base-cell-address="Quadro_de_Execução_das_Despesas.$A$1"/>
        <table:named-range table:name="year" table:cell-range-address="'file://D001des01/PrvContr%20-%20D001DES01/Orçamentos/PDG%20e%20Orçamento%20DEST/PDG_2011/Acompanhamento/PDG_BASE_CADERNO-jan2011.xls'#Parâmetros.$B$4" table:base-cell-address="Quadro_de_Execução_das_Despesas.$A$1"/>
        <table:named-range table:name="z" table:cell-range-address="'file://D001des01/prvcontr%20-%20D001DES01/Orçamentos/PDG%20e%20Orçamento%20DEST/PDG_2019/ACOMPANHAMENTO/CADERNO%20DE%20DESEMPENHO/PDG_BASE_CADERNO-JANEIRO%202019.xls'#Parâmetros.$B$4" table:base-cell-address="Quadro_de_Execução_das_Despesas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Trebuchet MS" svg:font-family="&quot;Trebuchet MS&quot;"/>
    <style:font-face style:name="Courier" svg:font-family="Courier"/>
  </office:font-face-decls>
  <office:styles>
    <number:number-style style:name="N0">
      <number:number number:min-integer-digits="1"/>
    </number:number-style>
    <number:number-style style:name="N6P0">
      <number:number number:decimal-places="0" number:min-decimal-places="0" number:min-integer-digits="1" number:grouping="true"/>
    </number:number-style>
    <number:number-style style:name="N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6P0"/>
    </number:number-style>
    <number:number-style style:name="N7P0">
      <number:number number:decimal-places="2" number:min-decimal-places="2" number:min-integer-digits="1" number:grouping="true"/>
    </number:number-style>
    <number:number-style style:name="N7">
      <number:text>-</number:text>
      <number:number number:decimal-places="2" number:min-decimal-places="2" number:min-integer-digits="1" number:grouping="true"/>
      <style:map style:condition="value()&gt;=0" style:apply-style-name="N7P0"/>
    </number:number-style>
    <number:date-style style:name="N22">
      <number:month number:textual="true"/>
      <number:text>/</number:text>
      <number:year/>
    </number:date-style>
    <number:currency-style style:name="N36" number:language="en" number:country="US">
      <number:currency-symbol number:language="en" number:country="US">$</number:currency-symbol>
      <number:number number:decimal-places="2" number:min-decimal-places="2" number:min-integer-digits="1" number:grouping="true"/>
    </number:currency-style>
    <number:number-style style:name="N37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7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1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10_32_10" style:display-name="Normal 10 10" style:family="table-cell" style:data-style-name="N0">
      <style:table-cell-properties style:vertical-align="automatic" fo:background-color="transparent"/>
    </style:style>
    <style:style style:name="Normal_32_8_32_2" style:display-name="Normal 8 2" style:family="table-cell" style:data-style-name="N0">
      <style:table-cell-properties style:vertical-align="automatic" fo:background-color="transparent"/>
    </style:style>
    <style:style style:name="Normal_32_9_32_2" style:display-name="Normal 9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Normal_MARGEM_32_ATRAV_201_S_32_S-440_32_3_32_2" style:display-name="Normal_MARGEM ATRAVÉS S-440 3 2" style:family="table-cell" style:data-style-name="N36">
      <style:table-cell-properties style:vertical-align="automatic" fo:background-color="transparent"/>
    </style:style>
    <style:style style:name="Normal_PUBLICA_199__195_O_32__40_Assinatura_44__32_Jornais_44__32_Encaderna_231__227_o_41_" style:display-name="Normal_PUBLICAÇÃO (Assinatura, Jornais, Encadernação)" style:family="table-cell" style:data-style-name="N7">
      <style:table-cell-properties style:vertical-align="automatic" fo:background-color="transparent"/>
      <style:text-properties style:font-name="Courier" style:font-name-asian="Courier" style:font-name-complex="Courier" fo:font-size="6pt" style:font-size-asian="6pt" style:font-size-complex="6pt" style:font-family-generic="modern"/>
    </style:style>
    <style:style style:name="Separador_32_de_32_milhares_32_2_32_2" style:display-name="Separador de milhares 2 2" style:family="table-cell" style:data-style-name="N38"/>
    <style:style style:name="V_237_rgula" style:display-name="Vírgula" style:family="table-cell" style:data-style-name="N38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15748031496063in" fo:margin-bottom="0.31496062992126in" fo:margin-left="0.236220472440945in" fo:margin-right="0.236220472440945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4pt" style:font-size-asian="14pt" style:font-size-complex="14pt" fo:font-weight="bold" style:font-weight-asian="bold" style:font-weight-complex="bold" style:font-family-generic="swiss"/>
    </style:style>
    <style:style style:name="T2" style:family="text"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T3" style:family="text"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T4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5" style:family="text">
      <style:text-properties fo:color="#0000FC" style:font-name="Calibri" style:font-name-asian="Calibri" style:font-name-complex="Calibri" fo:font-size="10pt" style:font-size-asian="10pt" style:font-size-complex="10pt" style:font-family-generic="swiss"/>
    </style:style>
    <style:style style:name="T6" style:family="text"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 style:font-family-generic="swiss"/>
    </style:style>
  </office:automatic-styles>
  <office:master-styles>
    <style:master-page style:name="mp1" style:page-layout-name="pm1">
      <style:header>
        <text:p><text:span text:style-name="T1">QUADRO</text:span><text:span text:style-name="T1"> </text:span><text:span text:style-name="T1">DE</text:span><text:span text:style-name="T1"> </text:span><text:span text:style-name="T1">EXECUÇÃO</text:span><text:span text:style-name="T1"> </text:span><text:span text:style-name="T1">DAS</text:span><text:span text:style-name="T1"> </text:span><text:span text:style-name="T1">DESPESAS</text:span></text:p>
        <text:p><text:span text:style-name="T3">Valores</text:span><text:span text:style-name="T3"> </text:span><text:span text:style-name="T3">em</text:span><text:span text:style-name="T3"> </text:span><text:span text:style-name="T3">R$</text:span><text:span text:style-name="T3"> </text:span><text:span text:style-name="T3">Mil</text:span></text:p>
      </style:header>
      <style:header-left style:display="false"/>
      <style:header-first/>
      <style:footer>
        <style:region-center>
          <text:p><text:span text:style-name="T4"> </text:span><text:span text:style-name="T4">Este</text:span><text:span text:style-name="T4"> </text:span><text:span text:style-name="T4">documento</text:span><text:span text:style-name="T4"> </text:span><text:span text:style-name="T4">está</text:span><text:span text:style-name="T4"> </text:span><text:span text:style-name="T4">classificado</text:span><text:span text:style-name="T4"> </text:span><text:span text:style-name="T4">como:</text:span><text:span text:style-name="T5"> </text:span><text:span text:style-name="T5">Interno</text:span></text:p>
        </style:region-center>
        <style:region-right>
          <text:p><text:span text:style-name="T6">Página</text:span><text:span text:style-name="T6"> </text:span><text:span text:style-name="T6"><text:page-number>1</text:page-number></text:span><text:span text:style-name="T6">/</text:span><text:span text:style-name="T6"><text:page-count>99</text:page-count>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623</meta:generator>
    <meta:initial-creator>CRISLANE VIEIRA de Araujo C020434</meta:initial-creator>
    <dc:creator>Maria ENELRAN Maia F099848</dc:creator>
    <meta:creation-date>2025-05-13T13:54:45Z</meta:creation-date>
    <dc:date>2026-08-03T12:09:58Z</dc:date>
    <meta:user-defined meta:name="docIndexRef">e523e578-6489-4426-9408-34e9215268f3</meta:user-defined>
    <meta:user-defined meta:name="bjDocumentLabelXML">&lt;?xml version="1.0" encoding="us-ascii"?&gt;&lt;sisl xmlns:xsd="http://www.w3.org/2001/XMLSchema" xmlns:xsi="http://www.w3.org/2001/XMLSchema-instance" sislVersion="0" policy="44e0988f-be64-4c83-a125-e2adc4ad5afd" origin="defaultValue" xmlns="http://www.boldonj</meta:user-defined>
    <meta:user-defined meta:name="bjDocumentLabelXML-0">ames.com/2008/01/sie/internal/label"&gt;&lt;element uid="b1a6b1cf-251e-421c-9fee-c0d8f0276c18" value="" /&gt;&lt;/sisl&gt;</meta:user-defined>
    <meta:user-defined meta:name="bjSaver">gqfoHXfl9BvtRm4UwbxNdnFPrRJ5vCAl</meta:user-defined>
    <meta:user-defined meta:name="bjClsUserRVM">[]</meta:user-defined>
    <meta:user-defined meta:name="bjLabelHistoryID">{F0D213E7-6D24-4C5C-B1CC-213A30C83E9E}</meta:user-defined>
    <meta:user-defined meta:name="gvdocid">4712d3c5-3852-4224-abb8-1be17f9e9263</meta:user-defined>
    <meta:user-defined meta:name="ClassificationTagSetId">e16409a7-1700-4153-9090-3955bc2f0ae8</meta:user-defined>
    <meta:user-defined meta:name="ComplianceTagSetId">f14fc1f1-8950-40d5-8a29-45909da947d6</meta:user-defined>
    <meta:user-defined meta:name="FileId">4712d3c5-3852-4224-abb8-1be17f9e9263</meta:user-defined>
    <meta:user-defined meta:name="UserId">Maria ENELRAN Maia F099848</meta:user-defined>
    <meta:user-defined meta:name="TagDateTime">2026-08-03T12:07:33Z</meta:user-defined>
    <meta:user-defined meta:name="GVData">eyJPUyI6IldpbmRvd3MiLCJkb2NJRCI6IjQ3MTJkM2M1LTM4NTItNDIyNC1hYmI4LTFiZTE3ZjllOTI2MyIsImRvY1N0YXRlIjoie1wiM3JkUGFydHlIZWFkZXJcIjpcIntcXFwiMXxDZW50ZXJcXFwiOlxcXCImXFxcXFxcXCJBcmlhbCxOZWdyaXRvXFxcXFxcXCIm</meta:user-defined>
    <meta:user-defined meta:name="GVData0">MTRRVUFEUk8gREUgRVhFQ1XDh8ODTyBEQVMgREVTUEVTQVMmMTBcXFxcbiZcXFxcXFxcIkFyaWFsLE5vcm1hbFxcXFxcXFwiJjhWYWxvcmVzIGVtIFIkIE1pbFxcXCJ9XCIsXCIzcmRQYXJ0eUZvb3RlclwiOlwie1xcXCIxfFJpZ2h0XFxcIjpcXFwiJlxcXFxcXFwi</meta:user-defined>
    <meta:user-defined meta:name="GVData1">QXJpYWwsTmVncml0b1xcXFxcXFwiJjlQw6FnaW5hICZQLyZOXFxcIn1cIixcIkN1cnJlbnRTdGF0ZVwiOlwie1xcXCJGaXJzdFBhZ2VEaWZmZXJlbnRcXFwiOmZhbHNlLFxcXCJEaWZmZXJlbnRPZGRBbmRFdmVuUGFnZXNcXFwiOmZhbHNlLFxcXCJQYWdlQ291bnRc</meta:user-defined>
    <meta:user-defined meta:name="GVData2">XFwiOjEsXFxcIkhlYWRlck1ldGFkYXRhXFxcIjpcXFwiXFxcIixcXFwiVGhpcmRQYXJ0eUhlYWRlck1ldGFkYXRhXFxcIjpcXFwie1xcXFxcXFwiMXxDZW50ZXJcXFxcXFxcIjpcXFxcXFxcIiZcXFxcXFxcXFxcXFxcXFwiQXJpYWwsTmVncml0b1xcXFxcXFxcXFxc</meta:user-defined>
    <meta:user-defined meta:name="GVData3">XFxcXCImMTRRVUFEUk8gREUgRVhFQ1XDh8ODTyBEQVMgREVTUEVTQVMmMTBcXFxcXFxcXG4mXFxcXFxcXFxcXFxcXFxcIkFyaWFsLE5vcm1hbFxcXFxcXFxcXFxcXFxcXCImOFZhbG9yZXMgZW0gUiQgTWlsXFxcXFxcXCJ9XFxcIixcXFwiR1ZIZWFkZXJFeGlzdHNc</meta:user-defined>
    <meta:user-defined meta:name="GVData4">XFwiOmZhbHNlLFxcXCJOb25HVkhlYWRlckV4aXN0c1xcXCI6dHJ1ZSxcXFwiRmxvYXRpbmdIZWFkZXJFeGlzdHNcXFwiOmZhbHNlLFxcXCJOb25HVkhlYWRlclNoYXBlRXhpc3RzXFxcIjpmYWxzZSxcXFwiVGhpcmRQYXJ0eUhlYWRlcnNcXFwiOltdLFxcXCJGb290</meta:user-defined>
    <meta:user-defined meta:name="GVData5">ZXJNZXRhZGF0YVxcXCI6XFxcIntcXFxcXFxcIkxlZnRcXFxcXFxcIjpcXFxcXFxcIlxcXFxcXFwiLFxcXFxcXFwiQ2VudGVyXFxcXFxcXCI6XFxcXFxcXCLCoEVzdGUgZG9jdW1lbnRvIGVzdMOhIGNsYXNzaWZpY2FkbyBjb21vOiBJbnRlcm5vXFxcXFxcXCIsXFxc</meta:user-defined>
    <meta:user-defined meta:name="GVData6">XFxcXCJSaWdodFxcXFxcXFwiOlxcXFxcXFwiXFxcXFxcXCJ9XFxcIixcXFwiVGhpcmRQYXJ0eUZvb3Rlck1ldGFkYXRhXFxcIjpcXFwie1xcXFxcXFwiMXxSaWdodFxcXFxcXFwiOlxcXFxcXFwiJlxcXFxcXFxcXFxcXFxcXCJBcmlhbCxOZWdyaXRvXFxcXFxcXFxc</meta:user-defined>
    <meta:user-defined meta:name="GVData7">XFxcXFxcIiY5UMOhZ2luYSAmUC8mTlxcXFxcXFwifVxcXCIsXFxcIkdWRm9vdGVyRXhpc3RzXFxcIjp0cnVlLFxcXCJOb25HVkZvb3RlckV4aXN0c1xcXCI6dHJ1ZSxcXFwiRmxvYXRpbmdGb290ZXJFeGlzdHNcXFwiOmZhbHNlLFxcXCJOb25HVkZvb3RlclNoYXBl</meta:user-defined>
    <meta:user-defined meta:name="GVData8">RXhpc3RzXFxcIjpmYWxzZSxcXFwiVGhpcmRQYXJ0eUZvb3RlcnNcXFwiOltdLFxcXCJXYXRlcm1hcmtNZXRhZGF0YVxcXCI6XFxcIlxcXCIsXFxcIldhdGVybWFya0V4aXN0c1xcXCI6ZmFsc2UsXFxcIlBvd2VycG9pbnRUaXRsZU1ldGFkYXRhXFxcIjpudWxsLFxc</meta:user-defined>
    <meta:user-defined meta:name="GVData9">XCJQb3dlcnBvaW50U3VidGl0bGVNZXRhZGF0YVxcXCI6bnVsbCxcXFwiVGhpcmRQYXJ0eU1ldGFkYXRhRm91bmRcXFwiOnRydWV9XCIsXCJGb290ZXJcIjpcIntcXFwiTGVmdFxcXCI6XFxcIlxcXCIsXFxcIkNlbnRlclxcXCI6XFxcIsKgRXN0ZSBkb2N1bWVudG8g</meta:user-defined>
    <meta:user-defined meta:name="GVData10">ZXN0w6EgY2xhc3NpZmljYWRvIGNvbW86IEludGVybm9cXFwiLFxcXCJSaWdodFxcXCI6XFxcIlxcXCJ9XCIsXCJPcHRpb25zXCI6XCJ7XFxcIlBvcHVwQ29uZmlndXJhdGlvblxcXCI6e1xcXCJBbHdheXNTaG93UG9wdXBcXFwiOmZhbHNlLFxcXCJFbmZvcmNlSGVh</meta:user-defined>
    <meta:user-defined meta:name="Classification">Interno</meta:user-defined>
    <meta:user-defined meta:name="GVData11">ZGVyRm9vdGVyVHlwZVxcXCI6ZmFsc2UsXFxcIkhlYWRlclBsYWNlbWVudFR5cGVcXFwiOjAsXFxcIkZvb3RlclBsYWNlbWVudFR5cGVcXFwiOjAsXFxcIkVuZm9yY2VMYXlvdXRPcHRpb25cXFwiOnRydWUsXFxcIkxheW91dE9wdGlvblxcXCI6MCxcXFwiVHJpZ2dl</meta:user-defined>
    <meta:user-defined meta:name="GVData12">ck51bWJlclxcXCI6MCxcXFwiRnJvbUluZGV4XFxcIjowLFxcXCJUb0luZGV4XFxcIjowLFxcXCJFbmZvcmNlT3ZlcndyaXRlT3B0aW9uXFxcIjp0cnVlLFxcXCJPdmVyd3JpdGVPcHRpb25cXFwiOlxcXCJhcHBlbmRcXFwifSxcXFwiSGVhZGVyRW5hYmxlZFxcXCI6</meta:user-defined>
    <meta:user-defined meta:name="GVData13">ZmFsc2UsXFxcIkhlYWRlclxcXCI6XFxcIlxcXCIsXFxcIkhlYWRlcnNcXFwiOltcXFwiXFxcIl0sXFxcIkhlYWRlclR5cGVcXFwiOjIsXFxcIkhlYWRlclR5cGVzQWxsb3dlZFxcXCI6WzJdLFxcXCJIZWFkZXJVcGRhdGVUeXBlXFxcIjowLFxcXCJGb290ZXJFbmFi</meta:user-defined>
    <meta:user-defined meta:name="GVData14">bGVkXFxcIjpmYWxzZSxcXFwiRm9vdGVyXFxcIjpcXFwiPHNwYW4+PHNwYW4+JiMxNjA7PC9zcGFuPjxzcGFuIHN0eWxlPVxcXFxcXFwidGV4dC1hbGlnbjpjZW50ZXJcXFxcXFxcIj5Fc3RlIGRvY3VtZW50byBlc3TDoSBjbGFzc2lmaWNhZG8gY29tbzo8c3BhbiBz</meta:user-defined>
    <meta:user-defined meta:name="GVData15">dHlsZT1cXFxcXFxcImNvbG9yOiMwMDAwZmNcXFxcXFxcIj4gSW50ZXJubzwvc3Bhbj4gICAgXFxcXHRcXFxcbjwvc3Bhbj48L3NwYW4+XFxcIixcXFwiRm9vdGVyc1xcXCI6W1xcXCI8c3Bhbj48c3Bhbj4mIzE2MDs8L3NwYW4+PHNwYW4gc3R5bGU9XFxcXFxcXCJ0</meta:user-defined>
    <meta:user-defined meta:name="GVData16">ZXh0LWFsaWduOmNlbnRlclxcXFxcXFwiPkVzdGUgZG9jdW1lbnRvIGVzdMOhIGNsYXNzaWZpY2FkbyBjb21vOjxzcGFuIHN0eWxlPVxcXFxcXFwiY29sb3I6IzAwMDBmY1xcXFxcXFwiPiBJbnRlcm5vPC9zcGFuPiAgICBcXFxcdFxcXFxuPC9zcGFuPjwvc3Bhbj5c</meta:user-defined>
    <meta:user-defined meta:name="GVData17">XFwiXSxcXFwiRm9vdGVyVHlwZVxcXCI6MCxcXFwiRm9vdGVyVHlwZXNBbGxvd2VkXFxcIjpbMCwxXSxcXFwiRm9vdGVyVXBkYXRlVHlwZVxcXCI6MCxcXFwiV2F0ZXJtYXJrXFxcIjpudWxsLFxcXCJXYXRlcm1hcmtFbmFibGVkXFxcIjpmYWxzZSxcXFwiU2hvdWxk</meta:user-defined>
    <meta:user-defined meta:name="GVData18">V3JpdGVXYXRlcm1hcmtcXFwiOmZhbHNlLFxcXCJXYXRlcm1hcmtVcGRhdGVUeXBlXFxcIjowLFxcXCJQb3dlcnBvaW50VGl0bGVcXFwiOm51bGwsXFxcIlBvd2VycG9pbnRTdWJpdGxlXFxcIjpudWxsfVwiLFwiU3RhdGVcIjpcIntcXFwiRmlyc3RQYWdlRGlmZmVy</meta:user-defined>
    <meta:user-defined meta:name="GVData19">ZW50XFxcIjpmYWxzZSxcXFwiRGlmZmVyZW50T2RkQW5kRXZlblBhZ2VzXFxcIjpmYWxzZSxcXFwiUGFnZUNvdW50XFxcIjoxLFxcXCJIZWFkZXJNZXRhZGF0YVxcXCI6XFxcIlxcXCIsXFxcIlRoaXJkUGFydHlIZWFkZXJNZXRhZGF0YVxcXCI6XFxcIntcXFxcXFxc</meta:user-defined>
    <meta:user-defined meta:name="GVData20">IjF8Q2VudGVyXFxcXFxcXCI6XFxcXFxcXCImXFxcXFxcXFxcXFxcXFxcIkFyaWFsLE5lZ3JpdG9cXFxcXFxcXFxcXFxcXFwiJjE0UVVBRFJPIERFIEVYRUNVw4fDg08gREFTIERFU1BFU0FTJjEwXFxcXFxcXFxuJlxcXFxcXFxcXFxcXFxcXCJBcmlhbCxOb3JtYWxc</meta:user-defined>
    <meta:user-defined meta:name="GVData21">XFxcXFxcXFxcXFxcXFwiJjhWYWxvcmVzIGVtIFIkIE1pbFxcXFxcXFwifVxcXCIsXFxcIkdWSGVhZGVyRXhpc3RzXFxcIjpmYWxzZSxcXFwiTm9uR1ZIZWFkZXJFeGlzdHNcXFwiOnRydWUsXFxcIkZsb2F0aW5nSGVhZGVyRXhpc3RzXFxcIjpmYWxzZSxcXFwiTm9u</meta:user-defined>
    <meta:user-defined meta:name="GVData22">R1ZIZWFkZXJTaGFwZUV4aXN0c1xcXCI6ZmFsc2UsXFxcIlRoaXJkUGFydHlIZWFkZXJzXFxcIjpbXSxcXFwiRm9vdGVyTWV0YWRhdGFcXFwiOlxcXCJ7XFxcXFxcXCJMZWZ0XFxcXFxcXCI6XFxcXFxcXCJcXFxcXFxcIixcXFxcXFxcIkNlbnRlclxcXFxcXFwiOlxc</meta:user-defined>
    <meta:user-defined meta:name="GVData23">XFxcXFwiwqBFc3RlIGRvY3VtZW50byBlc3TDoSBjbGFzc2lmaWNhZG8gY29tbzogSW50ZXJub1xcXFxcXFwiLFxcXFxcXFwiUmlnaHRcXFxcXFxcIjpcXFxcXFxcIlxcXFxcXFwifVxcXCIsXFxcIlRoaXJkUGFydHlGb290ZXJNZXRhZGF0YVxcXCI6XFxcIntcXFxc</meta:user-defined>
    <meta:user-defined meta:name="GVData24">XFxcIjF8UmlnaHRcXFxcXFxcIjpcXFxcXFxcIiZcXFxcXFxcXFxcXFxcXFwiQXJpYWwsTmVncml0b1xcXFxcXFxcXFxcXFxcXCImOVDDoWdpbmEgJlAvJk5cXFxcXFxcIn1cXFwiLFxcXCJHVkZvb3RlckV4aXN0c1xcXCI6dHJ1ZSxcXFwiTm9uR1ZGb290ZXJFeGlz</meta:user-defined>
    <meta:user-defined meta:name="GVData25">dHNcXFwiOnRydWUsXFxcIkZsb2F0aW5nRm9vdGVyRXhpc3RzXFxcIjpmYWxzZSxcXFwiTm9uR1ZGb290ZXJTaGFwZUV4aXN0c1xcXCI6ZmFsc2UsXFxcIlRoaXJkUGFydHlGb290ZXJzXFxcIjpbXSxcXFwiV2F0ZXJtYXJrTWV0YWRhdGFcXFwiOlxcXCJcXFwiLFxc</meta:user-defined>
    <meta:user-defined meta:name="GVData26">XCJXYXRlcm1hcmtFeGlzdHNcXFwiOmZhbHNlLFxcXCJQb3dlcnBvaW50VGl0bGVNZXRhZGF0YVxcXCI6bnVsbCxcXFwiUG93ZXJwb2ludFN1YnRpdGxlTWV0YWRhdGFcXFwiOm51bGwsXFxcIlRoaXJkUGFydHlNZXRhZGF0YUZvdW5kXFxcIjp0cnVlfVwifSIsInBh</meta:user-defined>
    <meta:user-defined meta:name="GVData27">cmVudExpbmVJZHMiOiJbXCI3MTJkMmY3Yy0zMDhjLTRmMGItOGU2MC0xMjk4NGRlMWQxMWFcIixcImE1ZTIxNTllLTdjN2EtNGY2NS04NTczLWE4YzM4NTIwYWQzMFwiLFwiNjE0NmNjMmItOTExNS00YmY0LTgwODQtN2E4OTdiNjE5NjU1XCIsXCJlYmVkMGE4Ny03</meta:user-defined>
    <meta:user-defined meta:name="GVData28">MDcxLTQ4YjItOThkMS00YjY3YTkyNTA0YmVcIixcImUxNGMzYjc0LTRjYWYtNDA0MC05MjQ1LWQ1ODNjMjQ0YjFhNlwiLFwiOWMxYjVhZTgtZDQyMy00YzUzLWIzZjgtMDQxNWNkODEzNTIxXCIsXCJlMmVlNTAyNS1jOWEyLTQ4MWQtYTBiNi1lOGRlMzUzNzQ1YmFc</meta:user-defined>
    <meta:user-defined meta:name="GVData29">IixcIjg4M2VlMGVmLWY3ZTAtNDM2Zi1hMGZiLTRkNzEzNTgwNzRiYVwiLFwiZTBkNDI0YzktMzkzZi00MTgzLTlhYjUtNTBmNmNiNmM4ZTIxXCJdIiwid3JpdHRlbktleXMiOiJbXCJDbGFzc2lmaWNhdGlvblwiLFwiQ2xhc3NpZmljYXRpb25UYWdTZXRJZFwiLFwi</meta:user-defined>
    <meta:user-defined meta:name="GVData30">Q29tcGxpYW5jZVRhZ1NldElkXCIsXCJGaWxlSWRcIixcImd2ZG9jaWRcIixcIlRhZ0RhdGVUaW1lXCIsXCJVc2VySWRcIl0iLCJub09mR3ZEYXRhRW50cmllcyI6IjMzIiwibGluZUlkIjoiMzMyOWM2NmEtMTIxNi00ZWU1LTgzMTEtNzExNmU5MzJiNzhkIiwidGFn</meta:user-defined>
    <meta:user-defined meta:name="GVData31">c2V0X2UxNjQwOWE3XzE3MDBfNDE1M185MDkwXzM5NTViYzJmMGFlOF9jbGFzc2lmaWNhdGlvbiI6IkdlbmVyYWwgQnVzaW5lc3MifQ==</meta:user-defined>
    <meta:user-defined meta:name="GVData32">(end)</meta:user-defined>
  </office:meta>
</office:document-meta>
</file>